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Hyperlink" style:data-style-name="N0">
      <style:table-cell-properties style:vertical-align="top" fo:wrap-option="wrap" fo:background-color="transparent"/>
      <style:text-properties fo:color="#000000" style:text-underline-style="none" style:text-underline-type="none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8" style:family="table-cell" style:parent-style-name="Comma" style:data-style-name="N35">
      <style:table-cell-properties style:vertical-align="automatic" fo:background-color="transparent" style:repeat-content="false"/>
      <style:paragraph-properties fo:text-align="end" fo:margin-right="0cm"/>
      <style:text-properties fo:color="#000000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0" style:family="table-cell" style:parent-style-name="Comma" style:data-style-name="N35">
      <style:table-cell-properties style:vertical-align="top" fo:background-color="transparent"/>
      <style:text-properties fo:color="#000000"/>
    </style:style>
    <style:style style:name="ce11" style:family="table-cell" style:parent-style-name="Default" style:data-style-name="N19">
      <style:table-cell-properties style:vertical-align="top"/>
      <style:text-properties fo:color="#000000"/>
    </style:style>
    <style:style style:name="ce12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3" style:family="table-cell" style:parent-style-name="Normal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4" style:family="table-cell" style:parent-style-name="Millares_32_2" style:data-style-name="N35">
      <style:table-cell-properties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Millares_32_2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Comma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17" style:family="table-cell" style:parent-style-name="Default" style:data-style-name="N3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18" style:family="table-cell" style:parent-style-name="Normal_32_2" style:data-style-name="N19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9" style:family="table-cell" style:parent-style-name="Default" style:data-style-name="N4">
      <style:table-cell-properties style:vertical-align="top"/>
      <style:text-properties fo:color="#000000"/>
    </style:style>
    <style:style style:name="ce20" style:family="table-cell" style:parent-style-name="Normal_32_3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21" style:family="table-cell" style:parent-style-name="Default" style:data-style-name="N3">
      <style:table-cell-properties style:vertical-align="top"/>
      <style:text-properties fo:color="#000000"/>
    </style:style>
    <style:style style:name="ce22" style:family="table-cell" style:parent-style-name="Default" style:data-style-name="N19">
      <style:table-cell-properties style:vertical-align="top" fo:wrap-option="wrap"/>
      <style:text-properties fo:color="#000000"/>
    </style:style>
    <style:style style:name="ce23" style:family="table-cell" style:parent-style-name="Default" style:data-style-name="N0">
      <style:text-properties fo:color="#000000"/>
    </style:style>
    <style:style style:name="ce24" style:family="table-cell" style:parent-style-name="Default" style:data-style-name="N19">
      <style:text-properties fo:color="#000000"/>
    </style:style>
    <style:style style:name="ce25" style:family="table-cell" style:parent-style-name="Comma" style:data-style-name="N35">
      <style:table-cell-properties fo:background-color="transparent"/>
      <style:text-properties fo:color="#000000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28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1" style:family="table-cell" style:parent-style-name="Default" style:data-style-name="N19"/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3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34" style:family="table-cell" style:parent-style-name="Default" style:data-style-name="N0">
      <style:table-cell-properties style:vertical-align="top"/>
    </style:style>
    <style:style style:name="ce35" style:family="table-cell" style:parent-style-name="Default" style:data-style-name="N19">
      <style:table-cell-properties style:vertical-align="top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0">
      <style:text-properties fo:font-weight="bold" style:font-weight-asian="bold" style:font-weight-complex="bold"/>
    </style:style>
    <style:style style:name="ce40" style:family="table-cell" style:parent-style-name="Comma" style:data-style-name="N35"/>
    <style:style style:name="ce41" style:family="table-cell" style:parent-style-name="Comma" style:data-style-name="N35">
      <style:table-cell-properties style:vertical-align="automatic" style:repeat-content="false"/>
      <style:paragraph-properties fo:text-align="center"/>
    </style:style>
    <style:style style:name="ce4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43" style:family="table-cell" style:parent-style-name="Default" style:data-style-name="N0">
      <style:table-cell-properties style:vertical-align="middle"/>
      <style:text-properties fo:color="#000000"/>
    </style:style>
    <style:style style:name="ce44" style:family="table-cell" style:parent-style-name="Comma" style:data-style-name="N35">
      <style:table-cell-properties style:vertical-align="middle" fo:background-color="transparent"/>
      <style:text-properties fo:color="#000000"/>
    </style:style>
    <style:style style:name="ce4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Comma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end" fo:margin-right="0cm"/>
      <style:text-properties fo:font-weight="bold" style:font-weight-asian="bold" style:font-weight-complex="bold"/>
    </style:style>
    <style:style style:name="ce50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51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2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53" style:family="table-cell" style:parent-style-name="Default" style:data-style-name="N0"/>
    <style:style style:name="ce54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57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5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59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60" style:family="table-cell" style:parent-style-name="Comma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1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62" style:family="table-cell" style:parent-style-name="Comma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3" style:family="table-cell" style:parent-style-name="Default" style:data-style-name="N4">
      <style:text-properties fo:color="#000000"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65" style:family="table-cell" style:parent-style-name="Hyperlink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66" style:family="table-cell" style:parent-style-name="Comma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68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69" style:family="table-cell" style:parent-style-name="Normal_32_2" style:data-style-name="N1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0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7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000000" fo:font-size="12pt" style:font-size-asian="12pt" style:font-size-complex="12pt"/>
    </style:style>
    <style:style style:name="ce72" style:family="table-cell" style:parent-style-name="Hyperlink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4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12pt" style:font-size-asian="12pt" style:font-size-complex="12pt"/>
    </style:style>
    <style:style style:name="ce75" style:family="table-cell" style:parent-style-name="Comma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6" style:family="table-cell" style:parent-style-name="Comma" style:data-style-name="N35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77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80" style:family="table-cell" style:parent-style-name="Default" style:data-style-name="N0">
      <style:text-properties fo:color="#000000" fo:font-size="12pt" style:font-size-asian="12pt" style:font-size-complex="12pt"/>
    </style:style>
    <style:style style:name="ce81" style:family="table-cell" style:parent-style-name="Comma" style:data-style-name="N35">
      <style:table-cell-properties fo:background-color="transparent"/>
      <style:text-properties fo:color="#000000" fo:font-size="12pt" style:font-size-asian="12pt" style:font-size-complex="12pt"/>
    </style:style>
    <style:style style:name="ce82" style:family="table-cell" style:parent-style-name="Comma" style:data-style-name="N35">
      <style:table-cell-properties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8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84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85" style:family="table-cell" style:parent-style-name="Default" style:data-style-name="N0">
      <style:table-cell-properties fo:border-top="2pt solid #000000" fo:border-bottom="2pt solid #000000" fo:border-left="2pt solid #000000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86" style:family="table-cell" style:parent-style-name="Normal_32_2" style:data-style-name="N19">
      <style:table-cell-properties fo:border-top="2pt solid #000000" fo:border-bottom="2pt solid #000000" fo:border-left="none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88" style:family="table-cell" style:parent-style-name="Hyperlink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fo:font-size="12pt" style:font-size-asian="12pt" style:font-size-complex="12pt" style:text-underline-style="none" style:text-underline-type="none" fo:font-weight="bold" style:font-weight-asian="bold" style:font-weight-complex="bold"/>
    </style:style>
    <style:style style:name="ce89" style:family="table-cell" style:parent-style-name="Default" style:data-style-name="N0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35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91" style:family="table-cell" style:parent-style-name="Normal_32_2" style:data-style-name="N19">
      <style:table-cell-properties fo:border-top="none" fo:border-bottom="2pt solid #000000" fo:border-left="2pt solid #000000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2" style:family="table-cell" style:parent-style-name="Normal_32_2" style:data-style-name="N19">
      <style:table-cell-properties fo:border-top="2pt solid #000000" fo:border-bottom="2pt solid #000000" fo:border-left="none" fo:border-right="none" style:vertical-align="automatic" fo:background-color="#9BC2E6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9BC2E6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35">
      <style:table-cell-properties fo:border-top="2pt solid #000000" fo:border-bottom="2pt solid #000000" fo:border-left="none" fo:border-right="2pt solid #000000" fo:background-color="#9BC2E6"/>
      <style:text-properties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19">
      <style:table-cell-properties fo:border-top="2pt solid #000000" fo:border-bottom="2pt solid #000000" fo:border-left="2pt solid #000000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97" style:family="table-cell" style:parent-style-name="Default" style:data-style-name="N19">
      <style:table-cell-properties fo:border-top="2pt solid #000000" fo:border-bottom="2pt solid #000000" fo:border-left="none" fo:border-right="none" fo:background-color="#9BC2E6"/>
      <style:text-properties fo:color="#000000"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99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0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1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02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6.19125cm"/>
    </style:style>
    <style:style style:name="co5" style:family="table-column">
      <style:table-column-properties fo:break-before="auto" style:column-width="4.78895833333333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1.825625cm" style:use-optimal-column-width="true"/>
    </style:style>
    <style:style style:name="co8" style:family="table-column">
      <style:table-column-properties fo:break-before="auto" style:column-width="2.59291666666667cm"/>
    </style:style>
    <style:style style:name="co9" style:family="table-column">
      <style:table-column-properties fo:break-before="auto" style:column-width="2.43416666666667cm"/>
    </style:style>
    <style:style style:name="co10" style:family="table-column">
      <style:table-column-properties fo:break-before="auto" style:column-width="1.87854166666667cm" style:use-optimal-column-width="true"/>
    </style:style>
    <style:style style:name="co11" style:family="table-column">
      <style:table-column-properties fo:break-before="auto" style:column-width="2.80458333333333cm"/>
    </style:style>
    <style:style style:name="co12" style:family="table-column">
      <style:table-column-properties fo:break-before="auto" style:column-width="6.79979166666667cm"/>
    </style:style>
    <style:style style:name="co13" style:family="table-column">
      <style:table-column-properties fo:break-before="auto" style:column-width="1.825625cm"/>
    </style:style>
    <style:style style:name="co14" style:family="table-column">
      <style:table-column-properties fo:break-before="auto" style:column-width="2.75166666666667cm"/>
    </style:style>
    <style:style style:name="co15" style:family="table-column">
      <style:table-column-properties fo:break-before="auto" style:column-width="2.27541666666667cm"/>
    </style:style>
    <style:style style:name="co16" style:family="table-column">
      <style:table-column-properties fo:break-before="auto" style:column-width="1.95791666666667cm" style:use-optimal-column-width="true"/>
    </style:style>
    <style:style style:name="co17" style:family="table-column">
      <style:table-column-properties fo:break-before="auto" style:column-width="2.2225cm"/>
    </style:style>
    <style:style style:name="co18" style:family="table-column">
      <style:table-column-properties fo:break-before="auto" style:column-width="6.270625cm"/>
    </style:style>
    <style:style style:name="co19" style:family="table-column">
      <style:table-column-properties fo:break-before="auto" style:column-width="5.97958333333333cm"/>
    </style:style>
    <style:style style:name="co20" style:family="table-column">
      <style:table-column-properties fo:break-before="auto" style:column-width="2.301875cm" style:use-optimal-column-width="true"/>
    </style:style>
    <style:style style:name="co21" style:family="table-column">
      <style:table-column-properties fo:break-before="auto" style:column-width="2.619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6pt" style:use-optimal-row-height="true" fo:break-before="auto"/>
    </style:style>
    <style:style style:name="ro3" style:family="table-row">
      <style:table-row-properties style:row-height="32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olidado_primer_trimestre_al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9"/>
        <table:table-column table:style-name="co4" table:default-cell-style-name="ce30"/>
        <table:table-column table:style-name="co5" table:default-cell-style-name="ce1"/>
        <table:table-column table:style-name="co6" table:default-cell-style-name="ce1"/>
        <table:table-column table:style-name="co7" table:default-cell-style-name="ce40"/>
        <table:table-column table:style-name="co8" table:default-cell-style-name="ce41"/>
        <table:table-column table:style-name="co9" table:default-cell-style-name="ce29"/>
        <table:table-column table:style-name="co10" table:number-columns-repeated="2" table:default-cell-style-name="ce31"/>
        <table:table-column table:style-name="co11" table:default-cell-style-name="ce1"/>
        <table:table-column table:style-name="co12" table:default-cell-style-name="ce1"/>
        <table:table-column table:style-name="co5" table:default-cell-style-name="ce1"/>
        <table:table-column table:style-name="co13" table:default-cell-style-name="ce1"/>
        <table:table-column table:style-name="co7" table:default-cell-style-name="ce1"/>
        <table:table-column table:style-name="co14" table:default-cell-style-name="ce37"/>
        <table:table-column table:style-name="co15" table:default-cell-style-name="ce29"/>
        <table:table-column table:style-name="co16" table:default-cell-style-name="ce31"/>
        <table:table-column table:style-name="co17" table:default-cell-style-name="ce31"/>
        <table:table-column table:style-name="co1" table:default-cell-style-name="ce1"/>
        <table:table-column table:style-name="co18" table:default-cell-style-name="ce1"/>
        <table:table-column table:style-name="co19" table:default-cell-style-name="ce1"/>
        <table:table-column table:style-name="co13" table:default-cell-style-name="ce1"/>
        <table:table-column table:style-name="co7" table:default-cell-style-name="ce40"/>
        <table:table-column table:style-name="co20" table:default-cell-style-name="ce40"/>
        <table:table-column table:style-name="co21" table:default-cell-style-name="ce29"/>
        <table:table-column table:style-name="co13" table:number-columns-repeated="16357" table:default-cell-style-name="ce1"/>
        <table:table-row table:style-name="ro1">
          <table:table-cell table:number-columns-repeated="25"/>
          <table:table-cell table:style-name="ce40">
            <draw:frame draw:z-index="3" draw:id="id2" draw:style-name="a2" draw:name="Picture 2" svg:x="0.4375in" svg:y="0in" svg:width="1.64005in" svg:height="1.4791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58"/>
        </table:table-row>
        <table:table-row table:style-name="ro1">
          <table:table-cell table:style-name="ce28">
            <draw:frame draw:z-index="1" draw:id="id0" draw:style-name="a0" draw:name="Imagen 1" svg:x="0.04167in" svg:y="0.07292in" svg:width="3.38889in" svg:height="0.9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22"/>
          <table:table-cell table:style-name="ce1">
            <draw:frame draw:z-index="2" draw:id="id1" draw:style-name="a1" draw:name="Imagen 5" svg:x="0.78125in" svg:y="0.125in" svg:width="1.42361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16360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19"/>REPUBLICA DOMINICANA</text:p>
          </table:table-cell>
          <table:table-cell table:style-name="ce38"/>
          <table:table-cell table:number-columns-repeated="2"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HOSPITAL PEDIATRICO DR. HUGO MENDOZA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0"/>COMPLEJO HOSPITALARIO CUIDAD DE LA SALUD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style-name="ce1"/>
          <table:table-cell table:style-name="ce39"/>
          <table:table-cell office:value-type="string" table:style-name="ce38">
            <text:p><text:s text:c="2"/>CONSOLIDADO DE <text:s/>ALMACEN GENERAL DEL TRIMESTRE ABRIL-JUNIO 2024</text:p>
          </table:table-cell>
          <table:table-cell table:number-columns-repeated="2" table:style-name="ce38"/>
          <table:table-cell table:style-name="ce39"/>
          <table:table-cell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2" table:style-name="ro1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2" table:style-name="ce1"/>
          <table:table-cell table:number-columns-repeated="3" table:style-name="ce42"/>
          <table:table-cell table:number-columns-repeated="2" table:style-name="ce1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style-name="ro2">
          <table:table-cell office:value-type="string" table:number-columns-spanned="9" table:number-rows-spanned="1" table:style-name="ce102">
            <text:p>ABRIL</text:p>
          </table:table-cell>
          <table:covered-table-cell table:number-columns-repeated="8"/>
          <table:table-cell office:value-type="string" table:number-columns-spanned="9" table:number-rows-spanned="1" table:style-name="ce102">
            <text:p>MAYO</text:p>
          </table:table-cell>
          <table:covered-table-cell table:number-columns-repeated="8"/>
          <table:table-cell office:value-type="string" table:number-columns-spanned="9" table:number-rows-spanned="1" table:style-name="ce102">
            <text:p>JUNIO</text:p>
          </table:table-cell>
          <table:covered-table-cell table:number-columns-repeated="8"/>
          <table:table-cell table:number-columns-repeated="16357"/>
        </table:table-row>
        <table:table-row table:style-name="ro3"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5">
            <text:p>Valor UND</text:p>
          </table:table-cell>
          <table:table-cell office:value-type="string" table:style-name="ce49">
            <text:p>Valor en RD$</text:p>
          </table:table-cell>
          <table:table-cell office:value-type="string" table:style-name="ce48">
            <text:p>Existencia</text:p>
          </table:table-cell>
          <table:table-cell office:value-type="string" table:style-name="ce46">
            <text:p>Periodo de adquisición</text:p>
          </table:table-cell>
          <table:table-cell office:value-type="string" table:style-name="ce46">
            <text:p>Fecha de registro</text:p>
          </table:table-cell>
          <table:table-cell office:value-type="string" table:style-name="ce45">
            <text:p>codigo institucional</text:p>
          </table:table-cell>
          <table:table-cell office:value-type="string" table:style-name="ce45">
            <text:p>Descripción del Activo o Bien</text:p>
          </table:table-cell>
          <table:table-cell office:value-type="string" table:style-name="ce45">
            <text:p>REGLON A QUE PERTENECE<text:s/></text:p>
          </table:table-cell>
          <table:table-cell office:value-type="string" table:style-name="ce45">
            <text:p>Unidad de Medida</text:p>
          </table:table-cell>
          <table:table-cell office:value-type="string" table:style-name="ce47">
            <text:p>Valor UND</text:p>
          </table:table-cell>
          <table:table-cell office:value-type="string" table:style-name="ce47">
            <text:p>Valor en RD$</text:p>
          </table:table-cell>
          <table:table-cell office:value-type="string" table:style-name="ce45">
            <text:p>Existencia</text:p>
          </table:table-cell>
          <table:table-cell table:number-columns-repeated="16357" table:style-name="ce32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84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99" table:style-name="ce60">
            <text:p><text:s/>99.00<text:s/></text:p>
          </table:table-cell>
          <table:table-cell office:value-type="float" office:value="13068" table:formula="of:=+[.G13]*[.H13]" table:style-name="ce60">
            <text:p><text:s/>13,068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84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99" table:style-name="ce60">
            <text:p><text:s/>99.00<text:s/></text:p>
          </table:table-cell>
          <table:table-cell office:value-type="float" office:value="13068" table:formula="of:=+[.P13]*[.Q13]" table:style-name="ce60">
            <text:p><text:s/>13,068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84">
            <text:p>ML-0004</text:p>
          </table:table-cell>
          <table:table-cell office:value-type="string" table:style-name="ce56">
            <text:p>AMBIENTADOR EN SPRAY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2" table:style-name="ce59">
            <text:p>132.00</text:p>
          </table:table-cell>
          <table:table-cell office:value-type="float" office:value="32" table:style-name="ce60">
            <text:p><text:s/>32.00<text:s/></text:p>
          </table:table-cell>
          <table:table-cell office:value-type="float" office:value="4224" table:formula="of:=+[.Y13]*[.Z13]" table:style-name="ce60">
            <text:p><text:s/>4,22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84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2" table:style-name="ce60">
            <text:p><text:s/>2.00<text:s/></text:p>
          </table:table-cell>
          <table:table-cell office:value-type="float" office:value="6131.28" table:formula="of:=+[.G14]*[.H14]" table:style-name="ce60">
            <text:p><text:s/>6,131.2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84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2" table:style-name="ce60">
            <text:p><text:s/>2.00<text:s/></text:p>
          </table:table-cell>
          <table:table-cell office:value-type="float" office:value="6131.28" table:formula="of:=+[.P14]*[.Q14]" table:style-name="ce60">
            <text:p><text:s/>6,131.28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84">
            <text:p>AD-533</text:p>
          </table:table-cell>
          <table:table-cell office:value-type="string" table:style-name="ce56">
            <text:p>ABANICO DE PEDESTAL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3065.64" table:style-name="ce59">
            <text:p>3,065.64</text:p>
          </table:table-cell>
          <table:table-cell office:value-type="float" office:value="2" table:style-name="ce60">
            <text:p><text:s/>2.00<text:s/></text:p>
          </table:table-cell>
          <table:table-cell office:value-type="float" office:value="6131.28" table:formula="of:=+[.Y14]*[.Z14]" table:style-name="ce60">
            <text:p><text:s/>6,131.2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13" table:style-name="ce62">
            <text:p><text:s/>13.00<text:s/></text:p>
          </table:table-cell>
          <table:table-cell office:value-type="float" office:value="1560" table:formula="of:=+[.G15]*[.H15]" table:style-name="ce60">
            <text:p><text:s/>1,56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84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59">
            <text:p>62.78</text:p>
          </table:table-cell>
          <table:table-cell office:value-type="float" office:value="191" table:style-name="ce60">
            <text:p><text:s/>191.00<text:s/></text:p>
          </table:table-cell>
          <table:table-cell office:value-type="float" office:value="11990.98" table:formula="of:=+[.P15]*[.Q15]" table:style-name="ce60">
            <text:p><text:s/>11,990.98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84">
            <text:p>ML-0192</text:p>
          </table:table-cell>
          <table:table-cell office:value-type="string" table:style-name="ce56">
            <text:p>ARIZOLIN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62.78" table:style-name="ce59">
            <text:p>62.78</text:p>
          </table:table-cell>
          <table:table-cell office:value-type="float" office:value="6" table:style-name="ce60">
            <text:p><text:s/>6.00<text:s/></text:p>
          </table:table-cell>
          <table:table-cell office:value-type="float" office:value="376.68" table:formula="of:=+[.Y15]*[.Z15]" table:style-name="ce60">
            <text:p><text:s/>376.6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440" table:formula="of:=+[.G16]*[.H16]" table:style-name="ce60">
            <text:p><text:s/>44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9" table:style-name="ce62">
            <text:p><text:s/>9.00<text:s/></text:p>
          </table:table-cell>
          <table:table-cell office:value-type="float" office:value="1080" table:formula="of:=+[.P16]*[.Q16]" table:style-name="ce60">
            <text:p><text:s/>1,0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06</text:p>
          </table:table-cell>
          <table:table-cell office:value-type="string" table:style-name="ce57">
            <text:p>ATOMIZADORES <text:s/>32 ONZ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0" table:style-name="ce61">
            <text:p>120.00</text:p>
          </table:table-cell>
          <table:table-cell office:value-type="float" office:value="6" table:style-name="ce62">
            <text:p><text:s/>6.00<text:s/></text:p>
          </table:table-cell>
          <table:table-cell office:value-type="float" office:value="720" table:formula="of:=+[.Y16]*[.Z16]" table:style-name="ce60">
            <text:p><text:s/>7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1">
            <text:p>52,65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157950" table:formula="of:=+[.G17]*[.H17]" table:style-name="ce60">
            <text:p><text:s/>157,9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13" table:style-name="ce62">
            <text:p><text:s/>13.00<text:s/></text:p>
          </table:table-cell>
          <table:table-cell office:value-type="float" office:value="2860" table:formula="of:=+[.P17]*[.Q17]" table:style-name="ce60">
            <text:p><text:s/>2,8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02</text:p>
          </table:table-cell>
          <table:table-cell office:value-type="string" table:style-name="ce57">
            <text:p>ACIDO MURIÁTIC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17]*[.Z17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63">
            <text:p>70.63</text:p>
          </table:table-cell>
          <table:table-cell office:value-type="float" office:value="26" table:style-name="ce62">
            <text:p><text:s/>26.00<text:s/></text:p>
          </table:table-cell>
          <table:table-cell office:value-type="float" office:value="1836.3799999999999" table:formula="of:=+[.G18]*[.H18]" table:style-name="ce60">
            <text:p><text:s/>1,836.3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1">
            <text:p>52,65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157950" table:formula="of:=+[.P18]*[.Q18]" table:style-name="ce60">
            <text:p><text:s/>157,9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T-3397</text:p>
          </table:table-cell>
          <table:table-cell office:value-type="string" table:style-name="ce57">
            <text:p>AIRE ACONDICIONADO PORTARIL MARCA TGM DE 14,000 BTU</text:p>
          </table:table-cell>
          <table:table-cell office:value-type="string" table:style-name="ce57">
            <text:p>ALMACEN (ALM. GNL.)</text:p>
          </table:table-cell>
          <table:table-cell office:value-type="string" table:style-name="ce58">
            <text:p>UND</text:p>
          </table:table-cell>
          <table:table-cell office:value-type="float" office:value="52650" table:style-name="ce61">
            <text:p>52,650.00</text:p>
          </table:table-cell>
          <table:table-cell office:value-type="float" office:value="3" table:style-name="ce62">
            <text:p><text:s/>3.00<text:s/></text:p>
          </table:table-cell>
          <table:table-cell office:value-type="float" office:value="157950" table:formula="of:=+[.Y18]*[.Z18]" table:style-name="ce60">
            <text:p><text:s/>157,9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14" table:style-name="ce62">
            <text:p><text:s/>14.00<text:s/></text:p>
          </table:table-cell>
          <table:table-cell office:value-type="float" office:value="18845.259999999998" table:formula="of:=+[.G19]*[.H19]" table:style-name="ce60">
            <text:p><text:s/>18,845.26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63">
            <text:p>70.63</text:p>
          </table:table-cell>
          <table:table-cell office:value-type="float" office:value="45" table:style-name="ce62">
            <text:p><text:s/>45.00<text:s/></text:p>
          </table:table-cell>
          <table:table-cell office:value-type="float" office:value="3178.35" table:formula="of:=+[.P19]*[.Q19]" table:style-name="ce60">
            <text:p><text:s/>3,178.35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03</text:p>
          </table:table-cell>
          <table:table-cell office:value-type="string" table:style-name="ce57">
            <text:p>AMBIENTADOR EN PIEDRA PARA INODORO SIN MAY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0.63" table:style-name="ce63">
            <text:p>70.63</text:p>
          </table:table-cell>
          <table:table-cell office:value-type="float" office:value="40" table:style-name="ce62">
            <text:p><text:s/>40.00<text:s/></text:p>
          </table:table-cell>
          <table:table-cell office:value-type="float" office:value="2825.2" table:formula="of:=+[.Y19]*[.Z19]" table:style-name="ce60">
            <text:p><text:s/>2,825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295" table:style-name="ce62">
            <text:p><text:s/>295.00<text:s/></text:p>
          </table:table-cell>
          <table:table-cell office:value-type="float" office:value="54575" table:formula="of:=+[.G20]*[.H20]" table:style-name="ce60">
            <text:p><text:s/>54,57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14" table:style-name="ce62">
            <text:p><text:s/>14.00<text:s/></text:p>
          </table:table-cell>
          <table:table-cell office:value-type="float" office:value="18845.259999999998" table:formula="of:=+[.P20]*[.Q20]" table:style-name="ce60">
            <text:p><text:s/>18,845.26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165</text:p>
          </table:table-cell>
          <table:table-cell office:value-type="string" table:style-name="ce57">
            <text:p>BANDEJAS PARA ESCRITORIO DE METAL (SET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346.09" table:style-name="ce59">
            <text:p>1,346.09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6730.45" table:formula="of:=+[.Y20]*[.Z20]" table:style-name="ce60">
            <text:p><text:s/>6,730.45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59">
            <text:p>129.00</text:p>
          </table:table-cell>
          <table:table-cell office:value-type="float" office:value="312" table:style-name="ce62">
            <text:p><text:s/>312.00<text:s/></text:p>
          </table:table-cell>
          <table:table-cell office:value-type="float" office:value="40248" table:formula="of:=+[.G21]*[.H21]" table:style-name="ce60">
            <text:p><text:s/>40,248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222" table:style-name="ce62">
            <text:p><text:s/>222.00<text:s/></text:p>
          </table:table-cell>
          <table:table-cell office:value-type="float" office:value="41070" table:formula="of:=+[.P21]*[.Q21]" table:style-name="ce60">
            <text:p><text:s/>41,07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11</text:p>
          </table:table-cell>
          <table:table-cell office:value-type="string" table:style-name="ce57">
            <text:p>BAYETA AMARRILL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85" table:style-name="ce59">
            <text:p>185.00</text:p>
          </table:table-cell>
          <table:table-cell office:value-type="float" office:value="225" table:style-name="ce62">
            <text:p><text:s/>225.00<text:s/></text:p>
          </table:table-cell>
          <table:table-cell office:value-type="float" office:value="41625" table:formula="of:=+[.Y21]*[.Z21]" table:style-name="ce60">
            <text:p><text:s/>41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300" table:style-name="ce62">
            <text:p><text:s/>300.00<text:s/></text:p>
          </table:table-cell>
          <table:table-cell office:value-type="float" office:value="45000" table:formula="of:=+[.G22]*[.H22]" table:style-name="ce60">
            <text:p><text:s/>45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59">
            <text:p>129.00</text:p>
          </table:table-cell>
          <table:table-cell office:value-type="float" office:value="264" table:style-name="ce62">
            <text:p><text:s/>264.00<text:s/></text:p>
          </table:table-cell>
          <table:table-cell office:value-type="float" office:value="34056" table:formula="of:=+[.P22]*[.Q22]" table:style-name="ce60">
            <text:p><text:s/>34,056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13</text:p>
          </table:table-cell>
          <table:table-cell office:value-type="string" table:style-name="ce57">
            <text:p>BAYETA BLANC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9" table:style-name="ce59">
            <text:p>129.00</text:p>
          </table:table-cell>
          <table:table-cell office:value-type="float" office:value="221" table:style-name="ce62">
            <text:p><text:s/>221.00<text:s/></text:p>
          </table:table-cell>
          <table:table-cell office:value-type="float" office:value="28509" table:formula="of:=+[.Y22]*[.Z22]" table:style-name="ce60">
            <text:p><text:s/>28,509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OFICINA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260" table:formula="of:=+[.G23]*[.H23]" table:style-name="ce60">
            <text:p><text:s/>26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320" table:style-name="ce62">
            <text:p><text:s/>320.00<text:s/></text:p>
          </table:table-cell>
          <table:table-cell office:value-type="float" office:value="48000" table:formula="of:=+[.P23]*[.Q23]" table:style-name="ce60">
            <text:p><text:s/>48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66</text:p>
          </table:table-cell>
          <table:table-cell office:value-type="string" table:style-name="ce57">
            <text:p>BLISTER DE DIOXIDO DE CLORO 6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200" table:style-name="ce62">
            <text:p><text:s/>200.00<text:s/></text:p>
          </table:table-cell>
          <table:table-cell office:value-type="float" office:value="30000" table:formula="of:=+[.Y23]*[.Z23]" table:style-name="ce60">
            <text:p><text:s/>30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61">
            <text:p>582.88</text:p>
          </table:table-cell>
          <table:table-cell office:value-type="float" office:value="71" table:style-name="ce62">
            <text:p><text:s/>71.00<text:s/></text:p>
          </table:table-cell>
          <table:table-cell office:value-type="float" office:value="41384.480000000003" table:formula="of:=+[.G24]*[.H24]" table:style-name="ce60">
            <text:p><text:s/>41,384.4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792" table:style-name="ce62">
            <text:p><text:s/>792.00<text:s/></text:p>
          </table:table-cell>
          <table:table-cell office:value-type="float" office:value="9100.08" table:formula="of:=+[.P24]*[.Q24]" table:style-name="ce60">
            <text:p><text:s/>9,100.08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5564</text:p>
          </table:table-cell>
          <table:table-cell office:value-type="string" table:style-name="ce57">
            <text:p>BOLIGRAFOS AZULES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636" table:style-name="ce62">
            <text:p><text:s/>636.00<text:s/></text:p>
          </table:table-cell>
          <table:table-cell office:value-type="float" office:value="7307.64" table:formula="of:=+[.Y24]*[.Z24]" table:style-name="ce60">
            <text:p><text:s/>7,307.6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61">
            <text:p>607.7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3038.5" table:formula="of:=+[.G25]*[.H25]" table:style-name="ce60">
            <text:p><text:s/>3,038.5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416" table:formula="of:=+[.P25]*[.Q25]" table:style-name="ce60">
            <text:p><text:s/>416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04</text:p>
          </table:table-cell>
          <table:table-cell office:value-type="string" table:style-name="ce57">
            <text:p>BORRADOR DE PIZARRA BLANC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59">
            <text:p>52.00</text:p>
          </table:table-cell>
          <table:table-cell office:value-type="float" office:value="6" table:style-name="ce62">
            <text:p><text:s/>6.00<text:s/></text:p>
          </table:table-cell>
          <table:table-cell office:value-type="float" office:value="312" table:formula="of:=+[.Y25]*[.Z25]" table:style-name="ce60">
            <text:p><text:s/>312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2" table:style-name="ce62">
            <text:p><text:s/>2.00<text:s/></text:p>
          </table:table-cell>
          <table:table-cell office:value-type="float" office:value="181.58" table:formula="of:=+[.G26]*[.H26]" table:style-name="ce60">
            <text:p><text:s/>181.5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61">
            <text:p>582.88</text:p>
          </table:table-cell>
          <table:table-cell office:value-type="float" office:value="53" table:style-name="ce62">
            <text:p><text:s/>53.00<text:s/></text:p>
          </table:table-cell>
          <table:table-cell office:value-type="float" office:value="30892.639999999999" table:formula="of:=+[.P26]*[.Q26]" table:style-name="ce60">
            <text:p><text:s/>30,892.64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453</text:p>
          </table:table-cell>
          <table:table-cell office:value-type="string" table:style-name="ce57">
            <text:p>Caja d/ folders manila 8 1 /2 x 1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582.88" table:style-name="ce61">
            <text:p>582.88</text:p>
          </table:table-cell>
          <table:table-cell office:value-type="float" office:value="37" table:style-name="ce62">
            <text:p><text:s/>37.00<text:s/></text:p>
          </table:table-cell>
          <table:table-cell office:value-type="float" office:value="21566.560000000001" table:formula="of:=+[.Y26]*[.Z26]" table:style-name="ce60">
            <text:p><text:s/>21,566.5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400" table:style-name="ce62">
            <text:p><text:s/>400.00<text:s/></text:p>
          </table:table-cell>
          <table:table-cell office:value-type="float" office:value="4720" table:formula="of:=+[.G27]*[.H27]" table:style-name="ce60">
            <text:p><text:s/>4,7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61">
            <text:p>607.7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3038.5" table:formula="of:=+[.P27]*[.Q27]" table:style-name="ce60">
            <text:p><text:s/>3,038.5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257</text:p>
          </table:table-cell>
          <table:table-cell office:value-type="string" table:style-name="ce57">
            <text:p>CARPETAS PARA CHEQUE CON TORNILLOS NEGR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607.70000000000005" table:style-name="ce61">
            <text:p>607.7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3038.5" table:formula="of:=+[.Y27]*[.Z27]" table:style-name="ce60">
            <text:p><text:s/>3,038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59">
            <text:p>122.7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122.7" table:formula="of:=+[.G28]*[.H28]" table:style-name="ce60">
            <text:p><text:s/>122.7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90.79" table:formula="of:=+[.P28]*[.Q28]" table:style-name="ce60">
            <text:p><text:s/>90.79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21</text:p>
          </table:table-cell>
          <table:table-cell office:value-type="string" table:style-name="ce57">
            <text:p>CEPILLO DE PARED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90.79" table:style-name="ce59">
            <text:p>90.79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1997.38" table:formula="of:=+[.Y28]*[.Z28]" table:style-name="ce60">
            <text:p><text:s/>1,997.3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46" table:style-name="ce62">
            <text:p><text:s/>46.00<text:s/></text:p>
          </table:table-cell>
          <table:table-cell office:value-type="float" office:value="2392" table:formula="of:=+[.G29]*[.H29]" table:style-name="ce60">
            <text:p><text:s/>2,392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59">
            <text:p>424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10176" table:formula="of:=+[.P29]*[.Q29]" table:style-name="ce60">
            <text:p><text:s/>10,176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54</text:p>
          </table:table-cell>
          <table:table-cell office:value-type="string" table:style-name="ce57">
            <text:p>CARPETAS DE TRES HOYO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424" table:style-name="ce59">
            <text:p>424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10176" table:formula="of:=+[.Y29]*[.Z29]" table:style-name="ce60">
            <text:p><text:s/>10,17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16" table:style-name="ce62">
            <text:p><text:s/>16.00<text:s/></text:p>
          </table:table-cell>
          <table:table-cell office:value-type="float" office:value="2400" table:formula="of:=+[.G30]*[.H30]" table:style-name="ce60">
            <text:p><text:s/>2,4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400" table:style-name="ce62">
            <text:p><text:s/>400.00<text:s/></text:p>
          </table:table-cell>
          <table:table-cell office:value-type="float" office:value="4720" table:formula="of:=+[.P30]*[.Q30]" table:style-name="ce60">
            <text:p><text:s/>4,7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5665</text:p>
          </table:table-cell>
          <table:table-cell office:value-type="string" table:style-name="ce57">
            <text:p>CD-TIPO DVD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1.8" table:style-name="ce59">
            <text:p>11.80</text:p>
          </table:table-cell>
          <table:table-cell office:value-type="float" office:value="300" table:style-name="ce62">
            <text:p><text:s/>300.00<text:s/></text:p>
          </table:table-cell>
          <table:table-cell office:value-type="float" office:value="3540" table:formula="of:=+[.Y30]*[.Z30]" table:style-name="ce60">
            <text:p><text:s/>3,5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322.14000000000004" table:formula="of:=+[.G31]*[.H31]" table:style-name="ce60">
            <text:p><text:s/>322.14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59">
            <text:p>122.7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2454" table:formula="of:=+[.P31]*[.Q31]" table:style-name="ce60">
            <text:p><text:s/>2,454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22</text:p>
          </table:table-cell>
          <table:table-cell office:value-type="string" table:style-name="ce57">
            <text:p>CEPILLO LIMPIADOR DE INODOR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22.7" table:style-name="ce59">
            <text:p>122.70</text:p>
          </table:table-cell>
          <table:table-cell office:value-type="float" office:value="15" table:style-name="ce62">
            <text:p><text:s/>15.00<text:s/></text:p>
          </table:table-cell>
          <table:table-cell office:value-type="float" office:value="1840.5" table:formula="of:=+[.Y31]*[.Z31]" table:style-name="ce60">
            <text:p><text:s/>1,840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59">
            <text:p>100.00</text:p>
          </table:table-cell>
          <table:table-cell office:value-type="float" office:value="79" table:style-name="ce62">
            <text:p><text:s/>79.00<text:s/></text:p>
          </table:table-cell>
          <table:table-cell office:value-type="float" office:value="7900" table:formula="of:=+[.G32]*[.H32]" table:style-name="ce60">
            <text:p><text:s/>7,9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36" table:style-name="ce62">
            <text:p><text:s/>36.00<text:s/></text:p>
          </table:table-cell>
          <table:table-cell office:value-type="float" office:value="1872" table:formula="of:=+[.P32]*[.Q32]" table:style-name="ce60">
            <text:p><text:s/>1,872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25</text:p>
          </table:table-cell>
          <table:table-cell office:value-type="string" table:style-name="ce57">
            <text:p>CERA PARA CONT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2" table:style-name="ce61">
            <text:p>52.00</text:p>
          </table:table-cell>
          <table:table-cell office:value-type="float" office:value="30" table:style-name="ce62">
            <text:p><text:s/>30.00<text:s/></text:p>
          </table:table-cell>
          <table:table-cell office:value-type="float" office:value="1560" table:formula="of:=+[.Y32]*[.Z32]" table:style-name="ce60">
            <text:p><text:s/>1,5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59">
            <text:p>162.19</text:p>
          </table:table-cell>
          <table:table-cell office:value-type="float" office:value="48" table:style-name="ce62">
            <text:p><text:s/>48.00<text:s/></text:p>
          </table:table-cell>
          <table:table-cell office:value-type="float" office:value="7785.12" table:formula="of:=+[.G33]*[.H33]" table:style-name="ce60">
            <text:p><text:s/>7,785.12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16" table:style-name="ce62">
            <text:p><text:s/>16.00<text:s/></text:p>
          </table:table-cell>
          <table:table-cell office:value-type="float" office:value="2400" table:formula="of:=+[.P33]*[.Q33]" table:style-name="ce60">
            <text:p><text:s/>2,4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26</text:p>
          </table:table-cell>
          <table:table-cell office:value-type="string" table:style-name="ce57">
            <text:p>CINTA EPSON LX-350 PARA MAQUINA MATRIC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59">
            <text:p>150.00</text:p>
          </table:table-cell>
          <table:table-cell office:value-type="float" office:value="16" table:style-name="ce62">
            <text:p><text:s/>16.00<text:s/></text:p>
          </table:table-cell>
          <table:table-cell office:value-type="float" office:value="2400" table:formula="of:=+[.Y33]*[.Z33]" table:style-name="ce60">
            <text:p><text:s/>2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68" table:style-name="ce62">
            <text:p><text:s/>68.00<text:s/></text:p>
          </table:table-cell>
          <table:table-cell office:value-type="float" office:value="8410.92" table:formula="of:=+[.G34]*[.H34]" table:style-name="ce60">
            <text:p><text:s/>8,410.92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322.14000000000004" table:formula="of:=+[.P34]*[.Q34]" table:style-name="ce60">
            <text:p><text:s/>322.14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162</text:p>
          </table:table-cell>
          <table:table-cell office:value-type="string" table:style-name="ce57">
            <text:p>CINTA PARA MAQUINA SUM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6.02" table:style-name="ce61">
            <text:p>46.02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322.14000000000004" table:formula="of:=+[.Y34]*[.Z34]" table:style-name="ce60">
            <text:p><text:s/>322.1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69" table:style-name="ce62">
            <text:p><text:s/>69.00<text:s/></text:p>
          </table:table-cell>
          <table:table-cell office:value-type="float" office:value="12420" table:formula="of:=+[.G35]*[.H35]" table:style-name="ce60">
            <text:p><text:s/>12,4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59">
            <text:p>100.00</text:p>
          </table:table-cell>
          <table:table-cell office:value-type="float" office:value="43" table:style-name="ce62">
            <text:p><text:s/>43.00<text:s/></text:p>
          </table:table-cell>
          <table:table-cell office:value-type="float" office:value="4300" table:formula="of:=+[.P35]*[.Q35]" table:style-name="ce60">
            <text:p><text:s/>4,3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27</text:p>
          </table:table-cell>
          <table:table-cell office:value-type="string" table:style-name="ce57">
            <text:p>CINTA PARA PRINTER EPSON TM-U220 (PAPEL 3/1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0" table:style-name="ce59">
            <text:p>100.00</text:p>
          </table:table-cell>
          <table:table-cell office:value-type="float" office:value="13" table:style-name="ce62">
            <text:p><text:s/>13.00<text:s/></text:p>
          </table:table-cell>
          <table:table-cell office:value-type="float" office:value="1300" table:formula="of:=+[.Y35]*[.Z35]" table:style-name="ce60">
            <text:p><text:s/>1,3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1200" table:formula="of:=+[.G36]*[.H36]" table:style-name="ce60">
            <text:p><text:s/>1,2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59">
            <text:p>162.19</text:p>
          </table:table-cell>
          <table:table-cell office:value-type="float" office:value="47" table:style-name="ce62">
            <text:p><text:s/>47.00<text:s/></text:p>
          </table:table-cell>
          <table:table-cell office:value-type="float" office:value="7622.93" table:formula="of:=+[.P36]*[.Q36]" table:style-name="ce60">
            <text:p><text:s/>7,622.93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169</text:p>
          </table:table-cell>
          <table:table-cell office:value-type="string" table:style-name="ce57">
            <text:p>CINTA PEGANTE TRANSPARENTE GDE.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62.19" table:style-name="ce59">
            <text:p>162.19</text:p>
          </table:table-cell>
          <table:table-cell office:value-type="float" office:value="34" table:style-name="ce62">
            <text:p><text:s/>34.00<text:s/></text:p>
          </table:table-cell>
          <table:table-cell office:value-type="float" office:value="5514.46" table:formula="of:=+[.Y36]*[.Z36]" table:style-name="ce60">
            <text:p><text:s/>5,514.4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61">
            <text:p>65.00</text:p>
          </table:table-cell>
          <table:table-cell office:value-type="float" office:value="20" table:style-name="ce62">
            <text:p><text:s/>20.00<text:s/></text:p>
          </table:table-cell>
          <table:table-cell office:value-type="float" office:value="1300" table:formula="of:=+[.G37]*[.H37]" table:style-name="ce60">
            <text:p><text:s/>1,3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66" table:style-name="ce62">
            <text:p><text:s/>66.00<text:s/></text:p>
          </table:table-cell>
          <table:table-cell office:value-type="float" office:value="8163.54" table:formula="of:=+[.P37]*[.Q37]" table:style-name="ce60">
            <text:p><text:s/>8,163.54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28</text:p>
          </table:table-cell>
          <table:table-cell office:value-type="string" table:style-name="ce57">
            <text:p>CINTA PEGANTE TRANSPARENTE PEQUEÑA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23.69" table:style-name="ce61">
            <text:p>123.69</text:p>
          </table:table-cell>
          <table:table-cell office:value-type="float" office:value="59" table:style-name="ce62">
            <text:p><text:s/>59.00<text:s/></text:p>
          </table:table-cell>
          <table:table-cell office:value-type="float" office:value="7297.71" table:formula="of:=+[.Y37]*[.Z37]" table:style-name="ce60">
            <text:p><text:s/>7,297.71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61">
            <text:p>9.20</text:p>
          </table:table-cell>
          <table:table-cell office:value-type="float" office:value="32" table:style-name="ce62">
            <text:p><text:s/>32.00<text:s/></text:p>
          </table:table-cell>
          <table:table-cell office:value-type="float" office:value="294.39999999999998" table:formula="of:=+[.G38]*[.H38]" table:style-name="ce60">
            <text:p><text:s/>294.4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66" table:style-name="ce62">
            <text:p><text:s/>66.00<text:s/></text:p>
          </table:table-cell>
          <table:table-cell office:value-type="float" office:value="11880" table:formula="of:=+[.P38]*[.Q38]" table:style-name="ce60">
            <text:p><text:s/>11,8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31</text:p>
          </table:table-cell>
          <table:table-cell office:value-type="string" table:style-name="ce57">
            <text:p>CLIP BILLETERO DE 2´´ GRANDE 12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80" table:style-name="ce61">
            <text:p>180.00</text:p>
          </table:table-cell>
          <table:table-cell office:value-type="float" office:value="38" table:style-name="ce62">
            <text:p><text:s/>38.00<text:s/></text:p>
          </table:table-cell>
          <table:table-cell office:value-type="float" office:value="6840" table:formula="of:=+[.Y38]*[.Z38]" table:style-name="ce60">
            <text:p><text:s/>6,8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61">
            <text:p>218.30</text:p>
          </table:table-cell>
          <table:table-cell office:value-type="float" office:value="30" table:style-name="ce62">
            <text:p><text:s/>30.00<text:s/></text:p>
          </table:table-cell>
          <table:table-cell office:value-type="float" office:value="6549" table:formula="of:=+[.G39]*[.H39]" table:style-name="ce60">
            <text:p><text:s/>6,549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2000" table:formula="of:=+[.P39]*[.Q39]" table:style-name="ce60">
            <text:p><text:s/>12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268</text:p>
          </table:table-cell>
          <table:table-cell office:value-type="string" table:style-name="ce57">
            <text:p>CLIP DE METAL 50MM JUMBO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50" table:style-name="ce61">
            <text:p>150.0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2000" table:formula="of:=+[.Y39]*[.Z39]" table:style-name="ce60">
            <text:p><text:s/>12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100" table:style-name="ce62">
            <text:p><text:s/>100.00<text:s/></text:p>
          </table:table-cell>
          <table:table-cell office:value-type="float" office:value="14000" table:formula="of:=+[.G40]*[.H40]" table:style-name="ce60">
            <text:p><text:s/>14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61">
            <text:p>65.00</text:p>
          </table:table-cell>
          <table:table-cell office:value-type="float" office:value="48" table:style-name="ce62">
            <text:p><text:s/>48.00<text:s/></text:p>
          </table:table-cell>
          <table:table-cell office:value-type="float" office:value="3120" table:formula="of:=+[.P40]*[.Q40]" table:style-name="ce60">
            <text:p><text:s/>3,1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30</text:p>
          </table:table-cell>
          <table:table-cell office:value-type="string" table:style-name="ce57">
            <text:p>CLIP BILLETERO MEDIANO 12/1</text:p>
          </table:table-cell>
          <table:table-cell office:value-type="string" table:style-name="ce57">
            <text:p>MATERIAL DE OFICINA</text:p>
          </table:table-cell>
          <table:table-cell office:value-type="string" table:style-name="ce58">
            <text:p>UND</text:p>
          </table:table-cell>
          <table:table-cell office:value-type="float" office:value="65" table:style-name="ce61">
            <text:p>65.00</text:p>
          </table:table-cell>
          <table:table-cell office:value-type="float" office:value="38" table:style-name="ce62">
            <text:p><text:s/>38.00<text:s/></text:p>
          </table:table-cell>
          <table:table-cell office:value-type="float" office:value="2470" table:formula="of:=+[.Y40]*[.Z40]" table:style-name="ce60">
            <text:p><text:s/>2,47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45" table:style-name="ce62">
            <text:p><text:s/>45.00<text:s/></text:p>
          </table:table-cell>
          <table:table-cell office:value-type="float" office:value="10800" table:formula="of:=+[.G41]*[.H41]" table:style-name="ce60">
            <text:p><text:s/>10,8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61">
            <text:p>9.2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459.99999999999994" table:formula="of:=+[.P41]*[.Q41]" table:style-name="ce60">
            <text:p><text:s/>4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263</text:p>
          </table:table-cell>
          <table:table-cell office:value-type="string" table:style-name="ce57">
            <text:p>CLIP TIPO CAIMAN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9.1999999999999993" table:style-name="ce61">
            <text:p>9.2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36.799999999999997" table:formula="of:=+[.Y41]*[.Z41]" table:style-name="ce60">
            <text:p><text:s/>36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23" table:style-name="ce62">
            <text:p><text:s/>123.00<text:s/></text:p>
          </table:table-cell>
          <table:table-cell office:value-type="float" office:value="12915" table:formula="of:=+[.G42]*[.H42]" table:style-name="ce60">
            <text:p><text:s/>12,91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61">
            <text:p>218.30</text:p>
          </table:table-cell>
          <table:table-cell office:value-type="float" office:value="125" table:style-name="ce62">
            <text:p><text:s/>125.00<text:s/></text:p>
          </table:table-cell>
          <table:table-cell office:value-type="float" office:value="27287.5" table:formula="of:=+[.P42]*[.Q42]" table:style-name="ce60">
            <text:p><text:s/>27,287.5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23</text:p>
          </table:table-cell>
          <table:table-cell office:value-type="string" table:style-name="ce57">
            <text:p>CLORO LIQUIDO 10.5%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218.3" table:style-name="ce61">
            <text:p>218.30</text:p>
          </table:table-cell>
          <table:table-cell office:value-type="float" office:value="45" table:style-name="ce62">
            <text:p><text:s/>45.00<text:s/></text:p>
          </table:table-cell>
          <table:table-cell office:value-type="float" office:value="9823.5" table:formula="of:=+[.Y42]*[.Z42]" table:style-name="ce60">
            <text:p><text:s/>9,823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75" table:style-name="ce62">
            <text:p><text:s/>75.00<text:s/></text:p>
          </table:table-cell>
          <table:table-cell office:value-type="float" office:value="12375" table:formula="of:=+[.G43]*[.H43]" table:style-name="ce60">
            <text:p><text:s/>12,37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90" table:style-name="ce62">
            <text:p><text:s/>90.00<text:s/></text:p>
          </table:table-cell>
          <table:table-cell office:value-type="float" office:value="12600" table:formula="of:=+[.P43]*[.Q43]" table:style-name="ce60">
            <text:p><text:s/>12,6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11</text:p>
          </table:table-cell>
          <table:table-cell office:value-type="string" table:style-name="ce57">
            <text:p>CONDUCCIÓN ANESTÉS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40" table:style-name="ce59">
            <text:p>140.00</text:p>
          </table:table-cell>
          <table:table-cell office:value-type="float" office:value="80" table:style-name="ce62">
            <text:p><text:s/>80.00<text:s/></text:p>
          </table:table-cell>
          <table:table-cell office:value-type="float" office:value="11200" table:formula="of:=+[.Y43]*[.Z43]" table:style-name="ce60">
            <text:p><text:s/>11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59">
            <text:p>118.00</text:p>
          </table:table-cell>
          <table:table-cell office:value-type="float" office:value="76" table:style-name="ce62">
            <text:p><text:s/>76.00<text:s/></text:p>
          </table:table-cell>
          <table:table-cell office:value-type="float" office:value="8968" table:formula="of:=+[.G44]*[.H44]" table:style-name="ce60">
            <text:p><text:s/>8,968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90" table:style-name="ce62">
            <text:p><text:s/>90.00<text:s/></text:p>
          </table:table-cell>
          <table:table-cell office:value-type="float" office:value="21600" table:formula="of:=+[.P44]*[.Q44]" table:style-name="ce60">
            <text:p><text:s/>21,6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12</text:p>
          </table:table-cell>
          <table:table-cell office:value-type="string" table:style-name="ce57">
            <text:p>CONSENTIMIENTO INFORMADO PARA ANESTESIA PEDIÁTRIC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240" table:style-name="ce59">
            <text:p>240.00</text:p>
          </table:table-cell>
          <table:table-cell office:value-type="float" office:value="40" table:style-name="ce62">
            <text:p><text:s/>40.00<text:s/></text:p>
          </table:table-cell>
          <table:table-cell office:value-type="float" office:value="9600" table:formula="of:=+[.Y44]*[.Z44]" table:style-name="ce60">
            <text:p><text:s/>9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59">
            <text:p>41.78</text:p>
          </table:table-cell>
          <table:table-cell office:value-type="float" office:value="18" table:style-name="ce62">
            <text:p><text:s/>18.00<text:s/></text:p>
          </table:table-cell>
          <table:table-cell office:value-type="float" office:value="752.04" table:formula="of:=+[.G45]*[.H45]" table:style-name="ce60">
            <text:p><text:s/>752.04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25" table:style-name="ce62">
            <text:p><text:s/>125.00<text:s/></text:p>
          </table:table-cell>
          <table:table-cell office:value-type="float" office:value="13125" table:formula="of:=+[.P45]*[.Q45]" table:style-name="ce60">
            <text:p><text:s/>13,12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14</text:p>
          </table:table-cell>
          <table:table-cell office:value-type="string" table:style-name="ce57">
            <text:p>CONTROL DE DIET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05" table:style-name="ce59">
            <text:p>105.00</text:p>
          </table:table-cell>
          <table:table-cell office:value-type="float" office:value="140" table:style-name="ce62">
            <text:p><text:s/>140.00<text:s/></text:p>
          </table:table-cell>
          <table:table-cell office:value-type="float" office:value="14700" table:formula="of:=+[.Y45]*[.Z45]" table:style-name="ce60">
            <text:p><text:s/>14,7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59">
            <text:p>5.00</text:p>
          </table:table-cell>
          <table:table-cell office:value-type="float" office:value="1000" table:style-name="ce62">
            <text:p><text:s/>1,000.00<text:s/></text:p>
          </table:table-cell>
          <table:table-cell office:value-type="float" office:value="5000" table:formula="of:=+[.G46]*[.H46]" table:style-name="ce60">
            <text:p><text:s/>5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75" table:style-name="ce62">
            <text:p><text:s/>75.00<text:s/></text:p>
          </table:table-cell>
          <table:table-cell office:value-type="float" office:value="12375" table:formula="of:=+[.P46]*[.Q46]" table:style-name="ce60">
            <text:p><text:s/>12,37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15</text:p>
          </table:table-cell>
          <table:table-cell office:value-type="string" table:style-name="ce57">
            <text:p>CONTROL DE GLUCOSA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59">
            <text:p>165.00</text:p>
          </table:table-cell>
          <table:table-cell office:value-type="float" office:value="224" table:style-name="ce62">
            <text:p><text:s/>224.00<text:s/></text:p>
          </table:table-cell>
          <table:table-cell office:value-type="float" office:value="36960" table:formula="of:=+[.Y46]*[.Z46]" table:style-name="ce60">
            <text:p><text:s/>36,9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41" table:style-name="ce62">
            <text:p><text:s/>41.00<text:s/></text:p>
          </table:table-cell>
          <table:table-cell office:value-type="float" office:value="5986" table:formula="of:=+[.G47]*[.H47]" table:style-name="ce60">
            <text:p><text:s/>5,986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59">
            <text:p>118.00</text:p>
          </table:table-cell>
          <table:table-cell office:value-type="float" office:value="70" table:style-name="ce62">
            <text:p><text:s/>70.00<text:s/></text:p>
          </table:table-cell>
          <table:table-cell office:value-type="float" office:value="8260" table:formula="of:=+[.P47]*[.Q47]" table:style-name="ce60">
            <text:p><text:s/>8,2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16</text:p>
          </table:table-cell>
          <table:table-cell office:value-type="string" table:style-name="ce57">
            <text:p>CONTROL DE LIQUIDO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8" table:style-name="ce59">
            <text:p>118.00</text:p>
          </table:table-cell>
          <table:table-cell office:value-type="float" office:value="53" table:style-name="ce62">
            <text:p><text:s/>53.00<text:s/></text:p>
          </table:table-cell>
          <table:table-cell office:value-type="float" office:value="6254" table:formula="of:=+[.Y47]*[.Z47]" table:style-name="ce60">
            <text:p><text:s/>6,25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170.7" table:formula="of:=+[.G48]*[.H48]" table:style-name="ce60">
            <text:p><text:s/>170.7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59">
            <text:p>41.78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501.36" table:formula="of:=+[.P48]*[.Q48]" table:style-name="ce60">
            <text:p><text:s/>501.36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33</text:p>
          </table:table-cell>
          <table:table-cell office:value-type="string" table:style-name="ce57">
            <text:p>CORRECTOR LIQUIDO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41.78" table:style-name="ce59">
            <text:p>41.78</text:p>
          </table:table-cell>
          <table:table-cell office:value-type="float" office:value="8" table:style-name="ce62">
            <text:p><text:s/>8.00<text:s/></text:p>
          </table:table-cell>
          <table:table-cell office:value-type="float" office:value="334.24" table:formula="of:=+[.Y48]*[.Z48]" table:style-name="ce60">
            <text:p><text:s/>334.2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G49]*[.H49]" table:style-name="ce60">
            <text:p><text:s/>-<text:s text:c="3"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59">
            <text:p>5.00</text:p>
          </table:table-cell>
          <table:table-cell office:value-type="float" office:value="1000" table:style-name="ce62">
            <text:p><text:s/>1,000.00<text:s/></text:p>
          </table:table-cell>
          <table:table-cell office:value-type="float" office:value="5000" table:formula="of:=+[.P49]*[.Q49]" table:style-name="ce60">
            <text:p><text:s/>5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34</text:p>
          </table:table-cell>
          <table:table-cell office:value-type="string" table:style-name="ce57">
            <text:p>COVER PARA ENCUADERNA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5" table:style-name="ce59">
            <text:p>5.00</text:p>
          </table:table-cell>
          <table:table-cell office:value-type="float" office:value="1000" table:style-name="ce62">
            <text:p><text:s/>1,000.00<text:s/></text:p>
          </table:table-cell>
          <table:table-cell office:value-type="float" office:value="5000" table:formula="of:=+[.Y49]*[.Z49]" table:style-name="ce60">
            <text:p><text:s/>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G50]*[.H50]" table:style-name="ce60">
            <text:p><text:s/>-<text:s text:c="3"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41" table:style-name="ce62">
            <text:p><text:s/>41.00<text:s/></text:p>
          </table:table-cell>
          <table:table-cell office:value-type="float" office:value="5986" table:formula="of:=+[.P50]*[.Q50]" table:style-name="ce60">
            <text:p><text:s/>5,986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25</text:p>
          </table:table-cell>
          <table:table-cell office:value-type="string" table:style-name="ce57">
            <text:p>JABON PASTA FRE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TARRO</text:p>
          </table:table-cell>
          <table:table-cell office:value-type="float" office:value="146" table:style-name="ce61">
            <text:p>146.00</text:p>
          </table:table-cell>
          <table:table-cell office:value-type="float" office:value="41" table:style-name="ce62">
            <text:p><text:s/>41.00<text:s/></text:p>
          </table:table-cell>
          <table:table-cell office:value-type="float" office:value="5986" table:formula="of:=+[.Y50]*[.Z50]" table:style-name="ce60">
            <text:p><text:s/>5,98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445" table:style-name="ce62">
            <text:p><text:s/>445.00<text:s/></text:p>
          </table:table-cell>
          <table:table-cell office:value-type="float" office:value="10635.5" table:formula="of:=+[.G51]*[.H51]" table:style-name="ce60">
            <text:p><text:s/>10,635.5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170.7" table:formula="of:=+[.P51]*[.Q51]" table:style-name="ce60">
            <text:p><text:s/>170.7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75</text:p>
          </table:table-cell>
          <table:table-cell office:value-type="string" table:style-name="ce57">
            <text:p>DESGRASANTE MULTI US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170.7" table:style-name="ce61">
            <text:p>170.70</text:p>
          </table:table-cell>
          <table:table-cell office:value-type="float" office:value="204" table:style-name="ce62">
            <text:p><text:s/>204.00<text:s/></text:p>
          </table:table-cell>
          <table:table-cell office:value-type="float" office:value="34822.799999999996" table:formula="of:=+[.Y51]*[.Z51]" table:style-name="ce60">
            <text:p><text:s/>34,822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1660.1899999999998" table:formula="of:=+[.G52]*[.H52]" table:style-name="ce60">
            <text:p><text:s/>1,660.19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485.85" table:formula="of:=+[.P52]*[.Q52]" table:style-name="ce60">
            <text:p><text:s/>485.85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2</text:p>
          </table:table-cell>
          <table:table-cell office:value-type="string" table:style-name="ce57">
            <text:p>DESINFECTANTE EN SPRAY (LYSOL).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485.85" table:style-name="ce61">
            <text:p>485.85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52]*[.Z52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15" table:style-name="ce62">
            <text:p><text:s/>715.00<text:s/></text:p>
          </table:table-cell>
          <table:table-cell office:value-type="float" office:value="92950" table:formula="of:=+[.G53]*[.H53]" table:style-name="ce60">
            <text:p><text:s/>92,9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390" table:formula="of:=+[.P53]*[.Q53]" table:style-name="ce60">
            <text:p><text:s/>39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1</text:p>
          </table:table-cell>
          <table:table-cell office:value-type="string" table:style-name="ce57">
            <text:p>DESINFECTANTE GLS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390" table:style-name="ce61">
            <text:p>390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53]*[.Z53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1950" table:formula="of:=+[.G54]*[.H54]" table:style-name="ce60">
            <text:p><text:s/>1,9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51" table:style-name="ce62">
            <text:p><text:s/>51.00<text:s/></text:p>
          </table:table-cell>
          <table:table-cell office:value-type="float" office:value="1218.8999999999999" table:formula="of:=+[.P54]*[.Q54]" table:style-name="ce60">
            <text:p><text:s/>1,218.9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3</text:p>
          </table:table-cell>
          <table:table-cell office:value-type="string" table:style-name="ce57">
            <text:p>DETERGENTE PAQ. 200gr/FARDO TRAE 72PAQ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 SOBRES</text:p>
          </table:table-cell>
          <table:table-cell office:value-type="float" office:value="23.9" table:style-name="ce61">
            <text:p>23.90</text:p>
          </table:table-cell>
          <table:table-cell office:value-type="float" office:value="250" table:style-name="ce62">
            <text:p><text:s/>250.00<text:s/></text:p>
          </table:table-cell>
          <table:table-cell office:value-type="float" office:value="5975" table:formula="of:=+[.Y54]*[.Z54]" table:style-name="ce60">
            <text:p><text:s/>5,9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formula="of:=+[.G55]*[.H55]" table:style-name="ce60">
            <text:p><text:s/>3,8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1660.1899999999998" table:formula="of:=+[.P55]*[.Q55]" table:style-name="ce60">
            <text:p><text:s/>1,660.19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35</text:p>
          </table:table-cell>
          <table:table-cell office:value-type="string" table:style-name="ce57">
            <text:p>DISPENSADOR DE CINTA PARA CINTA PEQUEÑ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37.17" table:style-name="ce61">
            <text:p>237.17</text:p>
          </table:table-cell>
          <table:table-cell office:value-type="float" office:value="10" table:style-name="ce62">
            <text:p><text:s/>10.00<text:s/></text:p>
          </table:table-cell>
          <table:table-cell office:value-type="float" office:value="2371.6999999999998" table:formula="of:=+[.Y55]*[.Z55]" table:style-name="ce60">
            <text:p><text:s/>2,371.7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9" table:style-name="ce62">
            <text:p><text:s/>449.00<text:s/></text:p>
          </table:table-cell>
          <table:table-cell office:value-type="float" office:value="4490" table:formula="of:=+[.G56]*[.H56]" table:style-name="ce60">
            <text:p><text:s/>4,49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25" table:style-name="ce62">
            <text:p><text:s/>725.00<text:s/></text:p>
          </table:table-cell>
          <table:table-cell office:value-type="float" office:value="94250" table:formula="of:=+[.P56]*[.Q56]" table:style-name="ce60">
            <text:p><text:s/>94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20</text:p>
          </table:table-cell>
          <table:table-cell office:value-type="string" table:style-name="ce57">
            <text:p>EPICRISIS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64" table:style-name="ce62">
            <text:p><text:s/>764.00<text:s/></text:p>
          </table:table-cell>
          <table:table-cell office:value-type="float" office:value="99320" table:formula="of:=+[.Y56]*[.Z56]" table:style-name="ce60">
            <text:p><text:s/>99,3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880" table:formula="of:=+[.G57]*[.H57]" table:style-name="ce60">
            <text:p><text:s/>8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195" table:formula="of:=+[.P57]*[.Q57]" table:style-name="ce60">
            <text:p><text:s/>19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4</text:p>
          </table:table-cell>
          <table:table-cell office:value-type="string" table:style-name="ce57">
            <text:p>ESCOB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95" table:style-name="ce61">
            <text:p>195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57]*[.Z57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708" table:style-name="ce62">
            <text:p><text:s/>708.00<text:s/></text:p>
          </table:table-cell>
          <table:table-cell office:value-type="float" office:value="11972.28" table:formula="of:=+[.G58]*[.H58]" table:style-name="ce60">
            <text:p><text:s/>11,972.2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formula="of:=+[.P58]*[.Q58]" table:style-name="ce60">
            <text:p><text:s/>3,8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42</text:p>
          </table:table-cell>
          <table:table-cell office:value-type="string" table:style-name="ce57">
            <text:p>ESPIRAL 10 MM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0" table:style-name="ce61">
            <text:p>20.00</text:p>
          </table:table-cell>
          <table:table-cell office:value-type="float" office:value="191" table:style-name="ce62">
            <text:p><text:s/>191.00<text:s/></text:p>
          </table:table-cell>
          <table:table-cell office:value-type="float" office:value="3820" table:formula="of:=+[.Y58]*[.Z58]" table:style-name="ce60">
            <text:p><text:s/>3,8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129" table:style-name="ce62">
            <text:p><text:s/>129.00<text:s/></text:p>
          </table:table-cell>
          <table:table-cell office:value-type="float" office:value="10032.33" table:formula="of:=+[.G59]*[.H59]" table:style-name="ce60">
            <text:p><text:s/>10,032.33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9" table:style-name="ce62">
            <text:p><text:s/>449.00<text:s/></text:p>
          </table:table-cell>
          <table:table-cell office:value-type="float" office:value="4490" table:formula="of:=+[.P59]*[.Q59]" table:style-name="ce60">
            <text:p><text:s/>4,49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45</text:p>
          </table:table-cell>
          <table:table-cell office:value-type="string" table:style-name="ce57">
            <text:p>ESPIRAL 5/8 PULG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10" table:style-name="ce61">
            <text:p>10.00</text:p>
          </table:table-cell>
          <table:table-cell office:value-type="float" office:value="449" table:style-name="ce62">
            <text:p><text:s/>449.00<text:s/></text:p>
          </table:table-cell>
          <table:table-cell office:value-type="float" office:value="4490" table:formula="of:=+[.Y59]*[.Z59]" table:style-name="ce60">
            <text:p><text:s/>4,4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796.5" table:style-name="ce61">
            <text:p>796.50</text:p>
          </table:table-cell>
          <table:table-cell office:value-type="float" office:value="61" table:style-name="ce62">
            <text:p><text:s/>61.00<text:s/></text:p>
          </table:table-cell>
          <table:table-cell office:value-type="float" office:value="48586.5" table:formula="of:=+[.G60]*[.H60]" table:style-name="ce60">
            <text:p><text:s/>48,586.5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600" table:style-name="ce62">
            <text:p><text:s/>600.00<text:s/></text:p>
          </table:table-cell>
          <table:table-cell office:value-type="float" office:value="13560" table:formula="of:=+[.P60]*[.Q60]" table:style-name="ce60">
            <text:p><text:s/>13,5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157</text:p>
          </table:table-cell>
          <table:table-cell office:value-type="string" table:style-name="ce57">
            <text:p>ESPONJA PARA FREGAR 1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.6" table:style-name="ce61">
            <text:p>22.60</text:p>
          </table:table-cell>
          <table:table-cell office:value-type="float" office:value="590" table:style-name="ce62">
            <text:p><text:s/>590.00<text:s/></text:p>
          </table:table-cell>
          <table:table-cell office:value-type="float" office:value="13334" table:formula="of:=+[.Y60]*[.Z60]" table:style-name="ce60">
            <text:p><text:s/>13,33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1500" table:formula="of:=+[.G61]*[.H61]" table:style-name="ce60">
            <text:p><text:s/>1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880" table:formula="of:=+[.P61]*[.Q61]" table:style-name="ce60">
            <text:p><text:s/>8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78</text:p>
          </table:table-cell>
          <table:table-cell office:value-type="string" table:style-name="ce57">
            <text:p>ESPUMALOCA, SPRAY (MULTIPROPOSITO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4" table:style-name="ce62">
            <text:p><text:s/>4.00<text:s/></text:p>
          </table:table-cell>
          <table:table-cell office:value-type="float" office:value="880" table:formula="of:=+[.Y61]*[.Z61]" table:style-name="ce60">
            <text:p><text:s/>8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7280" table:formula="of:=+[.G62]*[.H62]" table:style-name="ce60">
            <text:p><text:s/>7,2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660" table:style-name="ce62">
            <text:p><text:s/>660.00<text:s/></text:p>
          </table:table-cell>
          <table:table-cell office:value-type="float" office:value="11160.6" table:formula="of:=+[.P62]*[.Q62]" table:style-name="ce60">
            <text:p><text:s/>11,160.6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6</text:p>
          </table:table-cell>
          <table:table-cell office:value-type="string" table:style-name="ce57">
            <text:p>ESTROPAJOS DE ALAMBRE 12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6.91" table:style-name="ce61">
            <text:p>16.91</text:p>
          </table:table-cell>
          <table:table-cell office:value-type="float" office:value="513" table:style-name="ce62">
            <text:p><text:s/>513.00<text:s/></text:p>
          </table:table-cell>
          <table:table-cell office:value-type="float" office:value="8674.83" table:formula="of:=+[.Y62]*[.Z62]" table:style-name="ce60">
            <text:p><text:s/>8,674.8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8000" table:formula="of:=+[.G63]*[.H63]" table:style-name="ce60">
            <text:p><text:s/>8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99" table:style-name="ce62">
            <text:p><text:s/>99.00<text:s/></text:p>
          </table:table-cell>
          <table:table-cell office:value-type="float" office:value="7699.23" table:formula="of:=+[.P63]*[.Q63]" table:style-name="ce60">
            <text:p><text:s/>7,699.23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41</text:p>
          </table:table-cell>
          <table:table-cell office:value-type="string" table:style-name="ce57">
            <text:p>ETIQUETA PARA FOLDER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CAJAS</text:p>
          </table:table-cell>
          <table:table-cell office:value-type="float" office:value="77.77" table:style-name="ce61">
            <text:p>77.77</text:p>
          </table:table-cell>
          <table:table-cell office:value-type="float" office:value="82" table:style-name="ce62">
            <text:p><text:s/>82.00<text:s/></text:p>
          </table:table-cell>
          <table:table-cell office:value-type="float" office:value="6377.1399999999994" table:formula="of:=+[.Y63]*[.Z63]" table:style-name="ce60">
            <text:p><text:s/>6,377.1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72" table:style-name="ce62">
            <text:p><text:s/>72.00<text:s/></text:p>
          </table:table-cell>
          <table:table-cell office:value-type="float" office:value="11880" table:formula="of:=+[.G64]*[.H64]" table:style-name="ce60">
            <text:p><text:s/>11,8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796.5" table:style-name="ce61">
            <text:p>796.50</text:p>
          </table:table-cell>
          <table:table-cell office:value-type="float" office:value="234" table:style-name="ce62">
            <text:p><text:s/>234.00<text:s/></text:p>
          </table:table-cell>
          <table:table-cell office:value-type="float" office:value="186381" table:formula="of:=+[.P64]*[.Q64]" table:style-name="ce60">
            <text:p><text:s/>186,381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68</text:p>
          </table:table-cell>
          <table:table-cell office:value-type="string" table:style-name="ce57">
            <text:p>FARDO DE PAPEL HIGIENICO JUMBO 12/1 MI HOGAR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FARDO</text:p>
          </table:table-cell>
          <table:table-cell office:value-type="float" office:value="112" table:style-name="ce61">
            <text:p>112.00</text:p>
          </table:table-cell>
          <table:table-cell office:value-type="float" office:value="69" table:style-name="ce62">
            <text:p><text:s/>69.00<text:s/></text:p>
          </table:table-cell>
          <table:table-cell office:value-type="float" office:value="7728" table:formula="of:=+[.Y64]*[.Z64]" table:style-name="ce60">
            <text:p><text:s/>7,72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1000" table:style-name="ce62">
            <text:p><text:s/>1,000.00<text:s/></text:p>
          </table:table-cell>
          <table:table-cell office:value-type="float" office:value="1300" table:formula="of:=+[.G65]*[.H65]" table:style-name="ce60">
            <text:p><text:s/>1,3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5" table:style-name="ce62">
            <text:p><text:s/>5.00<text:s/></text:p>
          </table:table-cell>
          <table:table-cell office:value-type="float" office:value="1500" table:formula="of:=+[.P65]*[.Q65]" table:style-name="ce60">
            <text:p><text:s/>1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7</text:p>
          </table:table-cell>
          <table:table-cell office:value-type="string" table:style-name="ce57">
            <text:p>FELPAS PARA LIMPIAR CRISTALES CON PALO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6" table:style-name="ce62">
            <text:p><text:s/>6.00<text:s/></text:p>
          </table:table-cell>
          <table:table-cell office:value-type="float" office:value="1800" table:formula="of:=+[.Y65]*[.Z65]" table:style-name="ce60">
            <text:p><text:s/>1,8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G66]*[.H66]" table:style-name="ce60">
            <text:p><text:s/>-<text:s text:c="3"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60" table:style-name="ce62">
            <text:p><text:s/>60.00<text:s/></text:p>
          </table:table-cell>
          <table:table-cell office:value-type="float" office:value="6720" table:formula="of:=+[.P66]*[.Q66]" table:style-name="ce60">
            <text:p><text:s/>6,7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23</text:p>
          </table:table-cell>
          <table:table-cell office:value-type="string" table:style-name="ce57">
            <text:p>FORMULARIO DE CONSENTIMIENTO INFORMAD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65" table:style-name="ce62">
            <text:p><text:s/>65.00<text:s/></text:p>
          </table:table-cell>
          <table:table-cell office:value-type="float" office:value="7280" table:formula="of:=+[.Y66]*[.Z66]" table:style-name="ce60">
            <text:p><text:s/>7,2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3200" table:style-name="ce62">
            <text:p><text:s/>3,200.00<text:s/></text:p>
          </table:table-cell>
          <table:table-cell office:value-type="float" office:value="45440" table:formula="of:=+[.G67]*[.H67]" table:style-name="ce60">
            <text:p><text:s/>45,44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8000" table:formula="of:=+[.P67]*[.Q67]" table:style-name="ce60">
            <text:p><text:s/>8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24</text:p>
          </table:table-cell>
          <table:table-cell office:value-type="string" table:style-name="ce57">
            <text:p>FORMULARIO DE INFORMACION EN CASO DE FALLEC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8000" table:formula="of:=+[.Y67]*[.Z67]" table:style-name="ce60">
            <text:p><text:s/>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2900" table:style-name="ce62">
            <text:p><text:s/>2,900.00<text:s/></text:p>
          </table:table-cell>
          <table:table-cell office:value-type="float" office:value="40571" table:formula="of:=+[.G68]*[.H68]" table:style-name="ce60">
            <text:p><text:s/>40,571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72" table:style-name="ce62">
            <text:p><text:s/>72.00<text:s/></text:p>
          </table:table-cell>
          <table:table-cell office:value-type="float" office:value="11880" table:formula="of:=+[.P68]*[.Q68]" table:style-name="ce60">
            <text:p><text:s/>11,8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IP-0026</text:p>
          </table:table-cell>
          <table:table-cell office:value-type="string" table:style-name="ce57">
            <text:p>FORMULARIO DE REFERIMIENTO</text:p>
          </table:table-cell>
          <table:table-cell office:value-type="string" table:style-name="ce57">
            <text:p>TALONARIOS MÉDICOS</text:p>
          </table:table-cell>
          <table:table-cell office:value-type="string" table:style-name="ce58">
            <text:p>TAL</text:p>
          </table:table-cell>
          <table:table-cell office:value-type="float" office:value="165" table:style-name="ce61">
            <text:p>165.00</text:p>
          </table:table-cell>
          <table:table-cell office:value-type="float" office:value="72" table:style-name="ce62">
            <text:p><text:s/>72.00<text:s/></text:p>
          </table:table-cell>
          <table:table-cell office:value-type="float" office:value="11880" table:formula="of:=+[.Y68]*[.Z68]" table:style-name="ce60">
            <text:p><text:s/>11,8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257" table:style-name="ce62">
            <text:p><text:s/>257.00<text:s/></text:p>
          </table:table-cell>
          <table:table-cell office:value-type="float" office:value="141093" table:formula="of:=+[.G69]*[.H69]" table:style-name="ce60">
            <text:p><text:s/>141,093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2400" table:style-name="ce62">
            <text:p><text:s/>2,400.00<text:s/></text:p>
          </table:table-cell>
          <table:table-cell office:value-type="float" office:value="3120" table:formula="of:=+[.P69]*[.Q69]" table:style-name="ce60">
            <text:p><text:s/>3,1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39</text:p>
          </table:table-cell>
          <table:table-cell office:value-type="string" table:style-name="ce57">
            <text:p>FUNDAS NEGRAS 17x22 pequeñas de 5gls 150 micra 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.3" table:style-name="ce61">
            <text:p>1.3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69]*[.Z69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2544.7400000000002" table:formula="of:=+[.G70]*[.H70]" table:style-name="ce60">
            <text:p><text:s/>2,544.74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1500" table:style-name="ce62">
            <text:p><text:s/>1,500.00<text:s/></text:p>
          </table:table-cell>
          <table:table-cell office:value-type="float" office:value="11250" table:formula="of:=+[.P70]*[.Q70]" table:style-name="ce60">
            <text:p><text:s/>11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152</text:p>
          </table:table-cell>
          <table:table-cell office:value-type="string" table:style-name="ce57">
            <text:p>FUNDAS NEGRAS 22x26 MEDIANAS DE 30GLS 150 micra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7.5" table:style-name="ce61">
            <text:p>7.50</text:p>
          </table:table-cell>
          <table:table-cell office:value-type="float" office:value="1500" table:style-name="ce62">
            <text:p><text:s/>1,500.00<text:s/></text:p>
          </table:table-cell>
          <table:table-cell office:value-type="float" office:value="11250" table:formula="of:=+[.Y70]*[.Z70]" table:style-name="ce60">
            <text:p><text:s/>1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257" table:style-name="ce62">
            <text:p><text:s/>257.00<text:s/></text:p>
          </table:table-cell>
          <table:table-cell office:value-type="float" office:value="9766" table:formula="of:=+[.G71]*[.H71]" table:style-name="ce60">
            <text:p><text:s/>9,766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3200" table:style-name="ce62">
            <text:p><text:s/>3,200.00<text:s/></text:p>
          </table:table-cell>
          <table:table-cell office:value-type="float" office:value="45440" table:formula="of:=+[.P71]*[.Q71]" table:style-name="ce60">
            <text:p><text:s/>45,44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42</text:p>
          </table:table-cell>
          <table:table-cell office:value-type="string" table:style-name="ce57">
            <text:p>FUNDAS NEGR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4.2" table:style-name="ce61">
            <text:p>14.20</text:p>
          </table:table-cell>
          <table:table-cell office:value-type="float" office:value="6300" table:style-name="ce62">
            <text:p><text:s/>6,300.00<text:s/></text:p>
          </table:table-cell>
          <table:table-cell office:value-type="float" office:value="89460" table:formula="of:=+[.Y71]*[.Z71]" table:style-name="ce60">
            <text:p><text:s/>89,4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6160" table:formula="of:=+[.G72]*[.H72]" table:style-name="ce60">
            <text:p><text:s/>6,16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3300" table:style-name="ce62">
            <text:p><text:s/>3,300.00<text:s/></text:p>
          </table:table-cell>
          <table:table-cell office:value-type="float" office:value="46167" table:formula="of:=+[.P72]*[.Q72]" table:style-name="ce60">
            <text:p><text:s/>46,167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43</text:p>
          </table:table-cell>
          <table:table-cell office:value-type="string" table:style-name="ce57">
            <text:p>FUNDAS ROJAS 42X32 GRANDE 55gls 150 MICRA PAQ.100/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13.99" table:style-name="ce61">
            <text:p>13.99</text:p>
          </table:table-cell>
          <table:table-cell office:value-type="float" office:value="11300" table:style-name="ce62">
            <text:p><text:s/>11,300.00<text:s/></text:p>
          </table:table-cell>
          <table:table-cell office:value-type="float" office:value="158087" table:formula="of:=+[.Y72]*[.Z72]" table:style-name="ce60">
            <text:p><text:s/>158,08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1" table:style-name="ce62">
            <text:p><text:s/>1.00<text:s/></text:p>
          </table:table-cell>
          <table:table-cell office:value-type="float" office:value="380" table:formula="of:=+[.G73]*[.H73]" table:style-name="ce60">
            <text:p><text:s/>3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7000" table:style-name="ce62">
            <text:p><text:s/>7,000.00<text:s/></text:p>
          </table:table-cell>
          <table:table-cell office:value-type="float" office:value="31500" table:formula="of:=+[.P73]*[.Q73]" table:style-name="ce60">
            <text:p><text:s/>31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0040</text:p>
          </table:table-cell>
          <table:table-cell office:value-type="string" table:style-name="ce57">
            <text:p>FUNDAS ROJAS 17X22 MEDIANAS<text:s/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text:s/></text:p>
          </table:table-cell>
          <table:table-cell office:value-type="float" office:value="4.5" table:style-name="ce61">
            <text:p>4.50</text:p>
          </table:table-cell>
          <table:table-cell office:value-type="float" office:value="7000" table:style-name="ce62">
            <text:p><text:s/>7,000.00<text:s/></text:p>
          </table:table-cell>
          <table:table-cell office:value-type="float" office:value="31500" table:formula="of:=+[.Y73]*[.Z73]" table:style-name="ce60">
            <text:p><text:s/>31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110" table:style-name="ce62">
            <text:p><text:s/>110.00<text:s/></text:p>
          </table:table-cell>
          <table:table-cell office:value-type="float" office:value="3850" table:formula="of:=+[.G74]*[.H74]" table:style-name="ce60">
            <text:p><text:s/>3,8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27450" table:formula="of:=+[.P74]*[.Q74]" table:style-name="ce60">
            <text:p><text:s/>27,4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99</text:p>
          </table:table-cell>
          <table:table-cell office:value-type="string" table:style-name="ce57">
            <text:p>GALACTICO 1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GL</text:p>
          </table:table-cell>
          <table:table-cell office:value-type="float" office:value="549" table:style-name="ce61">
            <text:p>549.00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74]*[.Z74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697.31999999999994" table:formula="of:=+[.G75]*[.H75]" table:style-name="ce60">
            <text:p><text:s/>697.32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2544.7400000000002" table:formula="of:=+[.P75]*[.Q75]" table:style-name="ce60">
            <text:p><text:s/>2,544.74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48</text:p>
          </table:table-cell>
          <table:table-cell office:value-type="string" table:style-name="ce57">
            <text:p>GANCHO MACHO Y HEMBRA 7CM 100/1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 CAJAS</text:p>
          </table:table-cell>
          <table:table-cell office:value-type="float" office:value="115.67" table:style-name="ce61">
            <text:p>115.67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2544.7400000000002" table:formula="of:=+[.Y75]*[.Z75]" table:style-name="ce60">
            <text:p><text:s/>2,544.74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697.31999999999994" table:formula="of:=+[.G76]*[.H76]" table:style-name="ce60">
            <text:p><text:s/>697.32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240" table:style-name="ce62">
            <text:p><text:s/>240.00<text:s/></text:p>
          </table:table-cell>
          <table:table-cell office:value-type="float" office:value="9120" table:formula="of:=+[.P76]*[.Q76]" table:style-name="ce60">
            <text:p><text:s/>9,1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49</text:p>
          </table:table-cell>
          <table:table-cell office:value-type="string" table:style-name="ce57">
            <text:p>GOMITA CAJA 100/1 (LIGAS O BANDITAS )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" table:style-name="ce61">
            <text:p>38.00</text:p>
          </table:table-cell>
          <table:table-cell office:value-type="float" office:value="226" table:style-name="ce62">
            <text:p><text:s/>226.00<text:s/></text:p>
          </table:table-cell>
          <table:table-cell office:value-type="float" office:value="8588" table:formula="of:=+[.Y76]*[.Z76]" table:style-name="ce60">
            <text:p><text:s/>8,58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36" table:style-name="ce62">
            <text:p><text:s/>36.00<text:s/></text:p>
          </table:table-cell>
          <table:table-cell office:value-type="float" office:value="2091.96" table:formula="of:=+[.G77]*[.H77]" table:style-name="ce60">
            <text:p><text:s/>2,091.96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99" table:style-name="ce62">
            <text:p><text:s/>99.00<text:s/></text:p>
          </table:table-cell>
          <table:table-cell office:value-type="float" office:value="1137.51" table:formula="of:=+[.P77]*[.Q77]" table:style-name="ce60">
            <text:p><text:s/>1,137.51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166</text:p>
          </table:table-cell>
          <table:table-cell office:value-type="string" table:style-name="ce57">
            <text:p>GOMA DE BORRAR<text:s/>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text:s/></text:p>
          </table:table-cell>
          <table:table-cell office:value-type="float" office:value="11.49" table:style-name="ce61">
            <text:p>11.49</text:p>
          </table:table-cell>
          <table:table-cell office:value-type="float" office:value="99" table:style-name="ce62">
            <text:p><text:s/>99.00<text:s/></text:p>
          </table:table-cell>
          <table:table-cell office:value-type="float" office:value="1137.51" table:formula="of:=+[.Y77]*[.Z77]" table:style-name="ce60">
            <text:p><text:s/>1,137.51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1394.6399999999999" table:formula="of:=+[.G78]*[.H78]" table:style-name="ce60">
            <text:p><text:s/>1,394.64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6160" table:formula="of:=+[.P78]*[.Q78]" table:style-name="ce60">
            <text:p><text:s/>6,1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O-0052</text:p>
          </table:table-cell>
          <table:table-cell office:value-type="string" table:style-name="ce57">
            <text:p>GRAPA INDUSTRIAL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280" table:style-name="ce61">
            <text:p>280.00</text:p>
          </table:table-cell>
          <table:table-cell office:value-type="float" office:value="22" table:style-name="ce62">
            <text:p><text:s/>22.00<text:s/></text:p>
          </table:table-cell>
          <table:table-cell office:value-type="float" office:value="6160" table:formula="of:=+[.Y78]*[.Z78]" table:style-name="ce60">
            <text:p><text:s/>6,1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697.31999999999994" table:formula="of:=+[.G79]*[.H79]" table:style-name="ce60">
            <text:p><text:s/>697.32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50" table:style-name="ce62">
            <text:p><text:s/>50.00<text:s/></text:p>
          </table:table-cell>
          <table:table-cell office:value-type="float" office:value="19000" table:formula="of:=+[.P79]*[.Q79]" table:style-name="ce60">
            <text:p><text:s/>19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AD-0070</text:p>
          </table:table-cell>
          <table:table-cell office:value-type="string" table:style-name="ce57">
            <text:p>GRAPADOR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80" table:style-name="ce61">
            <text:p>380.00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9120" table:formula="of:=+[.Y79]*[.Z79]" table:style-name="ce60">
            <text:p><text:s/>9,1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formula="of:=+[.G80]*[.H80]" table:style-name="ce60">
            <text:p><text:s/>1,627.2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68" table:style-name="ce62">
            <text:p><text:s/>68.00<text:s/></text:p>
          </table:table-cell>
          <table:table-cell office:value-type="float" office:value="2380" table:formula="of:=+[.P80]*[.Q80]" table:style-name="ce60">
            <text:p><text:s/>2,3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T-1066</text:p>
          </table:table-cell>
          <table:table-cell office:value-type="string" table:style-name="ce57">
            <text:p>GRAPAS</text:p>
          </table:table-cell>
          <table:table-cell office:value-type="string" table:style-name="ce57">
            <text:p>MATERIAL GASTABLE (OFICINA)</text:p>
          </table:table-cell>
          <table:table-cell office:value-type="string" table:style-name="ce58">
            <text:p>UND</text:p>
          </table:table-cell>
          <table:table-cell office:value-type="float" office:value="35" table:style-name="ce61">
            <text:p>35.00</text:p>
          </table:table-cell>
          <table:table-cell office:value-type="float" office:value="7" table:style-name="ce62">
            <text:p><text:s/>7.00<text:s/></text:p>
          </table:table-cell>
          <table:table-cell office:value-type="float" office:value="245" table:formula="of:=+[.Y80]*[.Z80]" table:style-name="ce60">
            <text:p><text:s/>24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formula="of:=+[.G81]*[.H81]" table:style-name="ce60">
            <text:p><text:s/>1,627.2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697.31999999999994" table:formula="of:=+[.P81]*[.Q81]" table:style-name="ce60">
            <text:p><text:s/>697.32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450</text:p>
          </table:table-cell>
          <table:table-cell office:value-type="string" table:style-name="ce57">
            <text:p>GUANTES DE LIMPIEZA NARANJA (LARGE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48" table:style-name="ce62">
            <text:p><text:s/>48.00<text:s/></text:p>
          </table:table-cell>
          <table:table-cell office:value-type="float" office:value="2789.2799999999997" table:formula="of:=+[.Y81]*[.Z81]" table:style-name="ce60">
            <text:p><text:s/>2,789.2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formula="of:=+[.G82]*[.H82]" table:style-name="ce60">
            <text:p><text:s/>1,627.2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697.31999999999994" table:formula="of:=+[.P82]*[.Q82]" table:style-name="ce60">
            <text:p><text:s/>697.32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48</text:p>
          </table:table-cell>
          <table:table-cell office:value-type="string" table:style-name="ce57">
            <text:p>GUANTES DE LIMPIEZA AMARILLA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82]*[.Z82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124" table:style-name="ce66">
            <text:p><text:s/>124.00<text:s/></text:p>
          </table:table-cell>
          <table:table-cell office:value-type="float" office:value="6305.4000000000005" table:formula="of:=+[.G83]*[.H83]" table:style-name="ce60">
            <text:p><text:s/>6,305.4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72" table:style-name="ce62">
            <text:p><text:s/>72.00<text:s/></text:p>
          </table:table-cell>
          <table:table-cell office:value-type="float" office:value="4183.92" table:formula="of:=+[.P83]*[.Q83]" table:style-name="ce60">
            <text:p><text:s/>4,183.92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50</text:p>
          </table:table-cell>
          <table:table-cell office:value-type="string" table:style-name="ce57">
            <text:p>GUANTES DE LIMPIEZA AMARILLA (XL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72" table:style-name="ce62">
            <text:p><text:s/>72.00<text:s/></text:p>
          </table:table-cell>
          <table:table-cell office:value-type="float" office:value="4183.92" table:formula="of:=+[.Y83]*[.Z83]" table:style-name="ce60">
            <text:p><text:s/>4,183.9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61">
            <text:p>140.00</text:p>
          </table:table-cell>
          <table:table-cell office:value-type="float" office:value="220" table:style-name="ce66">
            <text:p><text:s/>220.00<text:s/></text:p>
          </table:table-cell>
          <table:table-cell office:value-type="float" office:value="30800" table:formula="of:=+[.G84]*[.H84]" table:style-name="ce60">
            <text:p><text:s/>30,8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24" table:style-name="ce62">
            <text:p><text:s/>24.00<text:s/></text:p>
          </table:table-cell>
          <table:table-cell office:value-type="float" office:value="1394.6399999999999" table:formula="of:=+[.P84]*[.Q84]" table:style-name="ce60">
            <text:p><text:s/>1,394.64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51</text:p>
          </table:table-cell>
          <table:table-cell office:value-type="string" table:style-name="ce57">
            <text:p>GUANTES DE LIMPIEZA NARANJA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84]*[.Z84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500" table:formula="of:=+[.G85]*[.H85]" table:style-name="ce60">
            <text:p><text:s/>6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12" table:style-name="ce62">
            <text:p><text:s/>12.00<text:s/></text:p>
          </table:table-cell>
          <table:table-cell office:value-type="float" office:value="697.31999999999994" table:formula="of:=+[.P85]*[.Q85]" table:style-name="ce60">
            <text:p><text:s/>697.32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7">
            <text:p>ML-0054</text:p>
          </table:table-cell>
          <table:table-cell office:value-type="string" table:style-name="ce57">
            <text:p>GUANTES DE LIMPIEZA ROSADOS (MEDIUM)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58.11" table:style-name="ce61">
            <text:p>58.11</text:p>
          </table:table-cell>
          <table:table-cell office:value-type="float" office:value="0" table:style-name="ce62">
            <text:p><text:s/>-<text:s text:c="3"/></text:p>
          </table:table-cell>
          <table:table-cell office:value-type="float" office:value="0" table:formula="of:=+[.Y85]*[.Z85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4500" table:style-name="ce66">
            <text:p><text:s/>4,500.00<text:s/></text:p>
          </table:table-cell>
          <table:table-cell office:value-type="float" office:value="21150" table:formula="of:=+[.G86]*[.H86]" table:style-name="ce60">
            <text:p><text:s/>21,1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610.19999999999993" table:formula="of:=+[.P86]*[.Q86]" table:style-name="ce60">
            <text:p><text:s/>610.2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98</text:p>
          </table:table-cell>
          <table:table-cell office:value-type="string" table:style-name="ce65">
            <text:p><text:a xlink:href="https://almacen.hhm.gob.do/index.php/item/edit/241">GUANTES INDUSTRIALES 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813.59999999999991" table:formula="of:=+[.Y86]*[.Z86]" table:style-name="ce60">
            <text:p><text:s/>813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65" table:style-name="ce66">
            <text:p><text:s/>165.00<text:s/></text:p>
          </table:table-cell>
          <table:table-cell office:value-type="float" office:value="20625" table:formula="of:=+[.G87]*[.H87]" table:style-name="ce60">
            <text:p><text:s/>20,62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813.59999999999991" table:formula="of:=+[.P87]*[.Q87]" table:style-name="ce60">
            <text:p><text:s/>813.6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96</text:p>
          </table:table-cell>
          <table:table-cell office:value-type="string" table:style-name="ce65">
            <text:p><text:a xlink:href="https://almacen.hhm.gob.do/index.php/item/edit/241">GUANTES INDUSTRIALES <text:s/>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formula="of:=+[.Y87]*[.Z87]" table:style-name="ce60">
            <text:p><text:s/>1,627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445" table:style-name="ce66">
            <text:p><text:s/>445.00<text:s/></text:p>
          </table:table-cell>
          <table:table-cell office:value-type="float" office:value="49840" table:formula="of:=+[.G88]*[.H88]" table:style-name="ce60">
            <text:p><text:s/>49,84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1627.1999999999998" table:formula="of:=+[.P88]*[.Q88]" table:style-name="ce60">
            <text:p><text:s/>1,627.2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154</text:p>
          </table:table-cell>
          <table:table-cell office:value-type="string" table:style-name="ce65">
            <text:p><text:a xlink:href="https://almacen.hhm.gob.do/index.php/item/edit/235">GUANTES NARANJA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58">
            <text:p>UND</text:p>
          </table:table-cell>
          <table:table-cell office:value-type="float" office:value="67.8" table:style-name="ce61">
            <text:p>67.8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88]*[.Z88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50" table:style-name="ce66">
            <text:p><text:s/>450.00<text:s/></text:p>
          </table:table-cell>
          <table:table-cell office:value-type="float" office:value="58500" table:formula="of:=+[.G89]*[.H89]" table:style-name="ce60">
            <text:p><text:s/>58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107" table:style-name="ce66">
            <text:p><text:s/>107.00<text:s/></text:p>
          </table:table-cell>
          <table:table-cell office:value-type="float" office:value="5440.95" table:formula="of:=+[.P89]*[.Q89]" table:style-name="ce60">
            <text:p><text:s/>5,440.95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101</text:p>
          </table:table-cell>
          <table:table-cell office:value-type="string" table:style-name="ce65">
            <text:p><text:a xlink:href="https://almacen.hhm.gob.do/index.php/item/edit/29">GUANTES ROSADO XL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0.85" table:style-name="ce61">
            <text:p>50.85</text:p>
          </table:table-cell>
          <table:table-cell office:value-type="float" office:value="92" table:style-name="ce66">
            <text:p><text:s/>92.00<text:s/></text:p>
          </table:table-cell>
          <table:table-cell office:value-type="float" office:value="4678.2" table:formula="of:=+[.Y89]*[.Z89]" table:style-name="ce60">
            <text:p><text:s/>4,678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59">
            <text:p>154.00</text:p>
          </table:table-cell>
          <table:table-cell office:value-type="float" office:value="99" table:style-name="ce62">
            <text:p><text:s/>99.00<text:s/></text:p>
          </table:table-cell>
          <table:table-cell office:value-type="float" office:value="15246" table:formula="of:=+[.G90]*[.H90]" table:style-name="ce60">
            <text:p><text:s/>15,246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61">
            <text:p>140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8400" table:formula="of:=+[.P90]*[.Q90]" table:style-name="ce60">
            <text:p><text:s/>8,4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347</text:p>
          </table:table-cell>
          <table:table-cell office:value-type="string" table:style-name="ce65">
            <text:p><text:a xlink:href="https://almacen.hhm.gob.do/index.php/item/edit/80">Historia clinica de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40" table:style-name="ce61">
            <text:p>140.00</text:p>
          </table:table-cell>
          <table:table-cell office:value-type="float" office:value="140" table:style-name="ce66">
            <text:p><text:s/>140.00<text:s/></text:p>
          </table:table-cell>
          <table:table-cell office:value-type="float" office:value="19600" table:formula="of:=+[.Y90]*[.Z90]" table:style-name="ce60">
            <text:p><text:s/>19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290" table:formula="of:=+[.G91]*[.H91]" table:style-name="ce60">
            <text:p><text:s/>29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7800" table:formula="of:=+[.P91]*[.Q91]" table:style-name="ce60">
            <text:p><text:s/>7,8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30</text:p>
          </table:table-cell>
          <table:table-cell office:value-type="string" table:style-name="ce65">
            <text:p><text:a xlink:href="https://almacen.hhm.gob.do/index.php/item/edit/100">HISTORIA CLINICA NEONATA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8450" table:formula="of:=+[.Y91]*[.Z91]" table:style-name="ce60">
            <text:p><text:s/>8,4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432" table:style-name="ce66">
            <text:p><text:s/>432.00<text:s/></text:p>
          </table:table-cell>
          <table:table-cell office:value-type="float" office:value="2803.6800000000003" table:formula="of:=+[.G92]*[.H92]" table:style-name="ce60">
            <text:p><text:s/>2,803.6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3700" table:style-name="ce66">
            <text:p><text:s/>3,700.00<text:s/></text:p>
          </table:table-cell>
          <table:table-cell office:value-type="float" office:value="17390" table:formula="of:=+[.P92]*[.Q92]" table:style-name="ce60">
            <text:p><text:s/>17,39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348</text:p>
          </table:table-cell>
          <table:table-cell office:value-type="string" table:style-name="ce65">
            <text:p><text:a xlink:href="https://almacen.hhm.gob.do/index.php/item/edit/81">Historia clinica pediatrica ( 11 x 17 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HOLAS</text:p>
          </table:table-cell>
          <table:table-cell office:value-type="float" office:value="4.7" table:style-name="ce61">
            <text:p>4.70</text:p>
          </table:table-cell>
          <table:table-cell office:value-type="float" office:value="2200" table:style-name="ce66">
            <text:p><text:s/>2,200.00<text:s/></text:p>
          </table:table-cell>
          <table:table-cell office:value-type="float" office:value="10340" table:formula="of:=+[.Y92]*[.Z92]" table:style-name="ce60">
            <text:p><text:s/>10,3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16452.599999999999" table:formula="of:=+[.G93]*[.H93]" table:style-name="ce60">
            <text:p><text:s/>16,452.6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16" table:style-name="ce66">
            <text:p><text:s/>316.00<text:s/></text:p>
          </table:table-cell>
          <table:table-cell office:value-type="float" office:value="39500" table:formula="of:=+[.P93]*[.Q93]" table:style-name="ce60">
            <text:p><text:s/>39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33</text:p>
          </table:table-cell>
          <table:table-cell office:value-type="string" table:style-name="ce65">
            <text:p><text:a xlink:href="https://almacen.hhm.gob.do/index.php/item/edit/102">HOJA DE CONDI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formula="of:=+[.Y93]*[.Z93]" table:style-name="ce60">
            <text:p><text:s/>6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250" table:style-name="ce66">
            <text:p><text:s/>250.00<text:s/></text:p>
          </table:table-cell>
          <table:table-cell office:value-type="float" office:value="134225" table:formula="of:=+[.G94]*[.H94]" table:style-name="ce60">
            <text:p><text:s/>134,22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425" table:style-name="ce66">
            <text:p><text:s/>425.00<text:s/></text:p>
          </table:table-cell>
          <table:table-cell office:value-type="float" office:value="47600" table:formula="of:=+[.P94]*[.Q94]" table:style-name="ce60">
            <text:p><text:s/>47,6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35</text:p>
          </table:table-cell>
          <table:table-cell office:value-type="string" table:style-name="ce65">
            <text:p><text:a xlink:href="https://almacen.hhm.gob.do/index.php/item/edit/140">HOJA DE TEMPERATUR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12" table:style-name="ce61">
            <text:p>112.00</text:p>
          </table:table-cell>
          <table:table-cell office:value-type="float" office:value="575" table:style-name="ce66">
            <text:p><text:s/>575.00<text:s/></text:p>
          </table:table-cell>
          <table:table-cell office:value-type="float" office:value="64400" table:formula="of:=+[.Y94]*[.Z94]" table:style-name="ce60">
            <text:p><text:s/>64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49" table:style-name="ce66">
            <text:p><text:s/>49.00<text:s/></text:p>
          </table:table-cell>
          <table:table-cell office:value-type="float" office:value="11073.019999999999" table:formula="of:=+[.G95]*[.H95]" table:style-name="ce60">
            <text:p><text:s/>11,073.02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7550" table:formula="of:=+[.P95]*[.Q95]" table:style-name="ce60">
            <text:p><text:s/>17,5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589</text:p>
          </table:table-cell>
          <table:table-cell office:value-type="string" table:style-name="ce65">
            <text:p><text:a xlink:href="https://almacen.hhm.gob.do/index.php/item/edit/254">INFORME ANATOMO PATOLOGIC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7550" table:formula="of:=+[.Y95]*[.Z95]" table:style-name="ce60">
            <text:p><text:s/>17,5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112" table:formula="of:=+[.G96]*[.H96]" table:style-name="ce60">
            <text:p><text:s/>2,112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59">
            <text:p>154.00</text:p>
          </table:table-cell>
          <table:table-cell office:value-type="float" office:value="127" table:style-name="ce62">
            <text:p><text:s/>127.00<text:s/></text:p>
          </table:table-cell>
          <table:table-cell office:value-type="float" office:value="19558" table:formula="of:=+[.P96]*[.Q96]" table:style-name="ce60">
            <text:p><text:s/>19,558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58</text:p>
          </table:table-cell>
          <table:table-cell office:value-type="string" table:style-name="ce65">
            <text:p><text:a xlink:href="https://almacen.hhm.gob.do/index.php/item/edit/58">JABON LAVAPLATO LIQUID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54" table:style-name="ce59">
            <text:p>154.00</text:p>
          </table:table-cell>
          <table:table-cell office:value-type="float" office:value="109" table:style-name="ce62">
            <text:p><text:s/>109.00<text:s/></text:p>
          </table:table-cell>
          <table:table-cell office:value-type="float" office:value="16786" table:formula="of:=+[.Y96]*[.Z96]" table:style-name="ce60">
            <text:p><text:s/>16,78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200" table:formula="of:=+[.G97]*[.H97]" table:style-name="ce60">
            <text:p><text:s/>2,2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123" table:style-name="ce66">
            <text:p><text:s/>123.00<text:s/></text:p>
          </table:table-cell>
          <table:table-cell office:value-type="float" office:value="17835" table:formula="of:=+[.P97]*[.Q97]" table:style-name="ce60">
            <text:p><text:s/>17,83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59</text:p>
          </table:table-cell>
          <table:table-cell office:value-type="string" table:style-name="ce65">
            <text:p><text:a xlink:href="https://almacen.hhm.gob.do/index.php/item/edit/59">JABÓN LIQUIDO PARA MANO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45" table:style-name="ce61">
            <text:p>145.00</text:p>
          </table:table-cell>
          <table:table-cell office:value-type="float" office:value="96" table:style-name="ce66">
            <text:p><text:s/>96.00<text:s/></text:p>
          </table:table-cell>
          <table:table-cell office:value-type="float" office:value="13920" table:formula="of:=+[.Y97]*[.Z97]" table:style-name="ce60">
            <text:p><text:s/>13,9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10400" table:formula="of:=+[.G98]*[.H98]" table:style-name="ce60">
            <text:p><text:s/>10,4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420" table:style-name="ce66">
            <text:p><text:s/>420.00<text:s/></text:p>
          </table:table-cell>
          <table:table-cell office:value-type="float" office:value="2725.8" table:formula="of:=+[.P98]*[.Q98]" table:style-name="ce60">
            <text:p><text:s/>2,725.8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58</text:p>
          </table:table-cell>
          <table:table-cell office:value-type="string" table:style-name="ce65">
            <text:p><text:a xlink:href="https://almacen.hhm.gob.do/index.php/item/edit/132">LAPIZ DE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.49" table:style-name="ce61">
            <text:p>6.49</text:p>
          </table:table-cell>
          <table:table-cell office:value-type="float" office:value="324" table:style-name="ce66">
            <text:p><text:s/>324.00<text:s/></text:p>
          </table:table-cell>
          <table:table-cell office:value-type="float" office:value="2102.7600000000002" table:formula="of:=+[.Y98]*[.Z98]" table:style-name="ce60">
            <text:p><text:s/>2,102.7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43" table:style-name="ce66">
            <text:p><text:s/>43.00<text:s/></text:p>
          </table:table-cell>
          <table:table-cell office:value-type="float" office:value="6235" table:formula="of:=+[.G99]*[.H99]" table:style-name="ce60">
            <text:p><text:s/>6,23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58" table:style-name="ce66">
            <text:p><text:s/>58.00<text:s/></text:p>
          </table:table-cell>
          <table:table-cell office:value-type="float" office:value="15904.179999999998" table:formula="of:=+[.P99]*[.Q99]" table:style-name="ce60">
            <text:p><text:s/>15,904.18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0</text:p>
          </table:table-cell>
          <table:table-cell office:value-type="string" table:style-name="ce65">
            <text:p><text:a xlink:href="https://almacen.hhm.gob.do/index.php/item/edit/173">LIBRETA RAYADA 5 X 8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74.20999999999998" table:style-name="ce61">
            <text:p>274.21</text:p>
          </table:table-cell>
          <table:table-cell office:value-type="float" office:value="56" table:style-name="ce66">
            <text:p><text:s/>56.00<text:s/></text:p>
          </table:table-cell>
          <table:table-cell office:value-type="float" office:value="15355.759999999998" table:formula="of:=+[.Y99]*[.Z99]" table:style-name="ce60">
            <text:p><text:s/>15,355.76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1456" table:formula="of:=+[.G100]*[.H100]" table:style-name="ce60">
            <text:p><text:s/>1,456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29529.5" table:formula="of:=+[.P100]*[.Q100]" table:style-name="ce60">
            <text:p><text:s/>29,529.5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1</text:p>
          </table:table-cell>
          <table:table-cell office:value-type="string" table:style-name="ce65">
            <text:p><text:a xlink:href="https://almacen.hhm.gob.do/index.php/item/edit/172">LIBRETA RAYADA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6.9" table:style-name="ce61">
            <text:p>536.90</text:p>
          </table:table-cell>
          <table:table-cell office:value-type="float" office:value="54" table:style-name="ce66">
            <text:p><text:s/>54.00<text:s/></text:p>
          </table:table-cell>
          <table:table-cell office:value-type="float" office:value="28992.6" table:formula="of:=+[.Y100]*[.Z100]" table:style-name="ce60">
            <text:p><text:s/>28,992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2220" table:formula="of:=+[.G101]*[.H101]" table:style-name="ce60">
            <text:p><text:s/>2,2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45" table:style-name="ce66">
            <text:p><text:s/>45.00<text:s/></text:p>
          </table:table-cell>
          <table:table-cell office:value-type="float" office:value="10169.1" table:formula="of:=+[.P101]*[.Q101]" table:style-name="ce60">
            <text:p><text:s/>10,169.1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285</text:p>
          </table:table-cell>
          <table:table-cell office:value-type="string" table:style-name="ce65">
            <text:p><text:a xlink:href="https://almacen.hhm.gob.do/index.php/item/edit/151">LIBRO RECORD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5.98" table:style-name="ce61">
            <text:p>225.98</text:p>
          </table:table-cell>
          <table:table-cell office:value-type="float" office:value="39" table:style-name="ce66">
            <text:p><text:s/>39.00<text:s/></text:p>
          </table:table-cell>
          <table:table-cell office:value-type="float" office:value="8813.2199999999993" table:formula="of:=+[.Y101]*[.Z101]" table:style-name="ce60">
            <text:p><text:s/>8,813.2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2220" table:formula="of:=+[.G102]*[.H102]" table:style-name="ce60">
            <text:p><text:s/>2,2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30" table:style-name="ce66">
            <text:p><text:s/>30.00<text:s/></text:p>
          </table:table-cell>
          <table:table-cell office:value-type="float" office:value="5760" table:formula="of:=+[.P102]*[.Q102]" table:style-name="ce60">
            <text:p><text:s/>5,7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61</text:p>
          </table:table-cell>
          <table:table-cell office:value-type="string" table:style-name="ce65">
            <text:p><text:a xlink:href="https://almacen.hhm.gob.do/index.php/item/edit/60">LIMPIA CRISTALE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192" table:style-name="ce61">
            <text:p>192.00</text:p>
          </table:table-cell>
          <table:table-cell office:value-type="float" office:value="29" table:style-name="ce66">
            <text:p><text:s/>29.00<text:s/></text:p>
          </table:table-cell>
          <table:table-cell office:value-type="float" office:value="5568" table:formula="of:=+[.Y102]*[.Z102]" table:style-name="ce60">
            <text:p><text:s/>5,56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810" table:formula="of:=+[.G103]*[.H103]" table:style-name="ce60">
            <text:p><text:s/>81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200" table:formula="of:=+[.P103]*[.Q103]" table:style-name="ce60">
            <text:p><text:s/>2,2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063</text:p>
          </table:table-cell>
          <table:table-cell office:value-type="string" table:style-name="ce65">
            <text:p><text:a xlink:href="https://almacen.hhm.gob.do/index.php/item/edit/9">LIMPIADOR DE INODOROS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GL</text:p>
          </table:table-cell>
          <table:table-cell office:value-type="float" office:value="200" table:style-name="ce61">
            <text:p>20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200" table:formula="of:=+[.Y103]*[.Z103]" table:style-name="ce60">
            <text:p><text:s/>1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3" table:style-name="ce66">
            <text:p><text:s/>13.00<text:s/></text:p>
          </table:table-cell>
          <table:table-cell office:value-type="float" office:value="240.5" table:formula="of:=+[.G104]*[.H104]" table:style-name="ce60">
            <text:p><text:s/>240.5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10400" table:formula="of:=+[.P104]*[.Q104]" table:style-name="ce60">
            <text:p><text:s/>10,4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54</text:p>
          </table:table-cell>
          <table:table-cell office:value-type="string" table:style-name="ce65">
            <text:p>LISTA DE CHEQUEO DE ENTREGA DE EXPEDIENTE</text:p>
          </table:table-cell>
          <table:table-cell office:value-type="string" table:style-name="ce64">
            <text:p>MATERIAL GASTABLE MEDICO</text:p>
          </table:table-cell>
          <table:table-cell office:value-type="string" table:style-name="ce67">
            <text:p>TAL</text:p>
          </table:table-cell>
          <table:table-cell office:value-type="float" office:value="160" table:style-name="ce61">
            <text:p>16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10400" table:formula="of:=+[.Y104]*[.Z104]" table:style-name="ce60">
            <text:p><text:s/>10,4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16" table:style-name="ce66">
            <text:p><text:s/>16.00<text:s/></text:p>
          </table:table-cell>
          <table:table-cell office:value-type="float" office:value="194.56" table:formula="of:=+[.G105]*[.H105]" table:style-name="ce60">
            <text:p><text:s/>194.56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30" table:style-name="ce66">
            <text:p><text:s/>30.00<text:s/></text:p>
          </table:table-cell>
          <table:table-cell office:value-type="float" office:value="4350" table:formula="of:=+[.P105]*[.Q105]" table:style-name="ce60">
            <text:p><text:s/>4,3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5570</text:p>
          </table:table-cell>
          <table:table-cell office:value-type="string" table:style-name="ce65">
            <text:p><text:a xlink:href="https://almacen.hhm.gob.do/index.php/item/edit/253">LISTA DE VERIFICACION DE LA SEGURIDAD DE CIRUG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L</text:p>
          </table:table-cell>
          <table:table-cell office:value-type="float" office:value="145" table:style-name="ce61">
            <text:p>145.00</text:p>
          </table:table-cell>
          <table:table-cell office:value-type="float" office:value="35" table:style-name="ce66">
            <text:p><text:s/>35.00<text:s/></text:p>
          </table:table-cell>
          <table:table-cell office:value-type="float" office:value="5075" table:formula="of:=+[.Y105]*[.Z105]" table:style-name="ce60">
            <text:p><text:s/>5,0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2800" table:formula="of:=+[.G106]*[.H106]" table:style-name="ce60">
            <text:p><text:s/>2,8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3276" table:formula="of:=+[.P106]*[.Q106]" table:style-name="ce60">
            <text:p><text:s/>3,276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67</text:p>
          </table:table-cell>
          <table:table-cell office:value-type="string" table:style-name="ce65">
            <text:p><text:a xlink:href="https://almacen.hhm.gob.do/index.php/item/edit/61">LIMPIADOR DE METALES (ACENSOR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RASCO</text:p>
          </table:table-cell>
          <table:table-cell office:value-type="float" office:value="364" table:style-name="ce61">
            <text:p>364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3276" table:formula="of:=+[.Y106]*[.Z106]" table:style-name="ce60">
            <text:p><text:s/>3,276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24" table:style-name="ce66">
            <text:p><text:s/>24.00<text:s/></text:p>
          </table:table-cell>
          <table:table-cell office:value-type="float" office:value="7200" table:formula="of:=+[.G107]*[.H107]" table:style-name="ce60">
            <text:p><text:s/>7,2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85" table:style-name="ce66">
            <text:p><text:s/>185.00<text:s/></text:p>
          </table:table-cell>
          <table:table-cell office:value-type="float" office:value="3422.5" table:formula="of:=+[.P107]*[.Q107]" table:style-name="ce60">
            <text:p><text:s/>3,422.5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6</text:p>
          </table:table-cell>
          <table:table-cell office:value-type="string" table:style-name="ce65">
            <text:p><text:a xlink:href="https://almacen.hhm.gob.do/index.php/item/edit/180">MARCADOR PERMANENTE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71" table:style-name="ce66">
            <text:p><text:s/>171.00<text:s/></text:p>
          </table:table-cell>
          <table:table-cell office:value-type="float" office:value="3163.5" table:formula="of:=+[.Y107]*[.Z107]" table:style-name="ce60">
            <text:p><text:s/>3,163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125" table:formula="of:=+[.G108]*[.H108]" table:style-name="ce60">
            <text:p><text:s/>1,12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2220" table:formula="of:=+[.P108]*[.Q108]" table:style-name="ce60">
            <text:p><text:s/>2,2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5</text:p>
          </table:table-cell>
          <table:table-cell office:value-type="string" table:style-name="ce65">
            <text:p><text:a xlink:href="https://almacen.hhm.gob.do/index.php/item/edit/179">MARCADOR PERMANENTE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2220" table:formula="of:=+[.Y108]*[.Z108]" table:style-name="ce60">
            <text:p><text:s/>2,2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1624.86" table:formula="of:=+[.G109]*[.H109]" table:style-name="ce60">
            <text:p><text:s/>1,624.86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60" table:style-name="ce66">
            <text:p><text:s/>60.00<text:s/></text:p>
          </table:table-cell>
          <table:table-cell office:value-type="float" office:value="810" table:formula="of:=+[.P109]*[.Q109]" table:style-name="ce60">
            <text:p><text:s/>81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2</text:p>
          </table:table-cell>
          <table:table-cell office:value-type="string" table:style-name="ce65">
            <text:p><text:a xlink:href="https://almacen.hhm.gob.do/index.php/item/edit/120">MARCADOR PARA PIZARR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3.5" table:style-name="ce61">
            <text:p>13.5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09]*[.Z109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0" table:style-name="ce66">
            <text:p><text:s/>80.00<text:s/></text:p>
          </table:table-cell>
          <table:table-cell office:value-type="float" office:value="10000" table:formula="of:=+[.G110]*[.H110]" table:style-name="ce60">
            <text:p><text:s/>10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48" table:style-name="ce66">
            <text:p><text:s/>148.00<text:s/></text:p>
          </table:table-cell>
          <table:table-cell office:value-type="float" office:value="2738" table:formula="of:=+[.P110]*[.Q110]" table:style-name="ce60">
            <text:p><text:s/>2,738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7</text:p>
          </table:table-cell>
          <table:table-cell office:value-type="string" table:style-name="ce65">
            <text:p><text:a xlink:href="https://almacen.hhm.gob.do/index.php/item/edit/178">MARCADOR PERMANENTE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8.5" table:style-name="ce61">
            <text:p>18.50</text:p>
          </table:table-cell>
          <table:table-cell office:value-type="float" office:value="108" table:style-name="ce66">
            <text:p><text:s/>108.00<text:s/></text:p>
          </table:table-cell>
          <table:table-cell office:value-type="float" office:value="1998" table:formula="of:=+[.Y110]*[.Z110]" table:style-name="ce60">
            <text:p><text:s/>1,99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50" table:style-name="ce66">
            <text:p><text:s/>250.00<text:s/></text:p>
          </table:table-cell>
          <table:table-cell office:value-type="float" office:value="32500" table:formula="of:=+[.G111]*[.H111]" table:style-name="ce60">
            <text:p><text:s/>32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33" table:style-name="ce66">
            <text:p><text:s/>33.00<text:s/></text:p>
          </table:table-cell>
          <table:table-cell office:value-type="float" office:value="401.28000000000003" table:formula="of:=+[.P111]*[.Q111]" table:style-name="ce60">
            <text:p><text:s/>401.28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68</text:p>
          </table:table-cell>
          <table:table-cell office:value-type="string" table:style-name="ce65">
            <text:p><text:a xlink:href="https://almacen.hhm.gob.do/index.php/item/edit/181">MARCADOR PERMANENTE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.16" table:style-name="ce61">
            <text:p>12.16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82.4" table:formula="of:=+[.Y111]*[.Z111]" table:style-name="ce60">
            <text:p><text:s/>182.4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(DOBLE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29250" table:formula="of:=+[.G112]*[.H112]" table:style-name="ce60">
            <text:p><text:s/>29,2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2800" table:formula="of:=+[.P112]*[.Q112]" table:style-name="ce60">
            <text:p><text:s/>2,8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76</text:p>
          </table:table-cell>
          <table:table-cell office:value-type="string" table:style-name="ce65">
            <text:p><text:a xlink:href="https://almacen.hhm.gob.do/index.php/item/edit/234">MOPAS CO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560" table:style-name="ce61">
            <text:p>560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3360" table:formula="of:=+[.Y112]*[.Z112]" table:style-name="ce60">
            <text:p><text:s/>3,3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1400" table:style-name="ce66">
            <text:p><text:s/>1,400.00<text:s/></text:p>
          </table:table-cell>
          <table:table-cell office:value-type="float" office:value="19600" table:formula="of:=+[.G113]*[.H113]" table:style-name="ce60">
            <text:p><text:s/>19,6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3300" table:formula="of:=+[.P113]*[.Q113]" table:style-name="ce60">
            <text:p><text:s/>3,3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74</text:p>
          </table:table-cell>
          <table:table-cell office:value-type="string" table:style-name="ce65">
            <text:p><text:a xlink:href="https://almacen.hhm.gob.do/index.php/item/edit/233">MOPAS SIN ARMAZON DE (45CM)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300" table:style-name="ce61">
            <text:p>300.00</text:p>
          </table:table-cell>
          <table:table-cell office:value-type="float" office:value="12" table:style-name="ce66">
            <text:p><text:s/>12.00<text:s/></text:p>
          </table:table-cell>
          <table:table-cell office:value-type="float" office:value="3600" table:formula="of:=+[.Y113]*[.Z113]" table:style-name="ce60">
            <text:p><text:s/>3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65" table:style-name="ce66">
            <text:p><text:s/>65.00<text:s/></text:p>
          </table:table-cell>
          <table:table-cell office:value-type="float" office:value="55250" table:formula="of:=+[.G114]*[.H114]" table:style-name="ce60">
            <text:p><text:s/>55,2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350" table:formula="of:=+[.P114]*[.Q114]" table:style-name="ce60">
            <text:p><text:s/>1,3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73</text:p>
          </table:table-cell>
          <table:table-cell office:value-type="string" table:style-name="ce65">
            <text:p><text:a xlink:href="https://almacen.hhm.gob.do/index.php/item/edit/232">MOPAS SIN ARMAZON DE 30CM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225" table:style-name="ce61">
            <text:p>2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14]*[.Z114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243" table:style-name="ce66">
            <text:p><text:s/>243.00<text:s/></text:p>
          </table:table-cell>
          <table:table-cell office:value-type="float" office:value="109350" table:formula="of:=+[.G115]*[.H115]" table:style-name="ce60">
            <text:p><text:s/>109,3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2437.29" table:formula="of:=+[.P115]*[.Q115]" table:style-name="ce60">
            <text:p><text:s/>2,437.29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228</text:p>
          </table:table-cell>
          <table:table-cell office:value-type="string" table:style-name="ce65">
            <text:p><text:a xlink:href="https://almacen.hhm.gob.do/index.php/item/edit/65">MOUSE DELL MS111-PUSB OPTICO PARA EQUIPOS OPTIPLEX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812.43" table:style-name="ce61">
            <text:p>812.43</text:p>
          </table:table-cell>
          <table:table-cell office:value-type="float" office:value="23" table:style-name="ce66">
            <text:p><text:s/>23.00<text:s/></text:p>
          </table:table-cell>
          <table:table-cell office:value-type="float" office:value="18685.89" table:formula="of:=+[.Y115]*[.Z115]" table:style-name="ce60">
            <text:p><text:s/>18,685.89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750.98" table:formula="of:=+[.G116]*[.H116]" table:style-name="ce60">
            <text:p><text:s/>1,750.9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50" table:style-name="ce66">
            <text:p><text:s/>150.00<text:s/></text:p>
          </table:table-cell>
          <table:table-cell office:value-type="float" office:value="18750" table:formula="of:=+[.P116]*[.Q116]" table:style-name="ce60">
            <text:p><text:s/>18,7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98</text:p>
          </table:table-cell>
          <table:table-cell office:value-type="string" table:style-name="ce65">
            <text:p><text:a xlink:href="https://almacen.hhm.gob.do/index.php/item/edit/93">NOTA DE SALA DE RECUPERACIO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00" table:style-name="ce66">
            <text:p><text:s/>400.00<text:s/></text:p>
          </table:table-cell>
          <table:table-cell office:value-type="float" office:value="50000" table:formula="of:=+[.Y116]*[.Z116]" table:style-name="ce60">
            <text:p><text:s/>50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53" table:style-name="ce66">
            <text:p><text:s/>153.00<text:s/></text:p>
          </table:table-cell>
          <table:table-cell office:value-type="float" office:value="19125" table:formula="of:=+[.G117]*[.H117]" table:style-name="ce60">
            <text:p><text:s/>19,12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450" table:style-name="ce66">
            <text:p><text:s/>450.00<text:s/></text:p>
          </table:table-cell>
          <table:table-cell office:value-type="float" office:value="58500" table:formula="of:=+[.P117]*[.Q117]" table:style-name="ce60">
            <text:p><text:s/>58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54</text:p>
          </table:table-cell>
          <table:table-cell office:value-type="string" table:style-name="ce65">
            <text:p><text:a xlink:href="https://almacen.hhm.gob.do/index.php/item/edit/95">ORDENES MEDICAS 8 1/2 X 11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370" table:style-name="ce66">
            <text:p><text:s/>370.00<text:s/></text:p>
          </table:table-cell>
          <table:table-cell office:value-type="float" office:value="48100" table:formula="of:=+[.Y117]*[.Z117]" table:style-name="ce60">
            <text:p><text:s/>48,1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143" table:style-name="ce66">
            <text:p><text:s/>143.00<text:s/></text:p>
          </table:table-cell>
          <table:table-cell office:value-type="float" office:value="7150" table:formula="of:=+[.G118]*[.H118]" table:style-name="ce60">
            <text:p><text:s/>7,1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(DOBLE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29250" table:formula="of:=+[.P118]*[.Q118]" table:style-name="ce60">
            <text:p><text:s/>29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55</text:p>
          </table:table-cell>
          <table:table-cell office:value-type="string" table:style-name="ce65">
            <text:p><text:a xlink:href="https://almacen.hhm.gob.do/index.php/item/edit/94">ORDENES MEDICAS DE EMERGENCIA (DOBLE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18]*[.Z118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61" table:style-name="ce66">
            <text:p><text:s/>61.00<text:s/></text:p>
          </table:table-cell>
          <table:table-cell office:value-type="float" office:value="3050" table:formula="of:=+[.G119]*[.H119]" table:style-name="ce60">
            <text:p><text:s/>3,0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1400" table:style-name="ce66">
            <text:p><text:s/>1,400.00<text:s/></text:p>
          </table:table-cell>
          <table:table-cell office:value-type="float" office:value="19600" table:formula="of:=+[.P119]*[.Q119]" table:style-name="ce60">
            <text:p><text:s/>19,6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72</text:p>
          </table:table-cell>
          <table:table-cell office:value-type="string" table:style-name="ce65">
            <text:p><text:a xlink:href="https://almacen.hhm.gob.do/index.php/item/edit/166">PAPEL CARBON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" table:style-name="ce61">
            <text:p>14.00</text:p>
          </table:table-cell>
          <table:table-cell office:value-type="float" office:value="1400" table:style-name="ce66">
            <text:p><text:s/>1,400.00<text:s/></text:p>
          </table:table-cell>
          <table:table-cell office:value-type="float" office:value="19600" table:formula="of:=+[.Y119]*[.Z119]" table:style-name="ce60">
            <text:p><text:s/>19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8889.75" table:formula="of:=+[.G120]*[.H120]" table:style-name="ce60">
            <text:p><text:s/>8,889.75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52" table:style-name="ce66">
            <text:p><text:s/>52.00<text:s/></text:p>
          </table:table-cell>
          <table:table-cell office:value-type="float" office:value="44200" table:formula="of:=+[.P120]*[.Q120]" table:style-name="ce60">
            <text:p><text:s/>44,2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73</text:p>
          </table:table-cell>
          <table:table-cell office:value-type="string" table:style-name="ce65">
            <text:p><text:a xlink:href="https://almacen.hhm.gob.do/index.php/item/edit/229">PAPEL FORMA CONTINUA 9 1/2 X 11 DE 1 PART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CAJAS</text:p>
          </table:table-cell>
          <table:table-cell office:value-type="float" office:value="850" table:style-name="ce61">
            <text:p>85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42500" table:formula="of:=+[.Y120]*[.Z120]" table:style-name="ce60">
            <text:p><text:s/>42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1" table:style-name="ce66">
            <text:p><text:s/>51.00<text:s/></text:p>
          </table:table-cell>
          <table:table-cell office:value-type="float" office:value="6375" table:formula="of:=+[.G121]*[.H121]" table:style-name="ce60">
            <text:p><text:s/>6,37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250" table:style-name="ce66">
            <text:p><text:s/>250.00<text:s/></text:p>
          </table:table-cell>
          <table:table-cell office:value-type="float" office:value="112500" table:formula="of:=+[.P121]*[.Q121]" table:style-name="ce60">
            <text:p><text:s/>112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166</text:p>
          </table:table-cell>
          <table:table-cell office:value-type="string" table:style-name="ce65">
            <text:p><text:a xlink:href="https://almacen.hhm.gob.do/index.php/item/edit/32">PAPEL HIGIENICO 30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FALDO</text:p>
          </table:table-cell>
          <table:table-cell office:value-type="float" office:value="450" table:style-name="ce61">
            <text:p>450.00</text:p>
          </table:table-cell>
          <table:table-cell office:value-type="float" office:value="276" table:style-name="ce66">
            <text:p><text:s/>276.00<text:s/></text:p>
          </table:table-cell>
          <table:table-cell office:value-type="float" office:value="124200" table:formula="of:=+[.Y121]*[.Z121]" table:style-name="ce60">
            <text:p><text:s/>124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598" table:formula="of:=+[.G122]*[.H122]" table:style-name="ce60">
            <text:p><text:s/>598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750.98" table:formula="of:=+[.P122]*[.Q122]" table:style-name="ce60">
            <text:p><text:s/>1,750.98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83</text:p>
          </table:table-cell>
          <table:table-cell office:value-type="string" table:style-name="ce65">
            <text:p><text:a xlink:href="https://almacen.hhm.gob.do/index.php/item/edit/187">PERFORADORA DE 3 HOYO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91.83" table:style-name="ce61">
            <text:p>291.83</text:p>
          </table:table-cell>
          <table:table-cell office:value-type="float" office:value="6" table:style-name="ce66">
            <text:p><text:s/>6.00<text:s/></text:p>
          </table:table-cell>
          <table:table-cell office:value-type="float" office:value="1750.98" table:formula="of:=+[.Y122]*[.Z122]" table:style-name="ce60">
            <text:p><text:s/>1,750.98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00" table:style-name="ce66">
            <text:p><text:s/>200.00<text:s/></text:p>
          </table:table-cell>
          <table:table-cell office:value-type="float" office:value="26000" table:formula="of:=+[.G123]*[.H123]" table:style-name="ce60">
            <text:p><text:s/>26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53" table:style-name="ce66">
            <text:p><text:s/>153.00<text:s/></text:p>
          </table:table-cell>
          <table:table-cell office:value-type="float" office:value="19125" table:formula="of:=+[.P123]*[.Q123]" table:style-name="ce60">
            <text:p><text:s/>19,12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56</text:p>
          </table:table-cell>
          <table:table-cell office:value-type="string" table:style-name="ce65">
            <text:p><text:a xlink:href="https://almacen.hhm.gob.do/index.php/item/edit/101">PETICION DE ALTA A UN PACIENTE O SUS FAMILIAR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58">
            <text:p>UND</text:p>
          </table:table-cell>
          <table:table-cell office:value-type="float" office:value="125" table:style-name="ce61">
            <text:p>125.00</text:p>
          </table:table-cell>
          <table:table-cell office:value-type="float" office:value="135" table:style-name="ce66">
            <text:p><text:s/>135.00<text:s/></text:p>
          </table:table-cell>
          <table:table-cell office:value-type="float" office:value="16875" table:formula="of:=+[.Y123]*[.Z123]" table:style-name="ce60">
            <text:p><text:s/>16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800" table:style-name="ce66">
            <text:p><text:s/>800.00<text:s/></text:p>
          </table:table-cell>
          <table:table-cell office:value-type="float" office:value="136000" table:formula="of:=+[.G124]*[.H124]" table:style-name="ce60">
            <text:p><text:s/>136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143" table:style-name="ce66">
            <text:p><text:s/>143.00<text:s/></text:p>
          </table:table-cell>
          <table:table-cell office:value-type="float" office:value="7150" table:formula="of:=+[.P124]*[.Q124]" table:style-name="ce60">
            <text:p><text:s/>7,1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91</text:p>
          </table:table-cell>
          <table:table-cell office:value-type="string" table:style-name="ce65">
            <text:p><text:a xlink:href="https://almacen.hhm.gob.do/index.php/item/edit/161">PORTA CLIP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152" table:style-name="ce66">
            <text:p><text:s/>152.00<text:s/></text:p>
          </table:table-cell>
          <table:table-cell office:value-type="float" office:value="7600" table:formula="of:=+[.Y124]*[.Z124]" table:style-name="ce60">
            <text:p><text:s/>7,6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10450" table:formula="of:=+[.G125]*[.H125]" table:style-name="ce60">
            <text:p><text:s/>10,4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61" table:style-name="ce66">
            <text:p><text:s/>61.00<text:s/></text:p>
          </table:table-cell>
          <table:table-cell office:value-type="float" office:value="3050" table:formula="of:=+[.P125]*[.Q125]" table:style-name="ce60">
            <text:p><text:s/>3,0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92</text:p>
          </table:table-cell>
          <table:table-cell office:value-type="string" table:style-name="ce65">
            <text:p><text:a xlink:href="https://almacen.hhm.gob.do/index.php/item/edit/162">PORTA LAPIZ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0" table:style-name="ce61">
            <text:p>5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2500" table:formula="of:=+[.Y125]*[.Z125]" table:style-name="ce60">
            <text:p><text:s/>2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80" table:style-name="ce66">
            <text:p><text:s/>80.00<text:s/></text:p>
          </table:table-cell>
          <table:table-cell office:value-type="float" office:value="1148" table:formula="of:=+[.G126]*[.H126]" table:style-name="ce60">
            <text:p><text:s/>1,148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230" table:style-name="ce66">
            <text:p><text:s/>230.00<text:s/></text:p>
          </table:table-cell>
          <table:table-cell office:value-type="float" office:value="9087.2999999999993" table:formula="of:=+[.P126]*[.Q126]" table:style-name="ce60">
            <text:p><text:s/>9,087.3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93</text:p>
          </table:table-cell>
          <table:table-cell office:value-type="string" table:style-name="ce65">
            <text:p><text:a xlink:href="https://almacen.hhm.gob.do/index.php/item/edit/165">POST IT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9.51" table:style-name="ce61">
            <text:p>39.51</text:p>
          </table:table-cell>
          <table:table-cell office:value-type="float" office:value="160" table:style-name="ce66">
            <text:p><text:s/>160.00<text:s/></text:p>
          </table:table-cell>
          <table:table-cell office:value-type="float" office:value="6321.5999999999995" table:formula="of:=+[.Y126]*[.Z126]" table:style-name="ce60">
            <text:p><text:s/>6,321.6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293" table:style-name="ce66">
            <text:p><text:s/>293.00<text:s/></text:p>
          </table:table-cell>
          <table:table-cell office:value-type="float" office:value="4204.55" table:formula="of:=+[.G127]*[.H127]" table:style-name="ce60">
            <text:p><text:s/>4,204.55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0" table:style-name="ce66">
            <text:p><text:s/>500.00<text:s/></text:p>
          </table:table-cell>
          <table:table-cell office:value-type="float" office:value="62500" table:formula="of:=+[.P127]*[.Q127]" table:style-name="ce60">
            <text:p><text:s/>62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349</text:p>
          </table:table-cell>
          <table:table-cell office:value-type="string" table:style-name="ce65">
            <text:p><text:a xlink:href="https://almacen.hhm.gob.do/index.php/item/edit/82">Recetarios medicos tres colores 1/2 car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27]*[.Z127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1722" table:formula="of:=+[.G128]*[.H128]" table:style-name="ce60">
            <text:p><text:s/>1,722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255" table:formula="of:=+[.P128]*[.Q128]" table:style-name="ce60">
            <text:p><text:s/>2,25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L-0090</text:p>
          </table:table-cell>
          <table:table-cell office:value-type="string" table:style-name="ce65">
            <text:p>RECOGEDOR DE BASURA CON PALO<text:s/></text:p>
          </table:table-cell>
          <table:table-cell office:value-type="string" table:style-name="ce64">
            <text:p>MATERIAL LIMPIEZA<text:s/></text:p>
          </table:table-cell>
          <table:table-cell table:style-name="ce67"/>
          <table:table-cell office:value-type="float" office:value="205" table:style-name="ce61">
            <text:p>205.00</text:p>
          </table:table-cell>
          <table:table-cell office:value-type="float" office:value="11" table:style-name="ce66">
            <text:p><text:s/>11.00<text:s/></text:p>
          </table:table-cell>
          <table:table-cell office:value-type="float" office:value="2255" table:formula="of:=+[.Y128]*[.Z128]" table:style-name="ce60">
            <text:p><text:s/>2,25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4" table:style-name="ce66">
            <text:p><text:s/>64.00<text:s/></text:p>
          </table:table-cell>
          <table:table-cell office:value-type="float" office:value="918.4" table:formula="of:=+[.G129]*[.H129]" table:style-name="ce60">
            <text:p><text:s/>918.4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657.80000000000007" table:formula="of:=+[.P129]*[.Q129]" table:style-name="ce60">
            <text:p><text:s/>657.8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269</text:p>
          </table:table-cell>
          <table:table-cell office:value-type="string" table:style-name="ce65">
            <text:p><text:a xlink:href="https://almacen.hhm.gob.do/index.php/item/edit/143">REGLA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1.96" table:style-name="ce61">
            <text:p>11.96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657.80000000000007" table:formula="of:=+[.Y129]*[.Z129]" table:style-name="ce60">
            <text:p><text:s/>657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390" table:style-name="ce66">
            <text:p><text:s/>390.00<text:s/></text:p>
          </table:table-cell>
          <table:table-cell office:value-type="float" office:value="96642" table:formula="of:=+[.G130]*[.H130]" table:style-name="ce60">
            <text:p><text:s/>96,642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29250" table:formula="of:=+[.P130]*[.Q130]" table:style-name="ce60">
            <text:p><text:s/>29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60</text:p>
          </table:table-cell>
          <table:table-cell office:value-type="string" table:style-name="ce65">
            <text:p><text:a xlink:href="https://almacen.hhm.gob.do/index.php/item/edit/96">REPORTE DE DIETA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225" table:style-name="ce66">
            <text:p><text:s/>225.00<text:s/></text:p>
          </table:table-cell>
          <table:table-cell office:value-type="float" office:value="29250" table:formula="of:=+[.Y130]*[.Z130]" table:style-name="ce60">
            <text:p><text:s/>29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16" table:style-name="ce66">
            <text:p><text:s/>16.00<text:s/></text:p>
          </table:table-cell>
          <table:table-cell office:value-type="float" office:value="6045.28" table:formula="of:=+[.G131]*[.H131]" table:style-name="ce60">
            <text:p><text:s/>6,045.28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700" table:style-name="ce66">
            <text:p><text:s/>700.00<text:s/></text:p>
          </table:table-cell>
          <table:table-cell office:value-type="float" office:value="119000" table:formula="of:=+[.P131]*[.Q131]" table:style-name="ce60">
            <text:p><text:s/>119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62</text:p>
          </table:table-cell>
          <table:table-cell office:value-type="string" table:style-name="ce65">
            <text:p><text:a xlink:href="https://almacen.hhm.gob.do/index.php/item/edit/109">REQUISICIONES DE MATERIALES Y/O EQUIP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70" table:style-name="ce61">
            <text:p>170.00</text:p>
          </table:table-cell>
          <table:table-cell office:value-type="float" office:value="518" table:style-name="ce66">
            <text:p><text:s/>518.00<text:s/></text:p>
          </table:table-cell>
          <table:table-cell office:value-type="float" office:value="88060" table:formula="of:=+[.Y131]*[.Z131]" table:style-name="ce60">
            <text:p><text:s/>88,0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1575" table:formula="of:=+[.G132]*[.H132]" table:style-name="ce60">
            <text:p><text:s/>1,57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950" table:formula="of:=+[.P132]*[.Q132]" table:style-name="ce60">
            <text:p><text:s/>9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IP-0061</text:p>
          </table:table-cell>
          <table:table-cell office:value-type="string" table:style-name="ce65">
            <text:p><text:a xlink:href="https://almacen.hhm.gob.do/index.php/item/edit/108">REQUISIÓN DE MATERIALES DE FARMA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90" table:style-name="ce61">
            <text:p>190.00</text:p>
          </table:table-cell>
          <table:table-cell office:value-type="float" office:value="581" table:style-name="ce66">
            <text:p><text:s/>581.00<text:s/></text:p>
          </table:table-cell>
          <table:table-cell office:value-type="float" office:value="110390" table:formula="of:=+[.Y132]*[.Z132]" table:style-name="ce60">
            <text:p><text:s/>110,39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700" table:formula="of:=+[.G133]*[.H133]" table:style-name="ce60">
            <text:p><text:s/>7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75" table:style-name="ce66">
            <text:p><text:s/>75.00<text:s/></text:p>
          </table:table-cell>
          <table:table-cell office:value-type="float" office:value="1076.25" table:formula="of:=+[.P133]*[.Q133]" table:style-name="ce60">
            <text:p><text:s/>1,076.25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01</text:p>
          </table:table-cell>
          <table:table-cell office:value-type="string" table:style-name="ce65">
            <text:p><text:a xlink:href="https://almacen.hhm.gob.do/index.php/item/edit/185">RESALTADOR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72" table:style-name="ce66">
            <text:p><text:s/>72.00<text:s/></text:p>
          </table:table-cell>
          <table:table-cell office:value-type="float" office:value="1033.2" table:formula="of:=+[.Y133]*[.Z133]" table:style-name="ce60">
            <text:p><text:s/>1,033.2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600" table:style-name="ce66">
            <text:p><text:s/>600.00<text:s/></text:p>
          </table:table-cell>
          <table:table-cell office:value-type="float" office:value="31800" table:formula="of:=+[.G134]*[.H134]" table:style-name="ce60">
            <text:p><text:s/>31,8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20" table:style-name="ce66">
            <text:p><text:s/>120.00<text:s/></text:p>
          </table:table-cell>
          <table:table-cell office:value-type="float" office:value="1722" table:formula="of:=+[.P134]*[.Q134]" table:style-name="ce60">
            <text:p><text:s/>1,722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02</text:p>
          </table:table-cell>
          <table:table-cell office:value-type="string" table:style-name="ce65">
            <text:p><text:a xlink:href="https://almacen.hhm.gob.do/index.php/item/edit/184">RESALTADOR NARANJ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300" table:style-name="ce66">
            <text:p><text:s/>300.00<text:s/></text:p>
          </table:table-cell>
          <table:table-cell office:value-type="float" office:value="4305" table:formula="of:=+[.Y134]*[.Z134]" table:style-name="ce60">
            <text:p><text:s/>4,30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124" table:style-name="ce66">
            <text:p><text:s/>124.00<text:s/></text:p>
          </table:table-cell>
          <table:table-cell office:value-type="float" office:value="3613.36" table:formula="of:=+[.G135]*[.H135]" table:style-name="ce60">
            <text:p><text:s/>3,613.36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112" table:style-name="ce66">
            <text:p><text:s/>112.00<text:s/></text:p>
          </table:table-cell>
          <table:table-cell office:value-type="float" office:value="1607.2" table:formula="of:=+[.P135]*[.Q135]" table:style-name="ce60">
            <text:p><text:s/>1,607.2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03</text:p>
          </table:table-cell>
          <table:table-cell office:value-type="string" table:style-name="ce65">
            <text:p><text:a xlink:href="https://almacen.hhm.gob.do/index.php/item/edit/183">RESALTADOR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288" table:style-name="ce66">
            <text:p><text:s/>288.00<text:s/></text:p>
          </table:table-cell>
          <table:table-cell office:value-type="float" office:value="4132.8" table:formula="of:=+[.Y135]*[.Z135]" table:style-name="ce60">
            <text:p><text:s/>4,132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1540" table:formula="of:=+[.G136]*[.H136]" table:style-name="ce60">
            <text:p><text:s/>1,54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8" table:style-name="ce66">
            <text:p><text:s/>68.00<text:s/></text:p>
          </table:table-cell>
          <table:table-cell office:value-type="float" office:value="975.8" table:formula="of:=+[.P136]*[.Q136]" table:style-name="ce60">
            <text:p><text:s/>975.8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04</text:p>
          </table:table-cell>
          <table:table-cell office:value-type="string" table:style-name="ce65">
            <text:p><text:a xlink:href="https://almacen.hhm.gob.do/index.php/item/edit/182">RESALTADOR VERDE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.35" table:style-name="ce61">
            <text:p>14.35</text:p>
          </table:table-cell>
          <table:table-cell office:value-type="float" office:value="68" table:style-name="ce66">
            <text:p><text:s/>68.00<text:s/></text:p>
          </table:table-cell>
          <table:table-cell office:value-type="float" office:value="975.8" table:formula="of:=+[.Y136]*[.Z136]" table:style-name="ce60">
            <text:p><text:s/>975.8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1125" table:style-name="ce66">
            <text:p><text:s/>1,125.00<text:s/></text:p>
          </table:table-cell>
          <table:table-cell office:value-type="float" office:value="84150" table:formula="of:=+[.G137]*[.H137]" table:style-name="ce60">
            <text:p><text:s/>84,1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460" table:style-name="ce66">
            <text:p><text:s/>460.00<text:s/></text:p>
          </table:table-cell>
          <table:table-cell office:value-type="float" office:value="113988" table:formula="of:=+[.P137]*[.Q137]" table:style-name="ce60">
            <text:p><text:s/>113,988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242</text:p>
          </table:table-cell>
          <table:table-cell office:value-type="string" table:style-name="ce65">
            <text:p><text:a xlink:href="https://almacen.hhm.gob.do/index.php/item/edit/68">RESMA DE PAPEL 8 1/2 X 1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247.8" table:style-name="ce61">
            <text:p>247.80</text:p>
          </table:table-cell>
          <table:table-cell office:value-type="float" office:value="715" table:style-name="ce66">
            <text:p><text:s/>715.00<text:s/></text:p>
          </table:table-cell>
          <table:table-cell office:value-type="float" office:value="177177" table:formula="of:=+[.Y137]*[.Z137]" table:style-name="ce60">
            <text:p><text:s/>177,177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660" table:style-name="ce66">
            <text:p><text:s/>660.00<text:s/></text:p>
          </table:table-cell>
          <table:table-cell office:value-type="float" office:value="64897.799999999996" table:formula="of:=+[.G138]*[.H138]" table:style-name="ce60">
            <text:p><text:s/>64,897.8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21" table:style-name="ce66">
            <text:p><text:s/>21.00<text:s/></text:p>
          </table:table-cell>
          <table:table-cell office:value-type="float" office:value="7934.4299999999994" table:formula="of:=+[.P138]*[.Q138]" table:style-name="ce60">
            <text:p><text:s/>7,934.43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074</text:p>
          </table:table-cell>
          <table:table-cell office:value-type="string" table:style-name="ce65">
            <text:p>RESMA DE PAPEL 8 1/2 X 14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RESMA</text:p>
          </table:table-cell>
          <table:table-cell office:value-type="float" office:value="377.83" table:style-name="ce61">
            <text:p>377.83</text:p>
          </table:table-cell>
          <table:table-cell office:value-type="float" office:value="21" table:style-name="ce66">
            <text:p><text:s/>21.00<text:s/></text:p>
          </table:table-cell>
          <table:table-cell office:value-type="float" office:value="7934.4299999999994" table:formula="of:=+[.Y138]*[.Z138]" table:style-name="ce60">
            <text:p><text:s/>7,934.43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400" table:style-name="ce66">
            <text:p><text:s/>400.00<text:s/></text:p>
          </table:table-cell>
          <table:table-cell office:value-type="float" office:value="1600" table:formula="of:=+[.G139]*[.H139]" table:style-name="ce60">
            <text:p><text:s/>1,6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17" table:style-name="ce66">
            <text:p><text:s/>17.00<text:s/></text:p>
          </table:table-cell>
          <table:table-cell office:value-type="float" office:value="2975" table:formula="of:=+[.P139]*[.Q139]" table:style-name="ce60">
            <text:p><text:s/>2,97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14</text:p>
          </table:table-cell>
          <table:table-cell office:value-type="string" table:style-name="ce65">
            <text:p><text:a xlink:href="https://almacen.hhm.gob.do/index.php/item/edit/73">ROLL-ON NEGR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17" table:style-name="ce66">
            <text:p><text:s/>17.00<text:s/></text:p>
          </table:table-cell>
          <table:table-cell office:value-type="float" office:value="2975" table:formula="of:=+[.Y139]*[.Z139]" table:style-name="ce60">
            <text:p><text:s/>2,975.00<text:s/></text:p>
          </table:table-cell>
          <table:table-cell table:number-columns-repeated="16357" table:style-name="ce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120" table:formula="of:=+[.G140]*[.H140]" table:style-name="ce60">
            <text:p><text:s/>1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700" table:formula="of:=+[.P140]*[.Q140]" table:style-name="ce60">
            <text:p><text:s/>7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15</text:p>
          </table:table-cell>
          <table:table-cell office:value-type="string" table:style-name="ce65">
            <text:p><text:a xlink:href="https://almacen.hhm.gob.do/index.php/item/edit/74">ROLL-ON ROJ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5" table:style-name="ce61">
            <text:p>175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700" table:formula="of:=+[.Y140]*[.Z140]" table:style-name="ce60">
            <text:p><text:s/>7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76" table:style-name="ce66">
            <text:p><text:s/>76.00<text:s/></text:p>
          </table:table-cell>
          <table:table-cell office:value-type="float" office:value="17100" table:formula="of:=+[.G141]*[.H141]" table:style-name="ce60">
            <text:p><text:s/>17,1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1500" table:style-name="ce66">
            <text:p><text:s/>1,500.00<text:s/></text:p>
          </table:table-cell>
          <table:table-cell office:value-type="float" office:value="79500" table:formula="of:=+[.P141]*[.Q141]" table:style-name="ce60">
            <text:p><text:s/>79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05</text:p>
          </table:table-cell>
          <table:table-cell office:value-type="string" table:style-name="ce65">
            <text:p><text:a xlink:href="https://almacen.hhm.gob.do/index.php/item/edit/145">ROLLO DE PAPEL 3´´ CON 3 PARTES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3" table:style-name="ce61">
            <text:p>53.00</text:p>
          </table:table-cell>
          <table:table-cell office:value-type="float" office:value="560" table:style-name="ce66">
            <text:p><text:s/>560.00<text:s/></text:p>
          </table:table-cell>
          <table:table-cell office:value-type="float" office:value="29680" table:formula="of:=+[.Y141]*[.Z141]" table:style-name="ce60">
            <text:p><text:s/>29,68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0" table:formula="of:=+[.G142]*[.H142]" table:style-name="ce60">
            <text:p><text:s/>8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93" table:style-name="ce66">
            <text:p><text:s/>93.00<text:s/></text:p>
          </table:table-cell>
          <table:table-cell office:value-type="float" office:value="2710.02" table:formula="of:=+[.P142]*[.Q142]" table:style-name="ce60">
            <text:p><text:s/>2,710.02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406</text:p>
          </table:table-cell>
          <table:table-cell office:value-type="string" table:style-name="ce65">
            <text:p>Rollo de etiquetas zebra 2x1 (adhesivo )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29.14" table:style-name="ce61">
            <text:p>29.14</text:p>
          </table:table-cell>
          <table:table-cell office:value-type="float" office:value="93" table:style-name="ce66">
            <text:p><text:s/>93.00<text:s/></text:p>
          </table:table-cell>
          <table:table-cell office:value-type="float" office:value="2710.02" table:formula="of:=+[.Y142]*[.Z142]" table:style-name="ce60">
            <text:p><text:s/>2,710.0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6000" table:formula="of:=+[.G143]*[.H143]" table:style-name="ce60">
            <text:p><text:s/>6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760" table:formula="of:=+[.P143]*[.Q143]" table:style-name="ce60">
            <text:p><text:s/>1,7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110</text:p>
          </table:table-cell>
          <table:table-cell office:value-type="string" table:style-name="ce65">
            <text:p><text:a xlink:href="https://almacen.hhm.gob.do/index.php/item/edit/175">ROLLO DE TURNO BLANC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20" table:style-name="ce61">
            <text:p>220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760" table:formula="of:=+[.Y143]*[.Z143]" table:style-name="ce60">
            <text:p><text:s/>1,76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60" table:style-name="ce66">
            <text:p><text:s/>160.00<text:s/></text:p>
          </table:table-cell>
          <table:table-cell office:value-type="float" office:value="20800" table:formula="of:=+[.G144]*[.H144]" table:style-name="ce60">
            <text:p><text:s/>20,8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975" table:style-name="ce66">
            <text:p><text:s/>975.00<text:s/></text:p>
          </table:table-cell>
          <table:table-cell office:value-type="float" office:value="72930" table:formula="of:=+[.P144]*[.Q144]" table:style-name="ce60">
            <text:p><text:s/>72,93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280</text:p>
          </table:table-cell>
          <table:table-cell office:value-type="string" table:style-name="ce65">
            <text:p>Rollos de papel termico 3 1/8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74.8" table:style-name="ce61">
            <text:p>74.80</text:p>
          </table:table-cell>
          <table:table-cell office:value-type="float" office:value="900" table:style-name="ce66">
            <text:p><text:s/>900.00<text:s/></text:p>
          </table:table-cell>
          <table:table-cell office:value-type="float" office:value="67320" table:formula="of:=+[.Y144]*[.Z144]" table:style-name="ce60">
            <text:p><text:s/>67,32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57" table:style-name="ce66">
            <text:p><text:s/>657.00<text:s/></text:p>
          </table:table-cell>
          <table:table-cell office:value-type="float" office:value="59130" table:formula="of:=+[.G145]*[.H145]" table:style-name="ce60">
            <text:p><text:s/>59,13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744" table:style-name="ce66">
            <text:p><text:s/>744.00<text:s/></text:p>
          </table:table-cell>
          <table:table-cell office:value-type="float" office:value="73157.52" table:formula="of:=+[.P145]*[.Q145]" table:style-name="ce60">
            <text:p><text:s/>73,157.52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286</text:p>
          </table:table-cell>
          <table:table-cell office:value-type="string" table:style-name="ce65">
            <text:p><text:a xlink:href="https://almacen.hhm.gob.do/index.php/item/edit/152">Rollos de papel toalla 6/1</text:a></text:p>
          </table:table-cell>
          <table:table-cell office:value-type="string" table:style-name="ce57">
            <text:p>LIMPIEZA ( ALM. GNL.)</text:p>
          </table:table-cell>
          <table:table-cell office:value-type="string" table:style-name="ce67">
            <text:p>UND</text:p>
          </table:table-cell>
          <table:table-cell office:value-type="float" office:value="98.33" table:style-name="ce61">
            <text:p>98.33</text:p>
          </table:table-cell>
          <table:table-cell office:value-type="float" office:value="834" table:style-name="ce66">
            <text:p><text:s/>834.00<text:s/></text:p>
          </table:table-cell>
          <table:table-cell office:value-type="float" office:value="82007.22" table:formula="of:=+[.Y145]*[.Z145]" table:style-name="ce60">
            <text:p><text:s/>82,007.22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0" table:style-name="ce66">
            <text:p><text:s/>40.00<text:s/></text:p>
          </table:table-cell>
          <table:table-cell office:value-type="float" office:value="5000" table:formula="of:=+[.G146]*[.H146]" table:style-name="ce60">
            <text:p><text:s/>5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4000" table:style-name="ce66">
            <text:p><text:s/>4,000.00<text:s/></text:p>
          </table:table-cell>
          <table:table-cell office:value-type="float" office:value="16000" table:formula="of:=+[.P146]*[.Q146]" table:style-name="ce60">
            <text:p><text:s/>16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56</text:p>
          </table:table-cell>
          <table:table-cell office:value-type="string" table:style-name="ce65">
            <text:p><text:a xlink:href="https://almacen.hhm.gob.do/index.php/item/edit/89">Rotulo en adhesivos para solucione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UND</text:p>
          </table:table-cell>
          <table:table-cell office:value-type="float" office:value="4" table:style-name="ce61">
            <text:p>4.00</text:p>
          </table:table-cell>
          <table:table-cell office:value-type="float" office:value="800" table:style-name="ce66">
            <text:p><text:s/>800.00<text:s/></text:p>
          </table:table-cell>
          <table:table-cell office:value-type="float" office:value="3200" table:formula="of:=+[.Y146]*[.Z146]" table:style-name="ce60">
            <text:p><text:s/>3,2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5" table:style-name="ce66">
            <text:p><text:s/>75.00<text:s/></text:p>
          </table:table-cell>
          <table:table-cell office:value-type="float" office:value="9750" table:formula="of:=+[.G147]*[.H147]" table:style-name="ce60">
            <text:p><text:s/>9,7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1500" table:formula="of:=+[.P147]*[.Q147]" table:style-name="ce60">
            <text:p><text:s/>1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296</text:p>
          </table:table-cell>
          <table:table-cell office:value-type="string" table:style-name="ce65">
            <text:p><text:a xlink:href="https://almacen.hhm.gob.do/index.php/item/edit/239">SACA GRAP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0" table:style-name="ce61">
            <text:p>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1500" table:formula="of:=+[.Y147]*[.Z147]" table:style-name="ce60">
            <text:p><text:s/>1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84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500" table:formula="of:=+[.G148]*[.H148]" table:style-name="ce60">
            <text:p><text:s/>6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1249.5" table:formula="of:=+[.P148]*[.Q148]" table:style-name="ce60">
            <text:p><text:s/>1,249.5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188</text:p>
          </table:table-cell>
          <table:table-cell office:value-type="string" table:style-name="ce65">
            <text:p>CALCULADORAS MANUALES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78.5" table:style-name="ce61">
            <text:p>178.5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1249.5" table:formula="of:=+[.Y148]*[.Z148]" table:style-name="ce60">
            <text:p><text:s/>1,249.5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35" table:style-name="ce66">
            <text:p><text:s/>35.00<text:s/></text:p>
          </table:table-cell>
          <table:table-cell office:value-type="float" office:value="4550" table:formula="of:=+[.G149]*[.H149]" table:style-name="ce60">
            <text:p><text:s/>4,5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76" table:style-name="ce66">
            <text:p><text:s/>76.00<text:s/></text:p>
          </table:table-cell>
          <table:table-cell office:value-type="float" office:value="17100" table:formula="of:=+[.P149]*[.Q149]" table:style-name="ce60">
            <text:p><text:s/>17,1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5569</text:p>
          </table:table-cell>
          <table:table-cell office:value-type="string" table:style-name="ce65">
            <text:p><text:a xlink:href="https://almacen.hhm.gob.do/index.php/item/edit/121">Servicio de nutriologia clinica clinica strong kind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225" table:style-name="ce61">
            <text:p>225.00</text:p>
          </table:table-cell>
          <table:table-cell office:value-type="float" office:value="270" table:style-name="ce66">
            <text:p><text:s/>270.00<text:s/></text:p>
          </table:table-cell>
          <table:table-cell office:value-type="float" office:value="60750" table:formula="of:=+[.Y149]*[.Z149]" table:style-name="ce60">
            <text:p><text:s/>60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03" table:style-name="ce66">
            <text:p><text:s/>103.00<text:s/></text:p>
          </table:table-cell>
          <table:table-cell office:value-type="float" office:value="12875" table:formula="of:=+[.G150]*[.H150]" table:style-name="ce60">
            <text:p><text:s/>12,875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0" table:formula="of:=+[.P150]*[.Q150]" table:style-name="ce60">
            <text:p><text:s/>8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284</text:p>
          </table:table-cell>
          <table:table-cell office:value-type="string" table:style-name="ce65">
            <text:p><text:a xlink:href="https://almacen.hhm.gob.do/index.php/item/edit/150">Sobres manila 10x15 500/1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8000" table:formula="of:=+[.Y150]*[.Z150]" table:style-name="ce60">
            <text:p><text:s/>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84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50" table:style-name="ce66">
            <text:p><text:s/>450.00<text:s/></text:p>
          </table:table-cell>
          <table:table-cell office:value-type="float" office:value="56250" table:formula="of:=+[.G151]*[.H151]" table:style-name="ce60">
            <text:p><text:s/>56,2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6000" table:formula="of:=+[.P151]*[.Q151]" table:style-name="ce60">
            <text:p><text:s/>6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287</text:p>
          </table:table-cell>
          <table:table-cell office:value-type="string" table:style-name="ce65">
            <text:p><text:a xlink:href="https://almacen.hhm.gob.do/index.php/item/edit/153">Sobres manila 9x12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S<text:s/></text:p>
          </table:table-cell>
          <table:table-cell office:value-type="float" office:value="2000" table:style-name="ce61">
            <text:p>2,0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4000" table:formula="of:=+[.Y151]*[.Z151]" table:style-name="ce60">
            <text:p><text:s/>4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0" table:style-name="ce66">
            <text:p><text:s/>500.00<text:s/></text:p>
          </table:table-cell>
          <table:table-cell office:value-type="float" office:value="62500" table:formula="of:=+[.G152]*[.H152]" table:style-name="ce60">
            <text:p><text:s/>62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30" table:style-name="ce66">
            <text:p><text:s/>130.00<text:s/></text:p>
          </table:table-cell>
          <table:table-cell office:value-type="float" office:value="16900" table:formula="of:=+[.P152]*[.Q152]" table:style-name="ce60">
            <text:p><text:s/>16,9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92</text:p>
          </table:table-cell>
          <table:table-cell office:value-type="string" table:style-name="ce65">
            <text:p><text:a xlink:href="https://almacen.hhm.gob.do/index.php/item/edit/248">SOLICITUD DE INTERCONSUL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151" table:style-name="ce66">
            <text:p><text:s/>151.00<text:s/></text:p>
          </table:table-cell>
          <table:table-cell office:value-type="float" office:value="19630" table:formula="of:=+[.Y152]*[.Z152]" table:style-name="ce60">
            <text:p><text:s/>19,63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90" table:style-name="ce66">
            <text:p><text:s/>90.00<text:s/></text:p>
          </table:table-cell>
          <table:table-cell office:value-type="float" office:value="11250" table:formula="of:=+[.G153]*[.H153]" table:style-name="ce60">
            <text:p><text:s/>11,2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21" table:style-name="ce66">
            <text:p><text:s/>21.00<text:s/></text:p>
          </table:table-cell>
          <table:table-cell office:value-type="float" office:value="2940" table:formula="of:=+[.P153]*[.Q153]" table:style-name="ce60">
            <text:p><text:s/>2,94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005</text:p>
          </table:table-cell>
          <table:table-cell office:value-type="string" table:style-name="ce65">
            <text:p>TABLA DE APOY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40" table:style-name="ce61">
            <text:p>140.00</text:p>
          </table:table-cell>
          <table:table-cell office:value-type="float" office:value="21" table:style-name="ce66">
            <text:p><text:s/>21.00<text:s/></text:p>
          </table:table-cell>
          <table:table-cell office:value-type="float" office:value="2940" table:formula="of:=+[.Y153]*[.Z153]" table:style-name="ce60">
            <text:p><text:s/>2,94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00" table:style-name="ce66">
            <text:p><text:s/>100.00<text:s/></text:p>
          </table:table-cell>
          <table:table-cell office:value-type="float" office:value="12500" table:formula="of:=+[.G154]*[.H154]" table:style-name="ce60">
            <text:p><text:s/>12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50" table:style-name="ce66">
            <text:p><text:s/>650.00<text:s/></text:p>
          </table:table-cell>
          <table:table-cell office:value-type="float" office:value="58500" table:formula="of:=+[.P154]*[.Q154]" table:style-name="ce60">
            <text:p><text:s/>58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5">Talonarios control cita 1/4 pag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17" table:style-name="ce66">
            <text:p><text:s/>617.00<text:s/></text:p>
          </table:table-cell>
          <table:table-cell office:value-type="float" office:value="55530" table:formula="of:=+[.Y154]*[.Z154]" table:style-name="ce60">
            <text:p><text:s/>55,53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90" table:style-name="ce66">
            <text:p><text:s/>90.00<text:s/></text:p>
          </table:table-cell>
          <table:table-cell office:value-type="float" office:value="11250" table:formula="of:=+[.G155]*[.H155]" table:style-name="ce60">
            <text:p><text:s/>11,2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375" table:style-name="ce66">
            <text:p><text:s/>1,375.00<text:s/></text:p>
          </table:table-cell>
          <table:table-cell office:value-type="float" office:value="171875" table:formula="of:=+[.P155]*[.Q155]" table:style-name="ce60">
            <text:p><text:s/>171,87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6">
            <text:p>IP-0066</text:p>
          </table:table-cell>
          <table:table-cell office:value-type="string" table:style-name="ce65">
            <text:p>Talonarios signos vitales<text:s/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375" table:style-name="ce66">
            <text:p><text:s/>1,375.00<text:s/></text:p>
          </table:table-cell>
          <table:table-cell office:value-type="float" office:value="171875" table:formula="of:=+[.Y155]*[.Z155]" table:style-name="ce60">
            <text:p><text:s/>171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80" table:style-name="ce66">
            <text:p><text:s/>680.00<text:s/></text:p>
          </table:table-cell>
          <table:table-cell office:value-type="float" office:value="61200" table:formula="of:=+[.G156]*[.H156]" table:style-name="ce60">
            <text:p><text:s/>61,2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0" table:style-name="ce66">
            <text:p><text:s/>40.00<text:s/></text:p>
          </table:table-cell>
          <table:table-cell office:value-type="float" office:value="5000" table:formula="of:=+[.P156]*[.Q156]" table:style-name="ce60">
            <text:p><text:s/>5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16</text:p>
          </table:table-cell>
          <table:table-cell office:value-type="string" table:style-name="ce65">
            <text:p><text:a xlink:href="https://almacen.hhm.gob.do/index.php/item/edit/156">Talonarios de evolucion dia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40" table:style-name="ce66">
            <text:p><text:s/>40.00<text:s/></text:p>
          </table:table-cell>
          <table:table-cell office:value-type="float" office:value="5000" table:formula="of:=+[.Y156]*[.Z156]" table:style-name="ce60">
            <text:p><text:s/>5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25" table:style-name="ce66">
            <text:p><text:s/>625.00<text:s/></text:p>
          </table:table-cell>
          <table:table-cell office:value-type="float" office:value="56250" table:formula="of:=+[.G157]*[.H157]" table:style-name="ce60">
            <text:p><text:s/>56,2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5" table:style-name="ce66">
            <text:p><text:s/>75.00<text:s/></text:p>
          </table:table-cell>
          <table:table-cell office:value-type="float" office:value="9750" table:formula="of:=+[.P157]*[.Q157]" table:style-name="ce60">
            <text:p><text:s/>9,7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6">
            <text:p>IP-0013</text:p>
          </table:table-cell>
          <table:table-cell office:value-type="string" table:style-name="ce65">
            <text:p><text:a xlink:href="https://almacen.hhm.gob.do/index.php/item/edit/88">Talonarios departamento de enfr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75" table:style-name="ce66">
            <text:p><text:s/>75.00<text:s/></text:p>
          </table:table-cell>
          <table:table-cell office:value-type="float" office:value="9750" table:formula="of:=+[.Y157]*[.Z157]" table:style-name="ce60">
            <text:p><text:s/>9,7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0" table:style-name="ce66">
            <text:p><text:s/>30.00<text:s/></text:p>
          </table:table-cell>
          <table:table-cell office:value-type="float" office:value="3750" table:formula="of:=+[.G158]*[.H158]" table:style-name="ce60">
            <text:p><text:s/>3,75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84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500" table:formula="of:=+[.P158]*[.Q158]" table:style-name="ce60">
            <text:p><text:s/>6,5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84">
            <text:p>IP-0057</text:p>
          </table:table-cell>
          <table:table-cell office:value-type="string" table:style-name="ce65">
            <text:p><text:a xlink:href="https://almacen.hhm.gob.do/index.php/item/edit/79">Talonarios descripcion quirurgica tiro y retir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500" table:formula="of:=+[.Y158]*[.Z158]" table:style-name="ce60">
            <text:p><text:s/>6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55" table:style-name="ce66">
            <text:p><text:s/>55.00<text:s/></text:p>
          </table:table-cell>
          <table:table-cell office:value-type="float" office:value="3630" table:formula="of:=+[.G159]*[.H159]" table:style-name="ce60">
            <text:p><text:s/>3,63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35" table:style-name="ce66">
            <text:p><text:s/>35.00<text:s/></text:p>
          </table:table-cell>
          <table:table-cell office:value-type="float" office:value="4550" table:formula="of:=+[.P159]*[.Q159]" table:style-name="ce60">
            <text:p><text:s/>4,5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56">
            <text:p>IP-0021</text:p>
          </table:table-cell>
          <table:table-cell office:value-type="string" table:style-name="ce65">
            <text:p><text:a xlink:href="https://almacen.hhm.gob.do/index.php/item/edit/87">Talonarios evaluacion pre- anestesica (tiro y retiro)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30" table:style-name="ce61">
            <text:p>130.00</text:p>
          </table:table-cell>
          <table:table-cell office:value-type="float" office:value="35" table:style-name="ce66">
            <text:p><text:s/>35.00<text:s/></text:p>
          </table:table-cell>
          <table:table-cell office:value-type="float" office:value="4550" table:formula="of:=+[.Y159]*[.Z159]" table:style-name="ce60">
            <text:p><text:s/>4,5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3870" table:formula="of:=+[.G160]*[.H160]" table:style-name="ce60">
            <text:p><text:s/>3,87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formula="of:=+[.P160]*[.Q160]" table:style-name="ce60">
            <text:p><text:s/>6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90</text:p>
          </table:table-cell>
          <table:table-cell office:value-type="string" table:style-name="ce65">
            <text:p><text:a xlink:href="https://almacen.hhm.gob.do/index.php/item/edit/92">Talonarios hojas anotaciones enfermer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formula="of:=+[.Y160]*[.Z160]" table:style-name="ce60">
            <text:p><text:s/>6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4000" table:formula="of:=+[.G161]*[.H161]" table:style-name="ce60">
            <text:p><text:s/>24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84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50" table:style-name="ce66">
            <text:p><text:s/>350.00<text:s/></text:p>
          </table:table-cell>
          <table:table-cell office:value-type="float" office:value="43750" table:formula="of:=+[.P161]*[.Q161]" table:style-name="ce60">
            <text:p><text:s/>43,7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84">
            <text:p>IP-0057</text:p>
          </table:table-cell>
          <table:table-cell office:value-type="string" table:style-name="ce65">
            <text:p><text:a xlink:href="https://almacen.hhm.gob.do/index.php/item/edit/75">TALONARIOS HOJAS DE ENFERMERÍ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234" table:style-name="ce66">
            <text:p><text:s/>234.00<text:s/></text:p>
          </table:table-cell>
          <table:table-cell office:value-type="float" office:value="29250" table:formula="of:=+[.Y161]*[.Z161]" table:style-name="ce60">
            <text:p><text:s/>29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6000" table:formula="of:=+[.G162]*[.H162]" table:style-name="ce60">
            <text:p><text:s/>6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50" table:style-name="ce66">
            <text:p><text:s/>550.00<text:s/></text:p>
          </table:table-cell>
          <table:table-cell office:value-type="float" office:value="68750" table:formula="of:=+[.P162]*[.Q162]" table:style-name="ce60">
            <text:p><text:s/>68,7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51</text:p>
          </table:table-cell>
          <table:table-cell office:value-type="string" table:style-name="ce65">
            <text:p><text:a xlink:href="https://almacen.hhm.gob.do/index.php/item/edit/84">Talonarios Kardex uci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25" table:style-name="ce66">
            <text:p><text:s/>525.00<text:s/></text:p>
          </table:table-cell>
          <table:table-cell office:value-type="float" office:value="65625" table:formula="of:=+[.Y162]*[.Z162]" table:style-name="ce60">
            <text:p><text:s/>65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4500" table:formula="of:=+[.G163]*[.H163]" table:style-name="ce60">
            <text:p><text:s/>4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50" table:style-name="ce66">
            <text:p><text:s/>50.00<text:s/></text:p>
          </table:table-cell>
          <table:table-cell office:value-type="float" office:value="6250" table:formula="of:=+[.P163]*[.Q163]" table:style-name="ce60">
            <text:p><text:s/>6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66</text:p>
          </table:table-cell>
          <table:table-cell office:value-type="string" table:style-name="ce65">
            <text:p><text:a xlink:href="https://almacen.hhm.gob.do/index.php/item/edit/91">Talonarios servicio de diagnosticopor imagen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64" table:style-name="ce66">
            <text:p><text:s/>364.00<text:s/></text:p>
          </table:table-cell>
          <table:table-cell office:value-type="float" office:value="45500" table:formula="of:=+[.Y163]*[.Z163]" table:style-name="ce60">
            <text:p><text:s/>45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4500" table:formula="of:=+[.G164]*[.H164]" table:style-name="ce60">
            <text:p><text:s/>4,5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5" table:style-name="ce66">
            <text:p><text:s/>85.00<text:s/></text:p>
          </table:table-cell>
          <table:table-cell office:value-type="float" office:value="10625" table:formula="of:=+[.P164]*[.Q164]" table:style-name="ce60">
            <text:p><text:s/>10,62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64</text:p>
          </table:table-cell>
          <table:table-cell office:value-type="string" table:style-name="ce65">
            <text:p><text:a xlink:href="https://almacen.hhm.gob.do/index.php/item/edit/90">Talonarios servicios de pediatria nota de ingreso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85" table:style-name="ce66">
            <text:p><text:s/>85.00<text:s/></text:p>
          </table:table-cell>
          <table:table-cell office:value-type="float" office:value="10625" table:formula="of:=+[.Y164]*[.Z164]" table:style-name="ce60">
            <text:p><text:s/>10,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6000" table:formula="of:=+[.G165]*[.H165]" table:style-name="ce60">
            <text:p><text:s/>6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75" table:style-name="ce66">
            <text:p><text:s/>375.00<text:s/></text:p>
          </table:table-cell>
          <table:table-cell office:value-type="float" office:value="46875" table:formula="of:=+[.P165]*[.Q165]" table:style-name="ce60">
            <text:p><text:s/>46,875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50</text:p>
          </table:table-cell>
          <table:table-cell office:value-type="string" table:style-name="ce65">
            <text:p><text:a xlink:href="https://almacen.hhm.gob.do/index.php/item/edit/83">Talonarios solicitud analisis de plant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375" table:style-name="ce66">
            <text:p><text:s/>375.00<text:s/></text:p>
          </table:table-cell>
          <table:table-cell office:value-type="float" office:value="46875" table:formula="of:=+[.Y165]*[.Z165]" table:style-name="ce60">
            <text:p><text:s/>46,87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4" table:style-name="ce66">
            <text:p><text:s/>4.00<text:s/></text:p>
          </table:table-cell>
          <table:table-cell office:value-type="float" office:value="12968" table:formula="of:=+[.G166]*[.H166]" table:style-name="ce60">
            <text:p><text:s/>12,968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80" table:style-name="ce66">
            <text:p><text:s/>680.00<text:s/></text:p>
          </table:table-cell>
          <table:table-cell office:value-type="float" office:value="61200" table:formula="of:=+[.P166]*[.Q166]" table:style-name="ce60">
            <text:p><text:s/>61,2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21</text:p>
          </table:table-cell>
          <table:table-cell office:value-type="string" table:style-name="ce65">
            <text:p><text:a xlink:href="https://almacen.hhm.gob.do/index.php/item/edit/77">TALONARIOS SOLICITUD DE ANALISIS ROZADO EMERGENCIA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35" table:style-name="ce66">
            <text:p><text:s/>535.00<text:s/></text:p>
          </table:table-cell>
          <table:table-cell office:value-type="float" office:value="48150" table:formula="of:=+[.Y166]*[.Z166]" table:style-name="ce60">
            <text:p><text:s/>48,1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61">
            <text:p>4,775.22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4325.66" table:formula="of:=+[.G167]*[.H167]" table:style-name="ce60">
            <text:p><text:s/>14,325.66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625" table:style-name="ce66">
            <text:p><text:s/>625.00<text:s/></text:p>
          </table:table-cell>
          <table:table-cell office:value-type="float" office:value="56250" table:formula="of:=+[.P167]*[.Q167]" table:style-name="ce60">
            <text:p><text:s/>56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22</text:p>
          </table:table-cell>
          <table:table-cell office:value-type="string" table:style-name="ce65">
            <text:p><text:a xlink:href="https://almacen.hhm.gob.do/index.php/item/edit/78">Talonarios soplicitud analisis emergencia 1/2 carta bl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90" table:style-name="ce61">
            <text:p>90.00</text:p>
          </table:table-cell>
          <table:table-cell office:value-type="float" office:value="525" table:style-name="ce66">
            <text:p><text:s/>525.00<text:s/></text:p>
          </table:table-cell>
          <table:table-cell office:value-type="float" office:value="47250" table:formula="of:=+[.Y167]*[.Z167]" table:style-name="ce60">
            <text:p><text:s/>47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61">
            <text:p>5,439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43512" table:formula="of:=+[.G168]*[.H168]" table:style-name="ce60">
            <text:p><text:s/>43,512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250" table:formula="of:=+[.P168]*[.Q168]" table:style-name="ce60">
            <text:p><text:s/>1,2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8">
            <text:p>MO-0353</text:p>
          </table:table-cell>
          <table:table-cell office:value-type="string" table:style-name="ce65">
            <text:p><text:a xlink:href="https://almacen.hhm.gob.do/index.php/item/edit/86">Tanarios devolucion de medicamentos</text:a></text:p>
          </table:table-cell>
          <table:table-cell office:value-type="string" table:style-name="ce64">
            <text:p>TALONARIOS MÉDICOS</text:p>
          </table:table-cell>
          <table:table-cell office:value-type="string" table:style-name="ce67">
            <text:p>TAL</text:p>
          </table:table-cell>
          <table:table-cell office:value-type="float" office:value="125" table:style-name="ce61">
            <text:p>125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250" table:formula="of:=+[.Y168]*[.Z168]" table:style-name="ce60">
            <text:p><text:s/>1,2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46932.800000000003" table:formula="of:=+[.G169]*[.H169]" table:style-name="ce60">
            <text:p><text:s/>46,932.8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45" table:style-name="ce66">
            <text:p><text:s/>45.00<text:s/></text:p>
          </table:table-cell>
          <table:table-cell office:value-type="float" office:value="2970" table:formula="of:=+[.P169]*[.Q169]" table:style-name="ce60">
            <text:p><text:s/>2,97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130</text:p>
          </table:table-cell>
          <table:table-cell office:value-type="string" table:style-name="ce65">
            <text:p><text:a xlink:href="https://almacen.hhm.gob.do/index.php/item/edit/133">TIJER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6" table:style-name="ce61">
            <text:p>66.00</text:p>
          </table:table-cell>
          <table:table-cell office:value-type="float" office:value="39" table:style-name="ce66">
            <text:p><text:s/>39.00<text:s/></text:p>
          </table:table-cell>
          <table:table-cell office:value-type="float" office:value="2574" table:formula="of:=+[.Y169]*[.Z169]" table:style-name="ce60">
            <text:p><text:s/>2,574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41066.200000000004" table:formula="of:=+[.G170]*[.H170]" table:style-name="ce60">
            <text:p><text:s/>41,066.2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36" table:style-name="ce66">
            <text:p><text:s/>36.00<text:s/></text:p>
          </table:table-cell>
          <table:table-cell office:value-type="float" office:value="900" table:formula="of:=+[.P170]*[.Q170]" table:style-name="ce60">
            <text:p><text:s/>9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T-4713</text:p>
          </table:table-cell>
          <table:table-cell office:value-type="string" table:style-name="ce65">
            <text:p>TINTA AZUL PARA SELLO TIPO GOTERO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5" table:style-name="ce61">
            <text:p>25.00</text:p>
          </table:table-cell>
          <table:table-cell office:value-type="float" office:value="25" table:style-name="ce66">
            <text:p><text:s/>25.00<text:s/></text:p>
          </table:table-cell>
          <table:table-cell office:value-type="float" office:value="625" table:formula="of:=+[.Y170]*[.Z170]" table:style-name="ce60">
            <text:p><text:s/>625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61">
            <text:p>2,571.22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2856.099999999999" table:formula="of:=+[.G171]*[.H171]" table:style-name="ce60">
            <text:p><text:s/>12,856.1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9350" table:formula="of:=+[.P171]*[.Q171]" table:style-name="ce60">
            <text:p><text:s/>19,35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583</text:p>
          </table:table-cell>
          <table:table-cell office:value-type="string" table:style-name="ce65">
            <text:p><text:a xlink:href="https://almacen.hhm.gob.do/index.php/item/edit/122">TONER 052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90" table:style-name="ce61">
            <text:p>1,29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9350" table:formula="of:=+[.Y171]*[.Z171]" table:style-name="ce60">
            <text:p><text:s/>19,35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61">
            <text:p>68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1360" table:formula="of:=+[.G172]*[.H172]" table:style-name="ce60">
            <text:p><text:s/>1,36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24000" table:formula="of:=+[.P172]*[.Q172]" table:style-name="ce60">
            <text:p><text:s/>24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<text:a xlink:href="https://almacen.hhm.gob.do/index.php/item/edit/257">TONER 20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2400" table:style-name="ce61">
            <text:p>2,40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36000" table:formula="of:=+[.Y172]*[.Z172]" table:style-name="ce60">
            <text:p><text:s/>36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280" table:formula="of:=+[.G173]*[.H173]" table:style-name="ce60">
            <text:p><text:s/>5,2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8000" table:formula="of:=+[.P173]*[.Q173]" table:style-name="ce60">
            <text:p><text:s/>18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592</text:p>
          </table:table-cell>
          <table:table-cell office:value-type="string" table:style-name="ce65">
            <text:p><text:a xlink:href="https://almacen.hhm.gob.do/index.php/item/edit/127">TONER COMPATIBLE 285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200" table:style-name="ce61">
            <text:p>1,200.00</text:p>
          </table:table-cell>
          <table:table-cell office:value-type="float" office:value="15" table:style-name="ce66">
            <text:p><text:s/>15.00<text:s/></text:p>
          </table:table-cell>
          <table:table-cell office:value-type="float" office:value="18000" table:formula="of:=+[.Y173]*[.Z173]" table:style-name="ce60">
            <text:p><text:s/>18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280" table:formula="of:=+[.G174]*[.H174]" table:style-name="ce60">
            <text:p><text:s/>5,2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formula="of:=+[.P174]*[.Q174]" table:style-name="ce60">
            <text:p><text:s/>3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586</text:p>
          </table:table-cell>
          <table:table-cell office:value-type="string" table:style-name="ce65">
            <text:p><text:a xlink:href="https://almacen.hhm.gob.do/index.php/item/edit/124">TONER COMPATIBLE CF 411A AZUL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1" table:style-name="ce66">
            <text:p><text:s/>1.00<text:s/></text:p>
          </table:table-cell>
          <table:table-cell office:value-type="float" office:value="1500" table:formula="of:=+[.Y174]*[.Z174]" table:style-name="ce60">
            <text:p><text:s/>1,5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520" table:formula="of:=+[.G175]*[.H175]" table:style-name="ce60">
            <text:p><text:s/>3,52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formula="of:=+[.P175]*[.Q175]" table:style-name="ce60">
            <text:p><text:s/>3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587</text:p>
          </table:table-cell>
          <table:table-cell office:value-type="string" table:style-name="ce65">
            <text:p><text:a xlink:href="https://almacen.hhm.gob.do/index.php/item/edit/125">TONER COMPATIBLE CF 412A AMARILL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75]*[.Z175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280" table:formula="of:=+[.G176]*[.H176]" table:style-name="ce60">
            <text:p><text:s/>5,2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formula="of:=+[.P176]*[.Q176]" table:style-name="ce60">
            <text:p><text:s/>3,00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588</text:p>
          </table:table-cell>
          <table:table-cell office:value-type="string" table:style-name="ce65">
            <text:p><text:a xlink:href="https://almacen.hhm.gob.do/index.php/item/edit/126">TONER COMPATIBLE CF 413A ROSADO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1500" table:style-name="ce61">
            <text:p>1,50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000" table:formula="of:=+[.Y176]*[.Z176]" table:style-name="ce60">
            <text:p><text:s/>3,000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54">
            <text:p>4/1/24</text:p>
          </table:table-cell>
          <table:table-cell office:value-type="date" office:date-value="2024-04-30T00:00:00" table:style-name="ce55">
            <text:p>4/30/24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61">
            <text:p>1,888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8880" table:formula="of:=+[.G177]*[.H177]" table:style-name="ce60">
            <text:p><text:s/>18,88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formula="of:=+[.P177]*[.Q177]" table:style-name="ce60">
            <text:p><text:s/>29,178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4</text:p>
          </table:table-cell>
          <table:table-cell office:value-type="string" table:style-name="ce65">
            <text:p><text:a xlink:href="https://almacen.hhm.gob.do/index.php/item/edit/256">TONER GPR-54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3242" table:style-name="ce61">
            <text:p>3,242.00</text:p>
          </table:table-cell>
          <table:table-cell office:value-type="float" office:value="9" table:style-name="ce66">
            <text:p><text:s/>9.00<text:s/></text:p>
          </table:table-cell>
          <table:table-cell office:value-type="float" office:value="29178" table:formula="of:=+[.Y177]*[.Z177]" table:style-name="ce60">
            <text:p><text:s/>29,178.00<text:s/></text:p>
          </table:table-cell>
          <table:table-cell table:number-columns-repeated="16357" table:style-name="ce23"/>
        </table:table-row>
        <table:table-row table:style-name="ro4">
          <table:table-cell office:value-type="date" office:date-value="2024-04-01T00:00:00" table:style-name="ce69">
            <text:p>4/1/24</text:p>
          </table:table-cell>
          <table:table-cell office:value-type="date" office:date-value="2024-04-30T00:00:00" table:style-name="ce70">
            <text:p>4/30/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10" table:style-name="ce75">
            <text:p><text:s/>10.00<text:s/></text:p>
          </table:table-cell>
          <table:table-cell office:value-type="float" office:value="45000" table:formula="of:=+[.G178]*[.H178]" table:style-name="ce76">
            <text:p><text:s/>45,000.00<text:s/></text:p>
          </table:table-cell>
          <table:table-cell office:value-type="date" office:date-value="2024-05-01T00:00:00" table:style-name="ce54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61">
            <text:p>4,775.22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4325.66" table:formula="of:=+[.P178]*[.Q178]" table:style-name="ce60">
            <text:p><text:s/>14,325.66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0</text:p>
          </table:table-cell>
          <table:table-cell office:value-type="string" table:style-name="ce65">
            <text:p><text:a xlink:href="https://almacen.hhm.gob.do/index.php/item/edit/249">TONER HP 206A (W2110A)</text:a>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4775.22" table:style-name="ce61">
            <text:p>4,775.22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14325.66" table:formula="of:=+[.Y178]*[.Z178]" table:style-name="ce60">
            <text:p><text:s/>14,325.66<text:s/></text:p>
          </table:table-cell>
          <table:table-cell table:number-columns-repeated="16357" table:style-name="ce23"/>
        </table:table-row>
        <table:table-row table:style-name="ro4">
          <table:table-cell office:value-type="string" table:style-name="ce85">
            <text:p><text:s text:c="14"/>TOTAL<text:s/></text:p>
          </table:table-cell>
          <table:table-cell table:style-name="ce86"/>
          <table:table-cell table:style-name="ce87"/>
          <table:table-cell table:style-name="ce88"/>
          <table:table-cell table:number-columns-repeated="2" table:style-name="ce87"/>
          <table:table-cell table:number-columns-repeated="2" table:style-name="ce89"/>
          <table:table-cell office:value-type="float" office:value="2912582.6999999997" table:formula="of:=SUM([.I13:.I178])" table:style-name="ce90">
            <text:p><text:s/>2,912,582.70<text:s/></text:p>
          </table:table-cell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61">
            <text:p>5,439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43512" table:formula="of:=+[.P179]*[.Q179]" table:style-name="ce60">
            <text:p><text:s/>43,512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1</text:p>
          </table:table-cell>
          <table:table-cell office:value-type="string" table:style-name="ce65">
            <text:p><text:a xlink:href="https://almacen.hhm.gob.do/index.php/item/edit/250">TONER HP 206A (W2111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439" table:style-name="ce61">
            <text:p>5,439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43512" table:formula="of:=+[.Y179]*[.Z179]" table:style-name="ce60">
            <text:p><text:s/>43,512.0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46932.800000000003" table:formula="of:=+[.P180]*[.Q180]" table:style-name="ce60">
            <text:p><text:s/>46,932.8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2</text:p>
          </table:table-cell>
          <table:table-cell office:value-type="string" table:style-name="ce65">
            <text:p><text:a xlink:href="https://almacen.hhm.gob.do/index.php/item/edit/251">TONER HP 206A (W2112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46932.800000000003" table:formula="of:=+[.Y180]*[.Z180]" table:style-name="ce60">
            <text:p><text:s/>46,932.8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41066.200000000004" table:formula="of:=+[.P181]*[.Q181]" table:style-name="ce60">
            <text:p><text:s/>41,066.2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3</text:p>
          </table:table-cell>
          <table:table-cell office:value-type="string" table:style-name="ce65">
            <text:p><text:a xlink:href="https://almacen.hhm.gob.do/index.php/item/edit/252">TONER HP 206A (W2113A)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5866.6" table:style-name="ce61">
            <text:p>5,866.6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41066.200000000004" table:formula="of:=+[.Y181]*[.Z181]" table:style-name="ce60">
            <text:p><text:s/>41,066.2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office:value-type="string" table:style-name="ce98">
            <text:p>EYLEEN STEPHANIE PEÑA SANCHEZ</text:p>
          </table:table-cell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61">
            <text:p>2,571.22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2856.099999999999" table:formula="of:=+[.P182]*[.Q182]" table:style-name="ce60">
            <text:p><text:s/>12,856.1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15</text:p>
          </table:table-cell>
          <table:table-cell office:value-type="string" table:style-name="ce65">
            <text:p>TONER 289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2571.2199999999998" table:style-name="ce61">
            <text:p>2,571.22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12856.099999999999" table:formula="of:=+[.Y182]*[.Z182]" table:style-name="ce60">
            <text:p><text:s/>12,856.1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office:value-type="string" table:style-name="ce83">
            <text:p>PREPARADO:</text:p>
          </table:table-cell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61">
            <text:p>68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1360" table:formula="of:=+[.P183]*[.Q183]" table:style-name="ce60">
            <text:p><text:s/>1,36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0231</text:p>
          </table:table-cell>
          <table:table-cell office:value-type="string" table:style-name="ce65">
            <text:p><text:a xlink:href="https://almacen.hhm.gob.do/index.php/item/edit/66">TONER PREMIUM COMP HP 78A</text:a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/text:p>
          </table:table-cell>
          <table:table-cell office:value-type="float" office:value="680" table:style-name="ce61">
            <text:p>68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83]*[.Z183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280" table:formula="of:=+[.P184]*[.Q184]" table:style-name="ce60">
            <text:p><text:s/>5,2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50</text:p>
          </table:table-cell>
          <table:table-cell office:value-type="string" table:style-name="ce65">
            <text:p>TONER 202A (CF503A) MAGENTA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7" table:style-name="ce66">
            <text:p><text:s/>7.00<text:s/></text:p>
          </table:table-cell>
          <table:table-cell office:value-type="float" office:value="12320" table:formula="of:=+[.Y184]*[.Z184]" table:style-name="ce60">
            <text:p><text:s/>12,320.0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280" table:formula="of:=+[.P185]*[.Q185]" table:style-name="ce60">
            <text:p><text:s/>5,2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51</text:p>
          </table:table-cell>
          <table:table-cell office:value-type="string" table:style-name="ce65">
            <text:p>TONER 202A (CF502A) AMARILLO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8" table:style-name="ce66">
            <text:p><text:s/>8.00<text:s/></text:p>
          </table:table-cell>
          <table:table-cell office:value-type="float" office:value="14080" table:formula="of:=+[.Y185]*[.Z185]" table:style-name="ce60">
            <text:p><text:s/>14,080.0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2" table:style-name="ce66">
            <text:p><text:s/>2.00<text:s/></text:p>
          </table:table-cell>
          <table:table-cell office:value-type="float" office:value="3520" table:formula="of:=+[.P186]*[.Q186]" table:style-name="ce60">
            <text:p><text:s/>3,52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49</text:p>
          </table:table-cell>
          <table:table-cell office:value-type="string" table:style-name="ce65">
            <text:p>TONER 202 (CF501A) CIAN</text:p>
          </table:table-cell>
          <table:table-cell office:value-type="string" table:style-name="ce64">
            <text:p>MATERIAL DE OFICIN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86]*[.Z186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3" table:style-name="ce66">
            <text:p><text:s/>3.00<text:s/></text:p>
          </table:table-cell>
          <table:table-cell office:value-type="float" office:value="5280" table:formula="of:=+[.P187]*[.Q187]" table:style-name="ce60">
            <text:p><text:s/>5,2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O-5604</text:p>
          </table:table-cell>
          <table:table-cell office:value-type="string" table:style-name="ce65">
            <text:p><text:a xlink:href="https://almacen.hhm.gob.do/index.php/item/edit/244">TONER202A CF 500A</text:a>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760" table:style-name="ce61">
            <text:p>1,760.00</text:p>
          </table:table-cell>
          <table:table-cell office:value-type="float" office:value="0" table:style-name="ce66">
            <text:p><text:s/>-<text:s text:c="3"/></text:p>
          </table:table-cell>
          <table:table-cell office:value-type="float" office:value="0" table:formula="of:=+[.Y187]*[.Z187]" table:style-name="ce60">
            <text:p><text:s/>-<text:s text:c="3"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61">
            <text:p>1,888.00</text:p>
          </table:table-cell>
          <table:table-cell office:value-type="float" office:value="10" table:style-name="ce66">
            <text:p><text:s/>10.00<text:s/></text:p>
          </table:table-cell>
          <table:table-cell office:value-type="float" office:value="18880" table:formula="of:=+[.P188]*[.Q188]" table:style-name="ce60">
            <text:p><text:s/>18,880.00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MT-1000</text:p>
          </table:table-cell>
          <table:table-cell office:value-type="string" table:style-name="ce65">
            <text:p>TONER 057 - 058 NEGRO</text:p>
          </table:table-cell>
          <table:table-cell office:value-type="string" table:style-name="ce64">
            <text:p>TECNOLOGIA</text:p>
          </table:table-cell>
          <table:table-cell office:value-type="string" table:style-name="ce67">
            <text:p>UND</text:p>
          </table:table-cell>
          <table:table-cell office:value-type="float" office:value="1888" table:style-name="ce61">
            <text:p>1,888.00</text:p>
          </table:table-cell>
          <table:table-cell office:value-type="float" office:value="5" table:style-name="ce66">
            <text:p><text:s/>5.00<text:s/></text:p>
          </table:table-cell>
          <table:table-cell office:value-type="float" office:value="9440" table:formula="of:=+[.Y188]*[.Z188]" table:style-name="ce60">
            <text:p><text:s/>9,440.0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55">
            <text:p>5/31/24</text:p>
          </table:table-cell>
          <table:table-cell office:value-type="string" table:style-name="ce64">
            <text:p>AD-0081</text:p>
          </table:table-cell>
          <table:table-cell office:value-type="string" table:style-name="ce65">
            <text:p>ZACAPUNTAS PARA LAPIZ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8.4700000000000006" table:style-name="ce61">
            <text:p>8.47</text:p>
          </table:table-cell>
          <table:table-cell office:value-type="float" office:value="239" table:style-name="ce66">
            <text:p><text:s/>239.00<text:s/></text:p>
          </table:table-cell>
          <table:table-cell office:value-type="float" office:value="2024.3300000000002" table:formula="of:=+[.P189]*[.Q189]" table:style-name="ce60">
            <text:p><text:s/>2,024.33<text:s/></text:p>
          </table:table-cell>
          <table:table-cell office:value-type="date" office:date-value="2024-06-01T00:00:00" table:style-name="ce54">
            <text:p>6/1/24</text:p>
          </table:table-cell>
          <table:table-cell office:value-type="date" office:date-value="2024-06-30T00:00:00" table:style-name="ce55">
            <text:p>6/30/24</text:p>
          </table:table-cell>
          <table:table-cell office:value-type="string" table:style-name="ce64">
            <text:p>AD-0081</text:p>
          </table:table-cell>
          <table:table-cell office:value-type="string" table:style-name="ce65">
            <text:p>ZACAPUNTAS PARA LAPIZ<text:s/></text:p>
          </table:table-cell>
          <table:table-cell office:value-type="string" table:style-name="ce64">
            <text:p>MATERIAL GASTABLE (OFICINA)</text:p>
          </table:table-cell>
          <table:table-cell office:value-type="string" table:style-name="ce67">
            <text:p>UND<text:s/></text:p>
          </table:table-cell>
          <table:table-cell office:value-type="float" office:value="8.4700000000000006" table:style-name="ce61">
            <text:p>8.47</text:p>
          </table:table-cell>
          <table:table-cell office:value-type="float" office:value="239" table:style-name="ce66">
            <text:p><text:s/>239.00<text:s/></text:p>
          </table:table-cell>
          <table:table-cell office:value-type="float" office:value="2024.3300000000002" table:formula="of:=+[.Y189]*[.Z189]" table:style-name="ce60">
            <text:p><text:s/>2,024.33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77"/>
          <table:table-cell table:style-name="ce78"/>
          <table:table-cell table:style-name="ce79"/>
          <table:table-cell table:number-columns-repeated="2" table:style-name="ce80"/>
          <table:table-cell table:style-name="ce81"/>
          <table:table-cell table:style-name="ce82"/>
          <table:table-cell table:style-name="ce78"/>
          <table:table-cell office:value-type="date" office:date-value="2024-05-01T00:00:00" table:style-name="ce55">
            <text:p>5/1/24</text:p>
          </table:table-cell>
          <table:table-cell office:value-type="date" office:date-value="2024-05-31T00:00:00" table:style-name="ce70">
            <text:p>5/31/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10" table:style-name="ce75">
            <text:p><text:s/>10.00<text:s/></text:p>
          </table:table-cell>
          <table:table-cell office:value-type="float" office:value="45000" table:formula="of:=+[.P190]*[.Q190]" table:style-name="ce76">
            <text:p><text:s/>45,000.00<text:s/></text:p>
          </table:table-cell>
          <table:table-cell office:value-type="date" office:date-value="2024-06-01T00:00:00" table:style-name="ce69">
            <text:p>6/1/24</text:p>
          </table:table-cell>
          <table:table-cell office:value-type="date" office:date-value="2024-06-30T00:00:00" table:style-name="ce70">
            <text:p>6/30/24</text:p>
          </table:table-cell>
          <table:table-cell office:value-type="string" table:style-name="ce71">
            <text:p>MT-3543</text:p>
          </table:table-cell>
          <table:table-cell office:value-type="string" table:style-name="ce72">
            <text:p>ZAFACONES DE 55 GL</text:p>
          </table:table-cell>
          <table:table-cell office:value-type="string" table:style-name="ce71">
            <text:p>MATERIAL DE LIMPIEZA</text:p>
          </table:table-cell>
          <table:table-cell office:value-type="string" table:style-name="ce73">
            <text:p>UND</text:p>
          </table:table-cell>
          <table:table-cell office:value-type="float" office:value="4500" table:style-name="ce74">
            <text:p>4,500.00</text:p>
          </table:table-cell>
          <table:table-cell office:value-type="float" office:value="10" table:style-name="ce75">
            <text:p><text:s/>10.00<text:s/></text:p>
          </table:table-cell>
          <table:table-cell office:value-type="float" office:value="45000" table:formula="of:=+[.Y190]*[.Z190]" table:style-name="ce76">
            <text:p><text:s/>45,000.00<text:s/></text:p>
          </table:table-cell>
          <table:table-cell table:number-columns-repeated="16357" table:style-name="ce23"/>
        </table:table-row>
        <table:table-row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office:value-type="string" table:style-name="ce91">
            <text:p>TOTAL</text:p>
          </table:table-cell>
          <table:table-cell table:style-name="ce92"/>
          <table:table-cell table:style-name="ce93"/>
          <table:table-cell table:style-name="ce88"/>
          <table:table-cell table:style-name="ce93"/>
          <table:table-cell table:style-name="ce94"/>
          <table:table-cell table:number-columns-repeated="2" table:style-name="ce89"/>
          <table:table-cell office:value-type="float" office:value="3287705.0800000005" table:formula="of:=SUM([.R13:.R190])" table:style-name="ce95">
            <text:p><text:s/>3,287,705.08<text:s/></text:p>
          </table:table-cell>
          <table:table-cell office:value-type="string" table:style-name="ce96">
            <text:p>TOTAL</text:p>
          </table:table-cell>
          <table:table-cell table:style-name="ce97"/>
          <table:table-cell table:number-columns-repeated="3" table:style-name="ce89"/>
          <table:table-cell table:style-name="ce94"/>
          <table:table-cell table:number-columns-repeated="2" table:style-name="ce89"/>
          <table:table-cell office:value-type="float" office:value="3228500.5300000003" table:formula="of:=SUM([.AA13:.AA190])" table:style-name="ce95">
            <text:p><text:s/>3,228,500.53<text:s/></text:p>
          </table:table-cell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8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7" table:style-name="ro4">
          <table:table-cell table:number-columns-repeated="2" table:style-name="ce50"/>
          <table:table-cell table:style-name="ce51"/>
          <table:table-cell table:style-name="ce52"/>
          <table:table-cell table:number-columns-repeated="2" table:style-name="ce53"/>
          <table:table-cell table:style-name="ce40"/>
          <table:table-cell table:style-name="ce41"/>
          <table:table-cell table:style-name="ce51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2" table:style-name="ce12"/>
          <table:table-cell table:style-name="ce13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17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number-columns-repeated="3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8"/>
          <table:table-cell table:number-columns-repeated="2" table:style-name="ce12"/>
          <table:table-cell table:style-name="ce14"/>
          <table:table-cell table:style-name="ce15"/>
          <table:table-cell table:style-name="ce16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6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9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2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0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11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22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11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21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2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6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19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number-rows-repeated="3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7"/>
          <table:table-cell table:style-name="ce3"/>
          <table:table-cell table:style-name="ce10"/>
          <table:table-cell table:style-name="ce9"/>
          <table:table-cell table:number-columns-repeated="2" table:style-name="ce24"/>
          <table:table-cell table:number-columns-repeated="4" table:style-name="ce23"/>
          <table:table-cell table:number-columns-repeated="2" table:style-name="ce25"/>
          <table:table-cell table:style-name="ce26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3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4"/>
          <table:table-cell table:style-name="ce5"/>
          <table:table-cell table:style-name="ce6"/>
          <table:table-cell table:style-name="ce5"/>
          <table:table-cell table:style-name="ce2"/>
          <table:table-cell table:style-name="ce21"/>
          <table:table-cell table:style-name="ce10"/>
          <table:table-cell table:style-name="ce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7" table:style-name="ce43"/>
          <table:table-cell table:style-name="ce44"/>
          <table:table-cell table:style-name="ce4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5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11"/>
          <table:table-cell table:number-columns-repeated="5" table:style-name="ce3"/>
          <table:table-cell table:style-name="ce27"/>
          <table:table-cell table:style-name="ce2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5"/>
          <table:table-cell table:number-columns-repeated="5" table:style-name="ce34"/>
          <table:table-cell table:style-name="ce36"/>
          <table:table-cell table:style-name="ce33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14" table:style-name="ro4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 table:style-name="ce23"/>
        </table:table-row>
        <table:table-row table:number-rows-repeated="4" table:style-name="ro5">
          <table:table-cell table:number-columns-repeated="2" table:style-name="ce28"/>
          <table:table-cell table:style-name="ce29"/>
          <table:table-cell table:style-name="ce30"/>
          <table:table-cell table:number-columns-repeated="2" table:style-name="ce1"/>
          <table:table-cell table:style-name="ce40"/>
          <table:table-cell table:style-name="ce41"/>
          <table:table-cell table:style-name="ce29"/>
          <table:table-cell table:number-columns-repeated="2" table:style-name="ce31"/>
          <table:table-cell table:number-columns-repeated="5" table:style-name="ce1"/>
          <table:table-cell table:style-name="ce37"/>
          <table:table-cell table:style-name="ce29"/>
          <table:table-cell table:number-columns-repeated="2" table:style-name="ce31"/>
          <table:table-cell table:number-columns-repeated="4" table:style-name="ce1"/>
          <table:table-cell table:number-columns-repeated="2" table:style-name="ce40"/>
          <table:table-cell table:style-name="ce29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database-ranges>
        <table:database-range table:target-range-address="Consolidado_primer_trimestre_al.J13:Consolidado_primer_trimestre_al.R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month/>
      <number:text>/</number:text>
      <number:day/>
      <number:text>/</number:text>
      <number:year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Comma" style:family="table-cell" style:data-style-name="N35"/>
    <style:style style:name="Hyperlink" style:family="table-cell" style:data-style-name="N0">
      <style:text-properties fo:color="#0563C1" style:text-underline-style="solid" style:text-underline-type="single"/>
    </style:style>
    <style:style style:name="Millares_32_2" style:display-name="Millares 2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714</meta:generator>
    <meta:initial-creator>Eyleen Sanchez</meta:initial-creator>
    <dc:creator>julio garcia sanchez</dc:creator>
    <meta:creation-date>2023-04-10T17:09:37Z</meta:creation-date>
    <dc:date>2024-07-18T13:01:18Z</dc:date>
    <meta:print-date>2024-07-12T19:45:51Z</meta:print-date>
  </office:meta>
</office:document-meta>
</file>