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Hyperlink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8" style:family="table-cell" style:parent-style-name="Comm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0" style:family="table-cell" style:parent-style-name="Comma" style:data-style-name="N35">
      <style:table-cell-properties style:vertical-align="top" fo:background-color="transparent"/>
      <style:text-properties fo:color="#000000"/>
    </style:style>
    <style:style style:name="ce11" style:family="table-cell" style:parent-style-name="Default" style:data-style-name="N19">
      <style:table-cell-properties style:vertical-align="top"/>
      <style:text-properties fo:color="#000000"/>
    </style:style>
    <style:style style:name="ce12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Normal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Millares_32_2" style:data-style-name="N35">
      <style:table-cell-properties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Millares_32_2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Comma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17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8" style:family="table-cell" style:parent-style-name="Normal_32_2" style:data-style-name="N19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4">
      <style:table-cell-properties style:vertical-align="top"/>
      <style:text-properties fo:color="#000000"/>
    </style:style>
    <style:style style:name="ce20" style:family="table-cell" style:parent-style-name="Normal_32_3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3">
      <style:table-cell-properties style:vertical-align="top"/>
      <style:text-properties fo:color="#000000"/>
    </style:style>
    <style:style style:name="ce22" style:family="table-cell" style:parent-style-name="Default" style:data-style-name="N19">
      <style:table-cell-properties style:vertical-align="top" fo:wrap-option="wrap"/>
      <style:text-properties fo:color="#000000"/>
    </style:style>
    <style:style style:name="ce23" style:family="table-cell" style:parent-style-name="Default" style:data-style-name="N0">
      <style:text-properties fo:color="#000000"/>
    </style:style>
    <style:style style:name="ce24" style:family="table-cell" style:parent-style-name="Default" style:data-style-name="N19">
      <style:text-properties fo:color="#000000"/>
    </style:style>
    <style:style style:name="ce25" style:family="table-cell" style:parent-style-name="Comma" style:data-style-name="N35">
      <style:table-cell-properties fo:background-color="transparent"/>
      <style:text-properties fo:color="#000000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28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1" style:family="table-cell" style:parent-style-name="Default" style:data-style-name="N19"/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top"/>
    </style:style>
    <style:style style:name="ce35" style:family="table-cell" style:parent-style-name="Default" style:data-style-name="N19">
      <style:table-cell-properties style:vertical-align="top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ext-properties fo:font-weight="bold" style:font-weight-asian="bold" style:font-weight-complex="bold"/>
    </style:style>
    <style:style style:name="ce40" style:family="table-cell" style:parent-style-name="Comma" style:data-style-name="N35"/>
    <style:style style:name="ce41" style:family="table-cell" style:parent-style-name="Comma" style:data-style-name="N35">
      <style:table-cell-properties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/>
      <style:text-properties fo:color="#000000"/>
    </style:style>
    <style:style style:name="ce44" style:family="table-cell" style:parent-style-name="Comma" style:data-style-name="N35">
      <style:table-cell-properties style:vertical-align="middle" fo:background-color="transparent"/>
      <style:text-properties fo:color="#000000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Comma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50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3" style:family="table-cell" style:parent-style-name="Default" style:data-style-name="N0"/>
    <style:style style:name="ce54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9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60" style:family="table-cell" style:parent-style-name="Comma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1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62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3" style:family="table-cell" style:parent-style-name="Default" style:data-style-name="N4">
      <style:text-properties fo:color="#000000"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65" style:family="table-cell" style:parent-style-name="Hyperlink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66" style:family="table-cell" style:parent-style-name="Comma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68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69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0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fo:font-size="12pt" style:font-size-asian="12pt" style:font-size-complex="12pt"/>
    </style:style>
    <style:style style:name="ce72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4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75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6" style:family="table-cell" style:parent-style-name="Comma" style:data-style-name="N35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7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78" style:family="table-cell" style:parent-style-name="Hyperlink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size="12pt" style:font-size-asian="12pt" style:font-size-complex="12pt" style:text-underline-style="none" style:text-underline-type="none" fo:font-weight="bold" style:font-weight-asian="bold" style:font-weight-complex="bold"/>
    </style:style>
    <style:style style:name="ce79" style:family="table-cell" style:parent-style-name="Normal_32_2" style:data-style-name="N19">
      <style:table-cell-properties fo:border-top="2pt solid #000000" fo:border-bottom="2pt solid #000000" fo:border-left="none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2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83" style:family="table-cell" style:parent-style-name="Comma" style:data-style-name="N35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84" style:family="table-cell" style:parent-style-name="Default" style:data-style-name="N4">
      <style:table-cell-properties fo:border="thin solid #000000"/>
    </style:style>
    <style:style style:name="ce85" style:family="table-cell" style:parent-style-name="Comma" style:data-style-name="N35">
      <style:table-cell-properties fo:border="thin solid #000000" style:vertical-align="middle" style:repeat-content="false"/>
      <style:paragraph-properties fo:text-align="end" fo:margin-right="0cm"/>
    </style:style>
    <style:style style:name="ce86" style:family="table-cell" style:parent-style-name="Default" style:data-style-name="N4">
      <style:table-cell-properties fo:border="thin solid #000000" fo:background-color="#FFFFFF"/>
    </style:style>
    <style:style style:name="ce87" style:family="table-cell" style:parent-style-name="Comma" style:data-style-name="N35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88" style:family="table-cell" style:parent-style-name="Default" style:data-style-name="N4"/>
    <style:style style:name="ce89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90" style:family="table-cell" style:parent-style-name="Comma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1" style:family="table-cell" style:parent-style-name="Comma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2" style:family="table-cell" style:parent-style-name="Comma" style:data-style-name="N35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93" style:family="table-cell" style:parent-style-name="Comma" style:data-style-name="N35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4" style:family="table-cell" style:parent-style-name="Comma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5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96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</style:style>
    <style:style style:name="ce97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8" style:family="table-cell" style:parent-style-name="Comma" style:data-style-name="N35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</style:style>
    <style:style style:name="ce99" style:family="table-cell" style:parent-style-name="Normal_32_2" style:data-style-name="N19">
      <style:table-cell-properties fo:border-top="2pt solid #000000" fo:border-bottom="2pt solid #000000" fo:border-left="2pt solid #000000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101" style:family="table-cell" style:parent-style-name="Default" style:data-style-name="N35">
      <style:table-cell-properties fo:border-top="2pt solid #000000" fo:border-bottom="2pt solid #000000" fo:border-left="none" fo:border-right="2pt solid #000000" fo:background-color="#9BC2E6"/>
      <style:text-properties fo:font-weight="bold" style:font-weight-asian="bold" style:font-weight-complex="bold"/>
    </style:style>
    <style:style style:name="ce102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3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107" style:family="table-cell" style:parent-style-name="Comma" style:data-style-name="N35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108" style:family="table-cell" style:parent-style-name="Comma" style:data-style-name="N35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9" style:family="table-cell" style:parent-style-name="Comma" style:data-style-name="N35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1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2" style:family="table-cell" style:parent-style-name="Comma" style:data-style-name="N35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114" style:family="table-cell" style:parent-style-name="Default" style:data-style-name="N19">
      <style:table-cell-properties fo:border-top="2pt solid #000000" fo:border-bottom="2pt solid #000000" fo:border-left="2pt solid #000000" fo:border-right="none" fo:background-color="#9BC2E6"/>
      <style:text-properties fo:color="#000000" fo:font-weight="bold" style:font-weight-asian="bold" style:font-weight-complex="bold"/>
    </style:style>
    <style:style style:name="ce115" style:family="table-cell" style:parent-style-name="Normal_32_2" style:data-style-name="N19">
      <style:table-cell-properties fo:border-top="2pt solid #000000" fo:border-bottom="2pt solid #000000" fo:border-left="none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8" style:family="table-cell" style:parent-style-name="Default" style:data-style-name="N4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119" style:family="table-cell" style:parent-style-name="Comma" style:data-style-name="N35">
      <style:table-cell-properties fo:border-top="2pt solid #000000" fo:border-bottom="2pt solid #000000" fo:border-left="none" fo:border-right="none" style:vertical-align="middle" fo:wrap-option="wrap" fo:background-color="#9BC2E6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20" style:family="table-cell" style:parent-style-name="Comma" style:data-style-name="N35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21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2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3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4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143125cm" style:use-optimal-column-width="true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19604166666667cm" style:use-optimal-column-width="true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7.93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2.64583333333333cm"/>
    </style:style>
    <style:style style:name="co16" style:family="table-column">
      <style:table-column-properties fo:break-before="auto" style:column-width="2.27541666666667cm" style:use-optimal-column-width="true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7.3025cm"/>
    </style:style>
    <style:style style:name="co19" style:family="table-column">
      <style:table-column-properties fo:break-before="auto" style:column-width="6.985cm"/>
    </style:style>
    <style:style style:name="co20" style:family="table-column">
      <style:table-column-properties fo:break-before="auto" style:column-width="2.69875cm" style:use-optimal-column-width="true"/>
    </style:style>
    <style:style style:name="co21" style:family="table-column">
      <style:table-column-properties fo:break-before="auto" style:column-width="3.06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cuarto_trimestre_al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9"/>
        <table:table-column table:style-name="co4" table:default-cell-style-name="ce30"/>
        <table:table-column table:style-name="co5" table:default-cell-style-name="ce1"/>
        <table:table-column table:style-name="co6" table:default-cell-style-name="ce1"/>
        <table:table-column table:style-name="co7" table:default-cell-style-name="ce40"/>
        <table:table-column table:style-name="co8" table:default-cell-style-name="ce41"/>
        <table:table-column table:style-name="co9" table:default-cell-style-name="ce29"/>
        <table:table-column table:style-name="co10" table:number-columns-repeated="2" table:default-cell-style-name="ce3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7" table:default-cell-style-name="ce1"/>
        <table:table-column table:style-name="co14" table:default-cell-style-name="ce37"/>
        <table:table-column table:style-name="co15" table:default-cell-style-name="ce29"/>
        <table:table-column table:style-name="co16" table:default-cell-style-name="ce31"/>
        <table:table-column table:style-name="co17" table:default-cell-style-name="ce31"/>
        <table:table-column table:style-name="co1" table:default-cell-style-name="ce1"/>
        <table:table-column table:style-name="co18" table:default-cell-style-name="ce1"/>
        <table:table-column table:style-name="co19" table:default-cell-style-name="ce1"/>
        <table:table-column table:style-name="co13" table:default-cell-style-name="ce1"/>
        <table:table-column table:style-name="co7" table:default-cell-style-name="ce40"/>
        <table:table-column table:style-name="co20" table:default-cell-style-name="ce40"/>
        <table:table-column table:style-name="co21" table:default-cell-style-name="ce29"/>
        <table:table-column table:style-name="co13" table:number-columns-repeated="16357" table:default-cell-style-name="ce1"/>
        <table:table-row table:style-name="ro1">
          <table:table-cell table:number-columns-repeated="25"/>
          <table:table-cell table:style-name="ce40">
            <draw:frame draw:z-index="3" draw:id="id2" draw:style-name="a2" draw:name="Picture 2" svg:x="0.4375in" svg:y="0in" svg:width="1.49421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28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18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19"/>REPUBLICA DOMINICANA</text:p>
          </table:table-cell>
          <table:table-cell table:style-name="ce38"/>
          <table:table-cell table:number-columns-repeated="2"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HOSPITAL PEDIATRICO DR. HUGO MENDOZA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COMPLEJO HOSPITALARIO CUIDAD DE LA SALUD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"/>CONSOLIDADO DE <text:s/>ALMACEN GENERAL DEL TRIMESTRE OCTUBRE-DICIEMBRE 2024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2"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24">
            <text:p>OCTUBRE</text:p>
          </table:table-cell>
          <table:covered-table-cell table:number-columns-repeated="8"/>
          <table:table-cell office:value-type="string" table:number-columns-spanned="9" table:number-rows-spanned="1" table:style-name="ce124">
            <text:p>NOVIEMBRE</text:p>
          </table:table-cell>
          <table:covered-table-cell table:number-columns-repeated="8"/>
          <table:table-cell office:value-type="string" table:number-columns-spanned="9" table:number-rows-spanned="1" table:style-name="ce124">
            <text:p>DICIEMBRE</text:p>
          </table:table-cell>
          <table:covered-table-cell table:number-columns-repeated="8"/>
          <table:table-cell table:number-columns-repeated="16357"/>
        </table:table-row>
        <table:table-row table:style-name="ro3"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5">
            <text:p>Valor UND</text:p>
          </table:table-cell>
          <table:table-cell office:value-type="string" table:style-name="ce49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5">
            <text:p>Existencia</text:p>
          </table:table-cell>
          <table:table-cell table:number-columns-repeated="16357" table:style-name="ce32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19" table:style-name="ce60">
            <text:p><text:s/>19.00<text:s/></text:p>
          </table:table-cell>
          <table:table-cell office:value-type="float" office:value="2508" table:style-name="ce60">
            <text:p><text:s/>2,508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82">
            <text:p>132.00</text:p>
          </table:table-cell>
          <table:table-cell office:value-type="float" office:value="12" table:style-name="ce83">
            <text:p><text:s/>12.00<text:s/></text:p>
          </table:table-cell>
          <table:table-cell office:value-type="float" office:value="1584" table:style-name="ce83">
            <text:p><text:s/>1,584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71" table:style-name="ce60">
            <text:p><text:s/>71.00<text:s/></text:p>
          </table:table-cell>
          <table:table-cell office:value-type="float" office:value="9372" table:style-name="ce60">
            <text:p><text:s/>9,37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3" table:style-name="ce60">
            <text:p><text:s/>3.00<text:s/></text:p>
          </table:table-cell>
          <table:table-cell office:value-type="float" office:value="9196.92" table:style-name="ce60">
            <text:p><text:s/>9,196.92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82">
            <text:p>3,065.64</text:p>
          </table:table-cell>
          <table:table-cell office:value-type="float" office:value="0" table:style-name="ce8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192</text:p>
          </table:table-cell>
          <table:table-cell office:value-type="string" table:style-name="ce57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61">
            <text:p>62.78</text:p>
          </table:table-cell>
          <table:table-cell office:value-type="float" office:value="144" table:style-name="ce62">
            <text:p><text:s/>144.00<text:s/></text:p>
          </table:table-cell>
          <table:table-cell office:value-type="float" office:value="9040.32" table:style-name="ce60">
            <text:p><text:s/>9,040.32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77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82">
            <text:p>62.78</text:p>
          </table:table-cell>
          <table:table-cell office:value-type="float" office:value="133" table:style-name="ce83">
            <text:p><text:s/>133.00<text:s/></text:p>
          </table:table-cell>
          <table:table-cell office:value-type="float" office:value="8349.74" table:style-name="ce83">
            <text:p><text:s/>8,349.74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77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59">
            <text:p>62.78</text:p>
          </table:table-cell>
          <table:table-cell office:value-type="float" office:value="145" table:style-name="ce60">
            <text:p><text:s/>145.00<text:s/></text:p>
          </table:table-cell>
          <table:table-cell office:value-type="float" office:value="9103.1" table:style-name="ce60">
            <text:p><text:s/>9,103.1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25" table:style-name="ce62">
            <text:p><text:s/>25.00<text:s/></text:p>
          </table:table-cell>
          <table:table-cell office:value-type="float" office:value="3000" table:style-name="ce60">
            <text:p><text:s/>3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84">
            <text:p>120.00</text:p>
          </table:table-cell>
          <table:table-cell office:value-type="float" office:value="11" table:style-name="ce85">
            <text:p><text:s/>11.00<text:s/></text:p>
          </table:table-cell>
          <table:table-cell office:value-type="float" office:value="1320" table:style-name="ce83">
            <text:p><text:s/>1,32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19" table:style-name="ce62">
            <text:p><text:s/>19.00<text:s/></text:p>
          </table:table-cell>
          <table:table-cell office:value-type="float" office:value="2280" table:style-name="ce60">
            <text:p><text:s/>2,2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84">
            <text:p>220.00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3">
            <text:p>52,65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86">
            <text:p>52,650.00</text:p>
          </table:table-cell>
          <table:table-cell office:value-type="float" office:value="0" table:style-name="ce87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1">
            <text:p>52,65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59">
            <text:p>70.63</text:p>
          </table:table-cell>
          <table:table-cell office:value-type="float" office:value="28" table:style-name="ce62">
            <text:p><text:s/>28.00<text:s/></text:p>
          </table:table-cell>
          <table:table-cell office:value-type="float" office:value="1977.6399999999999" table:style-name="ce60">
            <text:p><text:s/>1,977.64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88">
            <text:p>70.63</text:p>
          </table:table-cell>
          <table:table-cell office:value-type="float" office:value="22" table:style-name="ce85">
            <text:p><text:s/>22.00<text:s/></text:p>
          </table:table-cell>
          <table:table-cell office:value-type="float" office:value="1553.86" table:style-name="ce83">
            <text:p><text:s/>1,553.86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63">
            <text:p>70.63</text:p>
          </table:table-cell>
          <table:table-cell office:value-type="float" office:value="71" table:style-name="ce62">
            <text:p><text:s/>71.00<text:s/></text:p>
          </table:table-cell>
          <table:table-cell office:value-type="float" office:value="5014.7299999999996" table:style-name="ce60">
            <text:p><text:s/>5,014.7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5384.36" table:style-name="ce60">
            <text:p><text:s/>5,384.36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82">
            <text:p>1,346.09</text:p>
          </table:table-cell>
          <table:table-cell office:value-type="float" office:value="1" table:style-name="ce87">
            <text:p><text:s/>1.00<text:s/></text:p>
          </table:table-cell>
          <table:table-cell office:value-type="float" office:value="1346.09" table:style-name="ce83">
            <text:p><text:s/>1,346.09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31" table:style-name="ce62">
            <text:p><text:s/>31.00<text:s/></text:p>
          </table:table-cell>
          <table:table-cell office:value-type="float" office:value="41728.79" table:style-name="ce60">
            <text:p><text:s/>41,728.7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308" table:style-name="ce62">
            <text:p><text:s/>308.00<text:s/></text:p>
          </table:table-cell>
          <table:table-cell office:value-type="float" office:value="56980" table:style-name="ce60">
            <text:p><text:s/>56,98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89">
            <text:p>185.00</text:p>
          </table:table-cell>
          <table:table-cell office:value-type="float" office:value="156" table:style-name="ce90">
            <text:p><text:s/>156.00<text:s/></text:p>
          </table:table-cell>
          <table:table-cell office:value-type="float" office:value="28860" table:style-name="ce83">
            <text:p><text:s/>28,86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307" table:style-name="ce62">
            <text:p><text:s/>307.00<text:s/></text:p>
          </table:table-cell>
          <table:table-cell office:value-type="float" office:value="56795" table:style-name="ce60">
            <text:p><text:s/>56,79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61">
            <text:p>129.00</text:p>
          </table:table-cell>
          <table:table-cell office:value-type="float" office:value="181" table:style-name="ce62">
            <text:p><text:s/>181.00<text:s/></text:p>
          </table:table-cell>
          <table:table-cell office:value-type="float" office:value="23349" table:style-name="ce60">
            <text:p><text:s/>23,349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89">
            <text:p>129.00</text:p>
          </table:table-cell>
          <table:table-cell office:value-type="float" office:value="270" table:style-name="ce90">
            <text:p><text:s/>270.00<text:s/></text:p>
          </table:table-cell>
          <table:table-cell office:value-type="float" office:value="34830" table:style-name="ce83">
            <text:p><text:s/>34,83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59">
            <text:p>129.00</text:p>
          </table:table-cell>
          <table:table-cell office:value-type="float" office:value="181" table:style-name="ce62">
            <text:p><text:s/>181.00<text:s/></text:p>
          </table:table-cell>
          <table:table-cell office:value-type="float" office:value="23349" table:style-name="ce60">
            <text:p><text:s/>23,349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250" table:style-name="ce62">
            <text:p><text:s/>250.00<text:s/></text:p>
          </table:table-cell>
          <table:table-cell office:value-type="float" office:value="37500" table:style-name="ce60">
            <text:p><text:s/>37,5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84">
            <text:p>150.00</text:p>
          </table:table-cell>
          <table:table-cell office:value-type="float" office:value="250" table:style-name="ce85">
            <text:p><text:s/>250.00<text:s/></text:p>
          </table:table-cell>
          <table:table-cell office:value-type="float" office:value="37500" table:style-name="ce83">
            <text:p><text:s/>37,5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240" table:style-name="ce62">
            <text:p><text:s/>240.00<text:s/></text:p>
          </table:table-cell>
          <table:table-cell office:value-type="float" office:value="36000" table:style-name="ce60">
            <text:p><text:s/>36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360" table:style-name="ce62">
            <text:p><text:s/>360.00<text:s/></text:p>
          </table:table-cell>
          <table:table-cell office:value-type="float" office:value="4136.3999999999996" table:style-name="ce60">
            <text:p><text:s/>4,136.4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84">
            <text:p>11.49</text:p>
          </table:table-cell>
          <table:table-cell office:value-type="float" office:value="216" table:style-name="ce85">
            <text:p><text:s/>216.00<text:s/></text:p>
          </table:table-cell>
          <table:table-cell office:value-type="float" office:value="2481.84" table:style-name="ce83">
            <text:p><text:s/>2,481.84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299" table:style-name="ce62">
            <text:p><text:s/>299.00<text:s/></text:p>
          </table:table-cell>
          <table:table-cell office:value-type="float" office:value="3435.51" table:style-name="ce60">
            <text:p><text:s/>3,435.51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89">
            <text:p>52.00</text:p>
          </table:table-cell>
          <table:table-cell office:value-type="float" office:value="0" table:style-name="ce90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260" table:style-name="ce60">
            <text:p><text:s/>2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59">
            <text:p>582.88</text:p>
          </table:table-cell>
          <table:table-cell office:value-type="float" office:value="55" table:style-name="ce62">
            <text:p><text:s/>55.00<text:s/></text:p>
          </table:table-cell>
          <table:table-cell office:value-type="float" office:value="32058.400000000001" table:style-name="ce60">
            <text:p><text:s/>32,058.4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84">
            <text:p>582.88</text:p>
          </table:table-cell>
          <table:table-cell office:value-type="float" office:value="34" table:style-name="ce85">
            <text:p><text:s/>34.00<text:s/></text:p>
          </table:table-cell>
          <table:table-cell office:value-type="float" office:value="19817.919999999998" table:style-name="ce83">
            <text:p><text:s/>19,817.9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61">
            <text:p>582.88</text:p>
          </table:table-cell>
          <table:table-cell office:value-type="float" office:value="17" table:style-name="ce62">
            <text:p><text:s/>17.00<text:s/></text:p>
          </table:table-cell>
          <table:table-cell office:value-type="float" office:value="9908.9599999999991" table:style-name="ce60">
            <text:p><text:s/>9,908.9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59">
            <text:p>607.7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84">
            <text:p>607.70</text:p>
          </table:table-cell>
          <table:table-cell office:value-type="float" office:value="0" table:style-name="ce9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61">
            <text:p>607.70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4861.6000000000004" table:style-name="ce60">
            <text:p><text:s/>4,861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1815.8000000000002" table:style-name="ce60">
            <text:p><text:s/>1,815.8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89">
            <text:p>90.79</text:p>
          </table:table-cell>
          <table:table-cell office:value-type="float" office:value="19" table:style-name="ce90">
            <text:p><text:s/>19.00<text:s/></text:p>
          </table:table-cell>
          <table:table-cell office:value-type="float" office:value="1725.0100000000002" table:style-name="ce83">
            <text:p><text:s/>1,725.01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21" table:style-name="ce62">
            <text:p><text:s/>21.00<text:s/></text:p>
          </table:table-cell>
          <table:table-cell office:value-type="float" office:value="1906.5900000000001" table:style-name="ce60">
            <text:p><text:s/>1,906.5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61">
            <text:p>424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21200" table:style-name="ce60">
            <text:p><text:s/>21,2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89">
            <text:p>424.00</text:p>
          </table:table-cell>
          <table:table-cell office:value-type="float" office:value="41" table:style-name="ce90">
            <text:p><text:s/>41.00<text:s/></text:p>
          </table:table-cell>
          <table:table-cell office:value-type="float" office:value="17384" table:style-name="ce83">
            <text:p><text:s/>17,384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36.89" table:style-name="ce59">
            <text:p>36.89</text:p>
          </table:table-cell>
          <table:table-cell office:value-type="float" office:value="30" table:style-name="ce62">
            <text:p><text:s/>30.00<text:s/></text:p>
          </table:table-cell>
          <table:table-cell office:value-type="float" office:value="1106.7" table:style-name="ce60">
            <text:p><text:s/>1,106.7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200" table:style-name="ce62">
            <text:p><text:s/>200.00<text:s/></text:p>
          </table:table-cell>
          <table:table-cell office:value-type="float" office:value="2360" table:style-name="ce60">
            <text:p><text:s/>2,36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89">
            <text:p>11.80</text:p>
          </table:table-cell>
          <table:table-cell office:value-type="float" office:value="900" table:style-name="ce90">
            <text:p><text:s/>900.00<text:s/></text:p>
          </table:table-cell>
          <table:table-cell office:value-type="float" office:value="10620" table:style-name="ce83">
            <text:p><text:s/>10,62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900" table:style-name="ce62">
            <text:p><text:s/>900.00<text:s/></text:p>
          </table:table-cell>
          <table:table-cell office:value-type="float" office:value="10620" table:style-name="ce60">
            <text:p><text:s/>10,6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61">
            <text:p>122.70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858.9" table:style-name="ce60">
            <text:p><text:s/>858.9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89">
            <text:p>122.70</text:p>
          </table:table-cell>
          <table:table-cell office:value-type="float" office:value="5" table:style-name="ce90">
            <text:p><text:s/>5.00<text:s/></text:p>
          </table:table-cell>
          <table:table-cell office:value-type="float" office:value="613.5" table:style-name="ce83">
            <text:p><text:s/>613.5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59">
            <text:p>122.70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1227" table:style-name="ce60">
            <text:p><text:s/>1,22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1144" table:style-name="ce60">
            <text:p><text:s/>1,144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84">
            <text:p>52.00</text:p>
          </table:table-cell>
          <table:table-cell office:value-type="float" office:value="15" table:style-name="ce85">
            <text:p><text:s/>15.00<text:s/></text:p>
          </table:table-cell>
          <table:table-cell office:value-type="float" office:value="780" table:style-name="ce83">
            <text:p><text:s/>78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11" table:style-name="ce62">
            <text:p><text:s/>11.00<text:s/></text:p>
          </table:table-cell>
          <table:table-cell office:value-type="float" office:value="572" table:style-name="ce60">
            <text:p><text:s/>57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450" table:style-name="ce60">
            <text:p><text:s/>4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89">
            <text:p>150.00</text:p>
          </table:table-cell>
          <table:table-cell office:value-type="float" office:value="15" table:style-name="ce90">
            <text:p><text:s/>15.00<text:s/></text:p>
          </table:table-cell>
          <table:table-cell office:value-type="float" office:value="2250" table:style-name="ce83">
            <text:p><text:s/>2,2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150" table:style-name="ce60">
            <text:p><text:s/>1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84">
            <text:p>46.02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61">
            <text:p>100.00</text:p>
          </table:table-cell>
          <table:table-cell office:value-type="float" office:value="130" table:style-name="ce62">
            <text:p><text:s/>130.00<text:s/></text:p>
          </table:table-cell>
          <table:table-cell office:value-type="float" office:value="13000" table:style-name="ce60">
            <text:p><text:s/>13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89">
            <text:p>100.00</text:p>
          </table:table-cell>
          <table:table-cell office:value-type="float" office:value="96" table:style-name="ce90">
            <text:p><text:s/>96.00<text:s/></text:p>
          </table:table-cell>
          <table:table-cell office:value-type="float" office:value="9600" table:style-name="ce83">
            <text:p><text:s/>9,6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8.18" table:style-name="ce59">
            <text:p>98.18</text:p>
          </table:table-cell>
          <table:table-cell office:value-type="float" office:value="177" table:style-name="ce62">
            <text:p><text:s/>177.00<text:s/></text:p>
          </table:table-cell>
          <table:table-cell office:value-type="float" office:value="17377.86" table:style-name="ce60">
            <text:p><text:s/>17,377.8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61">
            <text:p>162.19</text:p>
          </table:table-cell>
          <table:table-cell office:value-type="float" office:value="44" table:style-name="ce62">
            <text:p><text:s/>44.00<text:s/></text:p>
          </table:table-cell>
          <table:table-cell office:value-type="float" office:value="7136.36" table:style-name="ce60">
            <text:p><text:s/>7,136.36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82">
            <text:p>162.19</text:p>
          </table:table-cell>
          <table:table-cell office:value-type="float" office:value="35" table:style-name="ce91">
            <text:p><text:s/>35.00<text:s/></text:p>
          </table:table-cell>
          <table:table-cell office:value-type="float" office:value="5676.65" table:style-name="ce83">
            <text:p><text:s/>5,676.65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59">
            <text:p>162.19</text:p>
          </table:table-cell>
          <table:table-cell office:value-type="float" office:value="43" table:style-name="ce62">
            <text:p><text:s/>43.00<text:s/></text:p>
          </table:table-cell>
          <table:table-cell office:value-type="float" office:value="6974.17" table:style-name="ce60">
            <text:p><text:s/>6,974.17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140" table:style-name="ce62">
            <text:p><text:s/>140.00<text:s/></text:p>
          </table:table-cell>
          <table:table-cell office:value-type="float" office:value="17316.599999999999" table:style-name="ce60">
            <text:p><text:s/>17,316.6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84">
            <text:p>123.69</text:p>
          </table:table-cell>
          <table:table-cell office:value-type="float" office:value="180" table:style-name="ce85">
            <text:p><text:s/>180.00<text:s/></text:p>
          </table:table-cell>
          <table:table-cell office:value-type="float" office:value="22264.2" table:style-name="ce83">
            <text:p><text:s/>22,264.2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165" table:style-name="ce62">
            <text:p><text:s/>165.00<text:s/></text:p>
          </table:table-cell>
          <table:table-cell office:value-type="float" office:value="20408.849999999999" table:style-name="ce60">
            <text:p><text:s/>20,408.8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1800" table:style-name="ce60">
            <text:p><text:s/>1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84">
            <text:p>180.00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900" table:style-name="ce83">
            <text:p><text:s/>9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600" table:style-name="ce62">
            <text:p><text:s/>600.00<text:s/></text:p>
          </table:table-cell>
          <table:table-cell office:value-type="float" office:value="84000" table:style-name="ce60">
            <text:p><text:s/>84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17" table:style-name="ce62">
            <text:p><text:s/>17.00<text:s/></text:p>
          </table:table-cell>
          <table:table-cell office:value-type="float" office:value="2550" table:style-name="ce60">
            <text:p><text:s/>2,5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84">
            <text:p>150.00</text:p>
          </table:table-cell>
          <table:table-cell office:value-type="float" office:value="6" table:style-name="ce85">
            <text:p><text:s/>6.00<text:s/></text:p>
          </table:table-cell>
          <table:table-cell office:value-type="float" office:value="900" table:style-name="ce83">
            <text:p><text:s/>9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750" table:style-name="ce62">
            <text:p><text:s/>750.00<text:s/></text:p>
          </table:table-cell>
          <table:table-cell office:value-type="float" office:value="135000" table:style-name="ce60">
            <text:p><text:s/>13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59">
            <text:p>65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1560" table:style-name="ce60">
            <text:p><text:s/>1,56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84">
            <text:p>65.00</text:p>
          </table:table-cell>
          <table:table-cell office:value-type="float" office:value="17" table:style-name="ce92">
            <text:p><text:s/>17.00<text:s/></text:p>
          </table:table-cell>
          <table:table-cell office:value-type="float" office:value="1105" table:style-name="ce83">
            <text:p><text:s/>1,10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61">
            <text:p>65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59">
            <text:p>9.2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84">
            <text:p>9.20</text:p>
          </table:table-cell>
          <table:table-cell office:value-type="float" office:value="150" table:style-name="ce85">
            <text:p><text:s/>150.00<text:s/></text:p>
          </table:table-cell>
          <table:table-cell office:value-type="float" office:value="1380" table:style-name="ce83">
            <text:p><text:s/>1,38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61">
            <text:p>9.20</text:p>
          </table:table-cell>
          <table:table-cell office:value-type="float" office:value="247" table:style-name="ce62">
            <text:p><text:s/>247.00<text:s/></text:p>
          </table:table-cell>
          <table:table-cell office:value-type="float" office:value="2272.3999999999996" table:style-name="ce60">
            <text:p><text:s/>2,272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59">
            <text:p>218.3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4366" table:style-name="ce60">
            <text:p><text:s/>4,366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84">
            <text:p>218.30</text:p>
          </table:table-cell>
          <table:table-cell office:value-type="float" office:value="70" table:style-name="ce85">
            <text:p><text:s/>70.00<text:s/></text:p>
          </table:table-cell>
          <table:table-cell office:value-type="float" office:value="15281" table:style-name="ce83">
            <text:p><text:s/>15,281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61">
            <text:p>218.30</text:p>
          </table:table-cell>
          <table:table-cell office:value-type="float" office:value="596" table:style-name="ce62">
            <text:p><text:s/>596.00<text:s/></text:p>
          </table:table-cell>
          <table:table-cell office:value-type="float" office:value="130106.8" table:style-name="ce60">
            <text:p><text:s/>130,106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89">
            <text:p>140.00</text:p>
          </table:table-cell>
          <table:table-cell office:value-type="float" office:value="0" table:style-name="ce90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46" table:style-name="ce62">
            <text:p><text:s/>46.00<text:s/></text:p>
          </table:table-cell>
          <table:table-cell office:value-type="float" office:value="6440" table:style-name="ce60">
            <text:p><text:s/>6,4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12000" table:style-name="ce60">
            <text:p><text:s/>12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89">
            <text:p>240.00</text:p>
          </table:table-cell>
          <table:table-cell office:value-type="float" office:value="50" table:style-name="ce90">
            <text:p><text:s/>50.00<text:s/></text:p>
          </table:table-cell>
          <table:table-cell office:value-type="float" office:value="12000" table:style-name="ce83">
            <text:p><text:s/>12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167" table:style-name="ce62">
            <text:p><text:s/>167.00<text:s/></text:p>
          </table:table-cell>
          <table:table-cell office:value-type="float" office:value="40080" table:style-name="ce60">
            <text:p><text:s/>40,0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60" table:style-name="ce62">
            <text:p><text:s/>60.00<text:s/></text:p>
          </table:table-cell>
          <table:table-cell office:value-type="float" office:value="6300" table:style-name="ce60">
            <text:p><text:s/>6,3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89">
            <text:p>105.00</text:p>
          </table:table-cell>
          <table:table-cell office:value-type="float" office:value="60" table:style-name="ce90">
            <text:p><text:s/>60.00<text:s/></text:p>
          </table:table-cell>
          <table:table-cell office:value-type="float" office:value="6300" table:style-name="ce83">
            <text:p><text:s/>6,3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89" table:style-name="ce62">
            <text:p><text:s/>89.00<text:s/></text:p>
          </table:table-cell>
          <table:table-cell office:value-type="float" office:value="9345" table:style-name="ce60">
            <text:p><text:s/>9,34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60" table:style-name="ce62">
            <text:p><text:s/>60.00<text:s/></text:p>
          </table:table-cell>
          <table:table-cell office:value-type="float" office:value="9900" table:style-name="ce60">
            <text:p><text:s/>9,9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89">
            <text:p>165.00</text:p>
          </table:table-cell>
          <table:table-cell office:value-type="float" office:value="60" table:style-name="ce90">
            <text:p><text:s/>60.00<text:s/></text:p>
          </table:table-cell>
          <table:table-cell office:value-type="float" office:value="9900" table:style-name="ce83">
            <text:p><text:s/>9,9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216" table:style-name="ce62">
            <text:p><text:s/>216.00<text:s/></text:p>
          </table:table-cell>
          <table:table-cell office:value-type="float" office:value="35640" table:style-name="ce60">
            <text:p><text:s/>35,6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61">
            <text:p>118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5900" table:style-name="ce60">
            <text:p><text:s/>5,9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89">
            <text:p>118.00</text:p>
          </table:table-cell>
          <table:table-cell office:value-type="float" office:value="56" table:style-name="ce90">
            <text:p><text:s/>56.00<text:s/></text:p>
          </table:table-cell>
          <table:table-cell office:value-type="float" office:value="6608" table:style-name="ce83">
            <text:p><text:s/>6,608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59">
            <text:p>118.00</text:p>
          </table:table-cell>
          <table:table-cell office:value-type="float" office:value="89" table:style-name="ce62">
            <text:p><text:s/>89.00<text:s/></text:p>
          </table:table-cell>
          <table:table-cell office:value-type="float" office:value="10502" table:style-name="ce60">
            <text:p><text:s/>10,50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61">
            <text:p>41.78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835.6" table:style-name="ce60">
            <text:p><text:s/>835.6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89">
            <text:p>41.78</text:p>
          </table:table-cell>
          <table:table-cell office:value-type="float" office:value="9" table:style-name="ce90">
            <text:p><text:s/>9.00<text:s/></text:p>
          </table:table-cell>
          <table:table-cell office:value-type="float" office:value="376.02" table:style-name="ce83">
            <text:p><text:s/>376.0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59">
            <text:p>41.78</text:p>
          </table:table-cell>
          <table:table-cell office:value-type="float" office:value="364" table:style-name="ce62">
            <text:p><text:s/>364.00<text:s/></text:p>
          </table:table-cell>
          <table:table-cell office:value-type="float" office:value="15207.92" table:style-name="ce60">
            <text:p><text:s/>15,207.9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61">
            <text:p>5.00</text:p>
          </table:table-cell>
          <table:table-cell office:value-type="float" office:value="2100" table:style-name="ce62">
            <text:p><text:s/>2,100.00<text:s/></text:p>
          </table:table-cell>
          <table:table-cell office:value-type="float" office:value="10500" table:style-name="ce60">
            <text:p><text:s/>10,5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89">
            <text:p>5.00</text:p>
          </table:table-cell>
          <table:table-cell office:value-type="float" office:value="2100" table:style-name="ce90">
            <text:p><text:s/>2,100.00<text:s/></text:p>
          </table:table-cell>
          <table:table-cell office:value-type="float" office:value="10500" table:style-name="ce83">
            <text:p><text:s/>10,5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59">
            <text:p>5.00</text:p>
          </table:table-cell>
          <table:table-cell office:value-type="float" office:value="2500" table:style-name="ce62">
            <text:p><text:s/>2,500.00<text:s/></text:p>
          </table:table-cell>
          <table:table-cell office:value-type="float" office:value="12500" table:style-name="ce60">
            <text:p><text:s/>12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122" table:style-name="ce62">
            <text:p><text:s/>122.00<text:s/></text:p>
          </table:table-cell>
          <table:table-cell office:value-type="float" office:value="17812" table:style-name="ce60">
            <text:p><text:s/>17,812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84">
            <text:p>146.00</text:p>
          </table:table-cell>
          <table:table-cell office:value-type="float" office:value="134" table:style-name="ce85">
            <text:p><text:s/>134.00<text:s/></text:p>
          </table:table-cell>
          <table:table-cell office:value-type="float" office:value="19564" table:style-name="ce83">
            <text:p><text:s/>19,564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124" table:style-name="ce62">
            <text:p><text:s/>124.00<text:s/></text:p>
          </table:table-cell>
          <table:table-cell office:value-type="float" office:value="18104" table:style-name="ce60">
            <text:p><text:s/>18,10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84">
            <text:p>170.70</text:p>
          </table:table-cell>
          <table:table-cell office:value-type="float" office:value="19" table:style-name="ce85">
            <text:p><text:s/>19.00<text:s/></text:p>
          </table:table-cell>
          <table:table-cell office:value-type="float" office:value="3243.2999999999997" table:style-name="ce83">
            <text:p><text:s/>3,243.3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13" table:style-name="ce62">
            <text:p><text:s/>13.00<text:s/></text:p>
          </table:table-cell>
          <table:table-cell office:value-type="float" office:value="2219.1" table:style-name="ce60">
            <text:p><text:s/>2,219.1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2429.25" table:style-name="ce60">
            <text:p><text:s/>2,429.25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84">
            <text:p>485.85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457.5500000000002" table:style-name="ce83">
            <text:p><text:s/>1,457.55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43" table:style-name="ce62">
            <text:p><text:s/>43.00<text:s/></text:p>
          </table:table-cell>
          <table:table-cell office:value-type="float" office:value="16770" table:style-name="ce60">
            <text:p><text:s/>16,77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84">
            <text:p>390.00</text:p>
          </table:table-cell>
          <table:table-cell office:value-type="float" office:value="85" table:style-name="ce85">
            <text:p><text:s/>85.00<text:s/></text:p>
          </table:table-cell>
          <table:table-cell office:value-type="float" office:value="33150" table:style-name="ce83">
            <text:p><text:s/>33,1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82" table:style-name="ce62">
            <text:p><text:s/>82.00<text:s/></text:p>
          </table:table-cell>
          <table:table-cell office:value-type="float" office:value="31980" table:style-name="ce60">
            <text:p><text:s/>31,9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6" table:style-name="ce62">
            <text:p><text:s/>6.00<text:s/></text:p>
          </table:table-cell>
          <table:table-cell office:value-type="float" office:value="143.39999999999998" table:style-name="ce60">
            <text:p><text:s/>143.4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84">
            <text:p>23.90</text:p>
          </table:table-cell>
          <table:table-cell office:value-type="float" office:value="267" table:style-name="ce85">
            <text:p><text:s/>267.00<text:s/></text:p>
          </table:table-cell>
          <table:table-cell office:value-type="float" office:value="6381.2999999999993" table:style-name="ce83">
            <text:p><text:s/>6,381.3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26" table:style-name="ce62">
            <text:p><text:s/>26.00<text:s/></text:p>
          </table:table-cell>
          <table:table-cell office:value-type="float" office:value="621.4" table:style-name="ce60">
            <text:p><text:s/>621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6" table:style-name="ce62">
            <text:p><text:s/>6.00<text:s/></text:p>
          </table:table-cell>
          <table:table-cell office:value-type="float" office:value="1423.02" table:style-name="ce60">
            <text:p><text:s/>1,423.02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84">
            <text:p>237.17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2134.5299999999997" table:style-name="ce83">
            <text:p><text:s/>2,134.53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1185.8499999999999" table:style-name="ce60">
            <text:p><text:s/>1,185.8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50" table:style-name="ce62">
            <text:p><text:s/>550.00<text:s/></text:p>
          </table:table-cell>
          <table:table-cell office:value-type="float" office:value="71500" table:style-name="ce60">
            <text:p><text:s/>71,5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84">
            <text:p>130.00</text:p>
          </table:table-cell>
          <table:table-cell office:value-type="float" office:value="510" table:style-name="ce85">
            <text:p><text:s/>510.00<text:s/></text:p>
          </table:table-cell>
          <table:table-cell office:value-type="float" office:value="66300" table:style-name="ce83">
            <text:p><text:s/>66,3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76" table:style-name="ce62">
            <text:p><text:s/>476.00<text:s/></text:p>
          </table:table-cell>
          <table:table-cell office:value-type="float" office:value="61880" table:style-name="ce60">
            <text:p><text:s/>61,8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3900" table:style-name="ce60">
            <text:p><text:s/>3,9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84">
            <text:p>195.00</text:p>
          </table:table-cell>
          <table:table-cell office:value-type="float" office:value="12" table:style-name="ce85">
            <text:p><text:s/>12.00<text:s/></text:p>
          </table:table-cell>
          <table:table-cell office:value-type="float" office:value="2340" table:style-name="ce83">
            <text:p><text:s/>2,34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3900" table:style-name="ce60">
            <text:p><text:s/>3,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style-name="ce60">
            <text:p><text:s/>3,82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84">
            <text:p>20.00</text:p>
          </table:table-cell>
          <table:table-cell office:value-type="float" office:value="191" table:style-name="ce85">
            <text:p><text:s/>191.00<text:s/></text:p>
          </table:table-cell>
          <table:table-cell office:value-type="float" office:value="3820" table:style-name="ce83">
            <text:p><text:s/>3,82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240" table:style-name="ce60">
            <text:p><text:s/>2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0" table:style-name="ce62">
            <text:p><text:s/>440.00<text:s/></text:p>
          </table:table-cell>
          <table:table-cell office:value-type="float" office:value="4400" table:style-name="ce60">
            <text:p><text:s/>4,4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84">
            <text:p>10.00</text:p>
          </table:table-cell>
          <table:table-cell office:value-type="float" office:value="440" table:style-name="ce85">
            <text:p><text:s/>440.00<text:s/></text:p>
          </table:table-cell>
          <table:table-cell office:value-type="float" office:value="4400" table:style-name="ce83">
            <text:p><text:s/>4,4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9" table:style-name="ce62">
            <text:p><text:s/>449.00<text:s/></text:p>
          </table:table-cell>
          <table:table-cell office:value-type="float" office:value="4490" table:style-name="ce60">
            <text:p><text:s/>4,4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410" table:style-name="ce62">
            <text:p><text:s/>410.00<text:s/></text:p>
          </table:table-cell>
          <table:table-cell office:value-type="float" office:value="9266" table:style-name="ce60">
            <text:p><text:s/>9,266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84">
            <text:p>22.60</text:p>
          </table:table-cell>
          <table:table-cell office:value-type="float" office:value="360" table:style-name="ce85">
            <text:p><text:s/>360.00<text:s/></text:p>
          </table:table-cell>
          <table:table-cell office:value-type="float" office:value="8136.0000000000009" table:style-name="ce83">
            <text:p><text:s/>8,136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406" table:style-name="ce62">
            <text:p><text:s/>406.00<text:s/></text:p>
          </table:table-cell>
          <table:table-cell office:value-type="float" office:value="9175.6" table:style-name="ce60">
            <text:p><text:s/>9,175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660" table:style-name="ce60">
            <text:p><text:s/>66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84">
            <text:p>220.00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660" table:style-name="ce83">
            <text:p><text:s/>66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440" table:style-name="ce60">
            <text:p><text:s/>4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454" table:style-name="ce62">
            <text:p><text:s/>454.00<text:s/></text:p>
          </table:table-cell>
          <table:table-cell office:value-type="float" office:value="7677.14" table:style-name="ce60">
            <text:p><text:s/>7,677.14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84">
            <text:p>16.91</text:p>
          </table:table-cell>
          <table:table-cell office:value-type="float" office:value="228" table:style-name="ce85">
            <text:p><text:s/>228.00<text:s/></text:p>
          </table:table-cell>
          <table:table-cell office:value-type="float" office:value="3855.48" table:style-name="ce83">
            <text:p><text:s/>3,855.48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418" table:style-name="ce62">
            <text:p><text:s/>418.00<text:s/></text:p>
          </table:table-cell>
          <table:table-cell office:value-type="float" office:value="7068.38" table:style-name="ce60">
            <text:p><text:s/>7,068.3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23" table:style-name="ce62">
            <text:p><text:s/>23.00<text:s/></text:p>
          </table:table-cell>
          <table:table-cell office:value-type="float" office:value="1788.7099999999998" table:style-name="ce60">
            <text:p><text:s/>1,788.71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84">
            <text:p>77.77</text:p>
          </table:table-cell>
          <table:table-cell office:value-type="float" office:value="6" table:style-name="ce85">
            <text:p><text:s/>6.00<text:s/></text:p>
          </table:table-cell>
          <table:table-cell office:value-type="float" office:value="466.62" table:style-name="ce83">
            <text:p><text:s/>466.6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476" table:style-name="ce62">
            <text:p><text:s/>476.00<text:s/></text:p>
          </table:table-cell>
          <table:table-cell office:value-type="float" office:value="37018.519999999997" table:style-name="ce60">
            <text:p><text:s/>37,018.5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108" table:style-name="ce62">
            <text:p><text:s/>108.00<text:s/></text:p>
          </table:table-cell>
          <table:table-cell office:value-type="float" office:value="12096" table:style-name="ce60">
            <text:p><text:s/>12,096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84">
            <text:p>112.00</text:p>
          </table:table-cell>
          <table:table-cell office:value-type="float" office:value="27" table:style-name="ce87">
            <text:p><text:s/>27.00<text:s/></text:p>
          </table:table-cell>
          <table:table-cell office:value-type="float" office:value="3024" table:style-name="ce83">
            <text:p><text:s/>3,024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102" table:style-name="ce62">
            <text:p><text:s/>102.00<text:s/></text:p>
          </table:table-cell>
          <table:table-cell office:value-type="float" office:value="11424" table:style-name="ce60">
            <text:p><text:s/>11,42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84">
            <text:p>300.00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1200" table:style-name="ce60">
            <text:p><text:s/>1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84">
            <text:p>112.00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117" table:style-name="ce62">
            <text:p><text:s/>117.00<text:s/></text:p>
          </table:table-cell>
          <table:table-cell office:value-type="float" office:value="13104" table:style-name="ce60">
            <text:p><text:s/>13,10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800" table:style-name="ce60">
            <text:p><text:s/>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84">
            <text:p>160.00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800" table:style-name="ce83">
            <text:p><text:s/>8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640" table:style-name="ce60">
            <text:p><text:s/>6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10725" table:style-name="ce60">
            <text:p><text:s/>10,72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84">
            <text:p>165.00</text:p>
          </table:table-cell>
          <table:table-cell office:value-type="float" office:value="65" table:style-name="ce85">
            <text:p><text:s/>65.00<text:s/></text:p>
          </table:table-cell>
          <table:table-cell office:value-type="float" office:value="10725" table:style-name="ce83">
            <text:p><text:s/>10,72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10000" table:style-name="ce62">
            <text:p><text:s/>10,000.00<text:s/></text:p>
          </table:table-cell>
          <table:table-cell office:value-type="float" office:value="13000" table:style-name="ce60">
            <text:p><text:s/>13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84">
            <text:p>1.30</text:p>
          </table:table-cell>
          <table:table-cell office:value-type="float" office:value="5700" table:style-name="ce85">
            <text:p><text:s/>5,700.00<text:s/></text:p>
          </table:table-cell>
          <table:table-cell office:value-type="float" office:value="7410" table:style-name="ce83">
            <text:p><text:s/>7,41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84">
            <text:p>7.50</text:p>
          </table:table-cell>
          <table:table-cell office:value-type="float" office:value="4500" table:style-name="ce85">
            <text:p><text:s/>4,500.00<text:s/></text:p>
          </table:table-cell>
          <table:table-cell office:value-type="float" office:value="33750" table:style-name="ce83">
            <text:p><text:s/>33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30900" table:style-name="ce62">
            <text:p><text:s/>30,900.00<text:s/></text:p>
          </table:table-cell>
          <table:table-cell office:value-type="float" office:value="231750" table:style-name="ce60">
            <text:p><text:s/>231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7700" table:style-name="ce62">
            <text:p><text:s/>7,700.00<text:s/></text:p>
          </table:table-cell>
          <table:table-cell office:value-type="float" office:value="109340" table:style-name="ce60">
            <text:p><text:s/>109,34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84">
            <text:p>14.20</text:p>
          </table:table-cell>
          <table:table-cell office:value-type="float" office:value="2000" table:style-name="ce85">
            <text:p><text:s/>2,000.00<text:s/></text:p>
          </table:table-cell>
          <table:table-cell office:value-type="float" office:value="28400" table:style-name="ce83">
            <text:p><text:s/>28,4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12000" table:style-name="ce62">
            <text:p><text:s/>12,000.00<text:s/></text:p>
          </table:table-cell>
          <table:table-cell office:value-type="float" office:value="170400" table:style-name="ce60">
            <text:p><text:s/>170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11100" table:style-name="ce62">
            <text:p><text:s/>11,100.00<text:s/></text:p>
          </table:table-cell>
          <table:table-cell office:value-type="float" office:value="155289" table:style-name="ce60">
            <text:p><text:s/>155,289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84">
            <text:p>13.99</text:p>
          </table:table-cell>
          <table:table-cell office:value-type="float" office:value="8700" table:style-name="ce85">
            <text:p><text:s/>8,700.00<text:s/></text:p>
          </table:table-cell>
          <table:table-cell office:value-type="float" office:value="121713" table:style-name="ce83">
            <text:p><text:s/>121,713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5260" table:style-name="ce62">
            <text:p><text:s/>5,260.00<text:s/></text:p>
          </table:table-cell>
          <table:table-cell office:value-type="float" office:value="73587.399999999994" table:style-name="ce60">
            <text:p><text:s/>73,587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8500" table:style-name="ce62">
            <text:p><text:s/>8,500.00<text:s/></text:p>
          </table:table-cell>
          <table:table-cell office:value-type="float" office:value="38250" table:style-name="ce60">
            <text:p><text:s/>38,2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84">
            <text:p>4.50</text:p>
          </table:table-cell>
          <table:table-cell office:value-type="float" office:value="5700" table:style-name="ce85">
            <text:p><text:s/>5,700.00<text:s/></text:p>
          </table:table-cell>
          <table:table-cell office:value-type="float" office:value="25650" table:style-name="ce83">
            <text:p><text:s/>25,6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9600" table:style-name="ce62">
            <text:p><text:s/>9,600.00<text:s/></text:p>
          </table:table-cell>
          <table:table-cell office:value-type="float" office:value="43200" table:style-name="ce60">
            <text:p><text:s/>43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84">
            <text:p>549.00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2082.06" table:style-name="ce60">
            <text:p><text:s/>2,082.06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86">
            <text:p>115.67</text:p>
          </table:table-cell>
          <table:table-cell office:value-type="float" office:value="19" table:style-name="ce87">
            <text:p><text:s/>19.00<text:s/></text:p>
          </table:table-cell>
          <table:table-cell office:value-type="float" office:value="2197.73" table:style-name="ce83">
            <text:p><text:s/>2,197.73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2082.06" table:style-name="ce60">
            <text:p><text:s/>2,082.0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103" table:style-name="ce62">
            <text:p><text:s/>103.00<text:s/></text:p>
          </table:table-cell>
          <table:table-cell office:value-type="float" office:value="3914" table:style-name="ce60">
            <text:p><text:s/>3,914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84">
            <text:p>38.00</text:p>
          </table:table-cell>
          <table:table-cell office:value-type="float" office:value="60" table:style-name="ce85">
            <text:p><text:s/>60.00<text:s/></text:p>
          </table:table-cell>
          <table:table-cell office:value-type="float" office:value="2280" table:style-name="ce83">
            <text:p><text:s/>2,28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81" table:style-name="ce62">
            <text:p><text:s/>81.00<text:s/></text:p>
          </table:table-cell>
          <table:table-cell office:value-type="float" office:value="3078" table:style-name="ce60">
            <text:p><text:s/>3,07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94" table:style-name="ce62">
            <text:p><text:s/>94.00<text:s/></text:p>
          </table:table-cell>
          <table:table-cell office:value-type="float" office:value="1080.06" table:style-name="ce60">
            <text:p><text:s/>1,080.06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84">
            <text:p>11.49</text:p>
          </table:table-cell>
          <table:table-cell office:value-type="float" office:value="94" table:style-name="ce85">
            <text:p><text:s/>94.00<text:s/></text:p>
          </table:table-cell>
          <table:table-cell office:value-type="float" office:value="1080.06" table:style-name="ce83">
            <text:p><text:s/>1,080.06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94" table:style-name="ce62">
            <text:p><text:s/>94.00<text:s/></text:p>
          </table:table-cell>
          <table:table-cell office:value-type="float" office:value="1080.06" table:style-name="ce60">
            <text:p><text:s/>1,080.0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84">
            <text:p>280.00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9120" table:style-name="ce60">
            <text:p><text:s/>9,12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84">
            <text:p>380.00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3800" table:style-name="ce83">
            <text:p><text:s/>3,8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9" table:style-name="ce62">
            <text:p><text:s/>9.00<text:s/></text:p>
          </table:table-cell>
          <table:table-cell office:value-type="float" office:value="3420" table:style-name="ce60">
            <text:p><text:s/>3,4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T-1066</text:p>
          </table:table-cell>
          <table:table-cell office:value-type="string" table:style-name="ce65">
            <text:p><text:a xlink:href="https://almacen.hhm.gob.do/index.php/item/edit/241">GRAPAS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4200" table:style-name="ce60">
            <text:p><text:s/>4,2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84">
            <text:p>35.00</text:p>
          </table:table-cell>
          <table:table-cell office:value-type="float" office:value="74" table:style-name="ce87">
            <text:p><text:s/>74.00<text:s/></text:p>
          </table:table-cell>
          <table:table-cell office:value-type="float" office:value="2590" table:style-name="ce83">
            <text:p><text:s/>2,59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69" table:style-name="ce62">
            <text:p><text:s/>69.00<text:s/></text:p>
          </table:table-cell>
          <table:table-cell office:value-type="float" office:value="2415" table:style-name="ce60">
            <text:p><text:s/>2,41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450</text:p>
          </table:table-cell>
          <table:table-cell office:value-type="string" table:style-name="ce65">
            <text:p><text:a xlink:href="https://almacen.hhm.gob.do/index.php/item/edit/241">GUANTES DE LIMPIEZA NARANJA (LARGE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4">
            <text:p>58.11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48</text:p>
          </table:table-cell>
          <table:table-cell office:value-type="string" table:style-name="ce65">
            <text:p><text:a xlink:href="https://almacen.hhm.gob.do/index.php/item/edit/235">GUANTES DE LIMPIEZA AMARILLA (MEDIU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4">
            <text:p>58.11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5811" table:style-name="ce60">
            <text:p><text:s/>5,811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50</text:p>
          </table:table-cell>
          <table:table-cell office:value-type="string" table:style-name="ce65">
            <text:p><text:a xlink:href="https://almacen.hhm.gob.do/index.php/item/edit/29">GUANTES DE LIMPIEZA AMARILLA (XL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2789.2799999999997" table:style-name="ce60">
            <text:p><text:s/>2,789.28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4">
            <text:p>58.11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5811" table:style-name="ce60">
            <text:p><text:s/>5,811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51</text:p>
          </table:table-cell>
          <table:table-cell office:value-type="string" table:style-name="ce65">
            <text:p><text:a xlink:href="https://almacen.hhm.gob.do/index.php/item/edit/80">GUANTES DE LIMPIEZA NARANJAS (MEDIU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4">
            <text:p>58.11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54</text:p>
          </table:table-cell>
          <table:table-cell office:value-type="string" table:style-name="ce65">
            <text:p><text:a xlink:href="https://almacen.hhm.gob.do/index.php/item/edit/100">GUANTES DE LIMPIEZA ROSADOS (MEDIU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406.77" table:style-name="ce60">
            <text:p><text:s/>406.77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4">
            <text:p>58.11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81">GUANTES INDUSTRIALES 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style-name="ce60">
            <text:p><text:s/>1,627.2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86">
            <text:p>67.8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102">GUANTES INDUSTRIALES <text:s/>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style-name="ce60">
            <text:p><text:s/>1,627.2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86">
            <text:p>67.80</text:p>
          </table:table-cell>
          <table:table-cell office:value-type="float" office:value="40" table:style-name="ce93">
            <text:p><text:s/>40.00<text:s/></text:p>
          </table:table-cell>
          <table:table-cell office:value-type="float" office:value="2712" table:style-name="ce83">
            <text:p><text:s/>2,712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39" table:style-name="ce66">
            <text:p><text:s/>39.00<text:s/></text:p>
          </table:table-cell>
          <table:table-cell office:value-type="float" office:value="2644.2" table:style-name="ce60">
            <text:p><text:s/>2,644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140">GUANTES NARANJA 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86">
            <text:p>67.8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54">GUANTES ROSADO 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3051" table:style-name="ce60">
            <text:p><text:s/>3,051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86">
            <text:p>50.85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58">Historia clinica de emergencia</text:a></text:p>
          </table:table-cell>
          <table:table-cell office:value-type="string" table:style-name="ce57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126" table:style-name="ce62">
            <text:p><text:s/>126.00<text:s/></text:p>
          </table:table-cell>
          <table:table-cell office:value-type="float" office:value="17640" table:style-name="ce60">
            <text:p><text:s/>17,64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86">
            <text:p>140.00</text:p>
          </table:table-cell>
          <table:table-cell office:value-type="float" office:value="24" table:style-name="ce93">
            <text:p><text:s/>24.00<text:s/></text:p>
          </table:table-cell>
          <table:table-cell office:value-type="float" office:value="3360" table:style-name="ce83">
            <text:p><text:s/>3,36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61">
            <text:p>14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420" table:style-name="ce60">
            <text:p><text:s/>4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59">HISTORIA CLINICA NEONATAL</text:a></text:p>
          </table:table-cell>
          <table:table-cell office:value-type="string" table:style-name="ce57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90" table:style-name="ce66">
            <text:p><text:s/>90.00<text:s/></text:p>
          </table:table-cell>
          <table:table-cell office:value-type="float" office:value="11700" table:style-name="ce60">
            <text:p><text:s/>11,7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125" table:style-name="ce93">
            <text:p><text:s/>125.00<text:s/></text:p>
          </table:table-cell>
          <table:table-cell office:value-type="float" office:value="16250" table:style-name="ce83">
            <text:p><text:s/>16,2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82" table:style-name="ce66">
            <text:p><text:s/>82.00<text:s/></text:p>
          </table:table-cell>
          <table:table-cell office:value-type="float" office:value="10660" table:style-name="ce60">
            <text:p><text:s/>10,6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132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86">
            <text:p>4.70</text:p>
          </table:table-cell>
          <table:table-cell office:value-type="float" office:value="20000" table:style-name="ce93">
            <text:p><text:s/>20,000.00<text:s/></text:p>
          </table:table-cell>
          <table:table-cell office:value-type="float" office:value="94000" table:style-name="ce83">
            <text:p><text:s/>94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J</text:p>
          </table:table-cell>
          <table:table-cell office:value-type="float" office:value="4.7" table:style-name="ce61">
            <text:p>4.70</text:p>
          </table:table-cell>
          <table:table-cell office:value-type="float" office:value="1800" table:style-name="ce66">
            <text:p><text:s/>1,800.00<text:s/></text:p>
          </table:table-cell>
          <table:table-cell office:value-type="float" office:value="8460" table:style-name="ce60">
            <text:p><text:s/>8,4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73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03" table:style-name="ce66">
            <text:p><text:s/>203.00<text:s/></text:p>
          </table:table-cell>
          <table:table-cell office:value-type="float" office:value="25375" table:style-name="ce60">
            <text:p><text:s/>25,37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200" table:style-name="ce93">
            <text:p><text:s/>200.00<text:s/></text:p>
          </table:table-cell>
          <table:table-cell office:value-type="float" office:value="25000" table:style-name="ce83">
            <text:p><text:s/>25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83" table:style-name="ce66">
            <text:p><text:s/>183.00<text:s/></text:p>
          </table:table-cell>
          <table:table-cell office:value-type="float" office:value="22875" table:style-name="ce60">
            <text:p><text:s/>22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72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325" table:style-name="ce66">
            <text:p><text:s/>325.00<text:s/></text:p>
          </table:table-cell>
          <table:table-cell office:value-type="float" office:value="36400" table:style-name="ce60">
            <text:p><text:s/>36,4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86">
            <text:p>112.00</text:p>
          </table:table-cell>
          <table:table-cell office:value-type="float" office:value="300" table:style-name="ce93">
            <text:p><text:s/>300.00<text:s/></text:p>
          </table:table-cell>
          <table:table-cell office:value-type="float" office:value="33600" table:style-name="ce83">
            <text:p><text:s/>33,6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422" table:style-name="ce66">
            <text:p><text:s/>422.00<text:s/></text:p>
          </table:table-cell>
          <table:table-cell office:value-type="float" office:value="47264" table:style-name="ce60">
            <text:p><text:s/>47,26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151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5" table:style-name="ce66">
            <text:p><text:s/>105.00<text:s/></text:p>
          </table:table-cell>
          <table:table-cell office:value-type="float" office:value="13650" table:style-name="ce60">
            <text:p><text:s/>13,6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100" table:style-name="ce93">
            <text:p><text:s/>100.00<text:s/></text:p>
          </table:table-cell>
          <table:table-cell office:value-type="float" office:value="13000" table:style-name="ce83">
            <text:p><text:s/>13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12" table:style-name="ce66">
            <text:p><text:s/>112.00<text:s/></text:p>
          </table:table-cell>
          <table:table-cell office:value-type="float" office:value="14560" table:style-name="ce60">
            <text:p><text:s/>14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60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61">
            <text:p>154.00</text:p>
          </table:table-cell>
          <table:table-cell office:value-type="float" office:value="101" table:style-name="ce66">
            <text:p><text:s/>101.00<text:s/></text:p>
          </table:table-cell>
          <table:table-cell office:value-type="float" office:value="15554" table:style-name="ce60">
            <text:p><text:s/>15,554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82">
            <text:p>154.00</text:p>
          </table:table-cell>
          <table:table-cell office:value-type="float" office:value="84" table:style-name="ce91">
            <text:p><text:s/>84.00<text:s/></text:p>
          </table:table-cell>
          <table:table-cell office:value-type="float" office:value="12936" table:style-name="ce83">
            <text:p><text:s/>12,936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59">
            <text:p>154.00</text:p>
          </table:table-cell>
          <table:table-cell office:value-type="float" office:value="376" table:style-name="ce62">
            <text:p><text:s/>376.00<text:s/></text:p>
          </table:table-cell>
          <table:table-cell office:value-type="float" office:value="57904" table:style-name="ce60">
            <text:p><text:s/>57,90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46" table:style-name="ce66">
            <text:p><text:s/>46.00<text:s/></text:p>
          </table:table-cell>
          <table:table-cell office:value-type="float" office:value="6670" table:style-name="ce60">
            <text:p><text:s/>6,67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86">
            <text:p>145.00</text:p>
          </table:table-cell>
          <table:table-cell office:value-type="float" office:value="58" table:style-name="ce93">
            <text:p><text:s/>58.00<text:s/></text:p>
          </table:table-cell>
          <table:table-cell office:value-type="float" office:value="8410" table:style-name="ce83">
            <text:p><text:s/>8,41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210" table:style-name="ce66">
            <text:p><text:s/>210.00<text:s/></text:p>
          </table:table-cell>
          <table:table-cell office:value-type="float" office:value="30450" table:style-name="ce60">
            <text:p><text:s/>30,4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LAPIZ DE CARBON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156" table:style-name="ce66">
            <text:p><text:s/>156.00<text:s/></text:p>
          </table:table-cell>
          <table:table-cell office:value-type="float" office:value="1012.44" table:style-name="ce60">
            <text:p><text:s/>1,012.44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86">
            <text:p>6.49</text:p>
          </table:table-cell>
          <table:table-cell office:value-type="float" office:value="108" table:style-name="ce93">
            <text:p><text:s/>108.00<text:s/></text:p>
          </table:table-cell>
          <table:table-cell office:value-type="float" office:value="700.92000000000007" table:style-name="ce83">
            <text:p><text:s/>700.9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202" table:style-name="ce66">
            <text:p><text:s/>202.00<text:s/></text:p>
          </table:table-cell>
          <table:table-cell office:value-type="float" office:value="1310.98" table:style-name="ce60">
            <text:p><text:s/>1,310.9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25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43" table:style-name="ce66">
            <text:p><text:s/>43.00<text:s/></text:p>
          </table:table-cell>
          <table:table-cell office:value-type="float" office:value="11791.029999999999" table:style-name="ce60">
            <text:p><text:s/>11,791.03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86">
            <text:p>274.21</text:p>
          </table:table-cell>
          <table:table-cell office:value-type="float" office:value="38" table:style-name="ce93">
            <text:p><text:s/>38.00<text:s/></text:p>
          </table:table-cell>
          <table:table-cell office:value-type="float" office:value="10419.98" table:style-name="ce83">
            <text:p><text:s/>10,419.98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46" table:style-name="ce66">
            <text:p><text:s/>46.00<text:s/></text:p>
          </table:table-cell>
          <table:table-cell office:value-type="float" office:value="12613.66" table:style-name="ce60">
            <text:p><text:s/>12,613.6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61">LIBRETA RAYADA 8 1/2 X 11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150" table:style-name="ce66">
            <text:p><text:s/>150.00<text:s/></text:p>
          </table:table-cell>
          <table:table-cell office:value-type="float" office:value="80535" table:style-name="ce60">
            <text:p><text:s/>80,53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86">
            <text:p>536.90</text:p>
          </table:table-cell>
          <table:table-cell office:value-type="float" office:value="107" table:style-name="ce93">
            <text:p><text:s/>107.00<text:s/></text:p>
          </table:table-cell>
          <table:table-cell office:value-type="float" office:value="57448.299999999996" table:style-name="ce83">
            <text:p><text:s/>57,448.3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43" table:style-name="ce66">
            <text:p><text:s/>43.00<text:s/></text:p>
          </table:table-cell>
          <table:table-cell office:value-type="float" office:value="23086.7" table:style-name="ce60">
            <text:p><text:s/>23,086.7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80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53" table:style-name="ce66">
            <text:p><text:s/>53.00<text:s/></text:p>
          </table:table-cell>
          <table:table-cell office:value-type="float" office:value="11976.939999999999" table:style-name="ce60">
            <text:p><text:s/>11,976.94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86">
            <text:p>225.98</text:p>
          </table:table-cell>
          <table:table-cell office:value-type="float" office:value="49" table:style-name="ce93">
            <text:p><text:s/>49.00<text:s/></text:p>
          </table:table-cell>
          <table:table-cell office:value-type="float" office:value="11073.019999999999" table:style-name="ce83">
            <text:p><text:s/>11,073.0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45" table:style-name="ce66">
            <text:p><text:s/>45.00<text:s/></text:p>
          </table:table-cell>
          <table:table-cell office:value-type="float" office:value="10169.1" table:style-name="ce60">
            <text:p><text:s/>10,169.1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179">LIMPIA CRISTALES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19" table:style-name="ce66">
            <text:p><text:s/>19.00<text:s/></text:p>
          </table:table-cell>
          <table:table-cell office:value-type="float" office:value="3648" table:style-name="ce60">
            <text:p><text:s/>3,648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86">
            <text:p>192.00</text:p>
          </table:table-cell>
          <table:table-cell office:value-type="float" office:value="30" table:style-name="ce93">
            <text:p><text:s/>30.00<text:s/></text:p>
          </table:table-cell>
          <table:table-cell office:value-type="float" office:value="5760" table:style-name="ce83">
            <text:p><text:s/>5,76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29" table:style-name="ce66">
            <text:p><text:s/>29.00<text:s/></text:p>
          </table:table-cell>
          <table:table-cell office:value-type="float" office:value="5568" table:style-name="ce60">
            <text:p><text:s/>5,56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120">LIMPIADOR DE INODOROS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86">
            <text:p>20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3000" table:style-name="ce60">
            <text:p><text:s/>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<text:a xlink:href="https://almacen.hhm.gob.do/index.php/item/edit/178">LISTA DE CHEQUEO DE ENTREGA DE EXPEDIENTE</text:a>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86">
            <text:p>16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181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385" table:style-name="ce66">
            <text:p><text:s/>385.00<text:s/></text:p>
          </table:table-cell>
          <table:table-cell office:value-type="float" office:value="55825" table:style-name="ce60">
            <text:p><text:s/>55,82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86">
            <text:p>145.00</text:p>
          </table:table-cell>
          <table:table-cell office:value-type="float" office:value="380" table:style-name="ce93">
            <text:p><text:s/>380.00<text:s/></text:p>
          </table:table-cell>
          <table:table-cell office:value-type="float" office:value="55100" table:style-name="ce83">
            <text:p><text:s/>55,1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234">LIMPIADOR DE METALES (ACENSOR)</text:a></text:p>
          </table:table-cell>
          <table:table-cell table:style-name="ce57"/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table:style-name="ce57"/>
          <table:table-cell office:value-type="string" table:style-name="ce67">
            <text:p>FRASCO</text:p>
          </table:table-cell>
          <table:table-cell office:value-type="float" office:value="364" table:style-name="ce86">
            <text:p>364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3276" table:style-name="ce60">
            <text:p><text:s/>3,27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233">MARCADOR PERMANENTE AZUL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72" table:style-name="ce66">
            <text:p><text:s/>72.00<text:s/></text:p>
          </table:table-cell>
          <table:table-cell office:value-type="float" office:value="1332" table:style-name="ce60">
            <text:p><text:s/>1,332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86">
            <text:p>18.50</text:p>
          </table:table-cell>
          <table:table-cell office:value-type="float" office:value="99" table:style-name="ce93">
            <text:p><text:s/>99.00<text:s/></text:p>
          </table:table-cell>
          <table:table-cell office:value-type="float" office:value="1831.5" table:style-name="ce83">
            <text:p><text:s/>1,831.5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232">MARCADOR PERMANENTE ROJO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44" table:style-name="ce66">
            <text:p><text:s/>144.00<text:s/></text:p>
          </table:table-cell>
          <table:table-cell office:value-type="float" office:value="2664" table:style-name="ce60">
            <text:p><text:s/>2,664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86">
            <text:p>18.50</text:p>
          </table:table-cell>
          <table:table-cell office:value-type="float" office:value="113" table:style-name="ce93">
            <text:p><text:s/>113.00<text:s/></text:p>
          </table:table-cell>
          <table:table-cell office:value-type="float" office:value="2090.5" table:style-name="ce83">
            <text:p><text:s/>2,090.5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39" table:style-name="ce66">
            <text:p><text:s/>139.00<text:s/></text:p>
          </table:table-cell>
          <table:table-cell office:value-type="float" office:value="2571.5" table:style-name="ce60">
            <text:p><text:s/>2,571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65">MARCADOR PARA PIZARRA AZUL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162" table:style-name="ce60">
            <text:p><text:s/>162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86">
            <text:p>13.5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142" table:style-name="ce66">
            <text:p><text:s/>142.00<text:s/></text:p>
          </table:table-cell>
          <table:table-cell office:value-type="float" office:value="1917" table:style-name="ce60">
            <text:p><text:s/>1,91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93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86">
            <text:p>18.50</text:p>
          </table:table-cell>
          <table:table-cell office:value-type="float" office:value="101" table:style-name="ce93">
            <text:p><text:s/>101.00<text:s/></text:p>
          </table:table-cell>
          <table:table-cell office:value-type="float" office:value="1868.5" table:style-name="ce83">
            <text:p><text:s/>1,868.5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26" table:style-name="ce66">
            <text:p><text:s/>126.00<text:s/></text:p>
          </table:table-cell>
          <table:table-cell office:value-type="float" office:value="2331" table:style-name="ce60">
            <text:p><text:s/>2,331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95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156" table:style-name="ce66">
            <text:p><text:s/>156.00<text:s/></text:p>
          </table:table-cell>
          <table:table-cell office:value-type="float" office:value="1896.96" table:style-name="ce60">
            <text:p><text:s/>1,896.96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86">
            <text:p>12.16</text:p>
          </table:table-cell>
          <table:table-cell office:value-type="float" office:value="22" table:style-name="ce93">
            <text:p><text:s/>22.00<text:s/></text:p>
          </table:table-cell>
          <table:table-cell office:value-type="float" office:value="267.52" table:style-name="ce83">
            <text:p><text:s/>267.5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109.44" table:style-name="ce60">
            <text:p><text:s/>109.4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94">MOPAS CON ARMAZON DE 30CM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86">
            <text:p>56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680" table:style-name="ce60">
            <text:p><text:s/>1,6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166">MOPAS SIN ARMAZON DE (45C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86">
            <text:p>30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29">MOPAS SIN ARMAZON DE 30CM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86">
            <text:p>225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250" table:style-name="ce60">
            <text:p><text:s/>2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32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23" table:style-name="ce66">
            <text:p><text:s/>23.00<text:s/></text:p>
          </table:table-cell>
          <table:table-cell office:value-type="float" office:value="18685.89" table:style-name="ce60">
            <text:p><text:s/>18,685.89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86">
            <text:p>812.43</text:p>
          </table:table-cell>
          <table:table-cell office:value-type="float" office:value="26" table:style-name="ce93">
            <text:p><text:s/>26.00<text:s/></text:p>
          </table:table-cell>
          <table:table-cell office:value-type="float" office:value="21123.18" table:style-name="ce83">
            <text:p><text:s/>21,123.18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812" table:style-name="ce61">
            <text:p>812.00</text:p>
          </table:table-cell>
          <table:table-cell office:value-type="float" office:value="26" table:style-name="ce66">
            <text:p><text:s/>26.00<text:s/></text:p>
          </table:table-cell>
          <table:table-cell office:value-type="float" office:value="21112" table:style-name="ce60">
            <text:p><text:s/>21,11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187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70" table:style-name="ce66">
            <text:p><text:s/>470.00<text:s/></text:p>
          </table:table-cell>
          <table:table-cell office:value-type="float" office:value="58750" table:style-name="ce60">
            <text:p><text:s/>58,7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468" table:style-name="ce93">
            <text:p><text:s/>468.00<text:s/></text:p>
          </table:table-cell>
          <table:table-cell office:value-type="float" office:value="58500" table:style-name="ce83">
            <text:p><text:s/>58,5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90" table:style-name="ce66">
            <text:p><text:s/>490.00<text:s/></text:p>
          </table:table-cell>
          <table:table-cell office:value-type="float" office:value="61250" table:style-name="ce60">
            <text:p><text:s/>6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101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8" table:style-name="ce66">
            <text:p><text:s/>28.00<text:s/></text:p>
          </table:table-cell>
          <table:table-cell office:value-type="float" office:value="3640" table:style-name="ce60">
            <text:p><text:s/>3,64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975" table:style-name="ce93">
            <text:p><text:s/>975.00<text:s/></text:p>
          </table:table-cell>
          <table:table-cell office:value-type="float" office:value="126750" table:style-name="ce83">
            <text:p><text:s/>126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7" table:style-name="ce66">
            <text:p><text:s/>17.00<text:s/></text:p>
          </table:table-cell>
          <table:table-cell office:value-type="float" office:value="2210" table:style-name="ce60">
            <text:p><text:s/>2,21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161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80" table:style-name="ce66">
            <text:p><text:s/>480.00<text:s/></text:p>
          </table:table-cell>
          <table:table-cell office:value-type="float" office:value="62400" table:style-name="ce60">
            <text:p><text:s/>62,4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405" table:style-name="ce93">
            <text:p><text:s/>405.00<text:s/></text:p>
          </table:table-cell>
          <table:table-cell office:value-type="float" office:value="52650" table:style-name="ce83">
            <text:p><text:s/>52,6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362" table:style-name="ce66">
            <text:p><text:s/>362.00<text:s/></text:p>
          </table:table-cell>
          <table:table-cell office:value-type="float" office:value="47060" table:style-name="ce60">
            <text:p><text:s/>47,0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2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200" table:style-name="ce66">
            <text:p><text:s/>200.00<text:s/></text:p>
          </table:table-cell>
          <table:table-cell office:value-type="float" office:value="2800" table:style-name="ce60">
            <text:p><text:s/>2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86">
            <text:p>14.00</text:p>
          </table:table-cell>
          <table:table-cell office:value-type="float" office:value="510" table:style-name="ce93">
            <text:p><text:s/>510.00<text:s/></text:p>
          </table:table-cell>
          <table:table-cell office:value-type="float" office:value="7140" table:style-name="ce83">
            <text:p><text:s/>7,14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54" table:style-name="ce66">
            <text:p><text:s/>54.00<text:s/></text:p>
          </table:table-cell>
          <table:table-cell office:value-type="float" office:value="756" table:style-name="ce60">
            <text:p><text:s/>75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165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40800" table:style-name="ce60">
            <text:p><text:s/>40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86">
            <text:p>850.00</text:p>
          </table:table-cell>
          <table:table-cell office:value-type="float" office:value="47" table:style-name="ce93">
            <text:p><text:s/>47.00<text:s/></text:p>
          </table:table-cell>
          <table:table-cell office:value-type="float" office:value="39950" table:style-name="ce83">
            <text:p><text:s/>39,9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51000" table:style-name="ce60">
            <text:p><text:s/>51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82">PAPEL HIGIENICO 30/1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98" table:style-name="ce66">
            <text:p><text:s/>98.00<text:s/></text:p>
          </table:table-cell>
          <table:table-cell office:value-type="float" office:value="44100" table:style-name="ce60">
            <text:p><text:s/>44,1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86">
            <text:p>450.00</text:p>
          </table:table-cell>
          <table:table-cell office:value-type="float" office:value="22" table:style-name="ce93">
            <text:p><text:s/>22.00<text:s/></text:p>
          </table:table-cell>
          <table:table-cell office:value-type="float" office:value="9900" table:style-name="ce83">
            <text:p><text:s/>9,9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104" table:style-name="ce66">
            <text:p><text:s/>104.00<text:s/></text:p>
          </table:table-cell>
          <table:table-cell office:value-type="float" office:value="46800" table:style-name="ce60">
            <text:p><text:s/>46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43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86">
            <text:p>291.83</text:p>
          </table:table-cell>
          <table:table-cell office:value-type="float" office:value="2" table:style-name="ce93">
            <text:p><text:s/>2.00<text:s/></text:p>
          </table:table-cell>
          <table:table-cell office:value-type="float" office:value="583.66" table:style-name="ce83">
            <text:p><text:s/>583.66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23" table:style-name="ce66">
            <text:p><text:s/>23.00<text:s/></text:p>
          </table:table-cell>
          <table:table-cell office:value-type="float" office:value="6712.0899999999992" table:style-name="ce60">
            <text:p><text:s/>6,712.0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96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7500" table:style-name="ce60">
            <text:p><text:s/>7,5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86">
            <text:p>125.00</text:p>
          </table:table-cell>
          <table:table-cell office:value-type="float" office:value="55" table:style-name="ce93">
            <text:p><text:s/>55.00<text:s/></text:p>
          </table:table-cell>
          <table:table-cell office:value-type="float" office:value="6875" table:style-name="ce83">
            <text:p><text:s/>6,87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38" table:style-name="ce66">
            <text:p><text:s/>138.00<text:s/></text:p>
          </table:table-cell>
          <table:table-cell office:value-type="float" office:value="17250" table:style-name="ce60">
            <text:p><text:s/>17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09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95" table:style-name="ce66">
            <text:p><text:s/>95.00<text:s/></text:p>
          </table:table-cell>
          <table:table-cell office:value-type="float" office:value="4750" table:style-name="ce60">
            <text:p><text:s/>4,7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86">
            <text:p>50.00</text:p>
          </table:table-cell>
          <table:table-cell office:value-type="float" office:value="10" table:style-name="ce93">
            <text:p><text:s/>10.00<text:s/></text:p>
          </table:table-cell>
          <table:table-cell office:value-type="float" office:value="500" table:style-name="ce83">
            <text:p><text:s/>5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83" table:style-name="ce66">
            <text:p><text:s/>83.00<text:s/></text:p>
          </table:table-cell>
          <table:table-cell office:value-type="float" office:value="4150" table:style-name="ce60">
            <text:p><text:s/>4,1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08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50" table:style-name="ce60">
            <text:p><text:s/>1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86">
            <text:p>50.00</text:p>
          </table:table-cell>
          <table:table-cell office:value-type="float" office:value="35" table:style-name="ce93">
            <text:p><text:s/>35.00<text:s/></text:p>
          </table:table-cell>
          <table:table-cell office:value-type="float" office:value="1750" table:style-name="ce83">
            <text:p><text:s/>1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50" table:style-name="ce60">
            <text:p><text:s/>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8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31" table:style-name="ce66">
            <text:p><text:s/>31.00<text:s/></text:p>
          </table:table-cell>
          <table:table-cell office:value-type="float" office:value="1224.81" table:style-name="ce60">
            <text:p><text:s/>1,224.81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86">
            <text:p>39.51</text:p>
          </table:table-cell>
          <table:table-cell office:value-type="float" office:value="22" table:style-name="ce93">
            <text:p><text:s/>22.00<text:s/></text:p>
          </table:table-cell>
          <table:table-cell office:value-type="float" office:value="869.21999999999991" table:style-name="ce83">
            <text:p><text:s/>869.22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97.54999999999998" table:style-name="ce60">
            <text:p><text:s/>197.5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184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9" table:style-name="ce66">
            <text:p><text:s/>29.00<text:s/></text:p>
          </table:table-cell>
          <table:table-cell office:value-type="float" office:value="3625" table:style-name="ce60">
            <text:p><text:s/>3,62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1891" table:style-name="ce93">
            <text:p><text:s/>1,891.00<text:s/></text:p>
          </table:table-cell>
          <table:table-cell office:value-type="float" office:value="236375" table:style-name="ce83">
            <text:p><text:s/>236,37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99" table:style-name="ce66">
            <text:p><text:s/>499.00<text:s/></text:p>
          </table:table-cell>
          <table:table-cell office:value-type="float" office:value="62375" table:style-name="ce60">
            <text:p><text:s/>62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<text:a xlink:href="https://almacen.hhm.gob.do/index.php/item/edit/183">RECOGEDOR DE BASURA CON PALO<text:s/></text:a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28" table:style-name="ce66">
            <text:p><text:s/>28.00<text:s/></text:p>
          </table:table-cell>
          <table:table-cell office:value-type="float" office:value="5740" table:style-name="ce60">
            <text:p><text:s/>5,74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86">
            <text:p>205.00</text:p>
          </table:table-cell>
          <table:table-cell office:value-type="float" office:value="40" table:style-name="ce93">
            <text:p><text:s/>40.00<text:s/></text:p>
          </table:table-cell>
          <table:table-cell office:value-type="float" office:value="8200" table:style-name="ce83">
            <text:p><text:s/>8,2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office:value-type="string" table:style-name="ce67">
            <text:p>UND</text:p>
          </table:table-cell>
          <table:table-cell office:value-type="float" office:value="205" table:style-name="ce61">
            <text:p>205.00</text:p>
          </table:table-cell>
          <table:table-cell office:value-type="float" office:value="42" table:style-name="ce66">
            <text:p><text:s/>42.00<text:s/></text:p>
          </table:table-cell>
          <table:table-cell office:value-type="float" office:value="8610" table:style-name="ce60">
            <text:p><text:s/>8,61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82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3" table:style-name="ce66">
            <text:p><text:s/>53.00<text:s/></text:p>
          </table:table-cell>
          <table:table-cell office:value-type="float" office:value="633.88" table:style-name="ce60">
            <text:p><text:s/>633.88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86">
            <text:p>11.96</text:p>
          </table:table-cell>
          <table:table-cell office:value-type="float" office:value="44" table:style-name="ce93">
            <text:p><text:s/>44.00<text:s/></text:p>
          </table:table-cell>
          <table:table-cell office:value-type="float" office:value="526.24" table:style-name="ce83">
            <text:p><text:s/>526.24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41" table:style-name="ce66">
            <text:p><text:s/>41.00<text:s/></text:p>
          </table:table-cell>
          <table:table-cell office:value-type="float" office:value="490.36" table:style-name="ce60">
            <text:p><text:s/>490.3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68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75" table:style-name="ce66">
            <text:p><text:s/>175.00<text:s/></text:p>
          </table:table-cell>
          <table:table-cell office:value-type="float" office:value="22750" table:style-name="ce60">
            <text:p><text:s/>22,7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168" table:style-name="ce93">
            <text:p><text:s/>168.00<text:s/></text:p>
          </table:table-cell>
          <table:table-cell office:value-type="float" office:value="21840" table:style-name="ce83">
            <text:p><text:s/>21,84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54" table:style-name="ce66">
            <text:p><text:s/>154.00<text:s/></text:p>
          </table:table-cell>
          <table:table-cell office:value-type="float" office:value="20020" table:style-name="ce60">
            <text:p><text:s/>20,0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REQUISICIONES DE MATERIALES Y/O EQUIPOS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465" table:style-name="ce66">
            <text:p><text:s/>465.00<text:s/></text:p>
          </table:table-cell>
          <table:table-cell office:value-type="float" office:value="79050" table:style-name="ce60">
            <text:p><text:s/>79,0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86">
            <text:p>170.00</text:p>
          </table:table-cell>
          <table:table-cell office:value-type="float" office:value="469" table:style-name="ce93">
            <text:p><text:s/>469.00<text:s/></text:p>
          </table:table-cell>
          <table:table-cell office:value-type="float" office:value="79730" table:style-name="ce83">
            <text:p><text:s/>79,73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320" table:style-name="ce66">
            <text:p><text:s/>320.00<text:s/></text:p>
          </table:table-cell>
          <table:table-cell office:value-type="float" office:value="54400" table:style-name="ce60">
            <text:p><text:s/>54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73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720" table:style-name="ce66">
            <text:p><text:s/>720.00<text:s/></text:p>
          </table:table-cell>
          <table:table-cell office:value-type="float" office:value="136800" table:style-name="ce60">
            <text:p><text:s/>136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86">
            <text:p>190.00</text:p>
          </table:table-cell>
          <table:table-cell office:value-type="float" office:value="635" table:style-name="ce93">
            <text:p><text:s/>635.00<text:s/></text:p>
          </table:table-cell>
          <table:table-cell office:value-type="float" office:value="120650" table:style-name="ce83">
            <text:p><text:s/>120,6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211" table:style-name="ce66">
            <text:p><text:s/>211.00<text:s/></text:p>
          </table:table-cell>
          <table:table-cell office:value-type="float" office:value="40090" table:style-name="ce60">
            <text:p><text:s/>40,0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74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72" table:style-name="ce66">
            <text:p><text:s/>72.00<text:s/></text:p>
          </table:table-cell>
          <table:table-cell office:value-type="float" office:value="1033.2" table:style-name="ce60">
            <text:p><text:s/>1,033.2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86">
            <text:p>14.35</text:p>
          </table:table-cell>
          <table:table-cell office:value-type="float" office:value="68" table:style-name="ce93">
            <text:p><text:s/>68.00<text:s/></text:p>
          </table:table-cell>
          <table:table-cell office:value-type="float" office:value="975.8" table:style-name="ce83">
            <text:p><text:s/>975.8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1" table:style-name="ce66">
            <text:p><text:s/>61.00<text:s/></text:p>
          </table:table-cell>
          <table:table-cell office:value-type="float" office:value="875.35" table:style-name="ce60">
            <text:p><text:s/>875.3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45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937.25" table:style-name="ce60">
            <text:p><text:s/>1,937.25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86">
            <text:p>14.35</text:p>
          </table:table-cell>
          <table:table-cell office:value-type="float" office:value="106" table:style-name="ce93">
            <text:p><text:s/>106.00<text:s/></text:p>
          </table:table-cell>
          <table:table-cell office:value-type="float" office:value="1521.1" table:style-name="ce83">
            <text:p><text:s/>1,521.1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49" table:style-name="ce66">
            <text:p><text:s/>149.00<text:s/></text:p>
          </table:table-cell>
          <table:table-cell office:value-type="float" office:value="2138.15" table:style-name="ce60">
            <text:p><text:s/>2,138.1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RESALTADOR ROSAD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10" table:style-name="ce66">
            <text:p><text:s/>110.00<text:s/></text:p>
          </table:table-cell>
          <table:table-cell office:value-type="float" office:value="1578.5" table:style-name="ce60">
            <text:p><text:s/>1,578.5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86">
            <text:p>14.35</text:p>
          </table:table-cell>
          <table:table-cell office:value-type="float" office:value="108" table:style-name="ce93">
            <text:p><text:s/>108.00<text:s/></text:p>
          </table:table-cell>
          <table:table-cell office:value-type="float" office:value="1549.8" table:style-name="ce83">
            <text:p><text:s/>1,549.8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67" table:style-name="ce66">
            <text:p><text:s/>167.00<text:s/></text:p>
          </table:table-cell>
          <table:table-cell office:value-type="float" office:value="2396.4499999999998" table:style-name="ce60">
            <text:p><text:s/>2,396.4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104</text:p>
          </table:table-cell>
          <table:table-cell office:value-type="string" table:style-name="ce65">
            <text:p><text:a xlink:href="https://almacen.hhm.gob.do/index.php/item/edit/175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688.8" table:style-name="ce60">
            <text:p><text:s/>688.8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86">
            <text:p>14.35</text:p>
          </table:table-cell>
          <table:table-cell office:value-type="float" office:value="91" table:style-name="ce93">
            <text:p><text:s/>91.00<text:s/></text:p>
          </table:table-cell>
          <table:table-cell office:value-type="float" office:value="1305.8499999999999" table:style-name="ce83">
            <text:p><text:s/>1,305.85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3" table:style-name="ce66">
            <text:p><text:s/>63.00<text:s/></text:p>
          </table:table-cell>
          <table:table-cell office:value-type="float" office:value="904.05" table:style-name="ce60">
            <text:p><text:s/>904.0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242</text:p>
          </table:table-cell>
          <table:table-cell office:value-type="string" table:style-name="ce65">
            <text:p>RESMA DE PAPEL 8 1/2 X 11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378" table:style-name="ce66">
            <text:p><text:s/>378.00<text:s/></text:p>
          </table:table-cell>
          <table:table-cell office:value-type="float" office:value="93668.400000000009" table:style-name="ce60">
            <text:p><text:s/>93,668.4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86">
            <text:p>247.80</text:p>
          </table:table-cell>
          <table:table-cell office:value-type="float" office:value="820" table:style-name="ce93">
            <text:p><text:s/>820.00<text:s/></text:p>
          </table:table-cell>
          <table:table-cell office:value-type="float" office:value="203196" table:style-name="ce83">
            <text:p><text:s/>203,196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630" table:style-name="ce66">
            <text:p><text:s/>630.00<text:s/></text:p>
          </table:table-cell>
          <table:table-cell office:value-type="float" office:value="156114" table:style-name="ce60">
            <text:p><text:s/>156,11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074</text:p>
          </table:table-cell>
          <table:table-cell office:value-type="string" table:style-name="ce65">
            <text:p><text:a xlink:href="https://almacen.hhm.gob.do/index.php/item/edit/152">RESMA DE PAPEL 8 1/2 X 14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86">
            <text:p>377.83</text:p>
          </table:table-cell>
          <table:table-cell office:value-type="float" office:value="5" table:style-name="ce93">
            <text:p><text:s/>5.00<text:s/></text:p>
          </table:table-cell>
          <table:table-cell office:value-type="float" office:value="1889.1499999999999" table:style-name="ce83">
            <text:p><text:s/>1,889.15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1511.32" table:style-name="ce60">
            <text:p><text:s/>1,511.3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114</text:p>
          </table:table-cell>
          <table:table-cell office:value-type="string" table:style-name="ce65">
            <text:p><text:a xlink:href="https://almacen.hhm.gob.do/index.php/item/edit/89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86">
            <text:p>175.00</text:p>
          </table:table-cell>
          <table:table-cell office:value-type="float" office:value="28" table:style-name="ce93">
            <text:p><text:s/>28.00<text:s/></text:p>
          </table:table-cell>
          <table:table-cell office:value-type="float" office:value="4900" table:style-name="ce83">
            <text:p><text:s/>4,9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28" table:style-name="ce66">
            <text:p><text:s/>28.00<text:s/></text:p>
          </table:table-cell>
          <table:table-cell office:value-type="float" office:value="4900" table:style-name="ce60">
            <text:p><text:s/>4,900.00<text:s/></text:p>
          </table:table-cell>
          <table:table-cell table:number-columns-repeated="16357" table:style-name="ce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115</text:p>
          </table:table-cell>
          <table:table-cell office:value-type="string" table:style-name="ce65">
            <text:p><text:a xlink:href="https://almacen.hhm.gob.do/index.php/item/edit/239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86">
            <text:p>175.00</text:p>
          </table:table-cell>
          <table:table-cell office:value-type="float" office:value="4" table:style-name="ce93">
            <text:p><text:s/>4.00<text:s/></text:p>
          </table:table-cell>
          <table:table-cell office:value-type="float" office:value="700" table:style-name="ce83">
            <text:p><text:s/>7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700" table:style-name="ce60">
            <text:p><text:s/>7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105</text:p>
          </table:table-cell>
          <table:table-cell office:value-type="string" table:style-name="ce65">
            <text:p><text:a xlink:href="https://almacen.hhm.gob.do/index.php/item/edit/121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600" table:style-name="ce66">
            <text:p><text:s/>600.00<text:s/></text:p>
          </table:table-cell>
          <table:table-cell office:value-type="float" office:value="31800" table:style-name="ce60">
            <text:p><text:s/>31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84">
            <text:p>53.00</text:p>
          </table:table-cell>
          <table:table-cell office:value-type="float" office:value="250" table:style-name="ce94">
            <text:p><text:s/>250.00<text:s/></text:p>
          </table:table-cell>
          <table:table-cell office:value-type="float" office:value="13250" table:style-name="ce83">
            <text:p><text:s/>13,2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400" table:style-name="ce66">
            <text:p><text:s/>400.00<text:s/></text:p>
          </table:table-cell>
          <table:table-cell office:value-type="float" office:value="21200" table:style-name="ce60">
            <text:p><text:s/>21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406</text:p>
          </table:table-cell>
          <table:table-cell office:value-type="string" table:style-name="ce65">
            <text:p><text:a xlink:href="https://almacen.hhm.gob.do/index.php/item/edit/150">Rollo de etiquetas zebra 2x1 (adhesivo 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42" table:style-name="ce66">
            <text:p><text:s/>42.00<text:s/></text:p>
          </table:table-cell>
          <table:table-cell office:value-type="float" office:value="1223.8800000000001" table:style-name="ce60">
            <text:p><text:s/>1,223.88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84">
            <text:p>29.14</text:p>
          </table:table-cell>
          <table:table-cell office:value-type="float" office:value="30" table:style-name="ce94">
            <text:p><text:s/>30.00<text:s/></text:p>
          </table:table-cell>
          <table:table-cell office:value-type="float" office:value="874.2" table:style-name="ce83">
            <text:p><text:s/>874.2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363" table:style-name="ce66">
            <text:p><text:s/>363.00<text:s/></text:p>
          </table:table-cell>
          <table:table-cell office:value-type="float" office:value="27152.399999999998" table:style-name="ce60">
            <text:p><text:s/>27,152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53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40" table:style-name="ce60">
            <text:p><text:s/>44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86">
            <text:p>220.00</text:p>
          </table:table-cell>
          <table:table-cell office:value-type="float" office:value="1" table:style-name="ce93">
            <text:p><text:s/>1.00<text:s/></text:p>
          </table:table-cell>
          <table:table-cell office:value-type="float" office:value="220" table:style-name="ce83">
            <text:p><text:s/>22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586" table:style-name="ce66">
            <text:p><text:s/>586.00<text:s/></text:p>
          </table:table-cell>
          <table:table-cell office:value-type="float" office:value="57621.38" table:style-name="ce60">
            <text:p><text:s/>57,621.3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<text:a xlink:href="https://almacen.hhm.gob.do/index.php/item/edit/248">Rollos de papel termico 3 1/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675" table:style-name="ce66">
            <text:p><text:s/>675.00<text:s/></text:p>
          </table:table-cell>
          <table:table-cell office:value-type="float" office:value="50490" table:style-name="ce60">
            <text:p><text:s/>50,49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86">
            <text:p>74.80</text:p>
          </table:table-cell>
          <table:table-cell office:value-type="float" office:value="675" table:style-name="ce93">
            <text:p><text:s/>675.00<text:s/></text:p>
          </table:table-cell>
          <table:table-cell office:value-type="float" office:value="50490" table:style-name="ce83">
            <text:p><text:s/>50,49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2500" table:style-name="ce66">
            <text:p><text:s/>2,500.00<text:s/></text:p>
          </table:table-cell>
          <table:table-cell office:value-type="float" office:value="10000" table:style-name="ce60">
            <text:p><text:s/>10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6">
            <text:p>MO-0286</text:p>
          </table:table-cell>
          <table:table-cell office:value-type="string" table:style-name="ce65">
            <text:p><text:a xlink:href="https://almacen.hhm.gob.do/index.php/item/edit/85">Rollos de papel toalla 6/1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312" table:style-name="ce66">
            <text:p><text:s/>312.00<text:s/></text:p>
          </table:table-cell>
          <table:table-cell office:value-type="float" office:value="30678.959999999999" table:style-name="ce60">
            <text:p><text:s/>30,678.96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86">
            <text:p>98.33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21" table:style-name="ce66">
            <text:p><text:s/>21.00<text:s/></text:p>
          </table:table-cell>
          <table:table-cell office:value-type="float" office:value="630" table:style-name="ce60">
            <text:p><text:s/>63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156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4200" table:style-name="ce66">
            <text:p><text:s/>4,200.00<text:s/></text:p>
          </table:table-cell>
          <table:table-cell office:value-type="float" office:value="16800" table:style-name="ce60">
            <text:p><text:s/>16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86">
            <text:p>4.00</text:p>
          </table:table-cell>
          <table:table-cell office:value-type="float" office:value="2700" table:style-name="ce93">
            <text:p><text:s/>2,700.00<text:s/></text:p>
          </table:table-cell>
          <table:table-cell office:value-type="float" office:value="10800" table:style-name="ce83">
            <text:p><text:s/>10,8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892.5" table:style-name="ce60">
            <text:p><text:s/>892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6">
            <text:p>MO-0296</text:p>
          </table:table-cell>
          <table:table-cell office:value-type="string" table:style-name="ce65">
            <text:p><text:a xlink:href="https://almacen.hhm.gob.do/index.php/item/edit/88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30" table:style-name="ce66">
            <text:p><text:s/>30.00<text:s/></text:p>
          </table:table-cell>
          <table:table-cell office:value-type="float" office:value="900" table:style-name="ce60">
            <text:p><text:s/>9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86">
            <text:p>30.00</text:p>
          </table:table-cell>
          <table:table-cell office:value-type="float" office:value="23" table:style-name="ce93">
            <text:p><text:s/>23.00<text:s/></text:p>
          </table:table-cell>
          <table:table-cell office:value-type="float" office:value="690" table:style-name="ce83">
            <text:p><text:s/>69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255" table:style-name="ce66">
            <text:p><text:s/>255.00<text:s/></text:p>
          </table:table-cell>
          <table:table-cell office:value-type="float" office:value="57375" table:style-name="ce60">
            <text:p><text:s/>57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77">
            <text:p>MO-0188</text:p>
          </table:table-cell>
          <table:table-cell office:value-type="string" table:style-name="ce65">
            <text:p><text:a xlink:href="https://almacen.hhm.gob.do/index.php/item/edit/79">CALCULADORAS MANUALES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35.5" table:style-name="ce60">
            <text:p><text:s/>535.5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86">
            <text:p>178.50</text:p>
          </table:table-cell>
          <table:table-cell office:value-type="float" office:value="5" table:style-name="ce93">
            <text:p><text:s/>5.00<text:s/></text:p>
          </table:table-cell>
          <table:table-cell office:value-type="float" office:value="892.5" table:style-name="ce83">
            <text:p><text:s/>892.5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2000" table:style-name="ce60">
            <text:p><text:s/>2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56">
            <text:p>MO-5569</text:p>
          </table:table-cell>
          <table:table-cell office:value-type="string" table:style-name="ce65">
            <text:p><text:a xlink:href="https://almacen.hhm.gob.do/index.php/item/edit/87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160" table:style-name="ce66">
            <text:p><text:s/>160.00<text:s/></text:p>
          </table:table-cell>
          <table:table-cell office:value-type="float" office:value="36000" table:style-name="ce60">
            <text:p><text:s/>36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86">
            <text:p>225.00</text:p>
          </table:table-cell>
          <table:table-cell office:value-type="float" office:value="152" table:style-name="ce93">
            <text:p><text:s/>152.00<text:s/></text:p>
          </table:table-cell>
          <table:table-cell office:value-type="float" office:value="34200" table:style-name="ce83">
            <text:p><text:s/>34,2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6000" table:style-name="ce60">
            <text:p><text:s/>6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92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0" table:style-name="ce60">
            <text:p><text:s/>8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86">
            <text:p>2,000.00</text:p>
          </table:table-cell>
          <table:table-cell office:value-type="float" office:value="1" table:style-name="ce93">
            <text:p><text:s/>1.00<text:s/></text:p>
          </table:table-cell>
          <table:table-cell office:value-type="float" office:value="2000" table:style-name="ce83">
            <text:p><text:s/>2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24" table:style-name="ce66">
            <text:p><text:s/>124.00<text:s/></text:p>
          </table:table-cell>
          <table:table-cell office:value-type="float" office:value="16120" table:style-name="ce60">
            <text:p><text:s/>16,1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77">
            <text:p>MO-0287</text:p>
          </table:table-cell>
          <table:table-cell office:value-type="string" table:style-name="ce65">
            <text:p><text:a xlink:href="https://almacen.hhm.gob.do/index.php/item/edit/75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24000" table:style-name="ce60">
            <text:p><text:s/>24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86">
            <text:p>2,000.00</text:p>
          </table:table-cell>
          <table:table-cell office:value-type="float" office:value="6" table:style-name="ce93">
            <text:p><text:s/>6.00<text:s/></text:p>
          </table:table-cell>
          <table:table-cell office:value-type="float" office:value="12000" table:style-name="ce83">
            <text:p><text:s/>12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19" table:style-name="ce66">
            <text:p><text:s/>19.00<text:s/></text:p>
          </table:table-cell>
          <table:table-cell office:value-type="float" office:value="2660" table:style-name="ce60">
            <text:p><text:s/>2,6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84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30" table:style-name="ce66">
            <text:p><text:s/>130.00<text:s/></text:p>
          </table:table-cell>
          <table:table-cell office:value-type="float" office:value="16900" table:style-name="ce60">
            <text:p><text:s/>16,9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109" table:style-name="ce93">
            <text:p><text:s/>109.00<text:s/></text:p>
          </table:table-cell>
          <table:table-cell office:value-type="float" office:value="14170" table:style-name="ce83">
            <text:p><text:s/>14,17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480" table:style-name="ce66">
            <text:p><text:s/>480.00<text:s/></text:p>
          </table:table-cell>
          <table:table-cell office:value-type="float" office:value="43200" table:style-name="ce60">
            <text:p><text:s/>43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<text:a xlink:href="https://almacen.hhm.gob.do/index.php/item/edit/91">TABLA DE APOYO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20" table:style-name="ce66">
            <text:p><text:s/>20.00<text:s/></text:p>
          </table:table-cell>
          <table:table-cell office:value-type="float" office:value="2800" table:style-name="ce60">
            <text:p><text:s/>2,8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86">
            <text:p>140.00</text:p>
          </table:table-cell>
          <table:table-cell office:value-type="float" office:value="8" table:style-name="ce93">
            <text:p><text:s/>8.00<text:s/></text:p>
          </table:table-cell>
          <table:table-cell office:value-type="float" office:value="1120" table:style-name="ce83">
            <text:p><text:s/>1,12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198" table:style-name="ce66">
            <text:p><text:s/>1,198.00<text:s/></text:p>
          </table:table-cell>
          <table:table-cell office:value-type="float" office:value="149750" table:style-name="ce60">
            <text:p><text:s/>149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IP-0013</text:p>
          </table:table-cell>
          <table:table-cell office:value-type="string" table:style-name="ce65">
            <text:p><text:a xlink:href="https://almacen.hhm.gob.do/index.php/item/edit/90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485" table:style-name="ce66">
            <text:p><text:s/>485.00<text:s/></text:p>
          </table:table-cell>
          <table:table-cell office:value-type="float" office:value="43650" table:style-name="ce60">
            <text:p><text:s/>43,6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86">
            <text:p>90.00</text:p>
          </table:table-cell>
          <table:table-cell office:value-type="float" office:value="500" table:style-name="ce93">
            <text:p><text:s/>500.00<text:s/></text:p>
          </table:table-cell>
          <table:table-cell office:value-type="float" office:value="45000" table:style-name="ce83">
            <text:p><text:s/>45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74" table:style-name="ce66">
            <text:p><text:s/>274.00<text:s/></text:p>
          </table:table-cell>
          <table:table-cell office:value-type="float" office:value="34250" table:style-name="ce60">
            <text:p><text:s/>34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IP-0066</text:p>
          </table:table-cell>
          <table:table-cell office:value-type="string" table:style-name="ce65">
            <text:p><text:a xlink:href="https://almacen.hhm.gob.do/index.php/item/edit/83">Talonarios signos vitales<text:s/>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87" table:style-name="ce66">
            <text:p><text:s/>387.00<text:s/></text:p>
          </table:table-cell>
          <table:table-cell office:value-type="float" office:value="48375" table:style-name="ce60">
            <text:p><text:s/>48,37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1150" table:style-name="ce93">
            <text:p><text:s/>1,150.00<text:s/></text:p>
          </table:table-cell>
          <table:table-cell office:value-type="float" office:value="143750" table:style-name="ce83">
            <text:p><text:s/>143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4" table:style-name="ce66">
            <text:p><text:s/>504.00<text:s/></text:p>
          </table:table-cell>
          <table:table-cell office:value-type="float" office:value="65520" table:style-name="ce60">
            <text:p><text:s/>65,5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77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45" table:style-name="ce66">
            <text:p><text:s/>245.00<text:s/></text:p>
          </table:table-cell>
          <table:table-cell office:value-type="float" office:value="30625" table:style-name="ce60">
            <text:p><text:s/>30,62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170" table:style-name="ce93">
            <text:p><text:s/>170.00<text:s/></text:p>
          </table:table-cell>
          <table:table-cell office:value-type="float" office:value="21250" table:style-name="ce83">
            <text:p><text:s/>21,2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81" table:style-name="ce66">
            <text:p><text:s/>181.00<text:s/></text:p>
          </table:table-cell>
          <table:table-cell office:value-type="float" office:value="23530" table:style-name="ce60">
            <text:p><text:s/>23,53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IP-0013</text:p>
          </table:table-cell>
          <table:table-cell office:value-type="string" table:style-name="ce65">
            <text:p><text:a xlink:href="https://almacen.hhm.gob.do/index.php/item/edit/7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83" table:style-name="ce66">
            <text:p><text:s/>683.00<text:s/></text:p>
          </table:table-cell>
          <table:table-cell office:value-type="float" office:value="88790" table:style-name="ce60">
            <text:p><text:s/>88,79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634" table:style-name="ce93">
            <text:p><text:s/>634.00<text:s/></text:p>
          </table:table-cell>
          <table:table-cell office:value-type="float" office:value="82420" table:style-name="ce83">
            <text:p><text:s/>82,42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59" table:style-name="ce66">
            <text:p><text:s/>459.00<text:s/></text:p>
          </table:table-cell>
          <table:table-cell office:value-type="float" office:value="57375" table:style-name="ce60">
            <text:p><text:s/>57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8">
            <text:p>IP-0057</text:p>
          </table:table-cell>
          <table:table-cell office:value-type="string" table:style-name="ce65">
            <text:p><text:a xlink:href="https://almacen.hhm.gob.do/index.php/item/edit/86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93" table:style-name="ce66">
            <text:p><text:s/>193.00<text:s/></text:p>
          </table:table-cell>
          <table:table-cell office:value-type="float" office:value="25090" table:style-name="ce60">
            <text:p><text:s/>25,09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186" table:style-name="ce93">
            <text:p><text:s/>186.00<text:s/></text:p>
          </table:table-cell>
          <table:table-cell office:value-type="float" office:value="24180" table:style-name="ce83">
            <text:p><text:s/>24,18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53" table:style-name="ce66">
            <text:p><text:s/>553.00<text:s/></text:p>
          </table:table-cell>
          <table:table-cell office:value-type="float" office:value="69125" table:style-name="ce60">
            <text:p><text:s/>69,1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21</text:p>
          </table:table-cell>
          <table:table-cell office:value-type="string" table:style-name="ce65">
            <text:p><text:a xlink:href="https://almacen.hhm.gob.do/index.php/item/edit/133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86">
            <text:p>13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47" table:style-name="ce66">
            <text:p><text:s/>347.00<text:s/></text:p>
          </table:table-cell>
          <table:table-cell office:value-type="float" office:value="43375" table:style-name="ce60">
            <text:p><text:s/>43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90</text:p>
          </table:table-cell>
          <table:table-cell office:value-type="string" table:style-name="ce65">
            <text:p><text:a xlink:href="https://almacen.hhm.gob.do/index.php/item/edit/12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69" table:style-name="ce66">
            <text:p><text:s/>169.00<text:s/></text:p>
          </table:table-cell>
          <table:table-cell office:value-type="float" office:value="21125" table:style-name="ce60">
            <text:p><text:s/>21,12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470" table:style-name="ce93">
            <text:p><text:s/>470.00<text:s/></text:p>
          </table:table-cell>
          <table:table-cell office:value-type="float" office:value="58750" table:style-name="ce83">
            <text:p><text:s/>58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000" table:style-name="ce60">
            <text:p><text:s/>1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IP-0057</text:p>
          </table:table-cell>
          <table:table-cell office:value-type="string" table:style-name="ce65">
            <text:p><text:a xlink:href="https://almacen.hhm.gob.do/index.php/item/edit/257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775" table:style-name="ce93">
            <text:p><text:s/>775.00<text:s/></text:p>
          </table:table-cell>
          <table:table-cell office:value-type="float" office:value="96875" table:style-name="ce83">
            <text:p><text:s/>96,87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51</text:p>
          </table:table-cell>
          <table:table-cell office:value-type="string" table:style-name="ce65">
            <text:p><text:a xlink:href="https://almacen.hhm.gob.do/index.php/item/edit/127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42" table:style-name="ce66">
            <text:p><text:s/>542.00<text:s/></text:p>
          </table:table-cell>
          <table:table-cell office:value-type="float" office:value="67750" table:style-name="ce60">
            <text:p><text:s/>67,7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535" table:style-name="ce93">
            <text:p><text:s/>535.00<text:s/></text:p>
          </table:table-cell>
          <table:table-cell office:value-type="float" office:value="66875" table:style-name="ce83">
            <text:p><text:s/>66,87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84" table:style-name="ce66">
            <text:p><text:s/>384.00<text:s/></text:p>
          </table:table-cell>
          <table:table-cell office:value-type="float" office:value="48000" table:style-name="ce60">
            <text:p><text:s/>4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66</text:p>
          </table:table-cell>
          <table:table-cell office:value-type="string" table:style-name="ce65">
            <text:p><text:a xlink:href="https://almacen.hhm.gob.do/index.php/item/edit/124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75" table:style-name="ce66">
            <text:p><text:s/>175.00<text:s/></text:p>
          </table:table-cell>
          <table:table-cell office:value-type="float" office:value="21875" table:style-name="ce60">
            <text:p><text:s/>21,87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125" table:style-name="ce93">
            <text:p><text:s/>125.00<text:s/></text:p>
          </table:table-cell>
          <table:table-cell office:value-type="float" office:value="15625" table:style-name="ce83">
            <text:p><text:s/>15,625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405" table:style-name="ce66">
            <text:p><text:s/>405.00<text:s/></text:p>
          </table:table-cell>
          <table:table-cell office:value-type="float" office:value="36450" table:style-name="ce60">
            <text:p><text:s/>36,4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64</text:p>
          </table:table-cell>
          <table:table-cell office:value-type="string" table:style-name="ce65">
            <text:p><text:a xlink:href="https://almacen.hhm.gob.do/index.php/item/edit/125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64" table:style-name="ce66">
            <text:p><text:s/>564.00<text:s/></text:p>
          </table:table-cell>
          <table:table-cell office:value-type="float" office:value="50760" table:style-name="ce60">
            <text:p><text:s/>50,7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50</text:p>
          </table:table-cell>
          <table:table-cell office:value-type="string" table:style-name="ce65">
            <text:p><text:a xlink:href="https://almacen.hhm.gob.do/index.php/item/edit/126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style-name="ce60">
            <text:p><text:s/>6,2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486" table:style-name="ce93">
            <text:p><text:s/>486.00<text:s/></text:p>
          </table:table-cell>
          <table:table-cell office:value-type="float" office:value="60750" table:style-name="ce83">
            <text:p><text:s/>60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6875" table:style-name="ce60">
            <text:p><text:s/>16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21</text:p>
          </table:table-cell>
          <table:table-cell office:value-type="string" table:style-name="ce65">
            <text:p><text:a xlink:href="https://almacen.hhm.gob.do/index.php/item/edit/256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292" table:style-name="ce66">
            <text:p><text:s/>292.00<text:s/></text:p>
          </table:table-cell>
          <table:table-cell office:value-type="float" office:value="26280" table:style-name="ce60">
            <text:p><text:s/>26,28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86">
            <text:p>90.00</text:p>
          </table:table-cell>
          <table:table-cell office:value-type="float" office:value="253" table:style-name="ce93">
            <text:p><text:s/>253.00<text:s/></text:p>
          </table:table-cell>
          <table:table-cell office:value-type="float" office:value="22770" table:style-name="ce83">
            <text:p><text:s/>22,77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660" table:style-name="ce60">
            <text:p><text:s/>6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22</text:p>
          </table:table-cell>
          <table:table-cell office:value-type="string" table:style-name="ce65">
            <text:p><text:a xlink:href="https://almacen.hhm.gob.do/index.php/item/edit/249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128" table:style-name="ce66">
            <text:p><text:s/>128.00<text:s/></text:p>
          </table:table-cell>
          <table:table-cell office:value-type="float" office:value="11520" table:style-name="ce60">
            <text:p><text:s/>11,52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86">
            <text:p>90.00</text:p>
          </table:table-cell>
          <table:table-cell office:value-type="float" office:value="600" table:style-name="ce93">
            <text:p><text:s/>600.00<text:s/></text:p>
          </table:table-cell>
          <table:table-cell office:value-type="float" office:value="54000" table:style-name="ce83">
            <text:p><text:s/>54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353</text:p>
          </table:table-cell>
          <table:table-cell office:value-type="string" table:style-name="ce65">
            <text:p><text:a xlink:href="https://almacen.hhm.gob.do/index.php/item/edit/250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50" table:style-name="ce66">
            <text:p><text:s/>250.00<text:s/></text:p>
          </table:table-cell>
          <table:table-cell office:value-type="float" office:value="31250" table:style-name="ce60">
            <text:p><text:s/>31,25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86">
            <text:p>125.00</text:p>
          </table:table-cell>
          <table:table-cell office:value-type="float" office:value="30" table:style-name="ce93">
            <text:p><text:s/>30.00<text:s/></text:p>
          </table:table-cell>
          <table:table-cell office:value-type="float" office:value="3750" table:style-name="ce83">
            <text:p><text:s/>3,75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15480" table:style-name="ce60">
            <text:p><text:s/>15,4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251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22" table:style-name="ce66">
            <text:p><text:s/>22.00<text:s/></text:p>
          </table:table-cell>
          <table:table-cell office:value-type="float" office:value="1452" table:style-name="ce60">
            <text:p><text:s/>1,452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86">
            <text:p>66.00</text:p>
          </table:table-cell>
          <table:table-cell office:value-type="float" office:value="10" table:style-name="ce93">
            <text:p><text:s/>10.00<text:s/></text:p>
          </table:table-cell>
          <table:table-cell office:value-type="float" office:value="660" table:style-name="ce83">
            <text:p><text:s/>66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4000" table:style-name="ce60">
            <text:p><text:s/>24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<text:a xlink:href="https://almacen.hhm.gob.do/index.php/item/edit/252">TINTA AZUL PARA SELLO TIPO GOTERO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25" table:style-name="ce60">
            <text:p><text:s/>225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86">
            <text:p>25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7200" table:style-name="ce60">
            <text:p><text:s/>7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TONER 052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29" table:style-name="ce66">
            <text:p><text:s/>29.00<text:s/></text:p>
          </table:table-cell>
          <table:table-cell office:value-type="float" office:value="37410" table:style-name="ce60">
            <text:p><text:s/>37,41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86">
            <text:p>1,290.00</text:p>
          </table:table-cell>
          <table:table-cell office:value-type="float" office:value="3" table:style-name="ce93">
            <text:p><text:s/>3.00<text:s/></text:p>
          </table:table-cell>
          <table:table-cell office:value-type="float" office:value="3870" table:style-name="ce83">
            <text:p><text:s/>3,87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66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86">
            <text:p>2,400.00</text:p>
          </table:table-cell>
          <table:table-cell office:value-type="float" office:value="10" table:style-name="ce93">
            <text:p><text:s/>10.00<text:s/></text:p>
          </table:table-cell>
          <table:table-cell office:value-type="float" office:value="24000" table:style-name="ce83">
            <text:p><text:s/>24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6000" table:style-name="ce60">
            <text:p><text:s/>6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TONER COMPATIBLE 285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8000" table:style-name="ce60">
            <text:p><text:s/>18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86">
            <text:p>1,200.00</text:p>
          </table:table-cell>
          <table:table-cell office:value-type="float" office:value="6" table:style-name="ce93">
            <text:p><text:s/>6.00<text:s/></text:p>
          </table:table-cell>
          <table:table-cell office:value-type="float" office:value="7200" table:style-name="ce83">
            <text:p><text:s/>7,2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style-name="ce60">
            <text:p><text:s/>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TONER COMPATIBLE CF 411A AZUL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style-name="ce60">
            <text:p><text:s/>3,00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86">
            <text:p>1,50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style-name="ce60">
            <text:p><text:s/>29,17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TONER COMPATIBLE CF 412A AMARILL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86">
            <text:p>1,500.00</text:p>
          </table:table-cell>
          <table:table-cell office:value-type="float" office:value="4" table:style-name="ce93">
            <text:p><text:s/>4.00<text:s/></text:p>
          </table:table-cell>
          <table:table-cell office:value-type="float" office:value="6000" table:style-name="ce83">
            <text:p><text:s/>6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61">
            <text:p>4,775.22</text:p>
          </table:table-cell>
          <table:table-cell office:value-type="float" office:value="28" table:style-name="ce66">
            <text:p><text:s/>28.00<text:s/></text:p>
          </table:table-cell>
          <table:table-cell office:value-type="float" office:value="133706.16" table:style-name="ce60">
            <text:p><text:s/>133,706.1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244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86">
            <text:p>1,500.00</text:p>
          </table:table-cell>
          <table:table-cell office:value-type="float" office:value="2" table:style-name="ce93">
            <text:p><text:s/>2.00<text:s/></text:p>
          </table:table-cell>
          <table:table-cell office:value-type="float" office:value="3000" table:style-name="ce83">
            <text:p><text:s/>3,00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61">
            <text:p>5,439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32634" table:style-name="ce60">
            <text:p><text:s/>32,63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54">
            <text:p>1/10/2024</text:p>
          </table:table-cell>
          <table:table-cell office:value-type="date" office:date-value="2024-10-31T00:00:00" table:style-name="ce55">
            <text:p>31/10/20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TONER GPR-5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style-name="ce60">
            <text:p><text:s/>29,178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86">
            <text:p>3,242.00</text:p>
          </table:table-cell>
          <table:table-cell office:value-type="float" office:value="9" table:style-name="ce93">
            <text:p><text:s/>9.00<text:s/></text:p>
          </table:table-cell>
          <table:table-cell office:value-type="float" office:value="29178" table:style-name="ce83">
            <text:p><text:s/>29,178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52799.4" table:style-name="ce60">
            <text:p><text:s/>52,799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10</text:p>
          </table:table-cell>
          <table:table-cell office:value-type="string" table:style-name="ce72">
            <text:p>TONER HP 206A (W2110A)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4775.22" table:style-name="ce74">
            <text:p>4,775.22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86">
            <text:p>4,775.22</text:p>
          </table:table-cell>
          <table:table-cell office:value-type="float" office:value="27" table:style-name="ce93">
            <text:p><text:s/>27.00<text:s/></text:p>
          </table:table-cell>
          <table:table-cell office:value-type="float" office:value="128930.94" table:style-name="ce83">
            <text:p><text:s/>128,930.94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35199.600000000006" table:style-name="ce60">
            <text:p><text:s/>35,199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11</text:p>
          </table:table-cell>
          <table:table-cell office:value-type="string" table:style-name="ce72">
            <text:p>TONER HP 206A (W2111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439" table:style-name="ce74">
            <text:p>5,439.00</text:p>
          </table:table-cell>
          <table:table-cell office:value-type="float" office:value="4" table:style-name="ce75">
            <text:p><text:s/>4.00<text:s/></text:p>
          </table:table-cell>
          <table:table-cell office:value-type="float" office:value="21756" table:style-name="ce76">
            <text:p><text:s/>21,756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86">
            <text:p>5,439.00</text:p>
          </table:table-cell>
          <table:table-cell office:value-type="float" office:value="3" table:style-name="ce93">
            <text:p><text:s/>3.00<text:s/></text:p>
          </table:table-cell>
          <table:table-cell office:value-type="float" office:value="16317" table:style-name="ce83">
            <text:p><text:s/>16,317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61">
            <text:p>2,571.22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10284.879999999999" table:style-name="ce60">
            <text:p><text:s/>10,284.8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12</text:p>
          </table:table-cell>
          <table:table-cell office:value-type="string" table:style-name="ce72">
            <text:p>TONER HP 206A (W2112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866.6" table:style-name="ce74">
            <text:p>5,866.60</text:p>
          </table:table-cell>
          <table:table-cell office:value-type="float" office:value="6" table:style-name="ce75">
            <text:p><text:s/>6.00<text:s/></text:p>
          </table:table-cell>
          <table:table-cell office:value-type="float" office:value="35199.600000000006" table:style-name="ce76">
            <text:p><text:s/>35,199.6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86">
            <text:p>5,866.60</text:p>
          </table:table-cell>
          <table:table-cell office:value-type="float" office:value="5" table:style-name="ce93">
            <text:p><text:s/>5.00<text:s/></text:p>
          </table:table-cell>
          <table:table-cell office:value-type="float" office:value="29333" table:style-name="ce83">
            <text:p><text:s/>29,333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61">
            <text:p>680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7480" table:style-name="ce60">
            <text:p><text:s/>7,4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13</text:p>
          </table:table-cell>
          <table:table-cell office:value-type="string" table:style-name="ce72">
            <text:p>TONER HP 206A (W2113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866.6" table:style-name="ce74">
            <text:p>5,866.60</text:p>
          </table:table-cell>
          <table:table-cell office:value-type="float" office:value="6" table:style-name="ce75">
            <text:p><text:s/>6.00<text:s/></text:p>
          </table:table-cell>
          <table:table-cell office:value-type="float" office:value="35199.600000000006" table:style-name="ce76">
            <text:p><text:s/>35,199.6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86">
            <text:p>5,866.60</text:p>
          </table:table-cell>
          <table:table-cell office:value-type="float" office:value="5" table:style-name="ce93">
            <text:p><text:s/>5.00<text:s/></text:p>
          </table:table-cell>
          <table:table-cell office:value-type="float" office:value="29333" table:style-name="ce83">
            <text:p><text:s/>29,333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15840" table:style-name="ce60">
            <text:p><text:s/>15,8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15</text:p>
          </table:table-cell>
          <table:table-cell office:value-type="string" table:style-name="ce72">
            <text:p>TONER 289 NEGRO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2571.2199999999998" table:style-name="ce74">
            <text:p>2,571.22</text:p>
          </table:table-cell>
          <table:table-cell office:value-type="float" office:value="5" table:style-name="ce75">
            <text:p><text:s/>5.00<text:s/></text:p>
          </table:table-cell>
          <table:table-cell office:value-type="float" office:value="12856.099999999999" table:style-name="ce76">
            <text:p><text:s/>12,856.1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86">
            <text:p>2,571.22</text:p>
          </table:table-cell>
          <table:table-cell office:value-type="float" office:value="3" table:style-name="ce93">
            <text:p><text:s/>3.00<text:s/></text:p>
          </table:table-cell>
          <table:table-cell office:value-type="float" office:value="7713.66" table:style-name="ce83">
            <text:p><text:s/>7,713.66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15840" table:style-name="ce60">
            <text:p><text:s/>15,8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0231</text:p>
          </table:table-cell>
          <table:table-cell office:value-type="string" table:style-name="ce72">
            <text:p>TONER PREMIUM COMP HP 78A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680" table:style-name="ce74">
            <text:p>68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86">
            <text:p>680.00</text:p>
          </table:table-cell>
          <table:table-cell office:value-type="float" office:value="11" table:style-name="ce93">
            <text:p><text:s/>11.00<text:s/></text:p>
          </table:table-cell>
          <table:table-cell office:value-type="float" office:value="7480" table:style-name="ce83">
            <text:p><text:s/>7,48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0560" table:style-name="ce60">
            <text:p><text:s/>10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50</text:p>
          </table:table-cell>
          <table:table-cell office:value-type="string" table:style-name="ce72">
            <text:p>TONER 202A (CF503A) MAGENTA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7" table:style-name="ce75">
            <text:p><text:s/>7.00<text:s/></text:p>
          </table:table-cell>
          <table:table-cell office:value-type="float" office:value="12320" table:style-name="ce76">
            <text:p><text:s/>12,32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86">
            <text:p>1,760.00</text:p>
          </table:table-cell>
          <table:table-cell office:value-type="float" office:value="0" table:style-name="ce93">
            <text:p><text:s/>-<text:s text:c="3"/></text:p>
          </table:table-cell>
          <table:table-cell office:value-type="float" office:value="0" table:style-name="ce83">
            <text:p><text:s/>-<text:s text:c="3"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51</text:p>
          </table:table-cell>
          <table:table-cell office:value-type="string" table:style-name="ce72">
            <text:p>TONER 202A (CF502A) AMARILLO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6" table:style-name="ce75">
            <text:p><text:s/>6.00<text:s/></text:p>
          </table:table-cell>
          <table:table-cell office:value-type="float" office:value="10560" table:style-name="ce76">
            <text:p><text:s/>10,56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86">
            <text:p>1,760.00</text:p>
          </table:table-cell>
          <table:table-cell office:value-type="float" office:value="6" table:style-name="ce93">
            <text:p><text:s/>6.00<text:s/></text:p>
          </table:table-cell>
          <table:table-cell office:value-type="float" office:value="10560" table:style-name="ce83">
            <text:p><text:s/>10,560.00<text:s/></text:p>
          </table:table-cell>
          <table:table-cell office:value-type="date" office:date-value="2024-12-01T00:00:00" table:style-name="ce54">
            <text:p>1/12/2024</text:p>
          </table:table-cell>
          <table:table-cell office:value-type="date" office:date-value="2024-12-31T00:00:00" table:style-name="ce55">
            <text:p>31/12/20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4.47" table:style-name="ce61">
            <text:p>4.47</text:p>
          </table:table-cell>
          <table:table-cell office:value-type="float" office:value="234" table:style-name="ce66">
            <text:p><text:s/>234.00<text:s/></text:p>
          </table:table-cell>
          <table:table-cell office:value-type="float" office:value="1045.98" table:style-name="ce60">
            <text:p><text:s/>1,045.9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49</text:p>
          </table:table-cell>
          <table:table-cell office:value-type="string" table:style-name="ce72">
            <text:p>TONER 202 (CF501A) CIAN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6" table:style-name="ce75">
            <text:p><text:s/>6.00<text:s/></text:p>
          </table:table-cell>
          <table:table-cell office:value-type="float" office:value="10560" table:style-name="ce76">
            <text:p><text:s/>10,56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86">
            <text:p>1,760.00</text:p>
          </table:table-cell>
          <table:table-cell office:value-type="float" office:value="9" table:style-name="ce93">
            <text:p><text:s/>9.00<text:s/></text:p>
          </table:table-cell>
          <table:table-cell office:value-type="float" office:value="15840" table:style-name="ce83">
            <text:p><text:s/>15,840.00<text:s/></text:p>
          </table:table-cell>
          <table:table-cell office:value-type="date" office:date-value="2024-12-01T00:00:00" table:style-name="ce69">
            <text:p>1/12/2024</text:p>
          </table:table-cell>
          <table:table-cell office:value-type="date" office:date-value="2024-12-31T00:00:00" table:style-name="ce70">
            <text:p>31/12/2024</text:p>
          </table:table-cell>
          <table:table-cell office:value-type="string" table:style-name="ce71">
            <text:p>MO-5649</text:p>
          </table:table-cell>
          <table:table-cell office:value-type="string" table:style-name="ce72">
            <text:p>TONER 202 (CF501A) CIAN</text:p>
          </table:table-cell>
          <table:table-cell office:value-type="string" table:style-name="ce71">
            <text:p>MATERIAL DE LIMPIEZA</text:p>
          </table:table-cell>
          <table:table-cell office:value-type="string" table:style-name="ce11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O-5604</text:p>
          </table:table-cell>
          <table:table-cell office:value-type="string" table:style-name="ce72">
            <text:p>TONER202A CF 500A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2" table:style-name="ce75">
            <text:p><text:s/>2.00<text:s/></text:p>
          </table:table-cell>
          <table:table-cell office:value-type="float" office:value="3520" table:style-name="ce76">
            <text:p><text:s/>3,520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86">
            <text:p>1,760.00</text:p>
          </table:table-cell>
          <table:table-cell office:value-type="float" office:value="9" table:style-name="ce93">
            <text:p><text:s/>9.00<text:s/></text:p>
          </table:table-cell>
          <table:table-cell office:value-type="float" office:value="15840" table:style-name="ce112">
            <text:p><text:s/>15,840.00<text:s/></text:p>
          </table:table-cell>
          <table:table-cell office:value-type="string" table:style-name="ce114">
            <text:p>TOTAL</text:p>
          </table:table-cell>
          <table:table-cell table:style-name="ce115"/>
          <table:table-cell table:style-name="ce116"/>
          <table:table-cell table:style-name="ce78"/>
          <table:table-cell table:style-name="ce116"/>
          <table:table-cell table:style-name="ce117"/>
          <table:table-cell table:style-name="ce118"/>
          <table:table-cell table:style-name="ce119"/>
          <table:table-cell office:value-type="float" office:value="3611833.55" table:style-name="ce120">
            <text:p><text:s/>3,611,833.5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T-1000</text:p>
          </table:table-cell>
          <table:table-cell office:value-type="string" table:style-name="ce72">
            <text:p>TONER 057 - 058 NEGRO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1888" table:style-name="ce74">
            <text:p>1,888.00</text:p>
          </table:table-cell>
          <table:table-cell office:value-type="float" office:value="7" table:style-name="ce75">
            <text:p><text:s/>7.00<text:s/></text:p>
          </table:table-cell>
          <table:table-cell office:value-type="float" office:value="13216" table:style-name="ce76">
            <text:p><text:s/>13,216.00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86">
            <text:p>1,888.00</text:p>
          </table:table-cell>
          <table:table-cell office:value-type="float" office:value="50" table:style-name="ce93">
            <text:p><text:s/>50.00<text:s/></text:p>
          </table:table-cell>
          <table:table-cell office:value-type="float" office:value="94400" table:style-name="ce83">
            <text:p><text:s/>94,400.00<text:s/></text:p>
          </table:table-cell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AD-0081</text:p>
          </table:table-cell>
          <table:table-cell office:value-type="string" table:style-name="ce72">
            <text:p>ZACAPUNTAS PARA LAPIZ<text:s/>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text:s/></text:p>
          </table:table-cell>
          <table:table-cell office:value-type="float" office:value="4.47" table:style-name="ce74">
            <text:p>4.47</text:p>
          </table:table-cell>
          <table:table-cell office:value-type="float" office:value="235" table:style-name="ce75">
            <text:p><text:s/>235.00<text:s/></text:p>
          </table:table-cell>
          <table:table-cell office:value-type="float" office:value="1050.45" table:style-name="ce76">
            <text:p><text:s/>1,050.45<text:s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64">
            <text:p>AD-0081</text:p>
          </table:table-cell>
          <table:table-cell office:value-type="string" table:style-name="ce65">
            <text:p>ZACAPUNTAS PARA LAPIZ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4.47" table:style-name="ce86">
            <text:p>4.47</text:p>
          </table:table-cell>
          <table:table-cell office:value-type="float" office:value="230" table:style-name="ce93">
            <text:p><text:s/>230.00<text:s/></text:p>
          </table:table-cell>
          <table:table-cell office:value-type="float" office:value="1028.0999999999999" table:style-name="ce83">
            <text:p><text:s/>1,028.10<text:s/></text:p>
          </table:table-cell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office:value-type="date" office:date-value="2024-10-01T00:00:00" table:style-name="ce69">
            <text:p>1/10/2024</text:p>
          </table:table-cell>
          <table:table-cell office:value-type="date" office:date-value="2024-10-31T00:00:00" table:style-name="ce70">
            <text:p>31/10/20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office:value-type="date" office:date-value="2024-11-01T00:00:00" table:style-name="ce54">
            <text:p>1/11/2024</text:p>
          </table:table-cell>
          <table:table-cell office:value-type="date" office:date-value="2024-11-30T00:00:00" table:style-name="ce55">
            <text:p>30/11/20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96">
            <text:p>4,500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style-name="ce98">
            <text:p><text:s/>-<text:s text:c="3"/></text:p>
          </table:table-cell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office:value-type="string" table:style-name="ce102">
            <text:p>TOTAL</text:p>
          </table:table-cell>
          <table:table-cell table:style-name="ce103"/>
          <table:table-cell table:style-name="ce104"/>
          <table:table-cell table:style-name="ce105"/>
          <table:table-cell table:number-columns-repeated="2" table:style-name="ce106"/>
          <table:table-cell table:style-name="ce107"/>
          <table:table-cell table:style-name="ce108"/>
          <table:table-cell office:value-type="float" office:value="2595900.58" table:style-name="ce109">
            <text:p><text:s/>2,595,900.58<text:s/></text:p>
          </table:table-cell>
          <table:table-cell office:value-type="string" table:style-name="ce99">
            <text:p>TOTAL</text:p>
          </table:table-cell>
          <table:table-cell table:style-name="ce79"/>
          <table:table-cell table:style-name="ce80"/>
          <table:table-cell table:style-name="ce78"/>
          <table:table-cell table:style-name="ce80"/>
          <table:table-cell table:style-name="ce81"/>
          <table:table-cell table:number-columns-repeated="2" table:style-name="ce100"/>
          <table:table-cell office:value-type="float" office:value="3306299.0400000005" table:style-name="ce101">
            <text:p><text:s/>3,306,299.04<text:s/></text:p>
          </table:table-cell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8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office:value-type="string" table:style-name="ce110">
            <text:p>Eyleen S. Peña Sanchez</text:p>
          </table:table-cell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office:value-type="string" table:style-name="ce111">
            <text:p>PREPARADO POR:</text:p>
          </table:table-cell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2"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17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3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8"/>
          <table:table-cell table:number-columns-repeated="2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6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9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2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5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style-name="ce31"/>
          <table:table-cell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21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7" table:style-name="ce43"/>
          <table:table-cell table:style-name="ce44"/>
          <table:table-cell table:style-name="ce4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5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11"/>
          <table:table-cell table:number-columns-repeated="5" table:style-name="ce3"/>
          <table:table-cell table:style-name="ce27"/>
          <table:table-cell table:style-name="ce2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5"/>
          <table:table-cell table:number-columns-repeated="5" table:style-name="ce34"/>
          <table:table-cell table:style-name="ce36"/>
          <table:table-cell table:style-name="ce3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1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5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database-ranges>
        <table:database-range table:target-range-address="Consolidado_cuarto_trimestre_al.J13:Consolidado_cuarto_trimestre_al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" style:family="table-cell" style:data-style-name="N35"/>
    <style:style style:name="Hyperlink" style:family="table-cell" style:data-style-name="N0">
      <style:text-properties fo:color="#0563C1" style:text-underline-style="solid" style:text-underline-type="single"/>
    </style: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>Eyleen Sanchez</meta:initial-creator>
    <dc:creator>Tatiana Victoria</dc:creator>
    <meta:creation-date>2023-04-10T17:09:37Z</meta:creation-date>
    <dc:date>2025-01-16T19:18:32Z</dc:date>
    <meta:print-date>2025-01-16T18:00:18Z</meta:print-date>
  </office:meta>
</office:document-meta>
</file>