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julio-septiembre 2024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Julio-Agosto-Septiembre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0" table:formula="of:=SUM([.C11:.C16])" table:style-name="ce16">
            <text:p>0</text:p>
          </table:table-cell>
          <table:table-cell table:style-name="ce13"/>
          <table:table-cell table:style-name="ce12"/>
          <table:table-cell office:value-type="float" office:value="0" table:formula="of:=SUM([.F11:.F16])" table:style-name="ce19">
            <text:p>0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Yiraniza Miqui</meta:initial-creator>
    <dc:creator>Tatiana Victoria</dc:creator>
    <meta:creation-date>2019-04-08T12:50:11Z</meta:creation-date>
    <dc:date>2024-10-15T14:11:54Z</dc:date>
    <meta:print-date>2024-10-15T14:09:13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