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4.1829166666667cm"/>
    </style:style>
    <style:style style:name="co5" style:family="table-column">
      <style:table-column-properties fo:break-before="auto" style:column-width="4.0481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cedimientos_Quirúrgicos_HPHM" table:style-name="ta1">
        <table:table-column table:style-name="co1" table:default-cell-style-name="ce5"/>
        <table:table-column table:style-name="co2" table:default-cell-style-name="ce1"/>
        <table:table-column table:style-name="co3" table:default-cell-style-name="ce1"/>
        <table:table-column table:style-name="co1" table:default-cell-style-name="ce5"/>
        <table:table-column table:style-name="co4" table:default-cell-style-name="ce1"/>
        <table:table-column table:style-name="co5" table:default-cell-style-name="ce1"/>
        <table:table-column table:style-name="co3" table:number-columns-repeated="16378" table:default-cell-style-name="ce1"/>
        <table:table-row table:style-name="ro1">
          <table:table-cell office:value-type="string" table:style-name="ce2">
            <text:p>Año</text:p>
          </table:table-cell>
          <table:table-cell office:value-type="string" table:style-name="ce3">
            <text:p>Mes</text:p>
          </table:table-cell>
          <table:table-cell office:value-type="string" table:style-name="ce3">
            <text:p>Sexo</text:p>
          </table:table-cell>
          <table:table-cell office:value-type="string" table:style-name="ce2">
            <text:p>Edad</text:p>
          </table:table-cell>
          <table:table-cell office:value-type="string" table:style-name="ce4">
            <text:p>Diagnostico principal</text:p>
          </table:table-cell>
          <table:table-cell office:value-type="string" table:style-name="ce3">
            <text:p>Especialidad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GIGANT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MAL TIPO ANO IMPERFORADO TIPO CLOA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ST. QUIRURGICO DE COLOSTOMIA + DEHISENC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MAL FORMACION POR ANO-RECTAL ANO IMPERFOR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SCESO SUBMANDIBU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STENIOSIS DE LA UNION PIELORETERAL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PATITIS COLESTASICA/ P/B ATRESIA DE VÍAS BILIARE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EN REGION AXI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ERRAME PLEURAL DERECH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BILATERAL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 / 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TRAUMA VULVAR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SINDACTILI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RAUMA VULVAR<text:s/>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PENDICITIS PERFORADA CON PERITON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RACTURA EPIFISIS DE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IZQUIERDA + HERNIA UMBILICAL ENCARN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PERFORADA CON PERITON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EFALOHEMATOM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ABIERTA DE TALON DE AQUILES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TRAUMATICA POR APLATAMIENTO EN 1ER DEDO DE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MAL FORMACION POR ANO IMPERFOR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OST. QUIRURGICO COMPLICADO DE REDUCCION + FIJACION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MASA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RAUMA EN DEDO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MASA DE ESPACIO/ 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IE PLANO 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. QUIRURGICO DE EPIFISIODESIS ABIERTA BILATERAL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ABIERTA DE FEMUR Y TIBIA IZQUIERDA + FX. DE TERCIO DISTAL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ONSOLIDADA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IBIA Y FEMUR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MALFORMACION VASQULAR DE BAJO FLUJO TIPO HEMANGIOMA EN GLUTE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RECIDIVA TUMORAL FOSA POSTERIOR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REVISION DE MALLA DE TITAN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EN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O IMPERFOR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PROXIM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/B 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MATOMA DE OREJA IZQUIER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 + HIDROCELE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IELOMENINGOCEL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NEUMONIA DERECHA + 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<text:s/>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MATOMA SUB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DE HIG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EN REGION DE CUELLO P/B QUISTE DERMOID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IELOMENINGOCELE<text:s text:c="2"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/B PROCESO LINFOPROLIFANATIVO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EN REGION INGUINAL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IDA ANFRACTUOSA EN CARA DORSAL PIE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DIAFRAGMAT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 SEVERA + ESTENOSIS DEL MEAT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RACTURA DE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CONSOLIDAD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CO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LE IZQUIERD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QUISTE SINOVIAL EN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IDA INFRACTUOSA + LESION VASCULAR MSI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SORDER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PENDICITIS PERFORADA CON PERITON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QUILES CORT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ELULITIS ANTEBRAZO DERECHO / ABSCESO DE COD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ISCREPANCIA MIEMBRO INFERIORES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COMPLEJA + LESION EN TENDON DE AQUIL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IE PLANO 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RIAPISM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SCESO EN PIE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ATETERN DE DIALI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 + HERNIA INGUINAL DERECH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+TRAUMA REC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SCESO EN ANTE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MPUTACION TRAUMATICA DE 1ER DEDO DE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 + CRIPTORQUIDEA IZQ + FRENIL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SPRIMIDA ABIERTA REGION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TERCIO DISTAL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IDA COMPLEJA 3ER DEDO MANO DE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SCESO CEREB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SCESO LATERAL DERECHO DE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PERFORADA CON PERITON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DEFECTO OSEO TEMPORAL DE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+ HERNIA INGU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ABIERT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CONSOLIDADA DE TIBIA Y PERONE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MIELOMENINGOCEL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OLIDACTILIA AMBAS MAN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OST. QUIRURGICO DE EPIFISIODESIS ABIERTA BILATERAL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BENIGNO DE PIE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ULCERA BIMALEOLARES ENFECTADA DE TOBILLO IZQUIERD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ULCERA EN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ULCERA MALEOLARES INFECTADA DE TOBILLO IZQUIERDO + EPIFISIOLISTESIS DE PERONE IPS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ERCIO MEDIO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ERCIO MEDIO FEMUR IZQU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GENO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OSPADIA 2DO TIEMP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EPIFISIOLISTESIS CAPITAL FEMORAL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UBITO Y RADIO DE TERCIO MEDIO ANTEBRAZ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EXTREMO DISTAL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 + HERNIA INGUINAL DER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. QUIRURGICO DE EPIFISIODESIS ABIERTA BILATERAL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SECUELA DE HERIDA EN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DE FEMUR PROXIMAL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ERCIO MEDIO DE TIBIA Y PERONE BILATERAL + FX. DE EXTREMO DISTAL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COMPLEJ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POLITRAUMATIZADO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FECTO OSEO TEMPORAL DE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SHICENCIA DE HERIDA POR REDUCCION ABIERTA + FIJACION INTERN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MALA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LESION DE BANKART + LESION DE HILLSHACHAS POR LEXACIO RECIDIVANTE DE HOMBR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/B APENDICITIS+ PERFORACION DE INTESTIN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ULCERA POR CELUL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ULCERA POR CUBI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OLITRAUMATIZADO + HERIDA ANFRACTUOSA EN CARA INTERIOR DE RODILL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CUERPO EXTRAÑO URETR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PSEUDOARTRODESIS DE TIBIA DE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RAUMA ENCEFALICO SEVERO / SECUELA NEUROLO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RAUMA ENCEFALICO SEVERO / SECUELA NEUROLOGIC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RAUMA URET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/B OBSTRUCCION INTESTINAL + MALFORMACION DE ANO REC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MIELOMENINGOCELE LUMB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ANEOSINOSTOSIS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ESTENOSIS HIPERTROFIA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STULA BRANQUI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LIDACTIL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AXILAR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HERNIA EPI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FRONT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HERENCIA DE LABIOS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ENFERMEDAD DE BLOUNT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EN REGION DE CUELLO P/B QUISTE TIROGLO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QUISTE GIGANTE EN FOSA POSTERIO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TUMOR DE PARTES BLANDAS RETROAURICU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MIELOMENINGOCEL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NEUMONIA DERECHA + DERRAME DERECHA NODULACION / ENCEFALITIS<text:s/>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NEVO CONGENITO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/B 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IMPOSIBILIDAD DE CANALIZA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LESION TIBI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EFECTO OSEO FRONTAL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TERCIO PROXIMAL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IE EQUINOVA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ROLAPSO URET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RAUMA MULTIPLES + FX.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PUNZO PENETRANTE MUSLO IZQUIERDO Y PARED POSTERIOR VAG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INTERQUIRURGICA COMPLICADO DE LAPARATOMIA EXPLORATORIA + ABSCES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OST. QUIRURGICO DE LAVADO + RAFIA VAGINAL POR HERIDA POR EMPALAMIENTO<text:s/></text:p>
            <text:p>+ ABDOMEN AGUDO P/B PERFOR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VARICES ESOFAGICA / DESNUTRI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AXA VALGA DE FEMUR IZQUIERDO + ENFERMEDAD DE PERTH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TALON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LIPOMA AXILAR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MATOMA VULVAR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GROMA BILATE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OLIGLOBULIA / D/C POLICETOMIA VER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RAUMA VULVAR / HEMATOMA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EXTREMO DISTAL DE RADIO Y CUBIT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GENOVALGO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DROCEFALIA CONGENITA<text:s text:c="2"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LISTESIS FEMORAL CAPITAL PROXIMAL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ADER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CONSOLIDADA DE TOBILL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DROCEFALIA CONGENITA SEVER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ULCERA POR DECUBI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ANFRACTUOSA EN REGION LUMB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LUXACION LATERAL DE <text:s/>PIEZA DENTAL PERMANENTE No. 22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IE CABO VA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SARCOMA SINVIAL DE MIEMBRO INFERIO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SARCOMA SINVIAL DE MIEMBRO INFERIO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ICATRIZ QUELOIDE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DOLOR ABDOMINAL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MASA COMPLEJA P/B QUISTE DE OVARIO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ESTENOSIS HIPERTROFIA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DISTAL + ANQUILOGLOS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PELV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SUPRACONDILEA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IDA POR ARMA DE FUEGO EN REGION GLUTE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BILATER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SINDACTILIA DE 2DO, 3ER Y 4TO DEDO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BANDA AVIOTICA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STENOSIS ESOFA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STENOSIS UNION PIELOURETRAL IZQUIERD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BROBRONCOSCOP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ABIERTA 4TO DEDO MANO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DISTAL DE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SUPRACONDILEA DE HUMERO DER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HERNIA INGUIN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 BILATERAL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 DISTAL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/B NEUROINFECCION / 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OLIDACTILIA PIE DERECHO 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HEMICUELL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BILATERAL + 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 + CUERPO EXTRAÑO EN PREPUCI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STULA TRAQUEOESOFAGIC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TERCIO MEDIO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ECH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ECHA + QUISTE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LE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QUIRURGICO COMPLICADO DE HIDROCELE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QUISTE SUBMAXI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PENDICITIS SUPURAT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TROFIA TESTICULAR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MATOMA SUB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MUÑEC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LUXACION DE ARTICULACION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PENDICITIS SUPURAT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OLECCIÓN DE PIEL Y PARTES BLANDAS EN REGION CERVIC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OXA VALGA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 + LIP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CONSOLIDAD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XTREMO DISTAL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XTREMO DISTAL DE RADIO Y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ERCIO MEDIO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IBIA DISTAL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OBSTRUCCION INTESTINAL POR INVAGINACION INTESTINAL ILEO COLICA DER.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IE PLANO 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OST. QUIRURGICO DE ADENOAMIGDALECTOM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OLOS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CONSOLIDAD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MA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GENOVALGO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LESION TUMORAL EN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PERFORAD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SUPURAT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RRAME PERICARDICO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CONSOLIDAD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IDA ANTEBRAZO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CRIPTORQUIDIA IZQUIERDA + HERNIA INGUINAL IZQUIERDA + <text:s/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EPIFISIOLISTESIS FEMORAL CAPITAL PROXIMAL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MUÑEC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RIAPISM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ATIGA DE MATERI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MA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IDA PUNZO PENETRANTE EN ABDOME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LUXACION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QUISTE DERMOIDE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UBITO Y RADIO 1/3 MEDIO 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POR AVULSION DE TUBEROSIDAD ATERIOR DE TIBIA + LESION DEL TENDON ROTULIANO DE RODILLA DER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ANFRACTUOSA /ULCERA EN CARA ANTERIOR DE PIERN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PENETRANTE EN ABDOMEN HEMIPERITONEO + HERIDA LOBULO HEPATICO IZQ.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POST. QUIRURGICO DE REDUCCION ABIERTA + FIJACION INTERNA POR FX.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PENDICITIS PERFORADA CON PERITON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LIDAD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EXTREMO DISTAL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IZQUIERDA + CRIPTORQUID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PERTROFIA DE CORNE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 GANGREN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RADIO Y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MATOMA INTRAPARENQUIMATOSO COMPLICA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INGUIN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SINDACTILI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ENOSINOSITIS EN 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ORSION TESTICULAR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ESTENOSIS ESOFAGICA</text:p>
          </table:table-cell>
          <table:table-cell office:value-type="string" table:style-name="ce1">
            <text:p>Cirugía Esofág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LESION DE CARIES PROFUNDA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SECCION DE TENDON FLEXOR 2DO DEDO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VARICOCELE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HOMBR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/B ATRITIS SEPTICA DE HOMB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LIDACTILIA AMBAS MANO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ISTEMA DERIVACION VENTRICULO PERITONEAL DISFUNCION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/B MEGACOLON CONGENIT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SUPRACONDILEA DE HUMERO DER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CISIO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OLOCACION DE VALVUL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ALCEMIA AGUD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 QURIRURGICO DE COLOCACION DE VALVULA VENTRICULO PERITONE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 QURIRURGICO DE COLOCACION DE VALVULA VENTRICULO PERITONE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SCESO HEMICUELLO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TERCIO MEDIO CON DISTAL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LIPOM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EFECTO OSEO FRONTAL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TERCIO DISTAL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MIELOMENINGOCELE RO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OBLE SISTEMA PIELOCALICIAL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EVICERA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OST. QUIRURGICO DE ADENOAMIGDALECTOM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E PREAURICULAR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OLELITIASIS / FALCEMICA HOMOCIGO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CONSOLIDADA DE CLAVICUL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OSTEOCONDROM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ESTENOSIS ESOFAG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ERCIO DISTAL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GENO VALGO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MASA TUMORAL EN REGION DORS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IE PLAN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UMOR DE PARTES BLANDAS DE PIE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LISTESIS FEMORAL CAPITAL PROXIMAL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DERECH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QUISTE SINOVIAL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ICATRIZ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ICATRIZ UMBILIC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PUNZANTE EN HEMITORAX IZQUIERDO / NEUMOTORAX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QUISTE OSE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EDO CASTILLO MANO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SPRIMIDA OCCIPIT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OTITIS MED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IRPTORQUIDIA DERECHA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GASTROQUISIS CERR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MALFORMACION ANO IMPERFORADO / COLOSTOMIA PROLAPS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BRANQUI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IDA ANFRACTUOSA EN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SEVER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QUISTE TIROGLOS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EJIDO CELULAR SUBCUTANEO EN 1/3 EXTERNO DE CEJA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BROMA TRAUMATICO LABIO INFERIO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IE PLANO VALGO IZQUIERDO + OSTEOCONDROSIS MULTIPLES/ ASTRAGALO VERTICAL IZQ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TCE SEVER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DOMEN AGUDO P/B 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EFORMIDAD DE MIEMBRO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EPIFISIS SUP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APOFISIS PRE AURICU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LE DERECHO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SIS DE SECUESTRO ESPLENICO A REPETICION / ESPLENOMEGALIA / 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ALCE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SUPRACONDILE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LE DERECHO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P/B INVAGINACION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SECUELA DE QUEMADURA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OBSTRUC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FEMUR Y TIBIA POLITRAUMATIZM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TERCIO DISTAL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IZQUIERDA + 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SPADIA R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NEVO BENIGNO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OLITRAUMATIZADO + FX. DE FEMUR, TIBIA Y PERONE IZQUI. + LACERACIONES MULTIPLE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RAUMA VESIC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(blank)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RTRITIS SEPTIC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ISFUNCION RENAL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RENILLO SUB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CONSOLIDADA DE FEMUR Y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BTO Y RADIO MUÑEC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ULCERA EN TALON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RENILLO SUB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BASE DE 1ER FALANGE 5TO DEDO MANO IZ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GENO VARO / EPIFISIODESIS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 HIDROCELE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ISCREPANCIA DE MIEMBROS INFERIORES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GLIOMA EN CRAN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FALI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EPI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CONMINUTA DE TERCIO DISTAL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EPIFISIS INFERIOR DE RADIO DERECHO Y CUB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HIATAL / ENFERMEDAD POR REFLUJO GASTRO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ULCERA BIMALEOLARES ENFECTADA DE TOBILLO IZQUIERDO + EPIFISIOLISTESIS DE PERONE IPS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NEMIA SEVERA DE ORGEN DE ORIGEN Y PANGASTROPATIA NODULAR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LISTESIS FEMORAL CAPITAL PROXIMAL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GENO VARO CONGENI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RESTO RADICULAR POR CARIES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IDA EN PIERN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 OSE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ULCERA POR FRICCION EN CARA DE MUSLO IZQUIERD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VERUGAS VIRIC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QUIRURGICO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OLELITIASIS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FORMIDAD DE MIEMBRO INFERIORES EN VAR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ERCIO DISTAL DE FEMUR DERECH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MANDIBULA CONSOLIDAD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TABIQUE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AXILA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STENOSIS TRAQUE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ABIERT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INFECTA EN MAN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INFECTADA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DROCELE DERECHO RECIDIV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LESION TUMORAL EN MANDIBULA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VERUGAS VIRIC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PERITORTESICA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UMBILICAL HIDROCELE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LESION EN 4TO DEDO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2DO Y 3ER METACARPIAN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MANDIBULA BILATER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IDA EN GLUTE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LESION DE CARIES PROFUNDA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RENILLO SUB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text:s/>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LIDACTILIA MANO BILATER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STULA ANORREC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 CONGENITA + QUISTE TEMPOROPARIETOOCCIPIT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MIELOMENINGOCELE ROT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ROLAPSO DE ESTOM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BO DE P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NEUROINFECCION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IE EQUINOVA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UMOR DE WIL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text:s/>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SCESO REGION LATERAL DERECHA DEL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ALCEMIA AGUD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text:s/>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 + TUMORACION 4TO VENTRICUL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 AGU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QUIRURGICO P/B 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EPIFISIS INFERIOR DE HUME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<text:s/>NEUROBLAST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ESGARRO DE TENDON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PIFISIS DISTAL DE RADIO Y CUBITO IZQUI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MASA ABDOMINAL P/B NEUROBLAST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MASA ABDOMINAL P/B NEUROBLASTOM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NEUMOTORAX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FORMIDAD DE RODILL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CONSOLIDAD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OLIDACTILIA EN AMBAS MANOS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UMOR BENIGNO DISTAL EN CUBIT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DERECHA RECID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LISTESIS CAPITAL FEMOR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RACTURA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RAUMA SEVERO CONTUSO CEREB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ABEZA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ANFRACTUOSA EN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 DE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EN GLUTE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INTERGLUTE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LUXACION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UMOR DE PARTE BLAN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MASA ANEXIAL EN OVARIO DERECHO/ P/B QUISTE DE OVARIO DERECHO ROTO/ ABDOMEN AGUDO QUIRURGICO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SCESO EN MAMA DERECHA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MOR DE PIEL Y PARTES <text:s/>BLANDAS EN TORAX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OBSTRUCCION DE TRACTO DE LA SALIDA GASTRICA / ESTENOSIS HIPERTROFICA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UMURACION OCCIPITAL SUBCUTANEA</text:p>
          </table:table-cell>
          <table:table-cell office:value-type="string" table:style-name="ce1">
            <text:p>Neurocirugía<text:s/>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DOMEN AGUDO OBSTRUCTIV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DUPLICACION DE PULGAR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STENOSIS HIPERTROFIA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 + QUISTE REGION FRONT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text:s/>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/ SINDROME DE USHE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ORQUIDOPEX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ABSCESADO EN CUELLO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EN REGION FRONTO TEMPO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SCESO SUBMANDIBU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+ HIDROCELES +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ESTENOSIS ESOFAGICA POR CAUS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RACTURA FALANGE DISTAL PULGA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SUP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FALANGE ABIERTA DE 2DO DE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LINEA MEDIA CUELLO P/B QUISTE TIROGLOS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EPIFISIS INFERIOR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EXTREMO DISTAL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FALIA CONGENITA + 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. ADENOAMIGDALAR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NEUMONIA EXTENSA DERECHA / ASMA EN CRI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NEUMOTORAX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AQUIPLEURITIS / FISTULA BRONCO PLEURAL<text:s/>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LIDACTILIA EN MANO Y PIE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QUISTE TIROGLOS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DOMEN AGUDO P/B OBSTRUC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EMPALAMIENTO BRAZ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ASCITIS NECROTISANTE SANGRANA GASEOSA / POSTRAUMATICA DE MIEMBRO INFERIO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TIBIA DERECH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EXTREMO DISTAL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INFECTADA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LUXACION DE HOMB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RACTUR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SPADIA SEVERA DDS 46 XX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NEUMOTORAX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OST- QUIRURGICO COMPLICAD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PTORQUID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CONSOLIDADA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 DISTAL + CRIPTORQUIDIA DERECH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ENFERMEDAD DE BLOUNT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FEMUR DERECHO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ERTROFIA ADENOIDEA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OBSTRUCTIV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ERCIO DISTALDE TIBIA Y PERONE IZQUI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OST QUIRURGICO DE 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ULCERA MALEOLARES INFECTADAS DE TOBILLO IZQUIERDO + EPIFISIOLISTESIS DE PERONE IPSILATERAL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RIPTORQUIDIA IZQUIERD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LESION ODONTOLOGICA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SECCION DE TENDON FLEXOR Y NERVIOS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SECUELA DE HERIDA EN PULGAR DERECHO + REACCION A CUERPO EXTRAÑ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SCESO EN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ABIERTA DE FALANGE DISTAL DE 2DO DEDO MANO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GENO VAR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POSPADIA DIST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POSPADIA DISTAL REINTERVENCION PROGRAMA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INTUBACION PROLONGA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ORSION TESTICULAR</text:p>
          </table:table-cell>
          <table:table-cell office:value-type="string" table:style-name="ce1">
            <text:p>Urología<text:s/>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 DE PARTE BLANDA EN REGION INGUINAL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EPIFISIS SUP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 PROXIMAL DERECHO COMPLICA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LIPOMA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NODULO MUSL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EN RODILL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TROFIA TESTICULAR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OLELITIA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DE FEMU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SANASAL + FX. DE TABIQUE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QUIRURGICO P/B APENDICITIS AGU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DENOPATIA CERVICAL DERECHA P/B LINFOM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DEFECTO OSEO</text:p>
          </table:table-cell>
          <table:table-cell office:value-type="string" table:style-name="ce1">
            <text:p>Neurocirugía<text:s/>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CONSOLIDAD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T. ADENOAMIGDALAR + HIPERTROFIA DE CORNE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LUXO FX. DE 2DO, 3ER, 4TO Y 5TO METARSIANO DE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CONSOLIDACION DEFERTUOSA DE RADIO Y CIBIT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ARCTURA DE FEMU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OSTEOMILITIS DE FEMUR IZQUIERD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C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CERV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CERVIC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ERRAME PLEURAL /NEUMONIA EXTENS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ISPLASIA CONGENITA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 EPIFISIS INFERIOR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 / SISTEMA DISFUNCIONAL BILATE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 CONGENITA + COLECCIÓN SUB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NEUMONIA / PIOTORAX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NUEMONIA COMPLICADA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OTITIS MEDIA SEROS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ST.QUIRURGICO DE COLOCACION DE VALVUL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MIGA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STENOSIS ESOFAGICA POR INGESTA DE CAUS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FRONTAL DEPRIMI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 / NEUROINFECCION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FALIA CONGENITA / 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DERRAME PLEURAL DER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ENFERMEDAD DE BLOUND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CORTANTE EN LABIO MAYO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CORTAMIENTO BILATERAL TENDON AQUIL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ESTENOSIS ESOFAGICA POR INGESTA DE CAUSTICO / GASTROSTOMIA DE STAM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EPI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 QUIRURGICO DE SUSTITUCION ESOFAGICA / FUGA DE YEYUNOSTO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 OBSTRUCTIV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 / POST QUIRURGICO DE COLOCACION DE IMPLANTE COCLE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XTREMO DISTAL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ILEOSTOMIA POR TRAUMA REC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MASA ABDOMINAL P/B NEUROBLAST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ROLAPSO DE ESTOM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SEUDOQUISTE PANCREA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ERATOMA OVARI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PATELAR + FEMUR + OSTEOMILIT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MASA OCUPANTE DE ESPACIO P/B ANGIFIBROM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EN GLUTE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INTERGLUTE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MIGDALITIS CRONIC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AXA VALGA DE CADERA IZQUIERDA/OSTEOTOMIA VARIZANTE CADERA DERECHA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OLELITIA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ERCIO DISTAL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UERPO EXTRAÑO EN FOSA NAS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UERPO EXTRAÑO EN OIDO IZQUIERDO + OTITIS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ESHIDRATACION MODERADA SECUNDARIA A GASTROENTERITIS AGUDA / GASTROQUISIS CORREGIDA / IMPOSIBILIDAD DE CANALIZACION PERIFE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BILATERAL + FIMOSI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ERTROFIA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QUISTE SUPER CILIAR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/ PENE SUMERGI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ERECHA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S IZQUIERD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NEUMONIA EXTENSA DERECHA / INFECCIO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ORSION TIBIAL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OLECCIÓN DE PIEL Y PARTES BLANDAS EN PIERN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ASA SERVICAL DERECHA (ADENOMEGALIA)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INFECTADA EN TALON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NODULO PREPUC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IZQUIERDA + 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EN OID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DUPLICACION DE DE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SPRIMIDA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SINDROME FEBRIL / DESNUTRICION / CONVULSIONE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CONSOLIDAD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TERCIO MEDIO CON DISTAL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 + LIP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CONSOLIDAD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ONDILO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ERCIO MEDIO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POR MORDEDURA DE PERRO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ANGULO MANDIBULAR IZQUIRDO / PARASINFISIS MANDIBULAR DERECHO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ONSOLIDACION VICIOSA DE RADIO Y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UERPO EXTRAÑO EN OID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HUNDIDA PARIETAL IZAQUIER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UMOR PARTE BLANDA EN RODILL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ABEZ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RADIO Y CUBITO DIST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ORSION TESTICULA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ULCERA EN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QUIRURGCI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DESIS CAPIT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RADIO IZQUI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GENOVARO BILATERAL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ERTROFIA ADENOIDEA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ILIOSTOMIA POR APENDICITIS COMPLIC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ABIERTA TIPO II DE TERCIO MEDIO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IBIA Y PERONE DERECH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GENOVARO IZQUIERDO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IDA DE BALA EN REIGION ABDOMINO PELV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IDA INFECTADA EN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IDA TRUMATICA EN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LESION EN FRENILLO LINGU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. DE LAPARATOMIA / ILEOSTOM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. QUIRURGICO DE TRAQUEOS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 1ER DEDO MANO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PENDICITIS PERFOR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EXTREMO DISTAL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ERCIO MEDIO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PARA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EN GLUTE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ERCIO MEDIO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GENOVALGO PATOLOGIC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LUXOFRACTURA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MIOCARDIOPATIA DILAT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NECROSIS POSTRAUMATICA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RAUMA TCE / 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ABIERT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ABIERTA PATELAR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ABIERTA TIPO II DE TERCIO MEDIO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TERCIO MEDIO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MAXILAR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TRAUMATICA EN 2DO DEDO DE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MASA ABDOMINAL P/B PLASTR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/B LINFOMA / ADENOPATIA CERV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LUXACION RECIDIVANTE DE HOMB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QUELOIDE EN OREJA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 TERCIO MEDIO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NECROSIS POSTRAUMATICA DEDO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PIE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IZQUIERED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NEUMOTORAX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ONDA DE PLEUROSTOMIA REFORS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SUPRACONDILEA DERECH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EN ABDOME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OLIDACTILIA BILIATER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EN OID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CONSOLIDAD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EPIFISIS INFERIOR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QUISTE DE COLA DE CEJAS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OLIDACTILIA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SCESO EN BRAZ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RMATITIS ALTOPICO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STENOSIS ESOFAGICA POR CAUS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CONSOLIDAD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TERCIO MEDIO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 SUPURAT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ERTROD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SCESO AXILA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QUILES COR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FISIOLISTESIS FEMORAL CAPITAL PROXIMAL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GENOVALGO BILATERAL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IDA CONTUSO CORTANTE EN REGION INGUINAL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MASA ANEXIAL<text:s text:c="2"/>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UPLICACION PULGAR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ABIERTA UNI CORTICAL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MASA TALAMICA/ ABSCESO OCCIPITAL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NEVO VERRUG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UMOR DE PARTE BLANDA EN 3ER DEDO MANO IZQUIERDA CARA PLANTA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MASA PIE DERECHO O/I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MOR FRONTO PARIET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FIMOSIS 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NARIZ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OIDO IZQUIERDO<text:s text:c="2"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IMPOSIVILIDAD DE CANALIZA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QUISTE DE COLA DE CEJAS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INDACTILIA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UMOR CERVICAL DERECHO P/B HIGR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STULA URETR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IDA TORACO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OLIDACTILIA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EN OID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DERECHA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UERPO EXTRAÑO EN PALAD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TERCIO MEDIO CON DISTAL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 CONGENIT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NEVO ANAL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OLECCIÓN DE PIEL Y PARTES BLANDAS EN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FEMUR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XTREMO DISTAL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SUPRACONDILE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GENO VARO CORREGID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EN PEN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OLOSTOMIA POR TRAUMA A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CONSOLIDAD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EXTREMO DISTAL DE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DROCEFALIA COMUNICANTE LOE PINE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MIASIS EN MAXILAR SUPERIOR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AMIGDALITIS RECURRENTE + HIPERTROFIA DE CORNETES BILATER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TERCIO MEDIO CON PROXIMAL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LUXACION DE COD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DEFECTO OSEO FRONT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CONSOLIDAD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HUESO FRONT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RUPTURA TENDON AQUILES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RAUMA LUMBAR / FX. LAMINA C3 / FISTULA DE CC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CONSOLIDAD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PROXIMAL DERECHO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LIQUIDO CEFALICO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ARALISIS CEREBRAL INFANTIL / ENFERMEDAD POR REFLUJO GASTROESOFAGICO/ NUOMONIA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DE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SCESO EN PIERNA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ATIGA DE MATERIAL DE RODILL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DROCELE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PERTROFIA DE ADENOIDES + HIPERTROFIA DE CORNETES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SVIACION SEPT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EXTREMO DISTAL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POR AVULSION DE TUBEROSIDAD ANTERIOR DE TIBIA BILATERAL <text:s/>+ LESION DEL TENDON ROTULIANO DE RODILLA DER E IZQUIERDA.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GENO VALGO PATOLOGICO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CE FRACTURA CRANEAL / RECHAZO DE MATERI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ORSION TESTICULAR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TROFIA TESTICULAR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ANGULO MANDIBULAR DERECHA + FX. DE CUERPO MANDIBULAR IZQU.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LIDA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COMPLEJA ANTEBRAZO IZ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PENETRANTE EN ABDOMEN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CE FRACTURA PARIETAL DERECHA + 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ESTENOSIS DEL MEATO URET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1/3 1/2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EPIFISIS SUP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EN REGION IZQUIER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MALFORMACION CONGENITA/ DESVIACION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SINDROME COLELITIASICO / FALCEMIA HOMOCIGOT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CARIES DENTAL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EN REGION GLUTE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ABIERTA DE FALANGES DE 1ER DEDO DE PIE DERECHO TIPO III EN LA CLASIFICACION DE GUSTIL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DERMOIDE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SIDROME OBSTRUCTIV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OI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STULA BRONCOPLEURAL<text:s/></text:p>
          </table:table-cell>
          <table:table-cell office:value-type="string" table:style-name="ce1">
            <text:p>Cirugía Torác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EN OIDO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ABIERTA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TUMOR DE PARTES BLANDAS SUPRACILIAR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STULA TRAQUEO-ESOFAG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EPIFISIS SUPERIOR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POLIDACTILIA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SCESO EN GLUTEO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CONSOLIDADA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MATOMA EPIDURAL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UERPO EXTRAÑO EN OID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OBLE SISTEMA PIELOURETRAL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HUNDIMIENTO PARIET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DE CADA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FEMUR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NEUMONI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IE PLANO + AQUILES COR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QUISTE SIMPLE SUPRACLAVICULAR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ONDITOMATOSIS<text:s/>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CORTAMIENTO TENDON FLEXOR PULGAR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MPUTACION PARCIAL DE METATARSIANOS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ALLA RENAL AGUDA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FORMIDAD EN VARO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ESVIACION SEPTAL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IE PLAN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MASA TORACICO ABDOME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UERPO EXTRAÑO PIE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LIPOSPADIA DISTAL HERNIA UMBILIC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OBSTRUCCION INTESTINAL POR INVAGINACION INTESTINAL ILEO COLICA DER.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STULA PREUARICULAR + 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CISIONAL + ABDOMEN AGUDO QUIRURGICO + OBSTRUCCION INTESTINAL + P/B SINDROME ADHERENCI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MALFORMACIO ANO REC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<text:s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TIROGLOS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DERECHA + 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NARINA IZQUIER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BILATERAL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DROCELE DERECHO + HERNIA INGUINAL DERECHA + 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ALFORMACIO ANO REC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BANDA AMIOTICA DE PIERN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EPIGASTRIC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LESION FIBROTICA EN REGION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LESION FIBROTICA EN REGION UMBILIC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E PREAURICULAR <text:s/>+ CRIP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CONSOLIDAD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CISIO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PENDICES PREAURICULA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ESTENOSIS MEATO URETR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EPIFISIS INFERIOR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 DIST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SCESO EN PIERN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ABIERTA DE EPIFISIS INFERIOR RADIO Y CUBITO DERECHO + FX. DE TERCIO MEDIO CON PROXIMAL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ABIERTA DE RADIO DIST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DENOAMIGDALITIS RECU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EFECTO OSEO FRONTOPARIETAL IZQUIERDO + TCE + FX. HUNDI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PIFISIS INFERIO HUMERO IZQUIERDO + FX. DE EPIFISIS INFERIOR DE RADIO IZQUEI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IE PLANO VALGO BILATERAL + AQUILES CORTO + INSUFICIENCIA TIBIAL POSTERIOR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EXOSTOSIS OSEA EN ASTRAGO + AQUILES CORTO DE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ABIERTA DE CUBITO Y RADI TIPO I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HUNDIDA OCCIPITAL IZQUIERD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DERECHA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DENOAMIGDALITIS RECURRENTE + HIPERTROFIA DE CORNETES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LUXACION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GENOVALGO BILATERAL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TROFIA TESTICULAR<text:s text:c="2"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PITAX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ESTENOSIS DEL MEATO URETRAL / FISTULA URET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GENOVALGO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IZQUIERDA + TORSION TESTICULAR INTERMITENT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RIAPISM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EPIFISIOLISTESIS FEMORAL CAPITAL PROXIMAL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CONSOLIDADA DE CO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RADIO Y CUBIT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ERIDA COMPLEJA EN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NECROSIS <text:s/>2DO DEDO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QUELOIDE 3ER DEDO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OLOR ABDOMINAL<text:s text:c="3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ESTENOSIS ESOFAGICA POR INGESTA DE CAUSTICO</text:p>
          </table:table-cell>
          <table:table-cell office:value-type="string" table:style-name="ce1">
            <text:p>Cirugía Esofág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SUPRACONDILIA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INFECTADA EN TOBILLO IZQUIERDR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EPICONDILO MEDIAL DE COD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IBIA Y PERONE DERECH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SANGRADO TARDIO / POST. QUIRURGICO DE ADENOAMIGDALECTOMI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LELITIASIS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UMOR BENIGNO EN ESCAPUL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CONSOLIDAD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RAUMA DE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USION DE LABIOS MENORE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TCE. HEMATOMA CEREBRAL + FX. PARIETAL DERECH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D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TRESIA DUODENAL POR PANCREA ANUL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UERPO EXTRAÑO EN FOSA NAS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ANTE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TRAUMA CRANE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OMPRESION MOD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UERPO EXTRAÑO EN OIDO IZAQUIERDO (BOLITA ROJA)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ALCEMIA ESPLENOMEGALIA / 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LESION TUMORAL ANTE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INFERIOR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XTREMO PROXIMAL DE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RADIO Y CUBIT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UMORACON OSEA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UMOR EN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IMPOSIBILIDAD DE CANALIZA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DICITIS PERFORADA CON PERITON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FORMIDAD EN VARO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ERTROFIA DE ADENOIDES<text:s text:c="2"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LOE INTERVENTRICULAR DERECHO + 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EPIFISIODESIS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ERCIO DISTAL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INFECTADA EN PIE IZQUIERDO +NECROSIS DE 4 Y 5 DEDO CON SUPURACION ACTIVA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PIE PLANO 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PILON TIBIAL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TERCIO MEDIO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GENU VARO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EPIFISIS SUPERIOR DE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FEMUR IZQUIERDO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HEMICUELLO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X. DE 1/3 DISTAL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BILATER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INGUINAL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OBSTRUCCION DEL TRACTO DE LA SALIDA GASTRICA / ESTENOSIS HIPERTROFICAL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LE IZQUIERD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OSTEOMILITIS DE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UMOR DE PARTES BLANDA SUPRACILIAR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DOMEN AGUDO QUIRURGICO VOLVULO INTEST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EDA PARASIT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OTOMASTOIDITIS MEDIA CRONICA COMPLICADA OIDO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SCESO AXILAR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DERECHA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ALCEMIA HETEROCIGOT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NASAL + FX. DEL TABIQUE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MATOMA SUB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DROCELE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IE EQUINOVAR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TUMOR ABDOMINAL / MASA RETOPERITONE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SCESO PREAURICULAR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EPIFISIS INFERIOR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SUPRACONDILEA DE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SUPRACONDILE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MATOMA SUB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ISCREPANCIA DE MIEMBROS INFERIORES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ANTEBRAZ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SINDROME HABERLAND /DISPLASIA FIBROTIC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SCESO EN PARED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PENDICITIS PERFOR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UERPO EXTRAÑO EN AMBOS OIDOS (BOLITA DE FOAM)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 DE EXTREMO DISTAL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OD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IBIA Y PERONE DERECH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IDA COMPLEJA EN CARA ANTERIOR MUSL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RAUMA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SFIXIA PERINATAL + ENVEFALOPATIA + HIPOXICO ISQUIMICA + ENTEROCOLITIS NECROTIZANTE+ OBSTRUCCION DEL TRACTO DE LA SALIDA 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ESTENOSIS MEATO URETR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O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OTITIS MEDIO CRONICO DERECHO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PATIA CERVIC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CRIPTORQUIDIA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EFORMIDAD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EPIFISIS INFERIOR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IMPOSIBILIDAD DE CANALIZA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PENDICITIS SUPURATIV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COLELITIASIS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EPIFISIS FEMUR Y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OLITRAUMATIZAD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POLITRAUMATIZADO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S PERFORADA CON PERITON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Y PERONE DERECH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QUISTE EPIDIDIM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. QUIRURGICO DE LAP.EXP. / PROCEDIMIENTOS DE LADD POR MALROTACION INTESTINAL P/B PERFORACION GAST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. QURIRUGICO DE REDUCCION ABERTA + FIJACION INTERN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 BENIGNO EN LABIO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ERCIO DISTAL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GENUS VAR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LUXACION DE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QUIRURGIC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EPIFISIOLISTESIS FEMORAL <text:s/>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LIDAD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IBIA Y PERONE DERECHO (PILON TIBIAL)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EPIFISIS SUPERIOR DE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PENETRANTE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TRAUMATICA EN CARA INTERNA DE PIE DERECHO + PRESENCIA DE CUERPO EXTRAÑ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ABIERTA DEL 5TO METACARPIANO + LESION COMPLETA DEL EXTENSOR DEL 5TO DEDO PIE DERECHO CON FINES QUIRURGICO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MESETA TIBIAL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GANGLIO EN MUÑEC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PLASTRON APENDICU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ELULITIS EN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ESTENOSIS DE LA UNION PIELOURETRAL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SCESO EN OIDO EXTERN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DEFORMIDAD DE MIEMBRO INFERIOR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TERCIO PROXIMAL DE TIBIA Y PERONE IZQUIERDO + ABRASIONES MULTIPL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TIB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IDA COMPLEJA EN LABIO + COMISURA REGION GENIANA IZQZQUIERDA FRONT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POLIDACTILIA DE MANO BILATERAL + POLIDACTILIA DE PIE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POST. QUIRURGICO COMPLICADO CON INFECCION DE PARTE BLANDAS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CONSOLIDADA DE CADER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UMOR BENIGNO EN HUMER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SCESO EN REGIO OCCIPIT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FORMIDAD EN VARO DE MIEMBRO INFERIOR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COMPLEJA ANFRACTUOSA DE TALON PIE DERECHO CON LESION TENDONOS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TRAUMATICA EN TALON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LIDACTILIA DE MANO BILATERAL + POLIDACTILIA DE PIE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MASA PELVICA EN ESTUDIO P/B PLASTRON APENDICULAR / ABSCESO EN CAVIDAD PELV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MPUTACION 5TO DEDO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EN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INFECTADO DE OVAR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TRESIA DUODENAL TIPO III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DEFORMIDAD DE MIEMBRO INFERIO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CONSOLIDADA DE CADER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DE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ULCERA EN REGION INGUINAL/ EN REGION INTERNA DE MUSL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URETRA DE VALVA POSTERIOR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NEVO CONGENITO INTRADERMICO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CONSOLIDADA DE 3ER DEDO MANO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TERCIO MEDIO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SECUELA DE HERIDA EN MUÑECA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RAUM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RAUMA NA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F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FX. CONSOLIDADA DE TIB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BSCESO EN CUELL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EDOS SUPERNUMERAR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 + POLIPO A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DIST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ENE SUMERGIDO /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PIE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DERECHA + HIDROCELE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ENCARCELADA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CEFALIA CONGENIT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MASA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ESTICULO DERECHO NO DESCENDID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ESTICULO IZQUIERDO NO DESCENDIDO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G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DEDO SUPERNUMERAR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RENILLO SUBLINGU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QUISTE EN BRAZO DERECHO + <text:s/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UMOR DE PARTE BLANDA EN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ESTENOSIS ESOGAGICA POR INGESTA DE CAUS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TERCIO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EPIGASTRIC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.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TUMOR EN TOBILL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 HERNIA UMBILIC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BILATERAL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 + FRENILL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NEUROINFECCION / ABSCESO CEREB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NEUROINFECCION / ABSCESO CEREBR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IDA PUNZANTE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 2DO TIEMPO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OBSTRUCCION INTESTINAL P/B INVAGINACIO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RETENSION DE ORINA / ESTENOSIS DE URETR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ESTENOSIS DEL MEATO URET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COSOLIDADA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UBITO Y RADI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IDA ESCROTAL CON ARMA DE FUEG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IDA ESCROTAL CON ARMA DE FUEG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DROCELE DE TORSIO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OSTEOMILITIS ANTEBRAZ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CE FX. DESPRIMIDA + HEMATOMA SUB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DERECHA ENCARCEL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 + 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 GANGREN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MICROTA CONGENIT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AMIGDALITIS RECURRENTE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TOBILL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MATOMA <text:s/>SEP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RAUMA CERRADO DE ABDOME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ISTULA URET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EXTREMO DISTAL DE RADIO Y CUBIT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DROCELE IZQUIERDO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TRAUMA PENETRANTE DE ABDOMEN + EVISER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SCESO INFRA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FECTO OSEO POR TRAUMA CRANEO ENCEFALIC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FORMIDAD DE MIEMBROS INFERIOR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RADIO Y CUBIT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ERCIO DISTAL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OSTEOMILITIS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OSTEOMILITIS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A 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OLELITIASIS + FALCEMIA HOMOCIGOTA EN CRISIS TROMBOALGICA /HIPERBILIRUBINEMIA OI ESPLENOMEGA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NASAL<text:s text:c="2"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GENO VALGO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. QUIRURGICO COMPLICADO DE REDUCCION ABIERTA + FIJACION INTERNA POR FX.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ACION VASCULAR PULGAR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INFECCION SITO QUIRUGICO EN RODILLA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TUMOR EN BASE DE CRAN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OLOR ABDOMINAL / QUISTE COMPLEJO EN OVAR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ATIGA DE MATERIAL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DROCELE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NODULO TESTICULO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OST. QUIRURGICO COMPLICADO DE FX.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QUIRURGIC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SCESO EN PABELLON AURICULAR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DERMATOFIBROM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EN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MASA EN CUARTO DEDO DERECH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CE FRACTURA ABIERTA HEMATOMA EPIDUR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UÑAS ENCARNADA EN AMBOS PIE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COLELITIA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CONSOLIDADA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FE FEMUR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IPOSPADIA MEDIOPENEAN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LUXACION RADIOCUBITAL DIST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ORSION TESTICULAR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UMOR BENIGNO EN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TRESIA DE VIAS BILARE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OBLE SISTEMA PIELOURETRAL DERECH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RENILLO SUB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MAM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QUISTE DE CONDUCTO AUDITIV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BSCESO EN RODILL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NEUMONIA + SINDROME OBSTRUCTIVO BRANQUIAL + MICROCEFALIA + EPILEPSIA ESTRUCTURAL + HIPERTENSION ARTERIAL CONTROLA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ANSITOPENEA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TRAUMATISMO EN MANO DERECH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HERNIA EPIGASTRICA + 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QUISTE TIROGLOSO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CUERPO EXTRAÑO OIDO DERECH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ESTENOSIS PIELOURETRAL DERECH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UERPO EXTRAÑO EN OIDO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STULA DE LCR LUMBAR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I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TORSION TIBIAL INTERNA B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USION DE LABIOS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SCESO ANTERIOR DE CUELL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HUMERO PROXIM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SCESO EN HOMBRO DERECH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LOAC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EPIFISIS INFERIOR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COMPLEJA ANFRACTUOSA DE TALON PIE DERECHO CON LESION TENDONOS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COMPLEJA EN PI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QUELOIDE EN OREJ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EPIFISIOLISIS FEMORAL CAPIT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IBIA Y RADIO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RAUMA CRANEAL SEVERO FRONTAL ABIERTA FRONTO TEMPO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BENIGNO EN MANO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ABDOMEN AGUDO QUIRURGIC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ERCIO MEDIO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UÑA ENCARNADA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 BILATERAL Y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VERRUGAS</text:p>
          </table:table-cell>
          <table:table-cell office:value-type="string" table:style-name="ce1">
            <text:p>Derma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ODE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/B QUISTE HEMORRAGICO EN OVARIO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/B QUISTE HEMORRAGICO ROTO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BICITOPENIA EN ESTUDIO</text:p>
          </table:table-cell>
          <table:table-cell office:value-type="string" table:style-name="ce1">
            <text:p>On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DRONEFROSIS BILATERAL + INSUFICIENCIA REN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INSUFICIENCIA RENAL AGUDA POLIQUISTICOS VIA BILATER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NIA UMBILICAL + 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DILATACION DE CAVIDAD IZQUIERDA/ BRONQUITIS / IMPOSIVILIDAD PARA CANALIZACION PERIFERIC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 DE PIE IZQUIERD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TRAUMA CRANEOENCEFALICO MODERADO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CRIPTORQUIDIA BILATERAL + 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S SEVERA R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ERFORACION CIEG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QUISTE TIROGLOSO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MUÑEC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INGUINAL BILATER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FALIA CONGENIT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ERTROFIA ADNOIDEA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POLIDACTILIA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TRAUMA CRANEAL <text:s/>FRONTAL + HEMATOMA EPIDUR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BDOMEN AGUDO QUIRURGICO / OBSTRUCCION INTESTINAL POR SINDROME ADHERENCI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TERCIO MEDIO DE CUBITO Y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IZQUIERDA + HERNIA UMBILICAL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ILEOSTOMIA POR INVAGINA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/B OBSTRUCCION INTEST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/B OBSTRUCCION INTESTINAL POST. QURIURGICO DE LAPARATOMIA EXPLORATOR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I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 CONGENIT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ERTROFIA ADENOAMIGDALAR + HIPERTROR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ERTROFIA ADENOIDE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BSCESO EN TORAX SUPERIO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EPIFISIS DISTAL DE HUMERO DERECH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IDA CON DESPRENDIMIENTO DE COLGAJO MAXILAR SUPERIOR Y LABIO INFERIOR / MUCOSA ORRAL / FX. DENTOALBOLAR SUPERIOR ABIERTA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BILATER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<text:s/>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SECUELA NUROLOGICA -TCS- POLITRAUMATIZA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RAUMA GRANEOENCEFALICO SEVERO SECUELADO / POST. QURURGICO CRANESOTOMIA + INTUBACION PROLONGA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OLECCIÓN SUB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DROCELE IZQUIERD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ABIERTA DE FEMUR IZQUIERDO + FX. ABIERTA DE TIBIA Y PERONE IPS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EPIFISIS DISTAL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IZQUIERDA/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ERTROFIA DE ADENOAMIGDALAR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ST. QUIRURGICO COMPLICADO DE 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O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X. DE TIBIA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TUMOR BENIGNO DE PIEL + 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CONSOLIDAD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 + CRIPTORQUIDIA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IPOSPADIA SEVERA R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EN MUÑEC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BENIGNO EN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UMOR DE PARTES BLANDAS EN DE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CONSOLIDA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COD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 DISTAL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IBI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GENOVALGO BILATERAL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/B OSTEOMILITI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OMPLEJA EN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OMPLEJA MA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ONSOLIDAD DE CADER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ONSOLIDAD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RADI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LIDADA DE HUMERO DIST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EPIFISIS DISTAL DE TIBIA IZQUIERDA CONSOLIDA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E TERCIO MEDIO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COMPLEJA MALAR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IPOSPADIA MEDIOPENEAN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OSTOEMILITIS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TROFIA RENAL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TROFIA TESTICULAR IZQUIERD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TROFIA TESTICULAR IZQUIERD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DEFECTO OSEO<text:s text:c="2"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DISFUNCION RENAL IZQ. POR TRAUMA + POST. DE NEFRECTOMIA IZQUIERD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MIELOMENINGOCELE LUMB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POST. DE NEFRECTOMIA IZQUIERDA POR DISFUNCION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FX. CORONA No1<text:s/></text:p>
          </table:table-cell>
          <table:table-cell office:value-type="string" table:style-name="ce1">
            <text:p>Odont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<text:s/>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ENCEFALOCEL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X. DE HUMERO DISTAL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INFERIOR DE HUMER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ESFEROCITOSIS HEREDITARIA + ESPLENOMEGAL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IDA POR ARMA DE FUEGO<text:s text:c="2"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 INCISIO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ERTROFIA RECURRENTE DE ADENOID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TERCIO DISTAL DE CUBITO Y RADIO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IDA ANFRACTUOSA DE PI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DENOAMIGDALITIS + HIPERTROFIA DE CORNETE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LESION EN MANO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MASA ABDOMINAL P/B NEUROBLASTOM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RAUMA VULVAR</text:p>
          </table:table-cell>
          <table:table-cell office:value-type="string" table:style-name="ce1">
            <text:p>Ginec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TUMOR DE PARTES BLANDA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EDO SUPERNUMERARIO MANO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DISFUNCION VALVULAR + PERFORACION INTESTINAL POR MOVILIZACION DE VALVULA DE DVP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EMPIEMA / ABSCESO FRONTAL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BROSIS TRAUMATIC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ABIERTA DE EPIFISIS DISTAL DE RADIO IZQUIERDO + FX. DE CUBITO IPSILATERAL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X. CONSOLIDADA DE CADERA DERECHA + DISCREPANCIA DE MIEMBRO INFERIORES, GENO VALGO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ANFRACTUOSA TENDON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STEOMILITIS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POST. QUIRURGICO DE REDUCCION ABIERTA + FIJACION INTERN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ABIERTA DE TIBIA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CONSOLIDADA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GENO VALGO CORREGI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NQUILOGLOSIA + TERCEROS MOLARES RETENIDOS 18,28,38 Y 48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POLITRAUMATIZADA, TCE SEVERO, HERNIA DIAFRAGMATICA IZQ. POR TRAUMA TORACO, ABDOMINAL CERRADO, FX. DE CLAVICULA, FX. DE PRIMERA COSTILLA DER., FX. DE FEMUR IZQ., FX. DE TIBIA Y PERONE DER., FX. DE CADER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QUELOIDE LOBULO OREJA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COLELITIA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ANQUILOGLOSI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CRIPTORQUIDIA IZQUIERD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LESION SCALP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MASA CERVICAL IZQUIERDO EN ESTUDI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OBSTRUCCION DEL TRACTO DE LA SALIDA GASTRICA / ESTENOSIS HIPERTROFICAL DEL PILOR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BSCESO EN MUSLO IZQUIERD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DEFORMIDAD DE VARO MIEMBRO INFERIORE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INGUINAL DERECH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ERTROFIA DE ADENOIDES +OTTITIS MEDIA SEFOR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DIST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DISTAL RE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GANGLIO EN MUÑEC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EPIGASTRIC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IPOACUSIA NEUROSENSOR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ECUELA NEUROLOGICA / NEUROINFECCION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ECUELA NEUROLOGICA / NEUROINFECCION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ESTENOSIS ESOFAGICA POR INGESTA DE CAUSTIC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X. DE FEMUR IZQUIERD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IDA INFRACTUOSA EN TALON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ACUSIA NEUROSENSOR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IPOSPADIA PROXIMAL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LESION MANDIBULA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POST. QUIRURGICO DE LAVADO + DESBRIDAMIENT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BSCESO EN PARED ABDOM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BANDA AMIOTICA<text:s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DERRAME PLEU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X. DE TERCIO MEDIO TIBIA Y PERONE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POACUSIA NEUROSENSOR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CUERPO EXTRAÑO DE OIDO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X. DE EPIFISIS INFERIOR DE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T ADENOAMIGDALAR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SECUELA DE HERIDA CERVICAL/ CICATRIZ QUELOIDE LABI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ELULITIS DE RODILLA DERECHA P/B ARTRITIS SEPTIC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X. DE TIBIA Y PERONE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BILATER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INGUINAL IZQUIER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LUXACION DE CADER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/B ATRESIA ESOFAGICA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BSCESO HEMICUELLO IZQUIERDO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DISPLASIA FRIBROSA FRONTO TEMPORAL DERECH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DROCEFALI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IPOACUSIA NEUROSENSORAL BILATERAL PROFUN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BDOMEN AGUDO P/B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FX. DE FEMUR DERECHO + AGENESIA DE TIBIA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GRANULOMA EN AREA DE GASTROSTOM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HERNIA INGUINAL BILATERAL + 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PSUEDOARTROSIS DE OLECRANON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FEMUR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X. DE TERCIO MEDIO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HIPOSPADIAS SEVERA RE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LESION HUMERAL EN ILIAC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OSTEOMILITIS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OST QUIRURGICO DE LAVADO + DESBRIDAMIENTOS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UMOR EN HUMER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BDOMEN AGUDO P/B APENDIC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ESCROTO AGUDO P/B TORSION TESTICULAR IZQUIERDO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ONSOLIDADA DE MESETA TIBIAL IZQUIERD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CONSOLIDADA DE TIBIA Y PERONE DERECH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DISMETRIA DE MEMBRO INFERIORES / DEFORMIDAD ANGULA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X. DORSAL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ANFRACTUOSA EN RODILLO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DERECH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DROCELE DERECH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POLIPO EN VESICULA BILI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BDOMEN AGUDO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CORNETES INFERIORES BILATERAL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CUBITO Y RADIO IZQUIERD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X. DE TIBIA Y PERONE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GENOVALGO PATOLOGICO<text:s text:c="2"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NIA INGUINAL IZQUIERDA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X. DE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UMOR EN FEMUR DERECHO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18" table:style-name="ce5">
            <text:p>18</text:p>
          </table:table-cell>
          <table:table-cell office:value-type="string" table:style-name="ce1">
            <text:p>ILEOSTOMIA POR APENDICITIS COMPLICAD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CANALIZACION DIFICI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EFECTO CRANEAL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ISFUNCION VALVUL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COMPLEJA CRANEAL<text:s/>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FRACTUOSA EN PIE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POLIDACTILIA BILATER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DEFECTO OSEO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INVAGINACION INTEST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POLIDACTILIA BILATER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SINEQUIA VULVA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SORDER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RACTURA DE COD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RACTURA DE HUMER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MASA EN PIE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IDES + HERNIA UMBILICAL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RACTURA DE CODO DE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RACTUR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RENILLO SUBLINGU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HERNIA INGUINAL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ENCEFALOCEL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RACTURA DE COD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QUELOIDE EN OREJA IZQUIERDA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RANUL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INGUINAL DER + 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TCE+ FRACTURA HUNDID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RACTURA DE RADI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ERIDA EN TOBILL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SUPRACONDILIA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HERNIA INGUINAL BILATERAL + 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OSTEOMILITIS TIBIA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MATOMA CREANE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IDA DRONT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DER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CONTAFRACTURA RODILLA BILATE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RACTURA CONSOLIDADA DE TIBIA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PERICONDRITOSIS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ONICROCRIPT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ABSCESO EN 5TO DEDO PIE DER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ABIERTA TIPO II TIBIA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RAUMA MULTIPLES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RACTURA DE TIBIA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HERIDA INFECTADA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TRAUMATISMO MULTIPLES FX. DE TIBIA FEMUR Y PERONE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F</text:p>
          </table:table-cell>
          <table:table-cell office:value-type="float" office:value="19" table:style-name="ce5">
            <text:p>19</text:p>
          </table:table-cell>
          <table:table-cell office:value-type="string" table:style-name="ce1">
            <text:p>INFECCION HERIDA EN REGION OCCIPIT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DISFUNCION VALVULAR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FIMOSIS + HIPOSPADIA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HERIDA CRANE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INTUBACION PROLONGADA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" table:style-name="ce5">
            <text:p>1</text:p>
          </table:table-cell>
          <table:table-cell office:value-type="string" table:style-name="ce1">
            <text:p>MASA DE ORIGEN A INVESTIGAR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IMOSIS+ FRENILLO + 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FRACTURA 1/3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2" table:style-name="ce5">
            <text:p>2</text:p>
          </table:table-cell>
          <table:table-cell office:value-type="string" table:style-name="ce1">
            <text:p>SORDER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FIMOSIS + HERNIA UMBILICAL + FRENILLO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MIELOMENINGOCELE LUMBAR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OBSTRUCCION INTEST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OSTEOMILITIS CADERA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/B. ATRESIA INTESTI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3" table:style-name="ce5">
            <text:p>3</text:p>
          </table:table-cell>
          <table:table-cell office:value-type="string" table:style-name="ce1">
            <text:p>POIDACTILIA MANO DER</text:p>
          </table:table-cell>
          <table:table-cell office:value-type="string" table:style-name="ce1">
            <text:p>Cirugía Reconstructiv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CRIPTORQUIDEA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HERNIA UMBILICAL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4" table:style-name="ce5">
            <text:p>4</text:p>
          </table:table-cell>
          <table:table-cell office:value-type="string" table:style-name="ce1">
            <text:p>SORDERA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DENOAMIGDALITIS + FIMOS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ANQUILOGLOSIA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5" table:style-name="ce5">
            <text:p>5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ADENOAMIGDALITIS + FIMOS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CRIPTORQUIDIA BILATERAL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MOSIS + CRIPTORQUIDEA BILATERAL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FISTULA ABDOMIN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GENO VALG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INGUINAL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6" table:style-name="ce5">
            <text:p>6</text:p>
          </table:table-cell>
          <table:table-cell office:value-type="string" table:style-name="ce1">
            <text:p>HIDROCEFALIA + HERIDA ABDOMIN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IMOSIS + ANQUILOGLOSIA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RACTURA ABIERTA ANTEBRAZ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FRACTURA DE TIBIA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HERNIA UMBILIC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7" table:style-name="ce5">
            <text:p>7</text:p>
          </table:table-cell>
          <table:table-cell office:value-type="string" table:style-name="ce1">
            <text:p>P/B. 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CRIPTORQUIDEA DER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RACTURA DE LA L4 L5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FRACTURA DE RADIO Y HUMER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8" table:style-name="ce5">
            <text:p>8</text:p>
          </table:table-cell>
          <table:table-cell office:value-type="string" table:style-name="ce1">
            <text:p>HIPOSPADIA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CRIPTORQUIDEA IZQ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HIDROCEFALIA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9" table:style-name="ce5">
            <text:p>9</text:p>
          </table:table-cell>
          <table:table-cell office:value-type="string" table:style-name="ce1">
            <text:p>POST-QUIRURGICO COMPLICADO <text:s/>DE APENDICETOMIA + ABSCES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NQUILOGLOSIA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IMOSIS + HERNIA UMBILICAL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ABIERTA TIBIA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DE CODO DE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FRACTURA DISTAL DE CUBITO Y RADIO IZ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0" table:style-name="ce5">
            <text:p>10</text:p>
          </table:table-cell>
          <table:table-cell office:value-type="string" table:style-name="ce1">
            <text:p>POSQUIRURICO DE HIPOSPADIAS + RETENCION DE ORINA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ADENOAMIGDALITIS<text:s/>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CUERPO EXTRAÑO EN RODILLA DER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1" table:style-name="ce5">
            <text:p>11</text:p>
          </table:table-cell>
          <table:table-cell office:value-type="string" table:style-name="ce1">
            <text:p>MASA LINNFODE A NIVEL REGIONAL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DENOAMIGDALITIS</text:p>
          </table:table-cell>
          <table:table-cell office:value-type="string" table:style-name="ce1">
            <text:p>Otorrinolaring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APENDICITI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F. VARO MIEMBRO INF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ESLIZAMIENTO FEMORAL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DOLOR ABDOMINAL P/B 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FRACTURA DE TIBIA CONSOLIDADA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IDA POR ARMA DE FUEGO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ERNIA INGUINAL DER + 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HIPOSPADIAS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2" table:style-name="ce5">
            <text:p>12</text:p>
          </table:table-cell>
          <table:table-cell office:value-type="string" table:style-name="ce1">
            <text:p>TESTICULO NO DESCENDIDO + 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RACTURA DE FEMUR DE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RACTURA DE TIBIA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FRACTURA DISTAL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3" table:style-name="ce5">
            <text:p>13</text:p>
          </table:table-cell>
          <table:table-cell office:value-type="string" table:style-name="ce1">
            <text:p>TCE/ FRACTURA CRANE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DEF. EN VARO CORREGID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IMOSIS + CRIPTORQUIDEA IZQ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CONSOLIDADA DE FEMUR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CONSOLIDADA DE PIERNA DER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CONSOLIDADA DE TOBILL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FRACTURA MAXILAR SUPERIOR</text:p>
          </table:table-cell>
          <table:table-cell office:value-type="string" table:style-name="ce1">
            <text:p>Cirugía Maxilofacial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PREAURICULAR IZQ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4" table:style-name="ce5">
            <text:p>14</text:p>
          </table:table-cell>
          <table:table-cell office:value-type="string" table:style-name="ce1">
            <text:p>HERIDA PUNZANTE OIDO IZQ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DE FEMU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FRACTURA DE TIBIA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IDA EN PIE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ERNIA INGUINAL DER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HIDRONEFROSIS DER<text:s/></text:p>
          </table:table-cell>
          <table:table-cell office:value-type="string" table:style-name="ce1">
            <text:p>Urolo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5" table:style-name="ce5">
            <text:p>15</text:p>
          </table:table-cell>
          <table:table-cell office:value-type="string" table:style-name="ce1">
            <text:p>TEE+ HEMATOMA EPIDUR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APENDICITIS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2DO, 3ER, 4TO Y 5TO DEDO<text:s text:c="2"/></text:p>
            <text:p>METATARCIANO PIE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ABIERTA DE CUBITO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CONSOLIDADA DE CUBIT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CRANEAL<text:s/>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DE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FRACTURA PROXIMAL FEMUR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HERIDA INFECTADA PIE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6" table:style-name="ce5">
            <text:p>16</text:p>
          </table:table-cell>
          <table:table-cell office:value-type="string" table:style-name="ce1">
            <text:p>TCE</text:p>
          </table:table-cell>
          <table:table-cell office:value-type="string" table:style-name="ce1">
            <text:p>Neurocirugí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APENDICITIS<text:s/></text:p>
          </table:table-cell>
          <table:table-cell office:value-type="string" table:style-name="ce1">
            <text:p>Cirugía Pediátric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RACTURA 1/3 1/2 HUMERO DER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FRACTURA 1/3 TIBIA IZQ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</text:p>
          </table:table-cell>
          <table:table-cell office:value-type="float" office:value="17" table:style-name="ce5">
            <text:p>17</text:p>
          </table:table-cell>
          <table:table-cell office:value-type="string" table:style-name="ce1">
            <text:p>PIE PLANO<text:s/></text:p>
          </table:table-cell>
          <table:table-cell office:value-type="string" table:style-name="ce1">
            <text:p>Ortopedia</text:p>
          </table:table-cell>
          <table:table-cell table:number-columns-repeated="16378"/>
        </table:table-row>
        <table:table-row table:number-rows-repeated="104603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324</meta:generator>
    <meta:initial-creator>Francisca Isabel Ortega</meta:initial-creator>
    <dc:creator>Tatiana Victoria</dc:creator>
    <meta:creation-date>2024-01-26T18:41:46Z</meta:creation-date>
    <dc:date>2025-01-14T18:43:35Z</dc:date>
  </office:meta>
</office:document-meta>
</file>