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Enero-Marzo 2025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Ener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Febrer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Marzo<text:s/>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0" table:number-columns-spanned="4" table:number-rows-spanned="1" table:style-name="ce31">
            <text:p>0</text:p>
          </table:table-cell>
          <table:covered-table-cell table:number-columns-repeated="3"/>
          <table:table-cell table:style-name="ce15"/>
          <table:table-cell office:value-type="float" office:value="0" table:style-name="ce13">
            <text:p>0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30742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FRANCISCA ORTEGA</meta:initial-creator>
    <dc:creator>Tatiana Victoria</dc:creator>
    <meta:creation-date>2014-11-25T16:15:03Z</meta:creation-date>
    <dc:date>2025-04-15T14:26:25Z</dc:date>
    <meta:print-date>2018-07-06T12:10:2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54.1345669291339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