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8497B0" fo:border-bottom="thin solid #8497B0" fo:border-left="thin solid #000000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8497B0" fo:border-bottom="none" fo:border-left="thin solid #A6A6A6" fo:border-right="thin solid #A6A6A6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8497B0" fo:border-bottom="none" fo:border-left="thin solid #A6A6A6" fo:border-right="thin solid #00000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8497B0" fo:border-bottom="thin solid #8497B0" fo:border-left="thin solid #000000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8497B0" fo:border-bottom="thin solid #8497B0" fo:border-left="thin solid #000000" fo:border-right="thin solid #A6A6A6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000000" fo:border-left="thin solid #000000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497B0" fo:border-bottom="thin solid #8497B0" fo:border-left="thin solid #8497B0" fo:border-right="none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8497B0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8497B0" fo:border-left="none" fo:border-right="thin solid #8497B0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8497B0" fo:border-bottom="thin solid #000000" fo:border-left="thin solid #8497B0" fo:border-right="none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8497B0" fo:background-color="#E9ED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8497B0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thin solid #8497B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497B0" fo:border-bottom="thin solid #8497B0" fo:border-left="thin solid #8497B0" fo:border-right="none"/>
    </style:style>
    <style:style style:name="ce18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E9ED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8497B0" fo:border-left="thin solid #A6A6A6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8497B0" fo:border-left="none" fo:border-right="none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8497B0" fo:border-left="none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B4C6E7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8497B0" fo:border-bottom="thin solid #8497B0" fo:border-left="thin solid #A6A6A6" fo:border-right="thin solid #A6A6A6" style:vertical-align="automatic" fo:background-color="#E9ED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4.127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trimestral-estadis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number-columns-repeated="16378" table:default-cell-style-name="ce1"/>
        <table:table-row table:style-name="ro1">
          <table:table-cell table:number-columns-repeated="5"/>
          <table:table-cell table:style-name="ce1">
            <draw:frame draw:z-index="3" draw:id="id2" draw:style-name="a2" draw:name="Picture 48" svg:x="0.65171in" svg:y="0.12821in" svg:width="0.78374in" svg:height="1.19658in" style:rel-width="scale" style:rel-height="scale">
              <draw:image xlink:href="media/image1.png" xlink:type="simple" xlink:show="embed" xlink:actuate="onLoad"/>
              <svg:title/>
              <svg:desc>Quiénes Somos? - Servicio Nacional de Salud</svg:desc>
            </draw:frame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27">
            <draw:frame draw:z-index="2" draw:id="id1" draw:style-name="a1" draw:name="Picture 45" svg:x="0.36325in" svg:y="0.00748in" svg:width="0.9458in" svg:height="1.0341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Hospital Pediátrico Dr. Hugo Mendoza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Registro Atenciones Acceso a la Información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8">
            <text:p>Según solicitudes<text:s/>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7">
            <text:p>Consolidado trimestral Abril-junio 2025</text:p>
          </table:table-cell>
          <table:covered-table-cell table:number-columns-repeated="5"/>
          <table:table-cell table:number-columns-repeated="16378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9">
            <text:p>Total Atenciones trimestrales según respuesta via OAI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">
            <text:p>Via Respuesta</text:p>
          </table:table-cell>
          <table:table-cell office:value-type="string" table:number-columns-spanned="3" table:number-rows-spanned="1" table:style-name="ce30">
            <text:p>Abril-mayo-junio<text:s/></text:p>
          </table:table-cell>
          <table:covered-table-cell table:number-columns-repeated="2"/>
          <table:table-cell office:value-type="string" table:style-name="ce3">
            <text:p><text:s text:c="11"/>Total de atenciones<text:s/></text:p>
          </table:table-cell>
          <table:table-cell table:style-name="ce4"/>
          <table:table-cell table:number-columns-repeated="16378"/>
        </table:table-row>
        <table:table-row table:style-name="ro1">
          <table:table-cell office:value-type="string" table:style-name="ce5">
            <text:p>Vía Mail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Personal</text:p>
          </table:table-cell>
          <table:table-cell table:style-name="ce10"/>
          <table:table-cell office:value-type="float" office:value="0" table:style-name="ce15">
            <text:p>0</text:p>
          </table:table-cell>
          <table:table-cell table:style-name="ce11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SAIP</text:p>
          </table:table-cell>
          <table:table-cell table:style-name="ce8"/>
          <table:table-cell office:value-type="float" office:value="2" table:style-name="ce14">
            <text:p>2</text:p>
          </table:table-cell>
          <table:table-cell table:style-name="ce9"/>
          <table:table-cell table:style-name="ce17"/>
          <table:table-cell office:value-type="float" office:value="2" table:style-name="ce18">
            <text:p>2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Vía Telefónica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5">
            <text:p>Grabados en CD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6">
            <text:p>Grabados en USB</text:p>
          </table:table-cell>
          <table:table-cell table:style-name="ce8"/>
          <table:table-cell office:value-type="float" office:value="0" table:style-name="ce14">
            <text:p>0</text:p>
          </table:table-cell>
          <table:table-cell table:style-name="ce9"/>
          <table:table-cell table:style-name="ce17"/>
          <table:table-cell office:value-type="float" office:value="0" table:style-name="ce18">
            <text:p>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Total Trimestral</text:p>
          </table:table-cell>
          <table:table-cell table:style-name="ce12"/>
          <table:table-cell office:value-type="float" office:value="2" table:formula="of:=SUM([.C11:.C16])" table:style-name="ce16">
            <text:p>2</text:p>
          </table:table-cell>
          <table:table-cell table:style-name="ce13"/>
          <table:table-cell table:style-name="ce12"/>
          <table:table-cell office:value-type="float" office:value="2" table:formula="of:=SUM([.F11:.F16])" table:style-name="ce19">
            <text:p>2</text:p>
          </table:table-cell>
          <table:table-cell table:number-columns-repeated="16378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7" svg:x="0.00534in" svg:y="0.00107in" svg:width="5.80395in" svg:height="3.25214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17" table:style-name="ro1">
          <table:table-cell table:number-columns-repeated="16384"/>
        </table:table-row>
        <table:table-row table:style-name="ro1">
          <table:table-cell office:value-type="string" table:style-name="ce20">
            <text:p>Berliana Dominguez</text:p>
          </table:table-cell>
          <table:table-cell table:number-columns-repeated="2" table:style-name="ce20"/>
          <table:table-cell table:number-columns-repeated="16381"/>
        </table:table-row>
        <table:table-row table:style-name="ro1">
          <table:table-cell office:value-type="string" table:style-name="ce20">
            <text:p>Responsable de libre acceso a la información</text:p>
          </table:table-cell>
          <table:table-cell table:number-columns-repeated="2" table:style-name="ce20"/>
          <table:table-cell table:number-columns-repeated="16381"/>
        </table:table-row>
        <table:table-row table:number-rows-repeated="10485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827</meta:generator>
    <meta:initial-creator>Yiraniza Miqui</meta:initial-creator>
    <dc:creator>Tatiana Victoria</dc:creator>
    <meta:creation-date>2019-04-08T12:50:11Z</meta:creation-date>
    <dc:date>2025-07-02T17:58:02Z</dc:date>
    <meta:print-date>2025-07-02T17:57:42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2" style:data-style-name="N0">
      <style:chart-properties chart:gap-width="500" chart:overlap="6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end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Axs3" style:data-style-name="N0">
      <style:chart-properties chart:link-data-style-to-source="tru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MX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G1S0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</office:automatic-styles>
  <office:body>
    <office:chart>
      <chart:chart chart:class="chart:bar" svg:height="234.1540157480315pt" svg:width="417.8845669291339pt" chart:style-name="Crt0"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Consolidado-trimestral-estadist.$A$11:.$A$17"/>
          </chart:axis>
          <chart:axis chart:dimension="y" chart:name="primary-y" chart:style-name="Axs1">
            <chart:grid chart:class="major" chart:style-name="GMa1"/>
          </chart:axis>
          <chart:axis chart:dimension="y" chart:name="secondary-y" chart:style-name="Axs2"/>
          <chart:axis chart:dimension="x" chart:name="secondary-X" chart:style-name="Axs3">
            <chart:categories table:cell-range-address="Consolidado-trimestral-estadist.$A$11:.$A$17"/>
          </chart:axis>
          <chart:series chart:values-cell-range-address="Consolidado-trimestral-estadist.$C$11:.$C$17" chart:class="chart:bar" chart:attached-axis="primary-y" chart:style-name="G0S0">
            <chart:data-point chart:repeated="7"/>
          </chart:series>
          <chart:series chart:values-cell-range-address="Consolidado-trimestral-estadist.$D$11:.$D$17" chart:class="chart:bar" chart:attached-axis="primary-y" chart:style-name="G0S1">
            <chart:data-point chart:repeated="7"/>
          </chart:series>
          <chart:series chart:values-cell-range-address="Consolidado-trimestral-estadist.$E$11:.$E$17" chart:class="chart:bar" chart:attached-axis="primary-y" chart:style-name="G0S2">
            <chart:data-point chart:repeated="7"/>
          </chart:series>
          <chart:series chart:values-cell-range-address="Consolidado-trimestral-estadist.$F$11:.$F$17" chart:class="chart:bar" chart:attached-axis="primary-y" chart:style-name="G0S3">
            <chart:data-point chart:repeated="7"/>
          </chart:series>
          <chart:series chart:values-cell-range-address="Consolidado-trimestral-estadist.$B$11:.$B$17" chart:class="chart:bar" chart:attached-axis="secondary-y" chart:style-name="G1S0">
            <chart:data-point chart:repeated="7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