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octubre-diciembre 2025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Octubre-Noviembre-Diciembre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1" table:style-name="ce14">
            <text:p>1</text:p>
          </table:table-cell>
          <table:table-cell table:style-name="ce9"/>
          <table:table-cell table:style-name="ce17"/>
          <table:table-cell office:value-type="float" office:value="1" table:style-name="ce18">
            <text:p>1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1" table:formula="of:=SUM([.C11:.C16])" table:style-name="ce16">
            <text:p>1</text:p>
          </table:table-cell>
          <table:table-cell table:style-name="ce13"/>
          <table:table-cell table:style-name="ce12"/>
          <table:table-cell office:value-type="float" office:value="1" table:formula="of:=SUM([.F11:.F16])" table:style-name="ce19">
            <text:p>1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Yiraniza Miqui</meta:initial-creator>
    <dc:creator>Tatiana Victoria</dc:creator>
    <meta:creation-date>2019-04-08T12:50:11Z</meta:creation-date>
    <dc:date>2026-01-09T14:48:47Z</dc:date>
    <meta:print-date>2024-04-17T15:22:0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