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Octubre-Diciembre 2025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Octubre</text:p>
          </table:table-cell>
          <table:table-cell office:value-type="float" office:value="1" table:style-name="ce16">
            <text:p>1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1" table:style-name="ce11">
            <text:p>1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Noviembre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Diciembre</text:p>
          </table:table-cell>
          <table:table-cell office:value-type="float" office:value="1" table:style-name="ce16">
            <text:p>1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1" table:style-name="ce11">
            <text:p>1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2" table:formula="of:=SUM([.C10:.C12])" table:number-columns-spanned="4" table:number-rows-spanned="1" table:style-name="ce31">
            <text:p>2</text:p>
          </table:table-cell>
          <table:covered-table-cell table:number-columns-repeated="3"/>
          <table:table-cell table:style-name="ce15"/>
          <table:table-cell office:value-type="float" office:value="2" table:style-name="ce13">
            <text:p>2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3937in" svg:y="0.11859in" svg:width="6.46768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3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ANCISCA ORTEGA</meta:initial-creator>
    <dc:creator>Tatiana Victoria</dc:creator>
    <meta:creation-date>2014-11-25T16:15:03Z</meta:creation-date>
    <dc:date>2026-01-12T12:23:18Z</dc:date>
    <meta:print-date>2025-01-13T15:00:39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7244094488pt" svg:width="465.6730708661418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Estadisticas-consolidadas-trime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