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4.1829166666667cm"/>
    </style:style>
    <style:style style:name="co4" style:family="table-column">
      <style:table-column-properties fo:break-before="auto" style:column-width="4.0481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cedimientos_Quirúrgicos_HPHM" table:style-name="ta1">
        <table:table-column table:style-name="co1" table:default-cell-style-name="ce5"/>
        <table:table-column table:style-name="co2" table:default-cell-style-name="ce1"/>
        <table:table-column table:style-name="co1" table:default-cell-style-name="ce1"/>
        <table:table-column table:style-name="co1" table:default-cell-style-name="ce5"/>
        <table:table-column table:style-name="co3" table:default-cell-style-name="ce1"/>
        <table:table-column table:style-name="co4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2">
            <text:p>Año</text:p>
          </table:table-cell>
          <table:table-cell office:value-type="string" table:style-name="ce3">
            <text:p>Mes</text:p>
          </table:table-cell>
          <table:table-cell office:value-type="string" table:style-name="ce3">
            <text:p>Sexo</text:p>
          </table:table-cell>
          <table:table-cell office:value-type="string" table:style-name="ce2">
            <text:p>Edad</text:p>
          </table:table-cell>
          <table:table-cell office:value-type="string" table:style-name="ce4">
            <text:p>Diagnostico principal</text:p>
          </table:table-cell>
          <table:table-cell office:value-type="string" table:style-name="ce3">
            <text:p>Especialidad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CE / FRACTURA FRONTAL HUNDI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DESVIACION SEPT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DENOAMIGDALITIS + CORNETES INFERIOR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LESION OCUPANTE DE ABSCESO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ST-QUIRURGICO DE HERIDA COMPLICA POR APENDICEC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MATONA EPI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STULA PERIDON ABSCES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RACTURA DE HUMER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DE CUBITO Y RADI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IBIA Y PERONE TERCIO DISTAL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EN MUÑEC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MATOMA EPIDURAL PARIETO SUBDUR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+ EPILEP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O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EPSIS COMPLIC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/B INVAGINACIO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LESION EN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 + NEUMON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CE. HERID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ERCIO DISTAL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UELLO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RAUMA CERRADO DE ABDOMEN AGUDO QUIRURGICO<text:s/></text:p>
            <text:p>P/B PERFORACION DE VISCERA HUE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ABIERTA DE FEMUR CON PERDIDA OSEA TIPO III + FX. PATELAR CONMINUTAS + FX. DE MUS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ISFUNCION DRENAJE EXTERN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IDA PENETRANTE FLANCO DERECHO POSTERIO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ILEOSTOMIA DESNUTRICION CRON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IDA PENETRANTE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PENETRANTE MUSL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STULA BRONCO PLEURAL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MIGDALITIS CRONIC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DEFORMIDAD ANGULO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DROCELE DERECHO + HERNIA EPI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ST. QUIRURGICO DE HERIDA EN REGION OCCIPI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RADIO Y CUBITO IZQUIERDO + ABRASION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CRIPTORQUIDIA IZQUIERDA + FIMOSIS + ESTENOSIS URET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ESPATICIDAD CEREBR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SECUELA DE QUELOIDE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 SEVERA RE + ESTENOSIS DEL MEAT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STULA DE CCR LUMB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AVULSIVA DE TUBEROSIDAD TIBIAL ANTERIOR DE TIBIA DERECHA</text:p>
            <text:p><text:s/>+ LESION PARCIAL DE TENDON ROTULIANO IPS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HUMERO PROXIM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EPIFISIS DISTAL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LESION EN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3ER Y 4TO DEDO METACARPIANO DE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EDO SUPERNUMERARIO MANO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HUMERO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ABIERTA TIPO III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ST. QUIRURGICO DE ENCEFALOCEL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NUEMOTORAX DERECHO BULLA ENFISEMATOS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ORSION TESTICULA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PIFISIS INFERIOR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LESUCEMIA LINFASTICA AGUD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CONSOLIDADA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LESUCEMIA LINFASTICA AGUD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PARIETAL IZQUIER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RAUMA CRANE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ILEOSTOMIA DSHIDRATACION MODERAD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IRROSIS HEPATICO O/I P/B ATRESIA DE VIAS BILIARES VS COLANGITIS INTRHEPATICA FAMILI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LESION EN PIEL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LESION DE ORIGEN A INVESTIGAR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NASAL + TABIQUE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OST. QUIRURGICO COMPLICADO / LAPARATOMIA EXPLORATORIA<text:s/></text:p>
            <text:p>/ RESECCION ANASTOMOSIS / YEYUNO YEYUNAL / TRAUMA CERRADO DE ABDOME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ORTENSION INTRACRANEAR + QUISTE GIGANTE EN FOSA POSTERIO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SINDROME NEFROTICO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ESTENOSIS HIPERTROFICAL DEL PILORO + DESNUTRICION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SECUELA NEUROLOGICAS POR PANCREATITIS NECROTIZANT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PLASIA REN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DE ADENOIDES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GENO VARO CORREGI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PATELA DERECHA + LESION DE TENDON ROTULIANO IPS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ERCIO PROXIMAL DE FEMUR DERECHO + FX. BIMALEOLAR DE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EPIFISIS DISTAL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ENCEFALOCEL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RAUMA CRANEL PROYECTI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 DIST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POR EMPALAMIENTO EN GLUTE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NICOCRIPTOSIS 1ER DEDO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MASA EN TOBILL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ELULITIS INFECTADA EN MIEMBRO INFERIO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ERCIO DISTAL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OST. QUIRURGICO COMPLICADO /RTT YEYUNO YEYUNAL / TRAUMA CERRADO DE ABDOME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ELULITIS INFECTADA EN MIEMBRO INFERIO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OS EN TORAX POSTERIO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SECCION 4TO DEDO FLEXO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FEMUR Y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 Y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DE <text:s/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RAMUA CRANEOENCEFALICO SEVERO / SECUELA NEUROLOGICA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RAMUA CRANEOENCEFALICO SEVERO / SECUELA NEUROLOGICA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ENCEFALOCELE OCCIPI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IELOMENINGOCELE RO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QUISTIE TIROGLOS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T DE ADENOIDES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OSTEOMILIT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DEFORMIDAD EN VARO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ESTENOSIS DE LA UNION PIELOURETRAL IZQUIERDA R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GANGREN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COMPLEJA CUERO CABELLU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ELULITIS INFECTADA EN MIEMBRO INFERIO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QUISTE SEBACEO EN REGION OCCIPI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ST QUIRURGICO COMPLICADO DE APENDICECTO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DERRAME PLEURAL IZQUIERD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OBSTRUCCION INTESTINAL P/B 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LUXACION CONGENITA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EXTREMO PROXIMAL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SIDACTILIA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ABIERTA EN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MILOMENINGOCELE / ULCERA GLUTE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ICATRIZ QUELOIDE MULTIPLES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MASA SUPRACILAR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LUXOFRACTURA DE ARTICULACION DE LISSFRANK + FX. DE GLOBIN DE POLO POSTERIOR DEL CALCANEO + FX. DE ESCAFOIDES DE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QUIRURGICO P/B 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QUIRURGICO P/B 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EFORMIDAD EN VARO DE MIEMBRO INFERIOR IZQUI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LEUCEMIA LINFOBLASTICA AGUD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PIE PLANO CORREGID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RADIO Y CUBITO DERECH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RADIO DERECHO MAL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RTRITIS SEPTICA DE RODILL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table:style-name="ce5"/>
          <table:table-cell office:value-type="string" table:style-name="ce1">
            <text:p>OBSTRUCCION INTESTINAL / DESHIDRATACION + 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EPIFISIS DISTAL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MASA ABDOMINAL EN ESTUD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LESION DE TENDO DE AQUIL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QUISTE TO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ERCIO MEDIO DE FEMUR DERECHO + FX. DE EXTREMO DISTAL DE RADIO Y CUBITO IQUIERD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ESCRO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BICOTOPENIA EN ESTUDIO<text:s/>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GENO VALGO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QUISTE SINOVIAL EN MUÑEC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GENO VALGO CORREGID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ULCERA EN REGION GLUTEA BILATERAL Y TALON DEL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ILEOSTO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CONSOLIDAD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LIDACTIL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EFECTO OSEO FRONTAL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QUISTE EPIDERMICO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CEREBRAL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ORSION TESTICULA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IDA INFECTAD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REGION CUELL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COMPLEJA CUERO CABELLU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RADIO Y CUBITO IZQUIERDO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MAL CONSOLIDADA DE MESETA TIBIAL DERECHA<text:s/></text:p>
            <text:p>+ FX. MAL CONSOLIDADA DE CUBITO IPSILATERAL + LUXACION INVETERADA RADIOHUMERAL IPS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STULA DE CCR LUMB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IDA TRAUMATICA EN 4TO DEDO DE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 QUIRURGICO COMPLICADO DE APENDICECTO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CE SEVERO 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IDA COMPLEJA DE DEDO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PATOLOGIC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ERRAME PLEURAL <text:s/>/ NUEMON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IE EQUINOVA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FEMUR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RAUMA CRANEOENCEFALIC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DOMEN AGUDO P/B 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CONSOLIDADA EN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CEREB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EXPOSICION DE SDVP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TERCIO DISTAL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 + CRIPO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FOSA NAS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NQUILOGLOSI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ESTENOSIS DE LA UNION PIELOURETRAL IZQUIERDA + FIMOSIS + HIDROCELE IZQUIERDO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ERCIO DISTAL DE RADIO Y CUBIT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ILEOSTO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DE ADENOIDES<text:s text:c="2"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CONSOLIDADA DE MESETA TIBIAL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OSTEOMILIT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5" table:style-name="ce5">
            <text:p>25</text:p>
          </table:table-cell>
          <table:table-cell office:value-type="string" table:style-name="ce1">
            <text:p>HIDROCEFALIA + MIELOMENINGOCELE RO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ADERA IZQUIERDA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DISTAL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PTORQUIDIA IZQUIERDA R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OSTEOSTOMIA FEMUR DISTAL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BENIGNO EN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, DE TERCIO MEDIO DE FEMUR DERECHO + FX. DE CONDILO IPS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UBITO Y RADI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STULA TRAQUEOCUTAN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SCESO PREAURICULAR IZQUIER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STULA DE CCR LUMB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FORMIDAD EN VARO DE MIEMBRO INFERIOR IZQUI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OST. QUIRURGICO COMPLICA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IB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RAUMA CRANEOECEFALICO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ORSION TESTICULAR DERECH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COMPLEJA CUERO CABELLU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TERCIO MEDIO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 PROXIMAL / RETENSION URINAR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CONSOLIDAD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ISTAL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CONSOLIDADA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QUISTE EN OVARIO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+ MIELOMENINGOCELE RO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EPIFISIS INFERIO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RTRITIS SEPTICA DE RODILL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DE COLGAJO <text:s/>EN REGION PARIETO FRONTAL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DE COLGAJO <text:s/>EN REGION PARIETO FRONTAL IZQUIERDO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OID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RIPTORQUIDIA BILATERAL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 DIST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SUPERIOR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FEMORAL HUMERO IZQUIERD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EPIFISIS DISTAL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LESION FEMORAL EN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OST. QURURGICO COMPLICADO DE APENDICECTO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IDROCEFALIA CONVULSIV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ERCIO DISTAL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ERCIO DISTAL DE RADIO Y CUBIT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VASCULA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OBSTRUCCION INTEST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EPIFISIS DISTAL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ERCIO DISTAL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E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NEFROSIS IZQUIERDA DIVERTICULO URETROVESICAL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ESTOCADA EN REGION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RAUMA + DESGARRO VULVAR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/B TUMOR BENIGNO EN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IMPACTACION FE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OST. QUIRURGICO DE VALVULA DE URETR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NEFROSIS IZQUIERDA DIVERTICULO URETROVESICAL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DORSO PLANTAL + LESION TENDON 1ER DEDO PIE IZQUE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RAUMA CERRADO DE ABDOME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 QUIRURGICO COMPLICADO DE 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TRESIA ESOFAG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MOR BENIGNO NASOLABI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CI + HERNIA DIAFRAGMATICA + CRIPTORQUDIA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FORMIDAD DE AMBAS RODILLA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SURA TRAQUEOESOFA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 DERECHO + FIMOSIS + 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ECUELA QUILOIDE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DEDO EN GATILL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/B TUMOR DE WILM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ESPLENOMEGA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ISTAL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ULCERA GLUTE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IDA ANTEBRAZ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POST QUIRURGICO DE APENDICEC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EXTREMO INFERIOR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ERRAME PLEURAL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COMPLEJA CRANE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EPIGASTRIC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 QUIRURGICO COMPLICADO DE ILEOS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CE SEVERO HEMATOMA EPIDUR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HIDROCELE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EFECTO OSEO<text:s text:c="2"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STENOSIS ESOFA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LIDACTILIA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CRIPTORQUIDIA IZQUIERDA + 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TIBIA Y RADIO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MASA EN RIGION CERV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ERFORACION INTESTINAL PERINA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<text:s/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BENIGNO CERVICAL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SCESO AXILAR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EN COD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UMORACION EN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ORSION TESTICULAR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TCE SEVERO HEMATOMA EPIDURAL FRONT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PIFISIOLISTESIS CAPITAL FEMO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ULCERA EN GLUTE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SCESO Y QUISTE SUBCUTANEO FEOMICO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BILATERAL + 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RENILLO LINGU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DE PARTE BLAN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CONSOLIDADA DE CADERA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 + MASA REGION LATERAL EN TORAX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STRECHEZ O ESTENOSIS CONGÉNITA DEL ESÓFAG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DHERENCIAS PERITONEALE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NASAL<text:s text:c="2"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RANUL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PATOPAT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ELULITIS Y ABACESO DE BO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RMATOFIBROM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L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+ HERNIA INGUINAL +N HIDROCELE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DE LA DIÁFISIS DE LA TIB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DHERENCIAS PERITONEALE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MOR MALIGNO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PATIA CERVICAL (ABSCESO EN CUELLO)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 IZQUIRD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ESTICULO NO DESCENDIDO UN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 EPIFISIS INFERIOR DE HUMERO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QUISTE DERMOIDE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CE SEVERO POST. DE HEMATOMA EPIDUR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 / PARA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UMBILIAL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IBIA BILATERAL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table:style-name="ce1"/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MALAR + FX. ARCO CIGOMATICO + FX. MAXILAR SUPERIOR NASAL + HERIDA ABULSIVAS</text:p>
            <text:p><text:s/>E INFECTADA EN CARA, FRENTE, NARIZ, PARPADO SUPERIOR E INFERIOR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ABIERTA ABIERTA DE TIBIA IZQUIERDA TIPO II EN LA CLASIFICACION DE GUSTI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OSTEOMILITIS POST. DE FX.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IDA POR ARMA DE FUEG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ULCERA EN GLUTE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ENFERMEDAD QUISTICA DEL RIÑON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NEUMONÍA DEBIDA A ESTAFILOCOCOS<text:s/>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EN MUÑEC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OSTEOCONDROM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DOMEN AGUDO P/B OBSTRUCCION INTEST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UMBILICAL + <text:s/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CUELL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ENINGIOMA, MALIGNANT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NASAL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IDA POR PROYECTIL DE ARMA DE FUEG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ST. QUIRURGICO DE SUSTITUCION ESOFA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LE IZQUIRD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TESTICULO NO DESCENDID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RADIO Y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 + 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MUÑEC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SCESO INTRACEREB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PROXIMAL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QUISTE DE COLA DE CEJA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 + FRENILL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 MANO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UMOR OSEO DE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DIST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2DO TIEMP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EPIFISIOLISTESIS FEMOR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STULA DE LCR POST. Q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EN GLUTE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STULA LCR FRONTO DORS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LESION QUISTICA HIPOGASTICA IZQUIERDA <text:s/>+ ANQUILOGLOS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FORMIDAD EN VALG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ERTENSIÓN INTRACRANEAL BENIGN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OLECRANO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MPUTACION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UBITO Y RADIO IZQUIER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SLIZAMIENTO DE LA EPÍFISIS FEMORAL SUPERIOR (NO TRAUMÁTICO)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EPIFISIS DE RADIO Y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/B LIPOMA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QUELOIDE EN TORAX POSTERIO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QUELOIDE EN TORAX<text:s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IOTORAX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MIEMBRO INFERIO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STREÑIMIENTO CRONICO P/B MEGACOL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CONSOLIDAD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 + 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UÑA ENCARN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RACTURA DE FEMUR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EPIGASTRIC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DE MIEMBRO SUPERIOR, NIVEL NO ESPECIFICA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CRIPTORQUIDIA DERECH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OST. QUIRURGICO DE CORRECCION DE LCR/CRANEOSTOMIA PARCIAL DER./RESECCION TUMORAL/ HERIDA INFECTA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HERNIA EPI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LISTESIS DE TIBIA DISTAL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DENOAMIGDALITIS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LIDADA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EPIFISIS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HUNDIDA PARIET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EPSIS NEONA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RACTURA DE TIBIA Y PERONE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 PROXIMAL + ESTENOSIS URET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LUXACION CONGENITA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 AGUDA CON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EN ANTE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ESLIZAMIENTO DE LA EPIFISIS SUPERIOR FEMO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RACTURA DE DIALISIS DE RADIO Y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MIELOMENINGOCELE RO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ALCEMIA HOMOCIGO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COMPLEJA EN PIE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STULA LCR FRONTO DORS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MATOMA EPI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.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IDA COMPLEJA MUSLO IZQ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RIPTORQUIDEA IZQ /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S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/ INGU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ESCROTO DE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OSPADIA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SCESO EN MUSLO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FORMIDAD DE MIEMBROS INFERIOR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DE CUBITO Y PERONE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UMOR MANO FRONT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SPOSPADIAS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HERNIA INGUINAL IZQ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RACTURA DE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RACTURA DE TIBIA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RACTURA DE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RACTURA DE FEMU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FORMIDAD INFERIOR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RACTURA DE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MUSLO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RACTURA DE FEMU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DBOMEN AGUD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RACTURA PERONE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RACTURA DE COD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OS-QUIRURGICO COMPLICADO DE REDUCCION ABIERTA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CUBIT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IE EQUINOVARO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MATOM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/B. INVAGINACIO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DIAFRAGMAT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MIGDALITIS CRONIC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RIPTORQUIDEA DE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MENINGITIS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RACTURA CONSOLIDAD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OS-QUIRURGICO DE FRACTUR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STULA CEREB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RACTURA VERTEB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MASA ABDOM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DE CUBITO Y RADI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DER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IDROCELES DE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RACTURA DE HUMER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CONSOLIDADA DE TIBIA DER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RACTURA CONSOLIDADA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DE FEMU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E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DRONEFR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REVIA ASEPSIA Y ANTISEPSIA DE PERED ANTERIOR DE ABDOMEN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<text:s/>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ORSION TESTICULA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IDA DE DEDO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IDA MULTIPLES DEL TOBILLO Y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IE PLAN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E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 AGUDA CON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SECUELA DE HERIDA MUSLO IZQUIERDO<text:s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OCCIPITAL + ABSCESO CEREB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IDA EN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SPLENOMEGALIA CONGESTIVA CRON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ERTROFIA DE AMIGADALA CON HIPERTROFIA DE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ERTROFIA DE AMIGADALA CON HIPERTROFIA DE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ERTROFIA DE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MASA PELV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4TO DEDO MANO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IDA DE DEDO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HERNIA INGUINAL IZQ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ATIGA DE MATERIAL DE OSTEOMILIT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 AGUDA CON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2DO DEDO MANO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UELLO DEL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SEPSIS NEON TARDIA ENTERA / MEGA COLO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 BENIGNO DE OTRO SITIO NO ESPECIFICA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MATOMA EPI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ELULITIS Y ABSCESO EN PIERN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MATOMA EPIDURAL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UELLO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 SEVERA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RADIO Y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<text:s/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AGUDA CON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ESTICULO DER. NO DESCENDI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ANFRACTUOSA EN FEMUR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FORMIDAD EN <text:s/>VA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RAUMA PROXIMAL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OSEO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QUISTE OSEO SOLITAR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OSEO EN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UERPO EXTRÑO EN EL ANO Y EN EL REC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BIOPSIA OSE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OST. QUIRURGICO COMPLICADO DE LC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STENOSIS ESOFAGICA POR CAUS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RAUMA CRANE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SCESO Y QUISTE SUBCUTANEO FEOMICOTIC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TROFIA DEL TESTICULO + VERUGAS GENITALE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SGARROS EN AMBOS LABIOS MENORES Y HEMATOMA EN LABIO MENOR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ULCERA POR DESCUBI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ERFORACION <text:s/>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DRONEFROSIS IZQUIERDA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CUBITO Y RADIO IZQUIER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EPIFISIS SUPERIOR DEL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MATOMA EPIDURAL FRONT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EN DIAFISIS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IDA DE RODILL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STULA DEL INTESTIN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OTRAS OSTEOCONDROPATIAS EPECIFICADA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ORIFICIO NAS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DROCEFÁL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ORQUIDOPEXIA BILATERAL + <text:s/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DERRAME PLEU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UERPO EXTRAÑO EN ORIFICIO NAS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TRAUMATISMO SUPERFICIAL DEL ANTEBRAZO Y DEL COD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ARIES P#37, 47 CON AFECCION PULPA , CARIES 46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QUISTE SEBACE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OBSTRUCCION INTESTINAL POST.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DE RADIO Y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CONSOLIDADA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LUXOFRACTURA DE TOBILL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OSTEOMILIT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ENTAN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SUPURAT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 SUPURAT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UELLO DEL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PATIA EN ESTUD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MPUTACION TRAUMATICA DE 2DO Y 3ER DEDO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HUESO METATARS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ICATRIZ QUELOIDE<text:s text:c="2"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IE EQUINOVARO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, DE LA DIAFISIS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, DE LA EPIFISIS DE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L MALAR Y DEL HUESO MAXILAR SUPERIO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RIPTORQUIDIA + HERIA INGUINAL IZQUIERDA + <text:s/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ÉFAL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S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LESION ODONTOLOGIC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LESION ODONTOLOGIC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 + ANQUILOGLOS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USION DE LABIOS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LUXACION DE LA ARTICULACION DEL HOMB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UERPO EXTRAÑO EN REGION PLANTAR DE PIE <text:s/>DERECHO (VIDRIO)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RENILLO LINGU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ATETER VENOSO CENTR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VIA CENT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VIA CENT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OTRO DEDO DE LA MAN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MORRAGIA VAGINAL Y UTERINA ANORMAL, NO ESPECIFICADA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 CON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CONSOLIDADA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RAUMA PERINE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MPUTACION TRAUMATICA DE DEDO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TRAS OSTEOCONDROPATIAS EPECIFICADA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LUXACION ESQUINCE Y TORCEDURA DE ARTICULACIONES Y LIGAMENTOS A NIVEL DE LA MUÑECA DE LA MAN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OTROS TRAUMATISMOS ESPECIFICADOS DEL ABDOMEN, DE LA REGIÓN LUMBOSACRA Y DE LA PELV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EN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BENIGN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MOR QUISTIC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TRESIA ESOFAG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MULTIPLES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BENIGNO EN TORAX POSTERIO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DERMATOFIBROM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OST QUIRURGICO DE APENDICEC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UN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UERPO EXTRAÑO EN ORIFICIO NAS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EN MUSLO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IELOMENINGOCELE RO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L HUESO DEL METATARS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EPIFISIS SUP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 QUIRURGICO DE APENDICEC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OTRO DEDO DE LA MAN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CONSOLIDADA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STEOMILITIS CRONICA EN FISTULA OSQUEOCUTANE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OSTEOMILITIS CRONICA TIBIA IZQ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BILATER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LA EPIFISIS DEL INFERIOR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RADIO Y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EPIFISIS INF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LC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NODULO HETEROGENEO EN GLANDULA PAROTIDA DE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DROCEFALIA CONGENIT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ESTENOSIS ESOFAGIC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LA EPIFISIS SUPERIOR DEL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ATETER VENOSO CENTR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RTRITIS NO ESPECIFIC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 + CRIPTORQUIDIA BILATE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RAUMATISMO POR APLASTAMIENTO DEL PIE Y DEL TOBIL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OTRO DEDO DE LA MAN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UERPO EXTRAÑO EN RODILLA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DOMEN AGU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EPIFISIS DEL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BENIGNO DE OVARIO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OTRAS OSTEOCONDROPATIAS CRONIC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QUISTE OSEO SOLITAR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INFECCION POSTRAUMAT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IE EQUINOVARO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POR ARMA DE FUEG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SPLENOMEGALIA CONGESTIVA CRON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MULTIPLES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EFORMIDADA ADQUIRIDA DEL MIEMBRO NO ESPECIFICA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MPUTACION DEL DEDO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LIDACTILI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INDROME DEL HIPERTENSION INTRACRANE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CORTOPUNZANTE EN HOMB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DEFECTO OS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ALFORMACIONES DE MEDULA ESPIN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GANGL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RANE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UMOR BENIGNO DE OTRO SITIO NO ESPECIFICA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EPI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DIAFRAGMAT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MASA ABDOMINAL EN ESTUD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QUISTE MASTOIDE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VARICOCEL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IZQUIERD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SECUELA DE HERIDA 3ER DEDO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SCESO PULGAR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SECUELA DE QUEMADURA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SCESO 2DO DEDO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NEFROSIS IZQUIERDA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MULTIPLE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SPADIA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NODULO EN REGION MUSL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INSUFICIECIA RENAL AGU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LE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DIAFISIS DEL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ELUITIS EN SITIO NO ESPICIFICA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DERRAME PLEURAL EN AFEC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MULTIPLE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REEMPLAZO ARTICULAR TOTAL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IZQUIERDA + HERNIA INGUINAL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MULTIPLE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DE TOBILLO Y DE PIEL<text:s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RAUMA CRANE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TROFIA TESTICULA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RAUMATISMO DE LA MEDULA ESPINAL CERVIC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OMPRESION MEDULAR NO ESPECIFICA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+ 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CEFALO COMUNICANT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MANDIBU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QUISTE DEL CORDON ESPERMIC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MALFORMACION CONGENITA,BANDA AMIOTICA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INDROME DEL HIPERTENSION INTRACRANE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ABIERTA PALADAR DERECHO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GANGLIO EN CUELL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ENTRO NECROTICO ANTEBRAZ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INFECCION POSTRAUMATIC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OSTEOSTOMI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IDA DEL CUERO CABELLU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ELUITIS EN SITIO NO ESPICIFICA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ERRAME PLEURAL EN AFEC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DEL TOBILLO Y DEL PIE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EN REGION PLANTAR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ABEZ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CALP FRONTOPARIET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OTRAS DEFORMIDADES ADQUIRIDAS DE LOS MIEMBROS, ESPECIFICADA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IE PLANO 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ENFERMEDAD QUISTICA DEL RIÑON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ATAU SYNDROME, UNSPECIFIED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UÑA ENCARNAD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HERNIA INGUINAL IZQ <text:s/>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ABIERTA DE <text:s/>METATARSIANO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 HIDROCEL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ESTENOSIS DEL MEAT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 + FRENILLO LINGU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INSUFICIECIA RENAL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GINGIVITIS Y ENFERMEDADES PERIODONTALES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MEGACOL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SPLENOMEGALIA CONGESTIVA CRON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ABIERTA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VARICES ESCROTALE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MULTIPLES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STENOSIS CONGENITO DEL DUODEN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MULTIPLES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LE IZQUIERD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ABIERTA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MALCONSOLIDADA DE FER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UERPO EXTRAÑO DEJADO ACCIDENTALMENTE EN CAVIDAD CORPORAL O EN HERIDA OPERATOR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QUISTE OSEO SOLITAR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OTRA OSTEOMILITIS CRONIC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EN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EN PIE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EPI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GI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GENO VALG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5" table:style-name="ce5">
            <text:p>25</text:p>
          </table:table-cell>
          <table:table-cell office:value-type="string" table:style-name="ce1">
            <text:p>ESTENOSIS SUBGLÓTICA CONGEN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5" table:style-name="ce5">
            <text:p>25</text:p>
          </table:table-cell>
          <table:table-cell office:value-type="string" table:style-name="ce1">
            <text:p>ESTENOSIS SUBGLÓTICA CONGENITA</text:p>
          </table:table-cell>
          <table:table-cell office:value-type="string" table:style-name="ce1">
            <text:p>Endoscop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5" table:style-name="ce5">
            <text:p>25</text:p>
          </table:table-cell>
          <table:table-cell office:value-type="string" table:style-name="ce1">
            <text:p>ESTENOSIS SUBGLÓTICA CONGENIT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LA EPI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LA DIAFISIS SUPERIOR DEL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INFECCION POSTRAUMATIC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LUXACION DE PETILIO IZQ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LIPOMA EN CAVIDAD BUC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LESION FLEXOR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MORRAGIA Y HEMATOM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DESGARRO GRADO 2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 + FRENILLO 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NFERMEDAD QUISTICA DEL RIÑON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INDROME DE ONDIN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A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A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QUISTE PILONIDAL CON ABSCE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ELULITIS Y ABSCESO DE BO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EPI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LA EPI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LE CONGENIT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TROFIA TESTICULA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EPIFISIS INFERIOR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MULTIPLE DEL PIE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VULSION DISTAL DE 2DO DEDO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MULTIPLE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 DE CRAN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BENIGNO DE OTRO SITIO NO ESPECIFICA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DEL TOBILLO Y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TROFIA TESTICULA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ELLO DEL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EPIFISIS INFERIOR DEL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EPIFISIS INF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QUISTE EN MUÑEC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OTRAS DEFORMIDADES ADQUIRIDAS DE LOS MIEMBROS, ESPECIFICADAS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ELULITIS Y ABSCESO DE BO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1" table:style-name="ce5">
            <text:p>21</text:p>
          </table:table-cell>
          <table:table-cell office:value-type="string" table:style-name="ce1">
            <text:p>ENCEFALOCEL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CEFALO COMUNICANT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UMOR BENIGNO DEL OVARIO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RENILL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NEFROSIS CON OBSTRUCCIÓN DE LA UNIÓN URETERO-PELVIC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CEFALO OBSTRUCTIV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RNIA UMBILICAL + HERNIA EPIGASTRIC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XTROFIA DE LA VEJIGA URINAR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 ADENOAMIG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TRESIA ESOFA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IDROCELE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RNIA INGUINAL IZQUIERDA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UN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EPIFISIS INFERIOR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SCESO EN REGION AXI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FOSA POSTERIOR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EN TOBILLO Y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CLAVICUL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DRONEFROSIS CON OBSTRUCCION DE LA UNION URETERO-PELVIC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CONSOLIDADA <text:s/>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SCESO CUTANEO FURUNCULO Y ANTRAX DEL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NASAL Y TABIQUE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OTROS TUMORES BENIGNOS DEL TEJIDO CONJUNTIVO Y DE LOS TEJIDOS BLAND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ABIERTA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 HUNDIDA PARIETAL DERECH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NEVO SEBACEO DE JADASSOHN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ESTENOSIS ESOFAGICA POR CAUS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REGION FRON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RADIO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UMOR BENIGNO DE LA MAMA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BROADENOMA OF BREAST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BILATER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NEUROBLAST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ESPLENOMEGALIA CONGENITA CRONIC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,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OST QUIRURGICO DE CORRECCION TOTAL DE TUMOR DE FOSA POSTERIO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ABIERTA MULTIPL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TRAS DEFORMIDADES ADQUIRIDAS DE LOS MIEMBROS, ESPECIFICADA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EN LENGU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INVGINA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ESTICULO NO DESCENDIDO UNILATE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IDA EN DEDO DE LA MANO CON DAÑO EN LA UÑ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UÑA ENCARN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SUPRACONDILEA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GI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GI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NEFROSIS CON OBSTRUCCION DE LA UNION URETERO-PELVIC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,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UMOR BENIGNO DE OTRO SITIO NO ESPECIFIC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TRAS DEFORMIDADES ADQUIRIDAS DE LOS MIEMBROS ESPECIFICADA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ONSOLIDACION RETARDADA DE FRACTU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CONSOLIDAD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SCESO Y QUISTE SUBCUTANEO FEOMICO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0" table:style-name="ce5">
            <text:p>20</text:p>
          </table:table-cell>
          <table:table-cell office:value-type="string" table:style-name="ce1">
            <text:p>ATRESIA ESOFA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DEJADO ACCIDENTALMENTE EN CAVIDAD CORPORAL O EN HERIDA OPERATOR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ERFOR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FECTO OS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ESTICULO NO DESCENDIDO UNILATE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ESTENOSIS SUBGLÓTICA CONGENIT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ESTICULO NO DESCENDIDO UNILATE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BANDA AMIOTICA 4TO DEDO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VARICES ESCROTALE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QUISTE OSEO SOLITAR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SECUELA DE HERIDA EN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EPIFISIS SUP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GI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ELULITIS Y ABSCESO DE BO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, MULTIPLES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ERFOR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 + QUISTE COLA DE CEJA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ICATRIZ QUELOIDE PIE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ES PREAURICULA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NIA INGUINAL IZQUIERD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ERFOR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ECTOM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QUISTE MESENTER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DIAFRAGMATICA CONGEN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PERFOR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SINDACTILI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ENCONDROMATOS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QUISTE SUPRACILIAR IZQUIERD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IZQUIERDA + ANQUILOGLOS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 + FRENILLO 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TESTICULO NO DESCENDIDO UN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7" table:style-name="ce5">
            <text:p>27</text:p>
          </table:table-cell>
          <table:table-cell office:value-type="string" table:style-name="ce1">
            <text:p>VALVULA URETRALES POSTERIORES CONGENITA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EPIFISIS INFERIOR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RAUMATISMO POR APLASTAMIENTO DEL PIE Y DEL TOBIL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OSTQUIRURGICO COMPLICADO DE FX. DE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ONDA DE PLEUROS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DIA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VALVULA URETRALES POSTERIORES CONGENITA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MULTIPLES NO ESPECIFICAD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ISTAL DE <text:s/>RADI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UERPO EXTRAÑO DEJADO ACCIDENTALMENTE EN CAVIDAD CORPORAL O EN HERIDA 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OLOSTOMIA POR TRAU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LA EPIFISIS INFERIOR DEL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EPIFISIS SUPERIOR DE LA TIBIA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UMOR QUISTICO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HERNIA EPI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ST QUIRURGICO DE VESICOTOM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NEUROBLAST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MALIGNO DE OTROS SITIOS Y DE LOS MAL DEFINIDOS DE LOS ÓRGANOS DIGESTIV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DEFECTO OS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 CONGENIT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BILATER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STULA DE FOSA POSTERIO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 HUESO DEL CRANEO DE LA CAR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 + POLIDACTI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HERENCIAS BRIDAS INTESTINALES CON OBSTRUC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ABIERTA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UERPO EXTRAÑO DEJADO ACCIDENTALMENTE EN CAVIDAD CORPORAL O EN HERIDA 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IDA DEL MUSL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COMPLEJA ANTEBRAZO DER.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FALO CONGENITO + NEUMON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OST QUIRURGICO DE CORRECCION TOTAL DE TUMOR DE FOSA POSTERIO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ESTICULO NO DESCENDIDO UN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EFORMIDADES CONGENITAS DE CADER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LA EPIFISIS INFERIOR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RAUMATISMO POR APLASTAMIENTO DEL PIE Y DEL TOBIL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DESIS FEMORAL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OTRAS ENFERMADADES CRONICA DE LAS AMIGDALAS Y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DISPLASIA TUMORAL OSE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IPERTROFIA DE LAS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NEVO DE FUNCION<text:s/>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PENDICITIS AGUDA CON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RIPTORQUI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MULTIPLES DEL PIE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EPIFISIS SUP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QUISTE EN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NCONDROMATOS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MALFORMACION DE ANO REC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RENILLO 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DIA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FRONTAL IZQUIER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INFECCION POSTRAUMATICA DE HERI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IRECTA + FRENEC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TUMOR MALIGNO DE OTROS SITIOS Y DE LOS MAL DEFINIDOS DE LOS ÓRGANOS DIGESTIV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RETENSION DE ORIN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LUXOFRACTURA DE CUELL O DE PIE O TOBIL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RAUMATISMO NO ESPECIFIC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 + POLIDACTILIA MANO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RTROSIS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UMOR DE PARTE BLAN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EPIFISIS INFERIOR DE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UMOR DE FOSA POSTERIO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ERTROFIA DE LOS CORNETES NASAL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IDA DEL TOBILLO Y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MATOMA EPIDUR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DIRECT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LE DERECHO + FIMOSIS + 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 NO ESPECIFIC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<text:s/>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INFECCION POSTRAUMATICA DE HERI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QUISTE DELMOID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MEGACOLON CONGENITO + DESNUTRI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<text:s/>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UMOR BENIGNO LIPOMATOSO DE PIEL Y DE TEJIDO SUBCUTANEO DEL TRON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<text:s/>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<text:s/>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INSUFICIENCIA RENAL AGU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AGUD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TESTICULO NO DESCENDIDO UNILATE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OBSTRUCCION INTESTINAL P/B VOLVULO INTESTIA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 DE LAPARATOMIA EXPLORATOR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ANTEBRAZ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ANTEBRAZ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CO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FECTO OSEO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INFECCION POSTRAUMATICA DE HERI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EPIFISIS DE LA SUP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 + 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NEFROSIS IZQUIERDA + HERNIA UMBILIC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IE EQUINOVA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CONSOLIDADA DE FEMUR IZQUI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 + 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EPIFISIS SUP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SCESO RETROFARINGEO Y PARAFARINGE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MUCOCELES LABI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O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POLIDACTI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NEUMONIA CRISIS DE SIBILANC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IJIDOS BLANDOS DE CARA LATERAL MUSL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DE PARTE BLANDA REGION OCCIPITAL DER.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EN MUÑECA DR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 EN 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UMOR BENIGNO EN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QUISTE OSEO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BENIGNO DE PIE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UERPO EXTRAÑO EN MIEMBRO INFERIO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LUXOFRACTURA METACARPOFALANGICA DE 4TO DEDO DE MANO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TIBIA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LESION DE TEJIDO PROFUN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INGUINAL DERECH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ILEO PARALITICO Y OSBTRUCCION INTESTINAL SIN HERN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IDA DEL TOBILLO Y DEL PI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46,XY GONADAL DYSGENE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 DE LAPARATOMIA EXPLORATOR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LA DIA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DERECH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LUXACION DEL CODO, NO ESPECIFIC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SCESO Y QUISTE SUBCUTANEO FEOMICO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RAUMATISMO DE MULTIPLES ORGANOS INTRAABOMINALE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RADIO + CUBITO Y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EPI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BILATER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RUPCION FRONTO PARIE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OLITRAUMATISM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MULTIPLES DEL PIE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SCESO Y QUISTE SUBCUTANEO FEOMICO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UERPO EXTRAÑO DEJACO ACCIDENTALMENTE EN CAVIDAD CORPORAL O EN HERIDA 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OTRO DEDO DE LA MAN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ILEO PARALITICO Y OSBTRUCCION INTESTINAL SIN HERN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SCESO Y QUISTE SUBCUTANEO FEOMICO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UERPO EXTRAÑO DEJACO ACCIDENTALMENTE EN CAVIDAD CORPORAL O EN HERIDA 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OTRO DEDO DE LA MAN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ILEO PARALITICO Y OSBTRUCCION INTESTINAL SIN HERN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INFECCION POSTRAUMATICA DE HERI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<text:s/>SEMO DERMICO SACROCOCCIGEO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IDA DEL ABDOMEN, DE LA REGIÓN LUMBOSACRA Y DE LA PELV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DROCELE NO ESPECIFIC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UMOR BENIGNO LIPOMATOSO DE PIEL Y DE TEJIDO SUBCUTANEO DE MIEMB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POST. QUIRURGICO DE RESECCION DE TUMOR OS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ELULILTIS Y ABSCESO DE BO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INGUINAL BILATER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ANGULO AMDIBULAR DERECHO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TUMOR OSEO EN MIEMBRO SUPERIO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OTRAS OSTEOCONDROPATIA ESPECIFICADA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UMOR DE PARTE BLANDAS ANTE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SECUELA DE HERIDA DE LABIOS SUPERIO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LIDACTILIA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L CUELLO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LESION TUMORAL EN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 +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DESVIACION DEL TABIQUE NAS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 + 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PATELA DE RODILLA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SPLENOMEGALIA CONGENITA CRON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OBSTRUCCION INTESTINAL POST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LA EPIFISIS SUPERIOR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 DE LAPARATOMIA EXPLORATOR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SEPSIS DUE TO STREPTOCOCCUS PNEUMONIA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OTRO DEDO DE LA MAN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UERPO EXTRAÑO DEJADO ACCIDENTALMENTE EN CAVIDAD CORPORAL O EN HERIDA 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ICATRIZ EN LABIO BILATER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ESTICULO NO DESCENDIDO BILATE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OTRAS ATRESIAS Y ESTENOSIS DE LA URETRA Y DEL CUELLO DE LA VEJIG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LA DIAFISIS DEL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OTRAS MONONEUROPATÍAS DEL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DE ADENOIDES + ANQUILOGLOS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SCESO Y QUISTE SUBCUTANEO FEOMICO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LESIONES CUTANE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HERENCIAS (BRIDAS) INTESTINALES CON OBSTRUC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OTRO DEDO DE LA MAN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LESION TUMORAL TOBIL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LESION TUMORAL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QUISTE EPEDIDIN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NQUILSIS DENTAL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DE LA MEJILLA Y DE LA REGIÓN TEMPOROMANDIBU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ESTENOSIS ESOFAGICA/ MEGA ESTOMAG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ERTROFIA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ANEOSINOSTOSIS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S QUE AFECTAN LA CABEZA CON EL CUELLO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ANEOSINOSTOSIS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DE LAS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MOR MALIGNO DE OTROS SITIOS Y DE LOS MAL DEFINIDOS DE LOS ÓRGANOS DIGESTIV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MATURRIA NO ESPECIFICA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NFERMEDAD DEL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SGARRO DE HERIDA OPERATORIA, NO CLASIFICADA EN OTRA PART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EPIGASTRICA+ 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SEPSIS DUE TO STREPTOCOCCUS PNEUMONIA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DE ADENOIDES<text:s text:c="2"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OTITIS MEDIA CRONIC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BRAQUINDACTILIA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SECUELA DE HERIDA<text:s text:c="2"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ERRAME PLEURAL EN AFECCIONES CLASIFICADAS EN OTRA PART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NEUMOTORAX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LFORMACIONES CONGENITAS DEL PALADAR, NO CLASIFICADAS EN OTRA PARTE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TIBIA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LA EPIFISIS INFERIOR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MAXI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OLIDACTI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OLOPROEN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SCESO CUTANEO FURUNCULO Y ANTRAX DEL TRON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REPUCIO REDUNDANTE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IREC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ODO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IDA INFECTADA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 + HERNIA INGUINAL DERECH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MASA EN HOMBR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SLIZAMIENTO DE LA EPÍFISIS FEMORAL SUPERIOR (NO TRAUMATICO)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STENOSIS HIPERTROFICA CONGENITA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DERECT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<text:s/>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RIPTORQUIDIA DERECH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 + HERNIA INGUINAL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UNCIONAMIENTO DEFECTUOSO DE LA TRAQUEOSTOM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GENO 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ERTROFIA DE LAS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DHERECIAS BRIDAS INTESTINALES CON OBSTRUC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OLIDACTILIA NO ESPECIFIC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TRAS ENFERMEDADES CRÓNICAS DE LAS AMIGDALAS Y DE LAS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RETENSION URINAR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DROCELE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DRONEFROSIS CON OBSTRUCCÍON DE LA UNIO URETERO -PÉLVIC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LA DIAFISIS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POST QUIRURGICO DE APENDICECTOMIA CON DRENAJE DE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QUISTE TRICODÉRM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CONSOLIDADA TIBIA IZQ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LUMBOSACR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MULTIPLES CARIES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REPUCIO REDUNDANTE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IRECT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UMOR BENIGNO DE LA GLANDULA TIROIDE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ALFORMACIONES CONGENITAS DE OTRAS GLANDULAS ENDOCRINA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QUISTE DE LA FISURAS (NO ODONTOGÉNICOS)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TESTICULO NO DESCENDIDO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UMOR DE MENINGE CEREB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SCESO CUTANEO FURUNCULO Y ANTRAX DEL TRONC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DEJADO ACCIDENTALMENTE EN CAVIDAD CORPORAL O EN HERIDA OPE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IDROCELES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OLIDACTIL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IDAD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SECUELA DE TRAUMA EN MUÑEC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EPIFISIS INFERIOR DEL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MATOMA TEMPORO PARIETAL LADO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L MAXILAR INFERIO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SUPRACONDILE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, BILATER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, BILATER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CODO IZQUIERDO INFECT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INFECCION POSTRAUMATICA DE HERI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TRAS DEFORMIDADES CONGENITA DE LA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POSPADIA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 + FRENILLO 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 + FRENILLO 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OSPADIAS PENOSCRO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LA DIAFISIS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TUMOR BENIGNO LIPOMATOSO DE PIEL Y DE TEJIDO SUBCUTANEO DE CABEZA, CARA Y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OLOR EN AL COLUMNA DORS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DIAFRAGMATICA CONGEN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DEFECTO OS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9" table:style-name="ce5">
            <text:p>19</text:p>
          </table:table-cell>
          <table:table-cell office:value-type="string" table:style-name="ce1">
            <text:p>DEHISCENCIA DE SUTURA OBSTÉTRICA PERINE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IDA EN REGION CALCANEA IZQUIERDA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ZQUIERDA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ASTRAGALO O CALCANE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OTOHEMATOM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ROLAPSO DE LA MUCOSA URET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BENIGNO DE OTROS SITIOS Y DE LOS NO ESPECIFICADO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TIB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BAN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ULCERA CRÓNICA DE LA PIEL, NO CLASIFICADA EN OTRA PART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 <text:s/>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RETENCIÓN DE CUERPO EXTRAÑO (ANTIGUO), CONSECUTIVA A HERIDA PENETRANTE DE LA ORB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 + QUELOIDE EN MUSL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QUISTE MEDIASTINO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USTULAS MULTIPLES EN AMBAS MAN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URIGO NODU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DROCELE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SECUELAS DE FRACTURA DEL CRÁNEO Y DE HUESOS FACIALES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4" table:style-name="ce5">
            <text:p>24</text:p>
          </table:table-cell>
          <table:table-cell office:value-type="string" table:style-name="ce1">
            <text:p>POST. QUIRURGICO DE MIELOMENINGOCEL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CISIO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DRONEFROSIS CON OBSTRUCCIÓN POR CÁLCULOS DEL RIÑÓN Y DEL URÉTE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FECTO OS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IDA COMPLEJA EN TOBILLO Y PIERN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DE LAS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QUSTE OSEO SOLITARI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 Y PELVIS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LIDACTI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QUE PENETRA A TRAVÉS DE LA PIEL, EN VIVIEN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ELULITIS DE SITIO NO ESPECIFIC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LA DIAFISIS DEL CUBITO Y DEL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ULCERA EN PI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IDAS MULTIPLES, NO ESPECIFICADAS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PENDICITIS AGUDA CON ABSCESO PERITONE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PENDICITIS AGUDA NO ESPECIFIC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 AGUDA CON PERITONITIS GENERALIZ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REPUCIO REDUNDANTE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RAUMATISMO SUPERFICIAL DEL ABDOMEN, DE LA REGIÓN LUMBOSACRA Y DE LA PELV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BILATER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DIAFRAGMATICA CONGEN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VARICES ESCRO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O CONGENI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RENILLO LINGU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ABEZ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URVATURA CONGÉNITA DE LA TIBIA Y DEL PERONÉ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ENILLO LINGUAL + 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LOCALIZED ENLARGED LYMPH NO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LE IZQUIERD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OSTEOMIELIT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LESION OSEA TERCIO DISTA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IDA DEL TOBILLO Y DEL PI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 DEL GLAND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OTRAS OSTEOCONDRODISPLAS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PATOLOGICA DEL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ESTICULO NO DESCENDIDO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ERTROFIA DE LAS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ORSION DEL TESTICU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E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IE PLAN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TUMOR BENIGNO LIPOMATOSO DE PIEL Y DE TEJIDO SUBCUTANEO DE MIEMBR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ERCIO MEDIO DE TIBIA Y PERONE DER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DRONEFROSIS CON OBSTRUCCION DE LA UNION URETERO-PELVIC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RENILLO CORT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DOMEN AGUD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FALIA<text:s text:c="2"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LA DIAFISIS DE LA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ANEOSINOSTOSIS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RIPTORQUIDIA IZQUIERD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RAUMATISMO NO ESPECIFICA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ESTICULO NO DESCENDIDO UN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FORMIDAD EN VARO, NO CLASIFICADA EN OTRA PART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LA EPIFISIS INFERIOR DE TIB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HERNIA VENT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MAXI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USION DE LABIOS DE LA VUL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5" table:style-name="ce5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number-rows-repeated="10459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Francisca Isabel Ortega</meta:initial-creator>
    <dc:creator>Tatiana Victoria</dc:creator>
    <meta:creation-date>2024-01-26T18:41:46Z</meta:creation-date>
    <dc:date>2026-01-19T19:16:27Z</dc:date>
  </office:meta>
</office:document-meta>
</file>