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Roboto" svg:font-family="Roboto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13" style:family="table-cell" style:parent-style-name="Default" style:data-style-name="N19">
      <style:table-cell-properties fo:border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4" style:family="table-cell" style:parent-style-name="Moneda" style:data-style-name="N36">
      <style:table-cell-properties fo:border="thin solid #000000" fo:background-color="transparent"/>
      <style:text-properties fo:font-size="12pt" style:font-size-asian="12pt" style:font-size-complex="12pt"/>
    </style:style>
    <style:style style:name="ce15" style:family="table-cell" style:parent-style-name="Default" style:data-style-name="N19">
      <style:table-cell-properties fo:border-top="thin solid #9BC2E6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16" style:family="table-cell" style:parent-style-name="Moneda" style:data-style-name="N36">
      <style:table-cell-properties fo:border-top="thin solid #9BC2E6" fo:border-bottom="thin solid #000000" fo:border-left="thin solid #000000" fo:border-right="thin solid #000000" fo:background-color="transparent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18" style:family="table-cell" style:parent-style-name="Moneda" style:data-style-name="N36">
      <style:table-cell-properties fo:border-top="thin solid #000000" fo:border-bottom="none" fo:border-left="thin solid #000000" fo:border-right="thin solid #000000" fo:background-color="transparent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fo:background-color="#FFFFFF"/>
      <style:text-properties style:font-name="Roboto" style:font-name-asian="Roboto" style:font-name-complex="Roboto"/>
    </style:style>
    <style:style style:name="ce20" style:family="table-cell" style:parent-style-name="Bueno" style:data-style-name="N0">
      <style:table-cell-properties fo:border="thin solid #000000" fo:background-color="#FFFFFF"/>
      <style:text-properties fo:color="#000000" style:font-name="Roboto" style:font-name-asian="Roboto" style:font-name-complex="Roboto"/>
    </style:style>
    <style:style style:name="ce21" style:family="table-cell" style:parent-style-name="Incorrecto" style:data-style-name="N0">
      <style:table-cell-properties fo:border="thin solid #000000" fo:background-color="#FFFFFF"/>
      <style:text-properties fo:color="#000000" style:font-name="Roboto" style:font-name-asian="Roboto" style:font-name-complex="Roboto"/>
    </style:style>
    <style:style style:name="ce22" style:family="table-cell" style:parent-style-name="Neutral_32_2" style:data-style-name="N0">
      <style:table-cell-properties fo:border="thin solid #000000" fo:background-color="#FFFFFF"/>
      <style:text-properties fo:color="#000000" style:font-name="Roboto" style:font-name-asian="Roboto" style:font-name-complex="Roboto"/>
    </style:style>
    <style:style style:name="ce23" style:family="table-cell" style:parent-style-name="Moneda" style:data-style-name="N37">
      <style:table-cell-properties fo:border="thin solid #000000" fo:background-color="#FFFFFF"/>
      <style:text-properties style:font-name="Roboto" style:font-name-asian="Roboto" style:font-name-complex="Roboto" fo:font-size="9pt" style:font-size-asian="9pt" style:font-size-complex="9pt"/>
    </style:style>
    <style:style style:name="ce24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5" style:family="table-cell" style:parent-style-name="Default" style:data-style-name="N0">
      <style:table-cell-properties fo:border="thin solid #000000" fo:background-color="#FFFFFF"/>
      <style:text-properties fo:color="#000000" style:font-name="Roboto" style:font-name-asian="Roboto" style:font-name-complex="Roboto"/>
    </style:style>
    <style:style style:name="ce26" style:family="table-cell" style:parent-style-name="Neutral_32_2" style:data-style-name="N0">
      <style:table-cell-properties fo:border="thin solid #000000" fo:background-color="#FFFFFF"/>
      <style:text-properties fo:color="#000000" style:font-name="Roboto" style:font-name-asian="Roboto" style:font-name-complex="Roboto"/>
    </style:style>
    <style:style style:name="ce27" style:family="table-cell" style:parent-style-name="Incorrecto" style:data-style-name="N0">
      <style:table-cell-properties fo:border="thin solid #000000" fo:background-color="#FFFFFF"/>
      <style:text-properties fo:color="#000000" style:font-name="Roboto" style:font-name-asian="Roboto" style:font-name-complex="Roboto"/>
    </style:style>
    <style:style style:name="ce28" style:family="table-cell" style:parent-style-name="Bueno" style:data-style-name="N0">
      <style:table-cell-properties fo:border="thin solid #000000" fo:background-color="#FFFFFF"/>
      <style:text-properties fo:color="#000000" style:font-name="Roboto" style:font-name-asian="Roboto" style:font-name-complex="Roboto"/>
    </style:style>
    <style:style style:name="ce29" style:family="table-cell" style:parent-style-name="Default" style:data-style-name="N0">
      <style:table-cell-properties fo:background-color="#FFFFFF"/>
      <style:text-properties fo:color="#000000" style:font-name="Roboto" style:font-name-asian="Roboto" style:font-name-complex="Roboto"/>
    </style:style>
    <style:style style:name="ce30" style:family="table-cell" style:parent-style-name="C_225_lculo" style:data-style-name="N0">
      <style:table-cell-properties fo:border="thin solid #000000" fo:background-color="#FFFFFF"/>
      <style:text-properties fo:color="#000000" style:font-name="Roboto" style:font-name-asian="Roboto" style:font-name-complex="Roboto" fo:font-weight="normal" style:font-weight-asian="normal" style:font-weight-complex="normal"/>
    </style:style>
    <style:style style:name="ce3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Bueno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33" style:family="table-cell" style:parent-style-name="Incorrecto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34" style:family="table-cell" style:parent-style-name="Default" style:data-style-name="N0">
      <style:table-cell-properties fo:border-top="thin solid #9BC2E6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C_225_lculo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 fo:font-weight="normal" style:font-weight-asian="normal" style:font-weight-complex="normal"/>
    </style:style>
    <style:style style:name="ce36" style:family="table-cell" style:parent-style-name="Neutral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color="#000000" style:font-name="Roboto" style:font-name-asian="Roboto" style:font-name-complex="Roboto"/>
    </style:style>
    <style:style style:name="ce40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4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A3DB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fo:background-color="#A3DB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fo:background-color="#A3DBFF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A3DB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36">
      <style:table-cell-properties fo:border-top="2pt solid #000000" fo:border-bottom="2pt solid #000000" fo:border-left="none" fo:border-right="2pt solid #000000" style:vertical-align="automatic" fo:wrap-option="wrap" fo:background-color="#A3DB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ackground-color="#FFFFFF"/>
      <style:text-properties style:font-name="Roboto" style:font-name-asian="Roboto" style:font-name-complex="Roboto"/>
    </style:style>
    <style:style style:name="ce48" style:family="table-cell" style:parent-style-name="C_225_lculo" style:data-style-name="N0">
      <style:table-cell-properties fo:border="thin solid #000000" fo:background-color="#FFFFFF"/>
      <style:text-properties fo:color="#000000" style:font-name="Roboto" style:font-name-asian="Roboto" style:font-name-complex="Roboto" fo:font-weight="normal" style:font-weight-asian="normal" style:font-weight-complex="normal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style:font-name="Roboto" style:font-name-asian="Roboto" style:font-name-complex="Roboto"/>
    </style:style>
    <style:style style:name="ce50" style:family="table-cell" style:parent-style-name="Moneda" style:data-style-name="N37">
      <style:table-cell-properties fo:border-top="thin solid #000000" fo:border-bottom="none" fo:border-left="thin solid #000000" fo:border-right="thin solid #000000" fo:background-color="#FFFFFF"/>
      <style:text-properties style:font-name="Roboto" style:font-name-asian="Roboto" style:font-name-complex="Roboto"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fo:background-color="#A3DB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0000" style:font-name="Roboto" style:font-name-asian="Roboto" style:font-name-complex="Roboto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color="#000000" style:font-name="Roboto" style:font-name-asian="Roboto" style:font-name-complex="Roboto"/>
    </style:style>
    <style:style style:name="ce54" style:family="table-cell" style:parent-style-name="Default" style:data-style-name="N19">
      <style:table-cell-properties fo:border-top="thin solid #9BC2E6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55" style:family="table-cell" style:parent-style-name="Millares" style:data-style-name="N35">
      <style:table-cell-properties fo:border-top="2pt solid #000000" fo:border-bottom="2pt solid #000000" fo:border-left="none" fo:border-right="none" style:vertical-align="automatic" fo:wrap-option="wrap" fo:background-color="#A3DBFF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7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8" style:family="table-cell" style:parent-style-name="Moneda" style:data-style-name="N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59" style:family="table-cell" style:parent-style-name="Millares" style:data-style-name="N35">
      <style:table-cell-properties fo:border-top="2pt solid #000000" fo:border-bottom="2pt solid #000000" fo:border-left="2pt solid #000000" fo:border-right="none" style:vertical-align="automatic" fo:wrap-option="wrap" fo:background-color="#A3DBFF"/>
      <style:text-properties fo:font-size="12pt" style:font-size-asian="12pt" style:font-size-complex="12pt" fo:font-weight="bold" style:font-weight-asian="bold" style:font-weight-complex="bold"/>
    </style:style>
    <style:style style:name="ce60" style:family="table-cell" style:parent-style-name="Millares" style:data-style-name="N35">
      <style:table-cell-properties fo:border-top="2pt solid #000000" fo:border-bottom="2pt solid #000000" fo:border-left="none" fo:border-right="2pt solid #000000" style:vertical-align="automatic" fo:wrap-option="wrap" fo:background-color="#A3DBFF"/>
      <style:text-properties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75708333333333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8.78416666666667cm"/>
    </style:style>
    <style:style style:name="co5" style:family="table-column">
      <style:table-column-properties fo:break-before="auto" style:column-width="5.18583333333333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3.06916666666667cm"/>
    </style:style>
    <style:style style:name="co8" style:family="table-column">
      <style:table-column-properties fo:break-before="auto" style:column-width="3.99520833333333cm"/>
    </style:style>
    <style:style style:name="co9" style:family="table-column">
      <style:table-column-properties fo:break-before="auto" style:column-width="3.51895833333333cm"/>
    </style:style>
    <style:style style:name="co10" style:family="table-column">
      <style:table-column-properties fo:break-before="auto" style:column-width="2.67229166666667cm"/>
    </style:style>
    <style:style style:name="co11" style:family="table-column">
      <style:table-column-properties fo:break-before="auto" style:column-width="10.5039583333333cm"/>
    </style:style>
    <style:style style:name="co12" style:family="table-column">
      <style:table-column-properties fo:break-before="auto" style:column-width="4.78895833333333cm"/>
    </style:style>
    <style:style style:name="co13" style:family="table-column">
      <style:table-column-properties fo:break-before="auto" style:column-width="2.80458333333333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4.60375cm"/>
    </style:style>
    <style:style style:name="co16" style:family="table-column">
      <style:table-column-properties fo:break-before="auto" style:column-width="3.095625cm"/>
    </style:style>
    <style:style style:name="co17" style:family="table-column">
      <style:table-column-properties fo:break-before="auto" style:column-width="3.04270833333333cm"/>
    </style:style>
    <style:style style:name="co18" style:family="table-column">
      <style:table-column-properties fo:break-before="auto" style:column-width="8.67833333333333cm"/>
    </style:style>
    <style:style style:name="co19" style:family="table-column">
      <style:table-column-properties fo:break-before="auto" style:column-width="5.58270833333333cm"/>
    </style:style>
    <style:style style:name="co20" style:family="table-column">
      <style:table-column-properties fo:break-before="auto" style:column-width="3.54541666666667cm"/>
    </style:style>
    <style:style style:name="co21" style:family="table-column">
      <style:table-column-properties fo:break-before="auto" style:column-width="3.65125cm"/>
    </style:style>
    <style:style style:name="co22" style:family="table-column">
      <style:table-column-properties fo:break-before="auto" style:column-width="4.63020833333333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41.2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33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67" style:family="table-cell" style:parent-style-name="Default" style:data-style-name="N0">
      <style:table-cell-properties fo:border="thin solid #000000" fo:background-color="#FFFFFF"/>
      <style:text-properties style:font-name="Roboto" style:font-name-asian="Roboto" style:font-name-complex="Roboto"/>
      <style:map style:condition="of:is-true-formula(AND(COUNTIF([.$L$10:.$L$166]; [.L10])&gt;1;NOT(ISBLANK([.L10]))))" style:apply-style-name="cf1" style:base-cell-address="CONSOLIDADO_DE_ALMACEN_DE_MEDIC.L10"/>
    </style:style>
    <style:style style:name="ce68" style:family="table-cell" style:parent-style-name="Bueno" style:data-style-name="N0">
      <style:table-cell-properties fo:border="thin solid #000000" fo:background-color="#FFFFFF"/>
      <style:text-properties fo:color="#000000" style:font-name="Roboto" style:font-name-asian="Roboto" style:font-name-complex="Roboto"/>
      <style:map style:condition="of:is-true-formula(AND(COUNTIF([.$L$10:.$L$166]; [.L10])&gt;1;NOT(ISBLANK([.L10]))))" style:apply-style-name="cf1" style:base-cell-address="CONSOLIDADO_DE_ALMACEN_DE_MEDIC.L10"/>
    </style:style>
    <style:style style:name="ce69" style:family="table-cell" style:parent-style-name="Incorrecto" style:data-style-name="N0">
      <style:table-cell-properties fo:border="thin solid #000000" fo:background-color="#FFFFFF"/>
      <style:text-properties fo:color="#000000" style:font-name="Roboto" style:font-name-asian="Roboto" style:font-name-complex="Roboto"/>
      <style:map style:condition="of:is-true-formula(AND(COUNTIF([.$L$10:.$L$166]; [.L10])&gt;1;NOT(ISBLANK([.L10]))))" style:apply-style-name="cf1" style:base-cell-address="CONSOLIDADO_DE_ALMACEN_DE_MEDIC.L10"/>
    </style:style>
    <style:style style:name="ce70" style:family="table-cell" style:parent-style-name="Neutral_32_2" style:data-style-name="N0">
      <style:table-cell-properties fo:border="thin solid #000000" fo:background-color="#FFFFFF"/>
      <style:text-properties fo:color="#000000" style:font-name="Roboto" style:font-name-asian="Roboto" style:font-name-complex="Roboto"/>
      <style:map style:condition="of:is-true-formula(AND(COUNTIF([.$L$10:.$L$166]; [.L10])&gt;1;NOT(ISBLANK([.L10]))))" style:apply-style-name="cf1" style:base-cell-address="CONSOLIDADO_DE_ALMACEN_DE_MEDIC.L10"/>
    </style:style>
    <style:style style:name="ce71" style:family="table-cell" style:parent-style-name="Default" style:data-style-name="N0">
      <style:table-cell-properties fo:background-color="#FFFFFF"/>
      <style:text-properties style:font-name="Roboto" style:font-name-asian="Roboto" style:font-name-complex="Roboto"/>
      <style:map style:condition="of:is-true-formula(AND(COUNTIF([.$L$10:.$L$166]; [.L10])&gt;1;NOT(ISBLANK([.L10]))))" style:apply-style-name="cf1" style:base-cell-address="CONSOLIDADO_DE_ALMACEN_DE_MEDIC.L10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DE_ALMACEN_DE_MEDIC" table:style-name="ta1">
        <table:table-column table:style-name="co1" table:default-cell-style-name="ce10"/>
        <table:table-column table:style-name="co2" table:default-cell-style-name="ce3"/>
        <table:table-column table:style-name="co3" table:default-cell-style-name="ce3"/>
        <table:table-column table:style-name="co4" table:default-cell-style-name="ce4"/>
        <table:table-column table:style-name="co5" table:default-cell-style-name="ce4"/>
        <table:table-column table:style-name="co6" table:default-cell-style-name="ce10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3" table:default-cell-style-name="ce3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4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3" table:default-cell-style-name="ce4"/>
        <table:table-column table:style-name="co18" table:default-cell-style-name="ce4"/>
        <table:table-column table:style-name="co19" table:default-cell-style-name="ce4"/>
        <table:table-column table:style-name="co20" table:default-cell-style-name="ce4"/>
        <table:table-column table:style-name="co21" table:default-cell-style-name="ce4"/>
        <table:table-column table:style-name="co22" table:default-cell-style-name="ce3"/>
        <table:table-column table:style-name="co3" table:number-columns-repeated="16360" table:default-cell-style-name="ce4"/>
        <table:table-row table:style-name="ro1">
          <table:table-cell table:style-name="ce10">
            <draw:frame draw:z-index="1" draw:id="id0" draw:style-name="a0" draw:name="Imagen 1" svg:x="0.01042in" svg:y="0.15625in" svg:width="3.44866in" svg:height="0.9642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office:value-type="string" table:number-columns-spanned="5" table:number-rows-spanned="1" table:style-name="ce64">
            <text:p><text:s text:c="19"/>REPUBLICA DOMINICANA</text:p>
          </table:table-cell>
          <table:covered-table-cell table:number-columns-repeated="4"/>
          <table:table-cell table:number-columns-repeated="2" table:style-name="ce3"/>
          <table:table-cell table:number-columns-repeated="5" table:style-name="ce4"/>
          <table:table-cell table:style-name="ce3">
            <draw:frame draw:z-index="2" draw:id="id1" draw:style-name="a1" draw:name="Picture 2" svg:x="0.05208in" svg:y="0.14583in" svg:width="1.49421in" svg:height="1.4724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office:value-type="string" table:number-columns-spanned="5" table:number-rows-spanned="1" table:style-name="ce64">
            <text:p><text:s text:c="20"/>HOSPITAL PEDIATRICO DR. HUGO MENDOZA</text:p>
          </table:table-cell>
          <table:covered-table-cell table:number-columns-repeated="4"/>
          <table:table-cell table:number-columns-repeated="2" table:style-name="ce3"/>
          <table:table-cell table:number-columns-repeated="3" table:style-name="ce4"/>
          <table:table-cell table:style-name="ce4">
            <draw:frame draw:z-index="3" draw:id="id2" draw:style-name="a2" draw:name="Imagen 7" svg:x="0.27083in" svg:y="0.1875in" svg:width="1.18328in" svg:height="1.00526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style-name="ce4"/>
          <table:table-cell table:style-name="ce3"/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office:value-type="string" table:number-columns-spanned="5" table:number-rows-spanned="1" table:style-name="ce64">
            <text:p><text:s text:c="20"/>COMPLEJO HOSPITALARIO CUIDAD DE LA SALUD</text:p>
          </table:table-cell>
          <table:covered-table-cell table:number-columns-repeated="4"/>
          <table:table-cell table:number-columns-repeated="2" table:style-name="ce3"/>
          <table:table-cell table:number-columns-repeated="5" table:style-name="ce4"/>
          <table:table-cell table:style-name="ce3"/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office:value-type="string" table:number-columns-spanned="5" table:number-rows-spanned="1" table:style-name="ce65">
            <text:p><text:s text:c="2"/>CONSOLIDADO DE <text:s/>ALMACEN DE MEDICAMENTOS DEL TRIMESTRE ABRIL-JUNIO</text:p>
          </table:table-cell>
          <table:covered-table-cell table:number-columns-repeated="4"/>
          <table:table-cell table:number-columns-repeated="2" table:style-name="ce3"/>
          <table:table-cell table:number-columns-repeated="5" table:style-name="ce4"/>
          <table:table-cell table:style-name="ce3"/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number-columns-repeated="3" table:style-name="ce2"/>
          <table:table-cell table:number-columns-repeated="5" table:style-name="ce4"/>
          <table:table-cell table:style-name="ce3"/>
          <table:table-cell table:number-columns-repeated="16360"/>
        </table:table-row>
        <table:table-row table:style-name="ro1">
          <table:table-cell office:value-type="string" table:number-columns-spanned="8" table:number-rows-spanned="1" table:style-name="ce66">
            <text:p>ABRIL</text:p>
          </table:table-cell>
          <table:covered-table-cell table:number-columns-repeated="7"/>
          <table:table-cell office:value-type="string" table:number-columns-spanned="8" table:number-rows-spanned="1" table:style-name="ce66">
            <text:p>MAYO</text:p>
          </table:table-cell>
          <table:covered-table-cell table:number-columns-repeated="7"/>
          <table:table-cell office:value-type="string" table:number-columns-spanned="8" table:number-rows-spanned="1" table:style-name="ce66">
            <text:p>JUNIO</text:p>
          </table:table-cell>
          <table:covered-table-cell table:number-columns-repeated="7"/>
          <table:table-cell table:number-columns-repeated="16360"/>
        </table:table-row>
        <table:table-row table:style-name="ro2">
          <table:table-cell office:value-type="string" table:style-name="ce11">
            <text:p>Periodo adquisición</text:p>
          </table:table-cell>
          <table:table-cell office:value-type="string" table:style-name="ce7">
            <text:p>Fecha Registro</text:p>
          </table:table-cell>
          <table:table-cell office:value-type="string" table:style-name="ce8">
            <text:p>Codigo<text:s/></text:p>
          </table:table-cell>
          <table:table-cell office:value-type="string" table:style-name="ce8">
            <text:p>Medicamentos e Insumos</text:p>
          </table:table-cell>
          <table:table-cell office:value-type="string" table:style-name="ce8">
            <text:p>Almacen</text:p>
          </table:table-cell>
          <table:table-cell office:value-type="string" table:style-name="ce7">
            <text:p>Existencia</text:p>
          </table:table-cell>
          <table:table-cell office:value-type="string" table:style-name="ce8">
            <text:p>Valor</text:p>
          </table:table-cell>
          <table:table-cell office:value-type="string" table:style-name="ce5">
            <text:p>Valor Total</text:p>
          </table:table-cell>
          <table:table-cell office:value-type="string" table:style-name="ce5">
            <text:p>F. adquisición</text:p>
          </table:table-cell>
          <table:table-cell office:value-type="string" table:style-name="ce5">
            <text:p>F. Registro</text:p>
          </table:table-cell>
          <table:table-cell office:value-type="string" table:style-name="ce5">
            <text:p>Codigo<text:s/></text:p>
          </table:table-cell>
          <table:table-cell office:value-type="string" table:style-name="ce5">
            <text:p>Medicamentos e Insumos</text:p>
          </table:table-cell>
          <table:table-cell office:value-type="string" table:style-name="ce5">
            <text:p>Almacen</text:p>
          </table:table-cell>
          <table:table-cell office:value-type="string" table:style-name="ce5">
            <text:p>Existencia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Valor Total</text:p>
          </table:table-cell>
          <table:table-cell office:value-type="string" table:style-name="ce5">
            <text:p>F. adquisición</text:p>
          </table:table-cell>
          <table:table-cell office:value-type="string" table:style-name="ce5">
            <text:p>F. Registro</text:p>
          </table:table-cell>
          <table:table-cell office:value-type="string" table:style-name="ce5">
            <text:p>Codigo<text:s/></text:p>
          </table:table-cell>
          <table:table-cell office:value-type="string" table:style-name="ce5">
            <text:p>Medicamentos e Insumos</text:p>
          </table:table-cell>
          <table:table-cell office:value-type="string" table:style-name="ce5">
            <text:p>Almacen</text:p>
          </table:table-cell>
          <table:table-cell office:value-type="string" table:style-name="ce5">
            <text:p>Existencia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Valor Total</text:p>
          </table:table-cell>
          <table:table-cell table:number-columns-repeated="16360" table:style-name="ce6"/>
        </table:table-row>
        <table:table-row table:style-name="ro3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1</text:p>
          </table:table-cell>
          <table:table-cell office:value-type="string" table:style-name="ce25">
            <text:p>Acetaminofen Gotas pediatricas 100MG/ML</text:p>
          </table:table-cell>
          <table:table-cell office:value-type="string" table:style-name="ce9">
            <text:p>ALMACEN DE FARMACIA</text:p>
          </table:table-cell>
          <table:table-cell office:value-type="float" office:value="3900" table:style-name="ce24">
            <text:p>3,900</text:p>
          </table:table-cell>
          <table:table-cell office:value-type="currency" office:value="19.690000000000001" table:style-name="ce23">
            <text:p><text:s/>$ 19.69<text:s/></text:p>
          </table:table-cell>
          <table:table-cell office:value-type="float" office:value="76791" table:formula="of:=+[.F10]*[.G10]" table:style-name="ce14">
            <text:p><text:s/>RD$76,791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9</text:p>
          </table:table-cell>
          <table:table-cell office:value-type="string" table:style-name="ce67">
            <text:p>Acetaminofen (Paracetamol) 10mg/ml (promese)</text:p>
          </table:table-cell>
          <table:table-cell office:value-type="string" table:style-name="ce9">
            <text:p>ALMACEN DE FARMACIA</text:p>
          </table:table-cell>
          <table:table-cell office:value-type="float" office:value="130" table:style-name="ce24">
            <text:p>130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10]*[.O10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1</text:p>
          </table:table-cell>
          <table:table-cell office:value-type="string" table:style-name="ce25">
            <text:p>Aceite de Inmersio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2034" table:style-name="ce14">
            <text:p><text:s/>RD$2,034.00<text:s/></text:p>
          </table:table-cell>
          <table:table-cell office:value-type="float" office:value="2034" table:formula="of:=+[.V10]*[.W10]" table:style-name="ce14">
            <text:p><text:s/>RD$2,034.00<text:s/></text:p>
          </table:table-cell>
          <table:table-cell table:number-columns-repeated="16360"/>
        </table:table-row>
        <table:table-row table:style-name="ro4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2</text:p>
          </table:table-cell>
          <table:table-cell office:value-type="string" table:style-name="ce25">
            <text:p>Acetaminofen Jarabe 125 ml(PROMESE)</text:p>
          </table:table-cell>
          <table:table-cell office:value-type="string" table:style-name="ce9">
            <text:p>ALMACEN DE FARMACIA</text:p>
          </table:table-cell>
          <table:table-cell office:value-type="float" office:value="880" table:style-name="ce24">
            <text:p>880</text:p>
          </table:table-cell>
          <table:table-cell office:value-type="currency" office:value="191.17909090909092" table:style-name="ce23">
            <text:p><text:s/>$ 191.18<text:s/></text:p>
          </table:table-cell>
          <table:table-cell office:value-type="float" office:value="168237.6" table:formula="of:=+[.F11]*[.G11]" table:style-name="ce14">
            <text:p><text:s/>RD$168,237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1</text:p>
          </table:table-cell>
          <table:table-cell office:value-type="string" table:style-name="ce67">
            <text:p>Acetaminofen Gotas pediatricas 100MG/ML</text:p>
          </table:table-cell>
          <table:table-cell office:value-type="string" table:style-name="ce9">
            <text:p>ALMACEN DE FARMACIA</text:p>
          </table:table-cell>
          <table:table-cell office:value-type="float" office:value="3500" table:style-name="ce24">
            <text:p>3,500</text:p>
          </table:table-cell>
          <table:table-cell office:value-type="currency" office:value="19.690000000000001" table:style-name="ce23">
            <text:p><text:s/>$ 19.69<text:s/></text:p>
          </table:table-cell>
          <table:table-cell office:value-type="float" office:value="68915" table:formula="of:=+[.N11]*[.O11]" table:style-name="ce14">
            <text:p><text:s/>RD$68,91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9</text:p>
          </table:table-cell>
          <table:table-cell office:value-type="string" table:style-name="ce25">
            <text:p>Acetaminofen (Paracetamol) 10mg/ml (promese)</text:p>
          </table:table-cell>
          <table:table-cell office:value-type="string" table:style-name="ce9">
            <text:p>ALMACEN DE FARMACIA</text:p>
          </table:table-cell>
          <table:table-cell office:value-type="float" office:value="665" table:style-name="ce31">
            <text:p>665</text:p>
          </table:table-cell>
          <table:table-cell office:value-type="float" office:value="34.200000000000003" table:style-name="ce14">
            <text:p><text:s/>RD$34.20<text:s/></text:p>
          </table:table-cell>
          <table:table-cell office:value-type="float" office:value="22743.000000000004" table:formula="of:=+[.V11]*[.W11]" table:style-name="ce14">
            <text:p><text:s/>RD$22,74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5</text:p>
          </table:table-cell>
          <table:table-cell office:value-type="string" table:style-name="ce25">
            <text:p>Acetaminofen Supositorio 300 MG (Promese)</text:p>
          </table:table-cell>
          <table:table-cell office:value-type="string" table:style-name="ce9">
            <text:p>ALMACEN DE FARMACIA</text:p>
          </table:table-cell>
          <table:table-cell office:value-type="float" office:value="2200" table:style-name="ce24">
            <text:p>2,200</text:p>
          </table:table-cell>
          <table:table-cell office:value-type="currency" office:value="5" table:style-name="ce23">
            <text:p><text:s/>$ 5.00<text:s/></text:p>
          </table:table-cell>
          <table:table-cell office:value-type="float" office:value="11000" table:formula="of:=+[.F12]*[.G12]" table:style-name="ce14">
            <text:p><text:s/>RD$11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2</text:p>
          </table:table-cell>
          <table:table-cell office:value-type="string" table:style-name="ce67">
            <text:p>Acetaminofen Jarabe 125 ml(PROMESE)</text:p>
          </table:table-cell>
          <table:table-cell office:value-type="string" table:style-name="ce9">
            <text:p>ALMACEN DE FARMACIA</text:p>
          </table:table-cell>
          <table:table-cell office:value-type="float" office:value="730" table:style-name="ce24">
            <text:p>730</text:p>
          </table:table-cell>
          <table:table-cell office:value-type="currency" office:value="191.179090909" table:style-name="ce23">
            <text:p><text:s/>$ 191.18<text:s/></text:p>
          </table:table-cell>
          <table:table-cell office:value-type="float" office:value="139560.73636357" table:formula="of:=+[.N12]*[.O12]" table:style-name="ce14">
            <text:p><text:s/>RD$139,560.7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1</text:p>
          </table:table-cell>
          <table:table-cell office:value-type="string" table:style-name="ce25">
            <text:p>Acetaminofen Gotas pediatricas 100MG/ML</text:p>
          </table:table-cell>
          <table:table-cell office:value-type="string" table:style-name="ce9">
            <text:p>ALMACEN DE FARMACIA</text:p>
          </table:table-cell>
          <table:table-cell office:value-type="float" office:value="3500" table:style-name="ce31">
            <text:p>3500</text:p>
          </table:table-cell>
          <table:table-cell office:value-type="float" office:value="19.690000000000001" table:style-name="ce14">
            <text:p><text:s/>RD$19.69<text:s/></text:p>
          </table:table-cell>
          <table:table-cell office:value-type="float" office:value="68915" table:formula="of:=+[.V12]*[.W12]" table:style-name="ce14">
            <text:p><text:s/>RD$68,91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7</text:p>
          </table:table-cell>
          <table:table-cell office:value-type="string" table:style-name="ce28">
            <text:p>Acetaminofen Tableta 500MG Promese</text:p>
          </table:table-cell>
          <table:table-cell office:value-type="string" table:style-name="ce9">
            <text:p>ALMACEN DE FARMACIA</text:p>
          </table:table-cell>
          <table:table-cell office:value-type="float" office:value="2200" table:style-name="ce24">
            <text:p>2,200</text:p>
          </table:table-cell>
          <table:table-cell office:value-type="currency" office:value="0.3" table:style-name="ce23">
            <text:p><text:s/>$ 0.30<text:s/></text:p>
          </table:table-cell>
          <table:table-cell office:value-type="float" office:value="660" table:formula="of:=+[.F13]*[.G13]" table:style-name="ce14">
            <text:p><text:s/>RD$6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3</text:p>
          </table:table-cell>
          <table:table-cell office:value-type="string" table:style-name="ce67">
            <text:p>Acetaminofen Supositorio 300 MG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7.5" table:style-name="ce23">
            <text:p><text:s/>$ 7.50<text:s/></text:p>
          </table:table-cell>
          <table:table-cell office:value-type="float" office:value="3750" table:formula="of:=+[.N13]*[.O13]" table:style-name="ce14">
            <text:p><text:s/>RD$3,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2</text:p>
          </table:table-cell>
          <table:table-cell office:value-type="string" table:style-name="ce25">
            <text:p>Acetaminofen Jarabe 125 ml(PROMESE)</text:p>
          </table:table-cell>
          <table:table-cell office:value-type="string" table:style-name="ce9">
            <text:p>ALMACEN DE FARMACIA</text:p>
          </table:table-cell>
          <table:table-cell office:value-type="float" office:value="720" table:style-name="ce31">
            <text:p>720</text:p>
          </table:table-cell>
          <table:table-cell office:value-type="float" office:value="191.179090909" table:style-name="ce14">
            <text:p><text:s/>RD$191.18<text:s/></text:p>
          </table:table-cell>
          <table:table-cell office:value-type="float" office:value="137648.94545448001" table:formula="of:=+[.V13]*[.W13]" table:style-name="ce14">
            <text:p><text:s/>RD$137,648.9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8</text:p>
          </table:table-cell>
          <table:table-cell office:value-type="string" table:style-name="ce25">
            <text:p>Acetazolamida 250mg (Calle)</text:p>
          </table:table-cell>
          <table:table-cell office:value-type="string" table:style-name="ce9">
            <text:p>ALMACEN DE FARMACIA</text:p>
          </table:table-cell>
          <table:table-cell office:value-type="float" office:value="288" table:style-name="ce24">
            <text:p>288</text:p>
          </table:table-cell>
          <table:table-cell office:value-type="currency" office:value="66.67" table:style-name="ce23">
            <text:p><text:s/>$ 66.67<text:s/></text:p>
          </table:table-cell>
          <table:table-cell office:value-type="float" office:value="19200.96" table:formula="of:=+[.F14]*[.G14]" table:style-name="ce14">
            <text:p><text:s/>RD$19,200.9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7</text:p>
          </table:table-cell>
          <table:table-cell office:value-type="string" table:style-name="ce68">
            <text:p>Acetaminofen Tableta 500MG Promese</text:p>
          </table:table-cell>
          <table:table-cell office:value-type="string" table:style-name="ce9">
            <text:p>ALMACEN DE FARMACIA</text:p>
          </table:table-cell>
          <table:table-cell office:value-type="float" office:value="2100" table:style-name="ce24">
            <text:p>2,100</text:p>
          </table:table-cell>
          <table:table-cell office:value-type="currency" office:value="0.3" table:style-name="ce23">
            <text:p><text:s/>$ 0.30<text:s/></text:p>
          </table:table-cell>
          <table:table-cell office:value-type="float" office:value="630" table:formula="of:=+[.N14]*[.O14]" table:style-name="ce14">
            <text:p><text:s/>RD$63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3</text:p>
          </table:table-cell>
          <table:table-cell office:value-type="string" table:style-name="ce25">
            <text:p>Acetaminofen Supositorio 300 MG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7.5" table:style-name="ce14">
            <text:p><text:s/>RD$7.50<text:s/></text:p>
          </table:table-cell>
          <table:table-cell office:value-type="float" office:value="1500" table:formula="of:=+[.V14]*[.W14]" table:style-name="ce14">
            <text:p><text:s/>RD$1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9</text:p>
          </table:table-cell>
          <table:table-cell office:value-type="string" table:style-name="ce25">
            <text:p>Acetilcisteina (fluimocil) 300MG/3ML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8.5824484999999999" table:style-name="ce23">
            <text:p><text:s/>$ 8.58<text:s/></text:p>
          </table:table-cell>
          <table:table-cell office:value-type="float" office:value="4291.2242500000002" table:formula="of:=+[.F15]*[.G15]" table:style-name="ce14">
            <text:p><text:s/>RD$4,291.2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8</text:p>
          </table:table-cell>
          <table:table-cell office:value-type="string" table:style-name="ce67">
            <text:p>Acetazolamida 250mg (Calle)</text:p>
          </table:table-cell>
          <table:table-cell office:value-type="string" table:style-name="ce9">
            <text:p>ALMACEN DE FARMACIA</text:p>
          </table:table-cell>
          <table:table-cell office:value-type="float" office:value="228" table:style-name="ce24">
            <text:p>228</text:p>
          </table:table-cell>
          <table:table-cell office:value-type="currency" office:value="66.67" table:style-name="ce23">
            <text:p><text:s/>$ 66.67<text:s/></text:p>
          </table:table-cell>
          <table:table-cell office:value-type="float" office:value="15200.76" table:formula="of:=+[.N15]*[.O15]" table:style-name="ce14">
            <text:p><text:s/>RD$15,200.7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7</text:p>
          </table:table-cell>
          <table:table-cell office:value-type="string" table:style-name="ce28">
            <text:p>Acetaminofen Tableta 500MG Promese</text:p>
          </table:table-cell>
          <table:table-cell office:value-type="string" table:style-name="ce9">
            <text:p>ALMACEN DE FARMACIA</text:p>
          </table:table-cell>
          <table:table-cell office:value-type="float" office:value="2000" table:style-name="ce32">
            <text:p>2000</text:p>
          </table:table-cell>
          <table:table-cell office:value-type="float" office:value="0.3" table:style-name="ce14">
            <text:p><text:s/>RD$0.30<text:s/></text:p>
          </table:table-cell>
          <table:table-cell office:value-type="float" office:value="600" table:formula="of:=+[.V15]*[.W15]" table:style-name="ce14">
            <text:p><text:s/>RD$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</text:p>
          </table:table-cell>
          <table:table-cell office:value-type="string" table:style-name="ce28">
            <text:p>Acido Acetilsalicilico (Aspirina) 325 MG (Promese)</text:p>
          </table:table-cell>
          <table:table-cell office:value-type="string" table:style-name="ce9">
            <text:p>ALMACEN DE FARMACIA</text:p>
          </table:table-cell>
          <table:table-cell office:value-type="float" office:value="1400" table:style-name="ce24">
            <text:p>1,400</text:p>
          </table:table-cell>
          <table:table-cell office:value-type="currency" office:value="0.21" table:style-name="ce23">
            <text:p><text:s/>$ 0.21<text:s/></text:p>
          </table:table-cell>
          <table:table-cell office:value-type="float" office:value="294" table:formula="of:=+[.F16]*[.G16]" table:style-name="ce14">
            <text:p><text:s/>RD$29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9</text:p>
          </table:table-cell>
          <table:table-cell office:value-type="string" table:style-name="ce67">
            <text:p>Acetilcisteina (fluimocil) 300MG/3ML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8.5824400000000001" table:style-name="ce23">
            <text:p><text:s/>$ 8.58<text:s/></text:p>
          </table:table-cell>
          <table:table-cell office:value-type="float" office:value="4291.22" table:formula="of:=+[.N16]*[.O16]" table:style-name="ce14">
            <text:p><text:s/>RD$4,291.2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8</text:p>
          </table:table-cell>
          <table:table-cell office:value-type="string" table:style-name="ce25">
            <text:p>Acetazolamida 250mg (Calle)</text:p>
          </table:table-cell>
          <table:table-cell office:value-type="string" table:style-name="ce9">
            <text:p>ALMACEN DE FARMACIA</text:p>
          </table:table-cell>
          <table:table-cell office:value-type="float" office:value="180" table:style-name="ce32">
            <text:p>180</text:p>
          </table:table-cell>
          <table:table-cell office:value-type="float" office:value="66.67" table:style-name="ce14">
            <text:p><text:s/>RD$66.67<text:s/></text:p>
          </table:table-cell>
          <table:table-cell office:value-type="float" office:value="12000.6" table:formula="of:=+[.V16]*[.W16]" table:style-name="ce14">
            <text:p><text:s/>RD$12,000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</text:p>
          </table:table-cell>
          <table:table-cell office:value-type="string" table:style-name="ce28">
            <text:p>Acido Acetilsalicilico (Aspirina) 81MG (promese)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24">
            <text:p>13</text:p>
          </table:table-cell>
          <table:table-cell office:value-type="currency" office:value="22.15" table:style-name="ce23">
            <text:p><text:s/>$ 22.15<text:s/></text:p>
          </table:table-cell>
          <table:table-cell office:value-type="float" office:value="287.95" table:formula="of:=+[.F17]*[.G17]" table:style-name="ce14">
            <text:p><text:s/>RD$287.9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9</text:p>
          </table:table-cell>
          <table:table-cell office:value-type="string" table:style-name="ce67">
            <text:p>Acetilcisteina (fluimocil) 300MG/3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3.2" table:style-name="ce23">
            <text:p><text:s/>$ 13.20<text:s/></text:p>
          </table:table-cell>
          <table:table-cell office:value-type="float" office:value="1320" table:formula="of:=+[.N17]*[.O17]" table:style-name="ce14">
            <text:p><text:s/>RD$1,3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9</text:p>
          </table:table-cell>
          <table:table-cell office:value-type="string" table:style-name="ce25">
            <text:p>Acetilcisteina (fluimocil) 300MG/3ML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31">
            <text:p>500</text:p>
          </table:table-cell>
          <table:table-cell office:value-type="float" office:value="13.2" table:style-name="ce14">
            <text:p><text:s/>RD$13.20<text:s/></text:p>
          </table:table-cell>
          <table:table-cell office:value-type="float" office:value="6600" table:formula="of:=+[.V17]*[.W17]" table:style-name="ce14">
            <text:p><text:s/>RD$6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</text:p>
          </table:table-cell>
          <table:table-cell office:value-type="string" table:style-name="ce25">
            <text:p>Acido ascorbico 500mg (Promesecal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23.4" table:style-name="ce23">
            <text:p><text:s/>$ 23.40<text:s/></text:p>
          </table:table-cell>
          <table:table-cell office:value-type="float" office:value="7020" table:formula="of:=+[.F18]*[.G18]" table:style-name="ce14">
            <text:p><text:s/>RD$7,0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</text:p>
          </table:table-cell>
          <table:table-cell office:value-type="string" table:style-name="ce67">
            <text:p>Aciclovir 250MG Calle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200" table:style-name="ce23">
            <text:p><text:s/>$ 200.00<text:s/></text:p>
          </table:table-cell>
          <table:table-cell office:value-type="float" office:value="30000" table:formula="of:=+[.N18]*[.O18]" table:style-name="ce14">
            <text:p><text:s/>RD$3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9</text:p>
          </table:table-cell>
          <table:table-cell office:value-type="string" table:style-name="ce25">
            <text:p>Acetilcisteina (fluimocil) 300MG/3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13.2" table:style-name="ce14">
            <text:p><text:s/>RD$13.20<text:s/></text:p>
          </table:table-cell>
          <table:table-cell office:value-type="float" office:value="1320" table:formula="of:=+[.V18]*[.W18]" table:style-name="ce14">
            <text:p><text:s/>RD$1,3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</text:p>
          </table:table-cell>
          <table:table-cell office:value-type="string" table:style-name="ce25">
            <text:p>Acido Tranexaminico 500Mg/5ML (Amchafibrin) (calle)</text:p>
          </table:table-cell>
          <table:table-cell office:value-type="string" table:style-name="ce9">
            <text:p>ALMACEN DE FARMACIA</text:p>
          </table:table-cell>
          <table:table-cell office:value-type="float" office:value="725" table:style-name="ce24">
            <text:p>725</text:p>
          </table:table-cell>
          <table:table-cell office:value-type="currency" office:value="418.16091999999998" table:style-name="ce23">
            <text:p><text:s/>$ 418.16<text:s/></text:p>
          </table:table-cell>
          <table:table-cell office:value-type="float" office:value="303166.66699999996" table:formula="of:=+[.F19]*[.G19]" table:style-name="ce14">
            <text:p><text:s/>RD$303,166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</text:p>
          </table:table-cell>
          <table:table-cell office:value-type="string" table:style-name="ce68">
            <text:p>Acido Acetilsalicilico (Aspirina) 325 MG (Promese)</text:p>
          </table:table-cell>
          <table:table-cell office:value-type="string" table:style-name="ce9">
            <text:p>ALMACEN DE FARMACIA</text:p>
          </table:table-cell>
          <table:table-cell office:value-type="float" office:value="1400" table:style-name="ce24">
            <text:p>1,400</text:p>
          </table:table-cell>
          <table:table-cell office:value-type="currency" office:value="0.21" table:style-name="ce23">
            <text:p><text:s/>$ 0.21<text:s/></text:p>
          </table:table-cell>
          <table:table-cell office:value-type="float" office:value="294" table:formula="of:=+[.N19]*[.O19]" table:style-name="ce14">
            <text:p><text:s/>RD$29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</text:p>
          </table:table-cell>
          <table:table-cell office:value-type="string" table:style-name="ce25">
            <text:p>Aciclovir 250MG Calle</text:p>
          </table:table-cell>
          <table:table-cell office:value-type="string" table:style-name="ce9">
            <text:p>ALMACEN DE FARMACIA</text:p>
          </table:table-cell>
          <table:table-cell office:value-type="float" office:value="275" table:style-name="ce31">
            <text:p>275</text:p>
          </table:table-cell>
          <table:table-cell office:value-type="float" office:value="445.53" table:style-name="ce14">
            <text:p><text:s/>RD$445.53<text:s/></text:p>
          </table:table-cell>
          <table:table-cell office:value-type="float" office:value="122520.74999999999" table:formula="of:=+[.V19]*[.W19]" table:style-name="ce14">
            <text:p><text:s/>RD$122,520.7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2</text:p>
          </table:table-cell>
          <table:table-cell office:value-type="string" table:style-name="ce25">
            <text:p>Acido Urico Caj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802.66428571428571" table:style-name="ce23">
            <text:p><text:s/>$ 802.66<text:s/></text:p>
          </table:table-cell>
          <table:table-cell office:value-type="float" office:value="3210.6571428571428" table:formula="of:=+[.F20]*[.G20]" table:style-name="ce14">
            <text:p><text:s/>RD$3,210.6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</text:p>
          </table:table-cell>
          <table:table-cell office:value-type="string" table:style-name="ce68">
            <text:p>Acido Acetilsalicilico (Aspirina) 81MG (promese)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24">
            <text:p>13</text:p>
          </table:table-cell>
          <table:table-cell office:value-type="currency" office:value="22.15" table:style-name="ce23">
            <text:p><text:s/>$ 22.15<text:s/></text:p>
          </table:table-cell>
          <table:table-cell office:value-type="float" office:value="287.95" table:formula="of:=+[.N20]*[.O20]" table:style-name="ce14">
            <text:p><text:s/>RD$287.9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</text:p>
          </table:table-cell>
          <table:table-cell office:value-type="string" table:style-name="ce28">
            <text:p>Acido Acetilsalicilico (Aspirina) 325 MG (Promese)</text:p>
          </table:table-cell>
          <table:table-cell office:value-type="string" table:style-name="ce9">
            <text:p>ALMACEN DE FARMACIA</text:p>
          </table:table-cell>
          <table:table-cell office:value-type="float" office:value="1400" table:style-name="ce31">
            <text:p>1400</text:p>
          </table:table-cell>
          <table:table-cell office:value-type="float" office:value="0.21" table:style-name="ce14">
            <text:p><text:s/>RD$0.21<text:s/></text:p>
          </table:table-cell>
          <table:table-cell office:value-type="float" office:value="294" table:formula="of:=+[.V20]*[.W20]" table:style-name="ce14">
            <text:p><text:s/>RD$29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</text:p>
          </table:table-cell>
          <table:table-cell office:value-type="string" table:style-name="ce27">
            <text:p>Acrilic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800" table:style-name="ce23">
            <text:p><text:s/>$ 1,800.00<text:s/></text:p>
          </table:table-cell>
          <table:table-cell office:value-type="float" office:value="1800" table:formula="of:=+[.F21]*[.G21]" table:style-name="ce14">
            <text:p><text:s/>RD$1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</text:p>
          </table:table-cell>
          <table:table-cell office:value-type="string" table:style-name="ce67">
            <text:p>Acido ascorbico 500mg (Promesecal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3.4" table:style-name="ce23">
            <text:p><text:s/>$ 23.40<text:s/></text:p>
          </table:table-cell>
          <table:table-cell office:value-type="float" office:value="4680" table:formula="of:=+[.N21]*[.O21]" table:style-name="ce14">
            <text:p><text:s/>RD$4,6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</text:p>
          </table:table-cell>
          <table:table-cell office:value-type="string" table:style-name="ce28">
            <text:p>Acido Acetilsalicilico (Aspirina) 81MG (promese)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31">
            <text:p>13</text:p>
          </table:table-cell>
          <table:table-cell office:value-type="float" office:value="22.15" table:style-name="ce14">
            <text:p><text:s/>RD$22.15<text:s/></text:p>
          </table:table-cell>
          <table:table-cell office:value-type="float" office:value="287.95" table:formula="of:=+[.V21]*[.W21]" table:style-name="ce14">
            <text:p><text:s/>RD$287.9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</text:p>
          </table:table-cell>
          <table:table-cell office:value-type="string" table:style-name="ce28">
            <text:p>ACTIN ACTIVAD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26" table:style-name="ce23">
            <text:p><text:s/>$ 326.00<text:s/></text:p>
          </table:table-cell>
          <table:table-cell office:value-type="float" office:value="652" table:formula="of:=+[.F22]*[.G22]" table:style-name="ce14">
            <text:p><text:s/>RD$65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</text:p>
          </table:table-cell>
          <table:table-cell office:value-type="string" table:style-name="ce67">
            <text:p>Acido Tranexaminico 500Mg/5ML (Amchafibrin) (calle)</text:p>
          </table:table-cell>
          <table:table-cell office:value-type="string" table:style-name="ce9">
            <text:p>ALMACEN DE FARMACIA</text:p>
          </table:table-cell>
          <table:table-cell office:value-type="float" office:value="325" table:style-name="ce24">
            <text:p>325</text:p>
          </table:table-cell>
          <table:table-cell office:value-type="currency" office:value="418.16091999999992" table:style-name="ce23">
            <text:p><text:s/>$ 418.16<text:s/></text:p>
          </table:table-cell>
          <table:table-cell office:value-type="float" office:value="135902.29899999997" table:formula="of:=+[.N22]*[.O22]" table:style-name="ce14">
            <text:p><text:s/>RD$135,902.3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</text:p>
          </table:table-cell>
          <table:table-cell office:value-type="string" table:style-name="ce25">
            <text:p>Acido ascorbico 500mg (Promesecal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2">
            <text:p>200</text:p>
          </table:table-cell>
          <table:table-cell office:value-type="float" office:value="23.4" table:style-name="ce14">
            <text:p><text:s/>RD$23.40<text:s/></text:p>
          </table:table-cell>
          <table:table-cell office:value-type="float" office:value="4680" table:formula="of:=+[.V22]*[.W22]" table:style-name="ce14">
            <text:p><text:s/>RD$4,6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34</text:p>
          </table:table-cell>
          <table:table-cell office:value-type="string" table:style-name="ce25">
            <text:p>Adenosina Amp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275" table:style-name="ce23">
            <text:p><text:s/>$ 1,275.00<text:s/></text:p>
          </table:table-cell>
          <table:table-cell office:value-type="float" office:value="12750" table:formula="of:=+[.F23]*[.G23]" table:style-name="ce14">
            <text:p><text:s/>RD$12,7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2</text:p>
          </table:table-cell>
          <table:table-cell office:value-type="string" table:style-name="ce67">
            <text:p>Acido Urico Caj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802.66" table:style-name="ce23">
            <text:p><text:s/>$ 802.66<text:s/></text:p>
          </table:table-cell>
          <table:table-cell office:value-type="float" office:value="3210.64" table:formula="of:=+[.N23]*[.O23]" table:style-name="ce14">
            <text:p><text:s/>RD$3,210.6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</text:p>
          </table:table-cell>
          <table:table-cell office:value-type="string" table:style-name="ce25">
            <text:p>Acido Tranexaminico 500Mg/5ML (Amchafibrin) (calle)</text:p>
          </table:table-cell>
          <table:table-cell office:value-type="string" table:style-name="ce9">
            <text:p>ALMACEN DE FARMACIA</text:p>
          </table:table-cell>
          <table:table-cell office:value-type="float" office:value="175" table:style-name="ce32">
            <text:p>175</text:p>
          </table:table-cell>
          <table:table-cell office:value-type="float" office:value="418.16091999999998" table:style-name="ce14">
            <text:p><text:s/>RD$418.16<text:s/></text:p>
          </table:table-cell>
          <table:table-cell office:value-type="float" office:value="73178.160999999993" table:formula="of:=+[.V23]*[.W23]" table:style-name="ce14">
            <text:p><text:s/>RD$73,178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</text:p>
          </table:table-cell>
          <table:table-cell office:value-type="string" table:style-name="ce25">
            <text:p>Agua Destilada inyectable 10cc</text:p>
          </table:table-cell>
          <table:table-cell office:value-type="string" table:style-name="ce9">
            <text:p>ALMACEN DE FARMACIA</text:p>
          </table:table-cell>
          <table:table-cell office:value-type="float" office:value="3300" table:style-name="ce24">
            <text:p>3,300</text:p>
          </table:table-cell>
          <table:table-cell office:value-type="currency" office:value="15.81" table:style-name="ce23">
            <text:p><text:s/>$ 15.81<text:s/></text:p>
          </table:table-cell>
          <table:table-cell office:value-type="float" office:value="52173" table:formula="of:=+[.F24]*[.G24]" table:style-name="ce14">
            <text:p><text:s/>RD$52,173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</text:p>
          </table:table-cell>
          <table:table-cell office:value-type="string" table:style-name="ce69">
            <text:p>Acrilic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800" table:style-name="ce23">
            <text:p><text:s/>$ 1,800.00<text:s/></text:p>
          </table:table-cell>
          <table:table-cell office:value-type="float" office:value="1800" table:formula="of:=+[.N24]*[.O24]" table:style-name="ce14">
            <text:p><text:s/>RD$1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2</text:p>
          </table:table-cell>
          <table:table-cell office:value-type="string" table:style-name="ce25">
            <text:p>Acido Urico Caj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802.66" table:style-name="ce14">
            <text:p><text:s/>RD$802.66<text:s/></text:p>
          </table:table-cell>
          <table:table-cell office:value-type="float" office:value="2407.98" table:formula="of:=+[.V24]*[.W24]" table:style-name="ce14">
            <text:p><text:s/>RD$2,407.9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</text:p>
          </table:table-cell>
          <table:table-cell office:value-type="string" table:style-name="ce25">
            <text:p>Agua destilada 10ml promese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8.58" table:style-name="ce23">
            <text:p><text:s/>$ 8.58<text:s/></text:p>
          </table:table-cell>
          <table:table-cell office:value-type="float" office:value="429" table:formula="of:=+[.F25]*[.G25]" table:style-name="ce14">
            <text:p><text:s/>RD$429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</text:p>
          </table:table-cell>
          <table:table-cell office:value-type="string" table:style-name="ce68">
            <text:p>ACTIN ACTIVAD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26" table:style-name="ce23">
            <text:p><text:s/>$ 326.00<text:s/></text:p>
          </table:table-cell>
          <table:table-cell office:value-type="float" office:value="652" table:formula="of:=+[.N25]*[.O25]" table:style-name="ce14">
            <text:p><text:s/>RD$65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</text:p>
          </table:table-cell>
          <table:table-cell office:value-type="string" table:style-name="ce27">
            <text:p>Acrilic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800" table:style-name="ce14">
            <text:p><text:s/>RD$1,800.00<text:s/></text:p>
          </table:table-cell>
          <table:table-cell office:value-type="float" office:value="1800" table:formula="of:=+[.V25]*[.W25]" table:style-name="ce14">
            <text:p><text:s/>RD$1,8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9</text:p>
          </table:table-cell>
          <table:table-cell office:value-type="string" table:style-name="ce25">
            <text:p>Agua Oxigenada Galon (Promes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950" table:style-name="ce23">
            <text:p><text:s/>$ 950.00<text:s/></text:p>
          </table:table-cell>
          <table:table-cell office:value-type="float" office:value="9500" table:formula="of:=+[.F26]*[.G26]" table:style-name="ce14">
            <text:p><text:s/>RD$9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4</text:p>
          </table:table-cell>
          <table:table-cell office:value-type="string" table:style-name="ce67">
            <text:p>Adenosina Amp<text:s/>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275" table:style-name="ce23">
            <text:p><text:s/>$ 1,275.00<text:s/></text:p>
          </table:table-cell>
          <table:table-cell office:value-type="float" office:value="25500" table:formula="of:=+[.N26]*[.O26]" table:style-name="ce14">
            <text:p><text:s/>RD$25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</text:p>
          </table:table-cell>
          <table:table-cell office:value-type="string" table:style-name="ce28">
            <text:p>ACTIN ACTIVAD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326" table:style-name="ce14">
            <text:p><text:s/>RD$326.00<text:s/></text:p>
          </table:table-cell>
          <table:table-cell office:value-type="float" office:value="652" table:formula="of:=+[.V26]*[.W26]" table:style-name="ce14">
            <text:p><text:s/>RD$65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</text:p>
          </table:table-cell>
          <table:table-cell office:value-type="string" table:style-name="ce25">
            <text:p>Aguja Hipodermica 18Gx1Â½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2.0099999999999998" table:style-name="ce23">
            <text:p><text:s/>$ 2.01<text:s/></text:p>
          </table:table-cell>
          <table:table-cell office:value-type="float" office:value="200.99999999999997" table:formula="of:=+[.F27]*[.G27]" table:style-name="ce14">
            <text:p><text:s/>RD$201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066</text:p>
          </table:table-cell>
          <table:table-cell office:value-type="string" table:style-name="ce67">
            <text:p>AGAR Manitor Salado 500GR FRASCO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24">
            <text:p>29</text:p>
          </table:table-cell>
          <table:table-cell office:value-type="currency" office:value="1850" table:style-name="ce23">
            <text:p><text:s/>$ 1,850.00<text:s/></text:p>
          </table:table-cell>
          <table:table-cell office:value-type="float" office:value="53650" table:formula="of:=+[.N27]*[.O27]" table:style-name="ce14">
            <text:p><text:s/>RD$53,6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4</text:p>
          </table:table-cell>
          <table:table-cell office:value-type="string" table:style-name="ce25">
            <text:p>Adenosina Amp<text:s/>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3">
            <text:p>8</text:p>
          </table:table-cell>
          <table:table-cell office:value-type="float" office:value="1275" table:style-name="ce14">
            <text:p><text:s/>RD$1,275.00<text:s/></text:p>
          </table:table-cell>
          <table:table-cell office:value-type="float" office:value="10200" table:formula="of:=+[.V27]*[.W27]" table:style-name="ce14">
            <text:p><text:s/>RD$10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</text:p>
          </table:table-cell>
          <table:table-cell office:value-type="string" table:style-name="ce25">
            <text:p>Aguja Hipodermica 21Gx1Â½ (PROMES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1.2" table:style-name="ce23">
            <text:p><text:s/>$ 1.20<text:s/></text:p>
          </table:table-cell>
          <table:table-cell office:value-type="float" office:value="600" table:formula="of:=+[.F28]*[.G28]" table:style-name="ce14">
            <text:p><text:s/>RD$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</text:p>
          </table:table-cell>
          <table:table-cell office:value-type="string" table:style-name="ce67">
            <text:p>Agua destilada 10ml promese</text:p>
          </table:table-cell>
          <table:table-cell office:value-type="string" table:style-name="ce9">
            <text:p>ALMACEN DE FARMACIA</text:p>
          </table:table-cell>
          <table:table-cell office:value-type="float" office:value="2850" table:style-name="ce24">
            <text:p>2,850</text:p>
          </table:table-cell>
          <table:table-cell office:value-type="currency" office:value="6.9733884297520659" table:style-name="ce23">
            <text:p><text:s/>$ 6.97<text:s/></text:p>
          </table:table-cell>
          <table:table-cell office:value-type="float" office:value="19874.157024793389" table:formula="of:=+[.N28]*[.O28]" table:style-name="ce14">
            <text:p><text:s/>RD$19,874.1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066</text:p>
          </table:table-cell>
          <table:table-cell office:value-type="string" table:style-name="ce25">
            <text:p>AGAR Manitor Salado 500GR FRASCO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31">
            <text:p>29</text:p>
          </table:table-cell>
          <table:table-cell office:value-type="float" office:value="1850" table:style-name="ce14">
            <text:p><text:s/>RD$1,850.00<text:s/></text:p>
          </table:table-cell>
          <table:table-cell office:value-type="float" office:value="53650" table:formula="of:=+[.V28]*[.W28]" table:style-name="ce14">
            <text:p><text:s/>RD$53,6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5</text:p>
          </table:table-cell>
          <table:table-cell office:value-type="string" table:style-name="ce28">
            <text:p>AGUJA RAQUIDEA NO. 21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0.6" table:style-name="ce23">
            <text:p><text:s/>$ 0.60<text:s/></text:p>
          </table:table-cell>
          <table:table-cell office:value-type="float" office:value="300" table:formula="of:=+[.F29]*[.G29]" table:style-name="ce14">
            <text:p><text:s/>RD$3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6</text:p>
          </table:table-cell>
          <table:table-cell office:value-type="string" table:style-name="ce67">
            <text:p>Agua destilada galon Calle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200" table:style-name="ce23">
            <text:p><text:s/>$ 200.00<text:s/></text:p>
          </table:table-cell>
          <table:table-cell office:value-type="float" office:value="14000" table:formula="of:=+[.N29]*[.O29]" table:style-name="ce14">
            <text:p><text:s/>RD$14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</text:p>
          </table:table-cell>
          <table:table-cell office:value-type="string" table:style-name="ce25">
            <text:p>Agua destilada 10ml promese</text:p>
          </table:table-cell>
          <table:table-cell office:value-type="string" table:style-name="ce9">
            <text:p>ALMACEN DE FARMACIA</text:p>
          </table:table-cell>
          <table:table-cell office:value-type="float" office:value="850" table:style-name="ce31">
            <text:p>850</text:p>
          </table:table-cell>
          <table:table-cell office:value-type="float" office:value="8.58" table:style-name="ce14">
            <text:p><text:s/>RD$8.58<text:s/></text:p>
          </table:table-cell>
          <table:table-cell office:value-type="float" office:value="7293" table:formula="of:=+[.V29]*[.W29]" table:style-name="ce14">
            <text:p><text:s/>RD$7,29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5</text:p>
          </table:table-cell>
          <table:table-cell office:value-type="string" table:style-name="ce28">
            <text:p>AGUJA RAQUIDEA NO. 23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1900" table:style-name="ce24">
            <text:p>1,900</text:p>
          </table:table-cell>
          <table:table-cell office:value-type="currency" office:value="15" table:style-name="ce23">
            <text:p><text:s/>$ 15.00<text:s/></text:p>
          </table:table-cell>
          <table:table-cell office:value-type="float" office:value="28500" table:formula="of:=+[.F30]*[.G30]" table:style-name="ce14">
            <text:p><text:s/>RD$28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</text:p>
          </table:table-cell>
          <table:table-cell office:value-type="string" table:style-name="ce67">
            <text:p>Aguja Hipodermica 18Gx1Â½ (call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2.0099999999999998" table:style-name="ce23">
            <text:p><text:s/>$ 2.01<text:s/></text:p>
          </table:table-cell>
          <table:table-cell office:value-type="float" office:value="1406.9999999999998" table:formula="of:=+[.N30]*[.O30]" table:style-name="ce14">
            <text:p><text:s/>RD$1,407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6</text:p>
          </table:table-cell>
          <table:table-cell office:value-type="string" table:style-name="ce25">
            <text:p>Agua destilada galon Calle</text:p>
          </table:table-cell>
          <table:table-cell office:value-type="string" table:style-name="ce9">
            <text:p>ALMACEN DE FARMACIA</text:p>
          </table:table-cell>
          <table:table-cell office:value-type="float" office:value="33" table:style-name="ce31">
            <text:p>33</text:p>
          </table:table-cell>
          <table:table-cell office:value-type="float" office:value="155" table:style-name="ce14">
            <text:p><text:s/>RD$155.00<text:s/></text:p>
          </table:table-cell>
          <table:table-cell office:value-type="float" office:value="5115" table:formula="of:=+[.V30]*[.W30]" table:style-name="ce14">
            <text:p><text:s/>RD$5,11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</text:p>
          </table:table-cell>
          <table:table-cell office:value-type="string" table:style-name="ce25">
            <text:p>AGUJA RAQUIDEA NO. 25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85" table:style-name="ce23">
            <text:p><text:s/>$ 85.00<text:s/></text:p>
          </table:table-cell>
          <table:table-cell office:value-type="float" office:value="85000" table:formula="of:=+[.F31]*[.G31]" table:style-name="ce14">
            <text:p><text:s/>RD$85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</text:p>
          </table:table-cell>
          <table:table-cell office:value-type="string" table:style-name="ce67">
            <text:p>Aguja Hipodermica 21Gx1Â½ (PROMES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1.2" table:style-name="ce23">
            <text:p><text:s/>$ 1.20<text:s/></text:p>
          </table:table-cell>
          <table:table-cell office:value-type="float" office:value="600" table:formula="of:=+[.N31]*[.O31]" table:style-name="ce14">
            <text:p><text:s/>RD$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9</text:p>
          </table:table-cell>
          <table:table-cell office:value-type="string" table:style-name="ce25">
            <text:p>Agua Oxigenada Galon (Promes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192" table:style-name="ce14">
            <text:p><text:s/>RD$192.00<text:s/></text:p>
          </table:table-cell>
          <table:table-cell office:value-type="float" office:value="1920" table:formula="of:=+[.V31]*[.W31]" table:style-name="ce14">
            <text:p><text:s/>RD$1,9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5</text:p>
          </table:table-cell>
          <table:table-cell office:value-type="string" table:style-name="ce25">
            <text:p>AIA PACK SUBSTRATE SET II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371.5" table:style-name="ce23">
            <text:p><text:s/>$ 4,371.50<text:s/></text:p>
          </table:table-cell>
          <table:table-cell office:value-type="float" office:value="4371.5" table:formula="of:=+[.F32]*[.G32]" table:style-name="ce14">
            <text:p><text:s/>RD$4,371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5</text:p>
          </table:table-cell>
          <table:table-cell office:value-type="string" table:style-name="ce68">
            <text:p>AGUJA RAQUIDEA NO. 21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0.6" table:style-name="ce23">
            <text:p><text:s/>$ 0.60<text:s/></text:p>
          </table:table-cell>
          <table:table-cell office:value-type="float" office:value="300" table:formula="of:=+[.N32]*[.O32]" table:style-name="ce14">
            <text:p><text:s/>RD$3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</text:p>
          </table:table-cell>
          <table:table-cell office:value-type="string" table:style-name="ce25">
            <text:p>Aguja Hipodermica 18Gx1Â½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2.0099999999999998" table:style-name="ce14">
            <text:p><text:s/>RD$2.01<text:s/></text:p>
          </table:table-cell>
          <table:table-cell office:value-type="float" office:value="602.99999999999989" table:formula="of:=+[.V32]*[.W32]" table:style-name="ce14">
            <text:p><text:s/>RD$60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</text:p>
          </table:table-cell>
          <table:table-cell office:value-type="string" table:style-name="ce25">
            <text:p>Albendazol jarabe 200MG/105ML</text:p>
          </table:table-cell>
          <table:table-cell office:value-type="string" table:style-name="ce9">
            <text:p>ALMACEN DE FARMACIA</text:p>
          </table:table-cell>
          <table:table-cell office:value-type="float" office:value="190" table:style-name="ce24">
            <text:p>190</text:p>
          </table:table-cell>
          <table:table-cell office:value-type="currency" office:value="180" table:style-name="ce23">
            <text:p><text:s/>$ 180.00<text:s/></text:p>
          </table:table-cell>
          <table:table-cell office:value-type="float" office:value="34200" table:formula="of:=+[.F33]*[.G33]" table:style-name="ce14">
            <text:p><text:s/>RD$34,2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5</text:p>
          </table:table-cell>
          <table:table-cell office:value-type="string" table:style-name="ce68">
            <text:p>AGUJA RAQUIDEA NO. 23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1900" table:style-name="ce24">
            <text:p>1,900</text:p>
          </table:table-cell>
          <table:table-cell office:value-type="currency" office:value="15" table:style-name="ce23">
            <text:p><text:s/>$ 15.00<text:s/></text:p>
          </table:table-cell>
          <table:table-cell office:value-type="float" office:value="28500" table:formula="of:=+[.N33]*[.O33]" table:style-name="ce14">
            <text:p><text:s/>RD$28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</text:p>
          </table:table-cell>
          <table:table-cell office:value-type="string" table:style-name="ce25">
            <text:p>Aguja Hipodermica 21Gx1Â½ (PROMES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31">
            <text:p>500</text:p>
          </table:table-cell>
          <table:table-cell office:value-type="float" office:value="1.2" table:style-name="ce14">
            <text:p><text:s/>RD$1.20<text:s/></text:p>
          </table:table-cell>
          <table:table-cell office:value-type="float" office:value="600" table:formula="of:=+[.V33]*[.W33]" table:style-name="ce14">
            <text:p><text:s/>RD$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07</text:p>
          </table:table-cell>
          <table:table-cell office:value-type="string" table:style-name="ce25">
            <text:p>Albumina bov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24">
            <text:p>16</text:p>
          </table:table-cell>
          <table:table-cell office:value-type="currency" office:value="777.28000000000009" table:style-name="ce23">
            <text:p><text:s/>$ 777.28<text:s/></text:p>
          </table:table-cell>
          <table:table-cell office:value-type="float" office:value="12436.480000000001" table:formula="of:=+[.F34]*[.G34]" table:style-name="ce14">
            <text:p><text:s/>RD$12,436.4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</text:p>
          </table:table-cell>
          <table:table-cell office:value-type="string" table:style-name="ce67">
            <text:p>AGUJA RAQUIDEA NO. 25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85" table:style-name="ce23">
            <text:p><text:s/>$ 85.00<text:s/></text:p>
          </table:table-cell>
          <table:table-cell office:value-type="float" office:value="85000" table:formula="of:=+[.N34]*[.O34]" table:style-name="ce14">
            <text:p><text:s/>RD$85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5</text:p>
          </table:table-cell>
          <table:table-cell office:value-type="string" table:style-name="ce28">
            <text:p>AGUJA RAQUIDEA NO. 21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31">
            <text:p>500</text:p>
          </table:table-cell>
          <table:table-cell office:value-type="float" office:value="0.6" table:style-name="ce14">
            <text:p><text:s/>RD$0.60<text:s/></text:p>
          </table:table-cell>
          <table:table-cell office:value-type="float" office:value="300" table:formula="of:=+[.V34]*[.W34]" table:style-name="ce14">
            <text:p><text:s/>RD$3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8</text:p>
          </table:table-cell>
          <table:table-cell office:value-type="string" table:style-name="ce25">
            <text:p>Albumina Humana al 20% 10G 50ML (Promese)</text:p>
          </table:table-cell>
          <table:table-cell office:value-type="string" table:style-name="ce9">
            <text:p>ALMACEN DE FARMACIA</text:p>
          </table:table-cell>
          <table:table-cell office:value-type="float" office:value="117" table:style-name="ce24">
            <text:p>117</text:p>
          </table:table-cell>
          <table:table-cell office:value-type="currency" office:value="914.8" table:style-name="ce23">
            <text:p><text:s/>$ 914.80<text:s/></text:p>
          </table:table-cell>
          <table:table-cell office:value-type="float" office:value="107031.59999999999" table:formula="of:=+[.F35]*[.G35]" table:style-name="ce14">
            <text:p><text:s/>RD$107,031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5</text:p>
          </table:table-cell>
          <table:table-cell office:value-type="string" table:style-name="ce67">
            <text:p>AIA PACK SUBSTRATE SET II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371.5" table:style-name="ce23">
            <text:p><text:s/>$ 4,371.50<text:s/></text:p>
          </table:table-cell>
          <table:table-cell office:value-type="float" office:value="4371.5" table:formula="of:=+[.N35]*[.O35]" table:style-name="ce14">
            <text:p><text:s/>RD$4,371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5</text:p>
          </table:table-cell>
          <table:table-cell office:value-type="string" table:style-name="ce28">
            <text:p>AGUJA RAQUIDEA NO. 23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1900" table:style-name="ce31">
            <text:p>1900</text:p>
          </table:table-cell>
          <table:table-cell office:value-type="float" office:value="15" table:style-name="ce14">
            <text:p><text:s/>RD$15.00<text:s/></text:p>
          </table:table-cell>
          <table:table-cell office:value-type="float" office:value="28500" table:formula="of:=+[.V35]*[.W35]" table:style-name="ce14">
            <text:p><text:s/>RD$28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1</text:p>
          </table:table-cell>
          <table:table-cell office:value-type="string" table:style-name="ce25">
            <text:p>Alcohol Isopropilico al 70% GL (calle)</text:p>
          </table:table-cell>
          <table:table-cell office:value-type="string" table:style-name="ce9">
            <text:p>ALMACEN DE FARMACIA</text:p>
          </table:table-cell>
          <table:table-cell office:value-type="float" office:value="22" table:style-name="ce24">
            <text:p>22</text:p>
          </table:table-cell>
          <table:table-cell office:value-type="currency" office:value="280" table:style-name="ce23">
            <text:p><text:s/>$ 280.00<text:s/></text:p>
          </table:table-cell>
          <table:table-cell office:value-type="float" office:value="6160" table:formula="of:=+[.F36]*[.G36]" table:style-name="ce14">
            <text:p><text:s/>RD$6,1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</text:p>
          </table:table-cell>
          <table:table-cell office:value-type="string" table:style-name="ce67">
            <text:p>Albendazol jarabe 200MG/105ML</text:p>
          </table:table-cell>
          <table:table-cell office:value-type="string" table:style-name="ce9">
            <text:p>ALMACEN DE FARMACIA</text:p>
          </table:table-cell>
          <table:table-cell office:value-type="float" office:value="190" table:style-name="ce24">
            <text:p>190</text:p>
          </table:table-cell>
          <table:table-cell office:value-type="currency" office:value="180" table:style-name="ce23">
            <text:p><text:s/>$ 180.00<text:s/></text:p>
          </table:table-cell>
          <table:table-cell office:value-type="float" office:value="34200" table:formula="of:=+[.N36]*[.O36]" table:style-name="ce14">
            <text:p><text:s/>RD$34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</text:p>
          </table:table-cell>
          <table:table-cell office:value-type="string" table:style-name="ce25">
            <text:p>AGUJA RAQUIDEA NO. 25 X 3 1/2 -PROMESE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85" table:style-name="ce14">
            <text:p><text:s/>RD$85.00<text:s/></text:p>
          </table:table-cell>
          <table:table-cell office:value-type="float" office:value="85000" table:formula="of:=+[.V36]*[.W36]" table:style-name="ce14">
            <text:p><text:s/>RD$85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2</text:p>
          </table:table-cell>
          <table:table-cell office:value-type="string" table:style-name="ce25">
            <text:p>Alcohol Isopropilico al 70% GL promese</text:p>
          </table:table-cell>
          <table:table-cell office:value-type="string" table:style-name="ce9">
            <text:p>ALMACEN DE FARMACIA</text:p>
          </table:table-cell>
          <table:table-cell office:value-type="float" office:value="49" table:style-name="ce24">
            <text:p>49</text:p>
          </table:table-cell>
          <table:table-cell office:value-type="currency" office:value="476.82523809523803" table:style-name="ce23">
            <text:p><text:s/>$ 476.83<text:s/></text:p>
          </table:table-cell>
          <table:table-cell office:value-type="float" office:value="23364.436666666665" table:formula="of:=+[.F37]*[.G37]" table:style-name="ce14">
            <text:p><text:s/>RD$23,364.4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7</text:p>
          </table:table-cell>
          <table:table-cell office:value-type="string" table:style-name="ce67">
            <text:p>Albumina bov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777.28" table:style-name="ce23">
            <text:p><text:s/>$ 777.28<text:s/></text:p>
          </table:table-cell>
          <table:table-cell office:value-type="float" office:value="5440.96" table:formula="of:=+[.N37]*[.O37]" table:style-name="ce14">
            <text:p><text:s/>RD$5,440.9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5</text:p>
          </table:table-cell>
          <table:table-cell office:value-type="string" table:style-name="ce25">
            <text:p>AIA PACK SUBSTRATE SET II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7200" table:style-name="ce14">
            <text:p><text:s/>RD$7,200.00<text:s/></text:p>
          </table:table-cell>
          <table:table-cell office:value-type="float" office:value="57600" table:formula="of:=+[.V37]*[.W37]" table:style-name="ce14">
            <text:p><text:s/>RD$57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4</text:p>
          </table:table-cell>
          <table:table-cell office:value-type="string" table:style-name="ce25">
            <text:p>ALGODON PLANCHADO 6x4 (calle)</text:p>
          </table:table-cell>
          <table:table-cell office:value-type="string" table:style-name="ce9">
            <text:p>ALMACEN DE FARMACIA</text:p>
          </table:table-cell>
          <table:table-cell office:value-type="float" office:value="2508" table:style-name="ce24">
            <text:p>2,508</text:p>
          </table:table-cell>
          <table:table-cell office:value-type="currency" office:value="14.180000000000001" table:style-name="ce23">
            <text:p><text:s/>$ 14.18<text:s/></text:p>
          </table:table-cell>
          <table:table-cell office:value-type="float" office:value="35563.440000000002" table:formula="of:=+[.F38]*[.G38]" table:style-name="ce14">
            <text:p><text:s/>RD$35,563.4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08</text:p>
          </table:table-cell>
          <table:table-cell office:value-type="string" table:style-name="ce67">
            <text:p>Albumina Humana al 20% 10G 50ML<text:s/>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5000" table:style-name="ce23">
            <text:p><text:s/>$ 5,000.00<text:s/></text:p>
          </table:table-cell>
          <table:table-cell office:value-type="float" office:value="300000" table:formula="of:=+[.N38]*[.O38]" table:style-name="ce14">
            <text:p><text:s/>RD$30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</text:p>
          </table:table-cell>
          <table:table-cell office:value-type="string" table:style-name="ce25">
            <text:p>Albendazol jarabe 200MG/105ML</text:p>
          </table:table-cell>
          <table:table-cell office:value-type="string" table:style-name="ce9">
            <text:p>ALMACEN DE FARMACIA</text:p>
          </table:table-cell>
          <table:table-cell office:value-type="float" office:value="190" table:style-name="ce31">
            <text:p>190</text:p>
          </table:table-cell>
          <table:table-cell office:value-type="float" office:value="180" table:style-name="ce14">
            <text:p><text:s/>RD$180.00<text:s/></text:p>
          </table:table-cell>
          <table:table-cell office:value-type="float" office:value="34200" table:formula="of:=+[.V38]*[.W38]" table:style-name="ce14">
            <text:p><text:s/>RD$34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6</text:p>
          </table:table-cell>
          <table:table-cell office:value-type="string" table:style-name="ce25">
            <text:p>Algodon rollit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650" table:style-name="ce23">
            <text:p><text:s/>$ 1,650.00<text:s/></text:p>
          </table:table-cell>
          <table:table-cell office:value-type="float" office:value="1650" table:formula="of:=+[.F39]*[.G39]" table:style-name="ce14">
            <text:p><text:s/>RD$1,6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8</text:p>
          </table:table-cell>
          <table:table-cell office:value-type="string" table:style-name="ce67">
            <text:p>Albumina Humana al 20% 10G 50ML (Promese)</text:p>
          </table:table-cell>
          <table:table-cell office:value-type="string" table:style-name="ce9">
            <text:p>ALMACEN DE FARMACIA</text:p>
          </table:table-cell>
          <table:table-cell office:value-type="float" office:value="167" table:style-name="ce24">
            <text:p>167</text:p>
          </table:table-cell>
          <table:table-cell office:value-type="currency" office:value="1193.1233532934129" table:style-name="ce23">
            <text:p><text:s/>$ 1,193.12<text:s/></text:p>
          </table:table-cell>
          <table:table-cell office:value-type="float" office:value="199251.59999999998" table:formula="of:=+[.N39]*[.O39]" table:style-name="ce14">
            <text:p><text:s/>RD$199,251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7</text:p>
          </table:table-cell>
          <table:table-cell office:value-type="string" table:style-name="ce25">
            <text:p>Albumina bov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764.22181818181809" table:style-name="ce14">
            <text:p><text:s/>RD$764.22<text:s/></text:p>
          </table:table-cell>
          <table:table-cell office:value-type="float" office:value="6113.7745454545448" table:formula="of:=+[.V39]*[.W39]" table:style-name="ce14">
            <text:p><text:s/>RD$6,113.7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7</text:p>
          </table:table-cell>
          <table:table-cell office:value-type="string" table:style-name="ce25">
            <text:p>Algodon Rollo (calle)</text:p>
          </table:table-cell>
          <table:table-cell office:value-type="string" table:style-name="ce9">
            <text:p>ALMACEN DE FARMACIA</text:p>
          </table:table-cell>
          <table:table-cell office:value-type="float" office:value="548" table:style-name="ce24">
            <text:p>548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120560" table:formula="of:=+[.F40]*[.G40]" table:style-name="ce14">
            <text:p><text:s/>RD$120,5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1</text:p>
          </table:table-cell>
          <table:table-cell office:value-type="string" table:style-name="ce67">
            <text:p>Alcohol Isopropilico al 70% GL (calle)</text:p>
          </table:table-cell>
          <table:table-cell office:value-type="string" table:style-name="ce9">
            <text:p>ALMACEN DE FARMACIA</text:p>
          </table:table-cell>
          <table:table-cell office:value-type="float" office:value="212" table:style-name="ce24">
            <text:p>212</text:p>
          </table:table-cell>
          <table:table-cell office:value-type="currency" office:value="667.38738738738743" table:style-name="ce23">
            <text:p><text:s/>$ 667.39<text:s/></text:p>
          </table:table-cell>
          <table:table-cell office:value-type="float" office:value="141486.12612612612" table:formula="of:=+[.N40]*[.O40]" table:style-name="ce14">
            <text:p><text:s/>RD$141,486.1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8</text:p>
          </table:table-cell>
          <table:table-cell office:value-type="string" table:style-name="ce25">
            <text:p>Albumina Humana al 20% 10G 50ML (calle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31">
            <text:p>30</text:p>
          </table:table-cell>
          <table:table-cell office:value-type="float" office:value="5000" table:style-name="ce14">
            <text:p><text:s/>RD$5,000.00<text:s/></text:p>
          </table:table-cell>
          <table:table-cell office:value-type="float" office:value="150000" table:formula="of:=+[.V40]*[.W40]" table:style-name="ce14">
            <text:p><text:s/>RD$15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</text:p>
          </table:table-cell>
          <table:table-cell office:value-type="string" table:style-name="ce25">
            <text:p>Alopurinol 300MG V.O <text:s/>Promese</text:p>
          </table:table-cell>
          <table:table-cell office:value-type="string" table:style-name="ce9">
            <text:p>ALMACEN DE FARMACIA</text:p>
          </table:table-cell>
          <table:table-cell office:value-type="float" office:value="1942" table:style-name="ce24">
            <text:p>1,942</text:p>
          </table:table-cell>
          <table:table-cell office:value-type="currency" office:value="2.2000000000000006" table:style-name="ce23">
            <text:p><text:s/>$ 2.20<text:s/></text:p>
          </table:table-cell>
          <table:table-cell office:value-type="float" office:value="4272.4000000000015" table:formula="of:=+[.F41]*[.G41]" table:style-name="ce14">
            <text:p><text:s/>RD$4,272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2</text:p>
          </table:table-cell>
          <table:table-cell office:value-type="string" table:style-name="ce67">
            <text:p>Alcohol Isopropilico al 70% GL promese</text:p>
          </table:table-cell>
          <table:table-cell office:value-type="string" table:style-name="ce9">
            <text:p>ALMACEN DE FARMACIA</text:p>
          </table:table-cell>
          <table:table-cell office:value-type="float" office:value="68" table:style-name="ce24">
            <text:p>68</text:p>
          </table:table-cell>
          <table:table-cell office:value-type="currency" office:value="451.15595959474746" table:style-name="ce23">
            <text:p><text:s/>$ 451.16<text:s/></text:p>
          </table:table-cell>
          <table:table-cell office:value-type="float" office:value="30678.605252442827" table:formula="of:=+[.N41]*[.O41]" table:style-name="ce14">
            <text:p><text:s/>RD$30,678.6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8</text:p>
          </table:table-cell>
          <table:table-cell office:value-type="string" table:style-name="ce25">
            <text:p>Albumina Humana al 20% 10G 50ML (Promese)</text:p>
          </table:table-cell>
          <table:table-cell office:value-type="string" table:style-name="ce9">
            <text:p>ALMACEN DE FARMACIA</text:p>
          </table:table-cell>
          <table:table-cell office:value-type="float" office:value="92" table:style-name="ce31">
            <text:p>92</text:p>
          </table:table-cell>
          <table:table-cell office:value-type="float" office:value="450" table:style-name="ce14">
            <text:p><text:s/>RD$450.00<text:s/></text:p>
          </table:table-cell>
          <table:table-cell office:value-type="float" office:value="41400" table:formula="of:=+[.V41]*[.W41]" table:style-name="ce14">
            <text:p><text:s/>RD$41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</text:p>
          </table:table-cell>
          <table:table-cell office:value-type="string" table:style-name="ce25">
            <text:p>Amikacina 500 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99" table:style-name="ce24">
            <text:p>1,099</text:p>
          </table:table-cell>
          <table:table-cell office:value-type="currency" office:value="95" table:style-name="ce23">
            <text:p><text:s/>$ 95.00<text:s/></text:p>
          </table:table-cell>
          <table:table-cell office:value-type="float" office:value="104405" table:formula="of:=+[.F42]*[.G42]" table:style-name="ce14">
            <text:p><text:s/>RD$104,40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</text:p>
          </table:table-cell>
          <table:table-cell office:value-type="string" table:style-name="ce67">
            <text:p>ALGODON PLANCHADO 4X4 calle</text:p>
          </table:table-cell>
          <table:table-cell office:value-type="string" table:style-name="ce9">
            <text:p>ALMACEN DE FARMACIA</text:p>
          </table:table-cell>
          <table:table-cell office:value-type="float" office:value="146" table:style-name="ce24">
            <text:p>146</text:p>
          </table:table-cell>
          <table:table-cell office:value-type="currency" office:value="11.989999999999998" table:style-name="ce23">
            <text:p><text:s/>$ 11.99<text:s/></text:p>
          </table:table-cell>
          <table:table-cell office:value-type="float" office:value="1750.5399999999997" table:formula="of:=+[.N42]*[.O42]" table:style-name="ce14">
            <text:p><text:s/>RD$1,750.5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1</text:p>
          </table:table-cell>
          <table:table-cell office:value-type="string" table:style-name="ce25">
            <text:p>Alcohol Isopropilico al 70% GL (calle)</text:p>
          </table:table-cell>
          <table:table-cell office:value-type="string" table:style-name="ce9">
            <text:p>ALMACEN DE FARMACIA</text:p>
          </table:table-cell>
          <table:table-cell office:value-type="float" office:value="197" table:style-name="ce31">
            <text:p>197</text:p>
          </table:table-cell>
          <table:table-cell office:value-type="float" office:value="280" table:style-name="ce14">
            <text:p><text:s/>RD$280.00<text:s/></text:p>
          </table:table-cell>
          <table:table-cell office:value-type="float" office:value="55160" table:formula="of:=+[.V42]*[.W42]" table:style-name="ce14">
            <text:p><text:s/>RD$55,1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</text:p>
          </table:table-cell>
          <table:table-cell office:value-type="string" table:style-name="ce25">
            <text:p>Amilasa <text:s/>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24">
            <text:p>29</text:p>
          </table:table-cell>
          <table:table-cell office:value-type="currency" office:value="2022.2741935483871" table:style-name="ce23">
            <text:p><text:s/>$ 2,022.27<text:s/></text:p>
          </table:table-cell>
          <table:table-cell office:value-type="float" office:value="58645.951612903227" table:formula="of:=+[.F43]*[.G43]" table:style-name="ce14">
            <text:p><text:s/>RD$58,645.9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</text:p>
          </table:table-cell>
          <table:table-cell office:value-type="string" table:style-name="ce67">
            <text:p>ALGODON PLANCHADO 6x4 (calle)</text:p>
          </table:table-cell>
          <table:table-cell office:value-type="string" table:style-name="ce9">
            <text:p>ALMACEN DE FARMACIA</text:p>
          </table:table-cell>
          <table:table-cell office:value-type="float" office:value="1774" table:style-name="ce24">
            <text:p>1,774</text:p>
          </table:table-cell>
          <table:table-cell office:value-type="currency" office:value="14.180000000000001" table:style-name="ce23">
            <text:p><text:s/>$ 14.18<text:s/></text:p>
          </table:table-cell>
          <table:table-cell office:value-type="float" office:value="25155.320000000003" table:formula="of:=+[.N43]*[.O43]" table:style-name="ce14">
            <text:p><text:s/>RD$25,155.3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2</text:p>
          </table:table-cell>
          <table:table-cell office:value-type="string" table:style-name="ce25">
            <text:p>Alcohol Isopropilico al 70% GL promese</text:p>
          </table:table-cell>
          <table:table-cell office:value-type="string" table:style-name="ce9">
            <text:p>ALMACEN DE FARMACIA</text:p>
          </table:table-cell>
          <table:table-cell office:value-type="float" office:value="63" table:style-name="ce31">
            <text:p>63</text:p>
          </table:table-cell>
          <table:table-cell office:value-type="float" office:value="1166.5963265306123" table:style-name="ce14">
            <text:p><text:s/>RD$1,166.60<text:s/></text:p>
          </table:table-cell>
          <table:table-cell office:value-type="float" office:value="73495.568571428579" table:formula="of:=+[.V43]*[.W43]" table:style-name="ce14">
            <text:p><text:s/>RD$73,495.5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3</text:p>
          </table:table-cell>
          <table:table-cell office:value-type="string" table:style-name="ce25">
            <text:p>Aminofilina 250MG/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100" table:style-name="ce23">
            <text:p><text:s/>$ 1,100.00<text:s/></text:p>
          </table:table-cell>
          <table:table-cell office:value-type="float" office:value="220000" table:formula="of:=+[.F44]*[.G44]" table:style-name="ce14">
            <text:p><text:s/>RD$220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</text:p>
          </table:table-cell>
          <table:table-cell office:value-type="string" table:style-name="ce67">
            <text:p>Algodon rollit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650" table:style-name="ce23">
            <text:p><text:s/>$ 1,650.00<text:s/></text:p>
          </table:table-cell>
          <table:table-cell office:value-type="float" office:value="1650" table:formula="of:=+[.N44]*[.O44]" table:style-name="ce14">
            <text:p><text:s/>RD$1,6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</text:p>
          </table:table-cell>
          <table:table-cell office:value-type="string" table:style-name="ce25">
            <text:p>ALGODON PLANCHADO 4X4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1028" table:style-name="ce31">
            <text:p>1028</text:p>
          </table:table-cell>
          <table:table-cell office:value-type="float" office:value="11.37147102526003" table:style-name="ce14">
            <text:p><text:s/>RD$11.37<text:s/></text:p>
          </table:table-cell>
          <table:table-cell office:value-type="float" office:value="11689.872213967312" table:formula="of:=+[.V44]*[.W44]" table:style-name="ce14">
            <text:p><text:s/>RD$11,689.8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</text:p>
          </table:table-cell>
          <table:table-cell office:value-type="string" table:style-name="ce25">
            <text:p>Amioradona 200MG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80" table:style-name="ce23">
            <text:p><text:s/>$ 180.00<text:s/></text:p>
          </table:table-cell>
          <table:table-cell office:value-type="float" office:value="18000" table:formula="of:=+[.F45]*[.G45]" table:style-name="ce14">
            <text:p><text:s/>RD$18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7</text:p>
          </table:table-cell>
          <table:table-cell office:value-type="string" table:style-name="ce67">
            <text:p>Algodon Rollo (calle)</text:p>
          </table:table-cell>
          <table:table-cell office:value-type="string" table:style-name="ce9">
            <text:p>ALMACEN DE FARMACIA</text:p>
          </table:table-cell>
          <table:table-cell office:value-type="float" office:value="448" table:style-name="ce24">
            <text:p>448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98560" table:formula="of:=+[.N45]*[.O45]" table:style-name="ce14">
            <text:p><text:s/>RD$98,5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</text:p>
          </table:table-cell>
          <table:table-cell office:value-type="string" table:style-name="ce25">
            <text:p>ALGODON PLANCHADO 6x4 <text:s/>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2122" table:style-name="ce31">
            <text:p>2122</text:p>
          </table:table-cell>
          <table:table-cell office:value-type="float" office:value="14.387245155855096" table:style-name="ce14">
            <text:p><text:s/>RD$14.39<text:s/></text:p>
          </table:table-cell>
          <table:table-cell office:value-type="float" office:value="30529.734220724513" table:formula="of:=+[.V45]*[.W45]" table:style-name="ce14">
            <text:p><text:s/>RD$30,529.7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</text:p>
          </table:table-cell>
          <table:table-cell office:value-type="string" table:style-name="ce25">
            <text:p>AMLODIPINA 10MG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380" table:style-name="ce23">
            <text:p><text:s/>$ 380.00<text:s/></text:p>
          </table:table-cell>
          <table:table-cell office:value-type="float" office:value="76000" table:formula="of:=+[.F46]*[.G46]" table:style-name="ce14">
            <text:p><text:s/>RD$7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</text:p>
          </table:table-cell>
          <table:table-cell office:value-type="string" table:style-name="ce67">
            <text:p>Alopurinol 300MG V.O <text:s/>Promese</text:p>
          </table:table-cell>
          <table:table-cell office:value-type="string" table:style-name="ce9">
            <text:p>ALMACEN DE FARMACIA</text:p>
          </table:table-cell>
          <table:table-cell office:value-type="float" office:value="1842" table:style-name="ce24">
            <text:p>1,842</text:p>
          </table:table-cell>
          <table:table-cell office:value-type="currency" office:value="2.2000000000000002" table:style-name="ce23">
            <text:p><text:s/>$ 2.20<text:s/></text:p>
          </table:table-cell>
          <table:table-cell office:value-type="float" office:value="4052.4000000000005" table:formula="of:=+[.N46]*[.O46]" table:style-name="ce14">
            <text:p><text:s/>RD$4,052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</text:p>
          </table:table-cell>
          <table:table-cell office:value-type="string" table:style-name="ce25">
            <text:p>Algodon rollit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500" table:style-name="ce14">
            <text:p><text:s/>RD$1,500.00<text:s/></text:p>
          </table:table-cell>
          <table:table-cell office:value-type="float" office:value="1500" table:formula="of:=+[.V46]*[.W46]" table:style-name="ce14">
            <text:p><text:s/>RD$1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</text:p>
          </table:table-cell>
          <table:table-cell office:value-type="string" table:style-name="ce25">
            <text:p>AMLODIPINA 10MG Promese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22000" table:formula="of:=+[.F47]*[.G47]" table:style-name="ce14">
            <text:p><text:s/>RD$22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</text:p>
          </table:table-cell>
          <table:table-cell office:value-type="string" table:style-name="ce67">
            <text:p>Amikacina 500 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99" table:style-name="ce24">
            <text:p>1,099</text:p>
          </table:table-cell>
          <table:table-cell office:value-type="currency" office:value="95" table:style-name="ce23">
            <text:p><text:s/>$ 95.00<text:s/></text:p>
          </table:table-cell>
          <table:table-cell office:value-type="float" office:value="104405" table:formula="of:=+[.N47]*[.O47]" table:style-name="ce14">
            <text:p><text:s/>RD$104,40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7</text:p>
          </table:table-cell>
          <table:table-cell office:value-type="string" table:style-name="ce25">
            <text:p>Algodon Rollo (calle)</text:p>
          </table:table-cell>
          <table:table-cell office:value-type="string" table:style-name="ce9">
            <text:p>ALMACEN DE FARMACIA</text:p>
          </table:table-cell>
          <table:table-cell office:value-type="float" office:value="375" table:style-name="ce31">
            <text:p>375</text:p>
          </table:table-cell>
          <table:table-cell office:value-type="float" office:value="220" table:style-name="ce14">
            <text:p><text:s/>RD$220.00<text:s/></text:p>
          </table:table-cell>
          <table:table-cell office:value-type="float" office:value="82500" table:formula="of:=+[.V47]*[.W47]" table:style-name="ce14">
            <text:p><text:s/>RD$82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8</text:p>
          </table:table-cell>
          <table:table-cell office:value-type="string" table:style-name="ce25">
            <text:p>AMLODIPINA 5MG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850" table:style-name="ce23">
            <text:p><text:s/>$ 850.00<text:s/></text:p>
          </table:table-cell>
          <table:table-cell office:value-type="float" office:value="170000" table:formula="of:=+[.F48]*[.G48]" table:style-name="ce14">
            <text:p><text:s/>RD$170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</text:p>
          </table:table-cell>
          <table:table-cell office:value-type="string" table:style-name="ce67">
            <text:p>Amilasa <text:s/>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8" table:style-name="ce24">
            <text:p>28</text:p>
          </table:table-cell>
          <table:table-cell office:value-type="currency" office:value="2022.2741378999999" table:style-name="ce23">
            <text:p><text:s/>$ 2,022.27<text:s/></text:p>
          </table:table-cell>
          <table:table-cell office:value-type="float" office:value="56623.675861199998" table:formula="of:=+[.N48]*[.O48]" table:style-name="ce14">
            <text:p><text:s/>RD$56,623.6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</text:p>
          </table:table-cell>
          <table:table-cell office:value-type="string" table:style-name="ce25">
            <text:p>Alopurinol 300MG V.O <text:s/>Promese</text:p>
          </table:table-cell>
          <table:table-cell office:value-type="string" table:style-name="ce9">
            <text:p>ALMACEN DE FARMACIA</text:p>
          </table:table-cell>
          <table:table-cell office:value-type="float" office:value="1842" table:style-name="ce31">
            <text:p>1842</text:p>
          </table:table-cell>
          <table:table-cell office:value-type="float" office:value="2.2000000000000002" table:style-name="ce14">
            <text:p><text:s/>RD$2.20<text:s/></text:p>
          </table:table-cell>
          <table:table-cell office:value-type="float" office:value="4052.4000000000005" table:formula="of:=+[.V48]*[.W48]" table:style-name="ce14">
            <text:p><text:s/>RD$4,052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9</text:p>
          </table:table-cell>
          <table:table-cell office:value-type="string" table:style-name="ce25">
            <text:p>Ampicilina 1G (calle)</text:p>
          </table:table-cell>
          <table:table-cell office:value-type="string" table:style-name="ce9">
            <text:p>ALMACEN DE FARMACIA</text:p>
          </table:table-cell>
          <table:table-cell office:value-type="float" office:value="3800" table:style-name="ce24">
            <text:p>3,800</text:p>
          </table:table-cell>
          <table:table-cell office:value-type="currency" office:value="20.690036800000001" table:style-name="ce23">
            <text:p><text:s/>$ 20.69<text:s/></text:p>
          </table:table-cell>
          <table:table-cell office:value-type="float" office:value="78622.139840000003" table:formula="of:=+[.F49]*[.G49]" table:style-name="ce14">
            <text:p><text:s/>RD$78,622.1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</text:p>
          </table:table-cell>
          <table:table-cell office:value-type="string" table:style-name="ce67">
            <text:p>Aminofilina 250MG/10ML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30" table:style-name="ce23">
            <text:p><text:s/>$ 30.00<text:s/></text:p>
          </table:table-cell>
          <table:table-cell office:value-type="float" office:value="3000" table:formula="of:=+[.N49]*[.O49]" table:style-name="ce14">
            <text:p><text:s/>RD$3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</text:p>
          </table:table-cell>
          <table:table-cell office:value-type="string" table:style-name="ce25">
            <text:p>Amikacina 500 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849" table:style-name="ce31">
            <text:p>849</text:p>
          </table:table-cell>
          <table:table-cell office:value-type="float" office:value="95" table:style-name="ce14">
            <text:p><text:s/>RD$95.00<text:s/></text:p>
          </table:table-cell>
          <table:table-cell office:value-type="float" office:value="80655" table:formula="of:=+[.V49]*[.W49]" table:style-name="ce14">
            <text:p><text:s/>RD$80,65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</text:p>
          </table:table-cell>
          <table:table-cell office:value-type="string" table:style-name="ce27">
            <text:p>ANESTESIA AL 4%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860" table:style-name="ce23">
            <text:p><text:s/>$ 860.00<text:s/></text:p>
          </table:table-cell>
          <table:table-cell office:value-type="float" office:value="4300" table:formula="of:=+[.F50]*[.G50]" table:style-name="ce14">
            <text:p><text:s/>RD$4,3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</text:p>
          </table:table-cell>
          <table:table-cell office:value-type="string" table:style-name="ce67">
            <text:p>Amioradona 200MG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80" table:style-name="ce23">
            <text:p><text:s/>$ 180.00<text:s/></text:p>
          </table:table-cell>
          <table:table-cell office:value-type="float" office:value="18000" table:formula="of:=+[.N50]*[.O50]" table:style-name="ce14">
            <text:p><text:s/>RD$1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</text:p>
          </table:table-cell>
          <table:table-cell office:value-type="string" table:style-name="ce25">
            <text:p>Amilasa <text:s/>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1995" table:style-name="ce14">
            <text:p><text:s/>RD$1,995.00<text:s/></text:p>
          </table:table-cell>
          <table:table-cell office:value-type="float" office:value="199500" table:formula="of:=+[.V50]*[.W50]" table:style-name="ce14">
            <text:p><text:s/>RD$199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</text:p>
          </table:table-cell>
          <table:table-cell office:value-type="string" table:style-name="ce25">
            <text:p>Anestesia topica ge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24">
            <text:p>14</text:p>
          </table:table-cell>
          <table:table-cell office:value-type="currency" office:value="580" table:style-name="ce23">
            <text:p><text:s/>$ 580.00<text:s/></text:p>
          </table:table-cell>
          <table:table-cell office:value-type="float" office:value="8120" table:formula="of:=+[.F51]*[.G51]" table:style-name="ce14">
            <text:p><text:s/>RD$8,1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</text:p>
          </table:table-cell>
          <table:table-cell office:value-type="string" table:style-name="ce67">
            <text:p>AMLODIPINA 10MG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380" table:style-name="ce23">
            <text:p><text:s/>$ 380.00<text:s/></text:p>
          </table:table-cell>
          <table:table-cell office:value-type="float" office:value="76000" table:formula="of:=+[.N51]*[.O51]" table:style-name="ce14">
            <text:p><text:s/>RD$7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</text:p>
          </table:table-cell>
          <table:table-cell office:value-type="string" table:style-name="ce25">
            <text:p>Amioradona 200MG</text:p>
          </table:table-cell>
          <table:table-cell office:value-type="string" table:style-name="ce9">
            <text:p>ALMACEN DE FARMACIA</text:p>
          </table:table-cell>
          <table:table-cell office:value-type="float" office:value="95" table:style-name="ce31">
            <text:p>95</text:p>
          </table:table-cell>
          <table:table-cell office:value-type="float" office:value="180" table:style-name="ce14">
            <text:p><text:s/>RD$180.00<text:s/></text:p>
          </table:table-cell>
          <table:table-cell office:value-type="float" office:value="17100" table:formula="of:=+[.V51]*[.W51]" table:style-name="ce14">
            <text:p><text:s/>RD$17,1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</text:p>
          </table:table-cell>
          <table:table-cell office:value-type="string" table:style-name="ce25">
            <text:p>Anestesia topica spray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9" table:style-name="ce24">
            <text:p>19</text:p>
          </table:table-cell>
          <table:table-cell office:value-type="currency" office:value="550" table:style-name="ce23">
            <text:p><text:s/>$ 550.00<text:s/></text:p>
          </table:table-cell>
          <table:table-cell office:value-type="float" office:value="10450" table:formula="of:=+[.F52]*[.G52]" table:style-name="ce14">
            <text:p><text:s/>RD$10,4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</text:p>
          </table:table-cell>
          <table:table-cell office:value-type="string" table:style-name="ce67">
            <text:p>AMLODIPINA 10MG Promese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22000" table:formula="of:=+[.N52]*[.O52]" table:style-name="ce14">
            <text:p><text:s/>RD$22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093</text:p>
          </table:table-cell>
          <table:table-cell office:value-type="string" table:style-name="ce25">
            <text:p>Amoxicilina/acido clavulanic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212" table:style-name="ce14">
            <text:p><text:s/>RD$212.00<text:s/></text:p>
          </table:table-cell>
          <table:table-cell office:value-type="float" office:value="212" table:formula="of:=+[.V52]*[.W52]" table:style-name="ce14">
            <text:p><text:s/>RD$21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4</text:p>
          </table:table-cell>
          <table:table-cell office:value-type="string" table:style-name="ce25">
            <text:p>Anfotericina B 50mg (calle)</text:p>
          </table:table-cell>
          <table:table-cell office:value-type="string" table:style-name="ce9">
            <text:p>ALMACEN DE FARMACIA</text:p>
          </table:table-cell>
          <table:table-cell office:value-type="float" office:value="61" table:style-name="ce24">
            <text:p>61</text:p>
          </table:table-cell>
          <table:table-cell office:value-type="currency" office:value="5374.8687500000005" table:style-name="ce23">
            <text:p><text:s/>$ 5,374.87<text:s/></text:p>
          </table:table-cell>
          <table:table-cell office:value-type="float" office:value="327866.99375000002" table:formula="of:=+[.F53]*[.G53]" table:style-name="ce14">
            <text:p><text:s/>RD$327,866.9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8</text:p>
          </table:table-cell>
          <table:table-cell office:value-type="string" table:style-name="ce67">
            <text:p>AMLODIPINA 5MG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850" table:style-name="ce23">
            <text:p><text:s/>$ 850.00<text:s/></text:p>
          </table:table-cell>
          <table:table-cell office:value-type="float" office:value="170000" table:formula="of:=+[.N53]*[.O53]" table:style-name="ce14">
            <text:p><text:s/>RD$17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6</text:p>
          </table:table-cell>
          <table:table-cell office:value-type="string" table:style-name="ce25">
            <text:p>AMLODIPINA 10MG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380" table:style-name="ce14">
            <text:p><text:s/>RD$380.00<text:s/></text:p>
          </table:table-cell>
          <table:table-cell office:value-type="float" office:value="76000" table:formula="of:=+[.V53]*[.W53]" table:style-name="ce14">
            <text:p><text:s/>RD$76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</text:p>
          </table:table-cell>
          <table:table-cell office:value-type="string" table:style-name="ce25">
            <text:p>Anti 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252.8" table:style-name="ce23">
            <text:p><text:s/>$ 252.80<text:s/></text:p>
          </table:table-cell>
          <table:table-cell office:value-type="float" office:value="2275.2000000000003" table:formula="of:=+[.F54]*[.G54]" table:style-name="ce14">
            <text:p><text:s/>RD$2,275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</text:p>
          </table:table-cell>
          <table:table-cell office:value-type="string" table:style-name="ce67">
            <text:p>Ampicilina 1G (calle)</text:p>
          </table:table-cell>
          <table:table-cell office:value-type="string" table:style-name="ce9">
            <text:p>ALMACEN DE FARMACIA</text:p>
          </table:table-cell>
          <table:table-cell office:value-type="float" office:value="4300" table:style-name="ce24">
            <text:p>4,300</text:p>
          </table:table-cell>
          <table:table-cell office:value-type="currency" office:value="18.421279133333336" table:style-name="ce23">
            <text:p><text:s/>$ 18.42<text:s/></text:p>
          </table:table-cell>
          <table:table-cell office:value-type="float" office:value="79211.500273333339" table:formula="of:=+[.N54]*[.O54]" table:style-name="ce14">
            <text:p><text:s/>RD$79,211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</text:p>
          </table:table-cell>
          <table:table-cell office:value-type="string" table:style-name="ce25">
            <text:p>AMLODIPINA 10MG Promese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220" table:style-name="ce14">
            <text:p><text:s/>RD$220.00<text:s/></text:p>
          </table:table-cell>
          <table:table-cell office:value-type="float" office:value="22000" table:formula="of:=+[.V54]*[.W54]" table:style-name="ce14">
            <text:p><text:s/>RD$22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</text:p>
          </table:table-cell>
          <table:table-cell office:value-type="string" table:style-name="ce25">
            <text:p>Anti B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4" table:style-name="ce24">
            <text:p>54</text:p>
          </table:table-cell>
          <table:table-cell office:value-type="currency" office:value="265.89830508474574" table:style-name="ce23">
            <text:p><text:s/>$ 265.90<text:s/></text:p>
          </table:table-cell>
          <table:table-cell office:value-type="float" office:value="14358.508474576271" table:formula="of:=+[.F55]*[.G55]" table:style-name="ce14">
            <text:p><text:s/>RD$14,358.5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</text:p>
          </table:table-cell>
          <table:table-cell office:value-type="string" table:style-name="ce67">
            <text:p>Anestesia topica ge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24">
            <text:p>14</text:p>
          </table:table-cell>
          <table:table-cell office:value-type="currency" office:value="580" table:style-name="ce23">
            <text:p><text:s/>$ 580.00<text:s/></text:p>
          </table:table-cell>
          <table:table-cell office:value-type="float" office:value="8120" table:formula="of:=+[.N55]*[.O55]" table:style-name="ce14">
            <text:p><text:s/>RD$8,1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8</text:p>
          </table:table-cell>
          <table:table-cell office:value-type="string" table:style-name="ce25">
            <text:p>AMLODIPINA 5MG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850" table:style-name="ce14">
            <text:p><text:s/>RD$850.00<text:s/></text:p>
          </table:table-cell>
          <table:table-cell office:value-type="float" office:value="170000" table:formula="of:=+[.V55]*[.W55]" table:style-name="ce14">
            <text:p><text:s/>RD$17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</text:p>
          </table:table-cell>
          <table:table-cell office:value-type="string" table:style-name="ce25">
            <text:p>Anti D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8" table:style-name="ce24">
            <text:p>38</text:p>
          </table:table-cell>
          <table:table-cell office:value-type="currency" office:value="332.92325581395352" table:style-name="ce23">
            <text:p><text:s/>$ 332.92<text:s/></text:p>
          </table:table-cell>
          <table:table-cell office:value-type="float" office:value="12651.083720930234" table:formula="of:=+[.F56]*[.G56]" table:style-name="ce14">
            <text:p><text:s/>RD$12,651.0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</text:p>
          </table:table-cell>
          <table:table-cell office:value-type="string" table:style-name="ce67">
            <text:p>Anestesia topica spray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9" table:style-name="ce24">
            <text:p>19</text:p>
          </table:table-cell>
          <table:table-cell office:value-type="currency" office:value="550" table:style-name="ce23">
            <text:p><text:s/>$ 550.00<text:s/></text:p>
          </table:table-cell>
          <table:table-cell office:value-type="float" office:value="10450" table:formula="of:=+[.N56]*[.O56]" table:style-name="ce14">
            <text:p><text:s/>RD$10,4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9</text:p>
          </table:table-cell>
          <table:table-cell office:value-type="string" table:style-name="ce25">
            <text:p>Ampicilina 1G (calle)</text:p>
          </table:table-cell>
          <table:table-cell office:value-type="string" table:style-name="ce9">
            <text:p>ALMACEN DE FARMACIA</text:p>
          </table:table-cell>
          <table:table-cell office:value-type="float" office:value="4500" table:style-name="ce31">
            <text:p>4500</text:p>
          </table:table-cell>
          <table:table-cell office:value-type="float" office:value="19.555657966666669" table:style-name="ce14">
            <text:p><text:s/>RD$19.56<text:s/></text:p>
          </table:table-cell>
          <table:table-cell office:value-type="float" office:value="88000.460850000003" table:formula="of:=+[.V56]*[.W56]" table:style-name="ce14">
            <text:p><text:s/>RD$88,000.4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</text:p>
          </table:table-cell>
          <table:table-cell office:value-type="string" table:style-name="ce25">
            <text:p>Antiglubulina Huma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24">
            <text:p>15</text:p>
          </table:table-cell>
          <table:table-cell office:value-type="currency" office:value="520" table:style-name="ce23">
            <text:p><text:s/>$ 520.00<text:s/></text:p>
          </table:table-cell>
          <table:table-cell office:value-type="float" office:value="7800" table:formula="of:=+[.F57]*[.G57]" table:style-name="ce14">
            <text:p><text:s/>RD$7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4</text:p>
          </table:table-cell>
          <table:table-cell office:value-type="string" table:style-name="ce67">
            <text:p>Anfotericina B 50mg (calle)</text:p>
          </table:table-cell>
          <table:table-cell office:value-type="string" table:style-name="ce9">
            <text:p>ALMACEN DE FARMACIA</text:p>
          </table:table-cell>
          <table:table-cell office:value-type="float" office:value="51" table:style-name="ce24">
            <text:p>51</text:p>
          </table:table-cell>
          <table:table-cell office:value-type="currency" office:value="5084.7776543024693" table:style-name="ce23">
            <text:p><text:s/>$ 5,084.78<text:s/></text:p>
          </table:table-cell>
          <table:table-cell office:value-type="float" office:value="259323.66036942592" table:formula="of:=+[.N57]*[.O57]" table:style-name="ce14">
            <text:p><text:s/>RD$259,323.6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</text:p>
          </table:table-cell>
          <table:table-cell office:value-type="string" table:style-name="ce25">
            <text:p>Anestesia topica ge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31">
            <text:p>14</text:p>
          </table:table-cell>
          <table:table-cell office:value-type="float" office:value="580" table:style-name="ce14">
            <text:p><text:s/>RD$580.00<text:s/></text:p>
          </table:table-cell>
          <table:table-cell office:value-type="float" office:value="8120" table:formula="of:=+[.V57]*[.W57]" table:style-name="ce14">
            <text:p><text:s/>RD$8,1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</text:p>
          </table:table-cell>
          <table:table-cell office:value-type="string" table:style-name="ce25">
            <text:p>Aplicadores de mader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13" table:style-name="ce23">
            <text:p><text:s/>$ 413.00<text:s/></text:p>
          </table:table-cell>
          <table:table-cell office:value-type="float" office:value="413" table:formula="of:=+[.F58]*[.G58]" table:style-name="ce14">
            <text:p><text:s/>RD$413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</text:p>
          </table:table-cell>
          <table:table-cell office:value-type="string" table:style-name="ce67">
            <text:p>Anti 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252.80000000000004" table:style-name="ce23">
            <text:p><text:s/>$ 252.80<text:s/></text:p>
          </table:table-cell>
          <table:table-cell office:value-type="float" office:value="1264.0000000000002" table:formula="of:=+[.N58]*[.O58]" table:style-name="ce14">
            <text:p><text:s/>RD$1,26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</text:p>
          </table:table-cell>
          <table:table-cell office:value-type="string" table:style-name="ce25">
            <text:p>Anestesia topica spray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9" table:style-name="ce31">
            <text:p>19</text:p>
          </table:table-cell>
          <table:table-cell office:value-type="float" office:value="550" table:style-name="ce14">
            <text:p><text:s/>RD$550.00<text:s/></text:p>
          </table:table-cell>
          <table:table-cell office:value-type="float" office:value="10450" table:formula="of:=+[.V58]*[.W58]" table:style-name="ce14">
            <text:p><text:s/>RD$10,4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</text:p>
          </table:table-cell>
          <table:table-cell office:value-type="string" table:style-name="ce25">
            <text:p>ASA Calibrador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93.1" table:style-name="ce23">
            <text:p><text:s/>$ 93.10<text:s/></text:p>
          </table:table-cell>
          <table:table-cell office:value-type="float" office:value="186.2" table:formula="of:=+[.F59]*[.G59]" table:style-name="ce14">
            <text:p><text:s/>RD$186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</text:p>
          </table:table-cell>
          <table:table-cell office:value-type="string" table:style-name="ce67">
            <text:p>Anti B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265.89833333000001" table:style-name="ce23">
            <text:p><text:s/>$ 265.90<text:s/></text:p>
          </table:table-cell>
          <table:table-cell office:value-type="float" office:value="13294.916666500001" table:formula="of:=+[.N59]*[.O59]" table:style-name="ce14">
            <text:p><text:s/>RD$13,294.9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4</text:p>
          </table:table-cell>
          <table:table-cell office:value-type="string" table:style-name="ce25">
            <text:p>Anfotericina B 50mg (calle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6079.79" table:style-name="ce14">
            <text:p><text:s/>RD$6,079.79<text:s/></text:p>
          </table:table-cell>
          <table:table-cell office:value-type="float" office:value="6079.79" table:formula="of:=+[.V59]*[.W59]" table:style-name="ce14">
            <text:p><text:s/>RD$6,079.7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</text:p>
          </table:table-cell>
          <table:table-cell office:value-type="string" table:style-name="ce25">
            <text:p>AS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3" table:style-name="ce24">
            <text:p>33</text:p>
          </table:table-cell>
          <table:table-cell office:value-type="currency" office:value="1014.7058823529412" table:style-name="ce23">
            <text:p><text:s/>$ 1,014.71<text:s/></text:p>
          </table:table-cell>
          <table:table-cell office:value-type="float" office:value="33485.294117647063" table:formula="of:=+[.F60]*[.G60]" table:style-name="ce14">
            <text:p><text:s/>RD$33,485.2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</text:p>
          </table:table-cell>
          <table:table-cell office:value-type="string" table:style-name="ce67">
            <text:p>Anti D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3" table:style-name="ce24">
            <text:p>33</text:p>
          </table:table-cell>
          <table:table-cell office:value-type="currency" office:value="332.92315789000003" table:style-name="ce23">
            <text:p><text:s/>$ 332.92<text:s/></text:p>
          </table:table-cell>
          <table:table-cell office:value-type="float" office:value="10986.464210370001" table:formula="of:=+[.N60]*[.O60]" table:style-name="ce14">
            <text:p><text:s/>RD$10,986.4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</text:p>
          </table:table-cell>
          <table:table-cell office:value-type="string" table:style-name="ce25">
            <text:p>Anti 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31">
            <text:p>30</text:p>
          </table:table-cell>
          <table:table-cell office:value-type="float" office:value="257.27272727272725" table:style-name="ce14">
            <text:p><text:s/>RD$257.27<text:s/></text:p>
          </table:table-cell>
          <table:table-cell office:value-type="float" office:value="7718.181818181818" table:formula="of:=+[.V60]*[.W60]" table:style-name="ce14">
            <text:p><text:s/>RD$7,718.1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</text:p>
          </table:table-cell>
          <table:table-cell office:value-type="string" table:style-name="ce25">
            <text:p>Aspiradores de secrecion portatil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0060" table:style-name="ce23">
            <text:p><text:s/>$ 20,060.00<text:s/></text:p>
          </table:table-cell>
          <table:table-cell office:value-type="float" office:value="120360" table:formula="of:=+[.F61]*[.G61]" table:style-name="ce14">
            <text:p><text:s/>RD$120,3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</text:p>
          </table:table-cell>
          <table:table-cell office:value-type="string" table:style-name="ce67">
            <text:p>Antiglubulina Huma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520" table:style-name="ce23">
            <text:p><text:s/>$ 520.00<text:s/></text:p>
          </table:table-cell>
          <table:table-cell office:value-type="float" office:value="4160" table:formula="of:=+[.N61]*[.O61]" table:style-name="ce14">
            <text:p><text:s/>RD$4,1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</text:p>
          </table:table-cell>
          <table:table-cell office:value-type="string" table:style-name="ce25">
            <text:p>Anti B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3" table:style-name="ce31">
            <text:p>33</text:p>
          </table:table-cell>
          <table:table-cell office:value-type="float" office:value="272" table:style-name="ce14">
            <text:p><text:s/>RD$272.00<text:s/></text:p>
          </table:table-cell>
          <table:table-cell office:value-type="float" office:value="8976" table:formula="of:=+[.V61]*[.W61]" table:style-name="ce14">
            <text:p><text:s/>RD$8,97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</text:p>
          </table:table-cell>
          <table:table-cell office:value-type="string" table:style-name="ce25">
            <text:p>Ataque aci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522" table:style-name="ce23">
            <text:p><text:s/>$ 522.00<text:s/></text:p>
          </table:table-cell>
          <table:table-cell office:value-type="float" office:value="10440" table:formula="of:=+[.F62]*[.G62]" table:style-name="ce14">
            <text:p><text:s/>RD$10,4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</text:p>
          </table:table-cell>
          <table:table-cell office:value-type="string" table:style-name="ce67">
            <text:p>Aplicadores de mader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13" table:style-name="ce23">
            <text:p><text:s/>$ 413.00<text:s/></text:p>
          </table:table-cell>
          <table:table-cell office:value-type="float" office:value="413" table:formula="of:=+[.N62]*[.O62]" table:style-name="ce14">
            <text:p><text:s/>RD$413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</text:p>
          </table:table-cell>
          <table:table-cell office:value-type="string" table:style-name="ce25">
            <text:p>Anti D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1" table:style-name="ce31">
            <text:p>31</text:p>
          </table:table-cell>
          <table:table-cell office:value-type="float" office:value="348.14228571428572" table:style-name="ce14">
            <text:p><text:s/>RD$348.14<text:s/></text:p>
          </table:table-cell>
          <table:table-cell office:value-type="float" office:value="10792.410857142857" table:formula="of:=+[.V62]*[.W62]" table:style-name="ce14">
            <text:p><text:s/>RD$10,792.4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</text:p>
          </table:table-cell>
          <table:table-cell office:value-type="string" table:style-name="ce25">
            <text:p>ATEMPERATOR JARABE 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810" table:style-name="ce23">
            <text:p><text:s/>$ 1,810.00<text:s/></text:p>
          </table:table-cell>
          <table:table-cell office:value-type="float" office:value="9050" table:formula="of:=+[.F63]*[.G63]" table:style-name="ce14">
            <text:p><text:s/>RD$9,0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</text:p>
          </table:table-cell>
          <table:table-cell office:value-type="string" table:style-name="ce67">
            <text:p>AS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3" table:style-name="ce24">
            <text:p>33</text:p>
          </table:table-cell>
          <table:table-cell office:value-type="currency" office:value="1014.7057576" table:style-name="ce23">
            <text:p><text:s/>$ 1,014.71<text:s/></text:p>
          </table:table-cell>
          <table:table-cell office:value-type="float" office:value="33485.2900008" table:formula="of:=+[.N63]*[.O63]" table:style-name="ce14">
            <text:p><text:s/>RD$33,485.2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</text:p>
          </table:table-cell>
          <table:table-cell office:value-type="string" table:style-name="ce25">
            <text:p>Antiglubulina Huma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495" table:style-name="ce14">
            <text:p><text:s/>RD$495.00<text:s/></text:p>
          </table:table-cell>
          <table:table-cell office:value-type="float" office:value="4950" table:formula="of:=+[.V63]*[.W63]" table:style-name="ce14">
            <text:p><text:s/>RD$4,9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pm-035</text:p>
          </table:table-cell>
          <table:table-cell office:value-type="string" table:style-name="ce25">
            <text:p>ATENOLOL 100MG BLISTER <text:s/>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0.28999999999999998" table:style-name="ce23">
            <text:p><text:s/>$ 0.29<text:s/></text:p>
          </table:table-cell>
          <table:table-cell office:value-type="float" office:value="57.999999999999993" table:formula="of:=+[.F64]*[.G64]" table:style-name="ce14">
            <text:p><text:s/>RD$5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</text:p>
          </table:table-cell>
          <table:table-cell office:value-type="string" table:style-name="ce67">
            <text:p>Aspiradores de secrecion portatil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0060" table:style-name="ce23">
            <text:p><text:s/>$ 20,060.00<text:s/></text:p>
          </table:table-cell>
          <table:table-cell office:value-type="float" office:value="120360" table:formula="of:=+[.N64]*[.O64]" table:style-name="ce14">
            <text:p><text:s/>RD$120,3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</text:p>
          </table:table-cell>
          <table:table-cell office:value-type="string" table:style-name="ce25">
            <text:p>Aplicadores de mader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275.33333333333331" table:style-name="ce14">
            <text:p><text:s/>RD$275.33<text:s/></text:p>
          </table:table-cell>
          <table:table-cell office:value-type="float" office:value="550.66666666666663" table:formula="of:=+[.V64]*[.W64]" table:style-name="ce14">
            <text:p><text:s/>RD$550.6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1</text:p>
          </table:table-cell>
          <table:table-cell office:value-type="string" table:style-name="ce25">
            <text:p>Atropina Amp. 1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30.24" table:style-name="ce23">
            <text:p><text:s/>$ 30.24<text:s/></text:p>
          </table:table-cell>
          <table:table-cell office:value-type="float" office:value="6048" table:formula="of:=+[.F65]*[.G65]" table:style-name="ce14">
            <text:p><text:s/>RD$6,04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</text:p>
          </table:table-cell>
          <table:table-cell office:value-type="string" table:style-name="ce67">
            <text:p>Ataque aci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522" table:style-name="ce23">
            <text:p><text:s/>$ 522.00<text:s/></text:p>
          </table:table-cell>
          <table:table-cell office:value-type="float" office:value="10440" table:formula="of:=+[.N65]*[.O65]" table:style-name="ce14">
            <text:p><text:s/>RD$10,4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</text:p>
          </table:table-cell>
          <table:table-cell office:value-type="string" table:style-name="ce25">
            <text:p>ASA Calibrador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93.1" table:style-name="ce14">
            <text:p><text:s/>RD$93.10<text:s/></text:p>
          </table:table-cell>
          <table:table-cell office:value-type="float" office:value="93.1" table:formula="of:=+[.V65]*[.W65]" table:style-name="ce14">
            <text:p><text:s/>RD$93.1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2</text:p>
          </table:table-cell>
          <table:table-cell office:value-type="string" table:style-name="ce25">
            <text:p>Atropina Amp. 1ML (PROMES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16.8" table:style-name="ce23">
            <text:p><text:s/>$ 16.80<text:s/></text:p>
          </table:table-cell>
          <table:table-cell office:value-type="float" office:value="11760" table:formula="of:=+[.F66]*[.G66]" table:style-name="ce14">
            <text:p><text:s/>RD$11,7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</text:p>
          </table:table-cell>
          <table:table-cell office:value-type="string" table:style-name="ce67">
            <text:p>ATEMPERATOR JARABE 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810" table:style-name="ce23">
            <text:p><text:s/>$ 1,810.00<text:s/></text:p>
          </table:table-cell>
          <table:table-cell office:value-type="float" office:value="9050" table:formula="of:=+[.N66]*[.O66]" table:style-name="ce14">
            <text:p><text:s/>RD$9,0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</text:p>
          </table:table-cell>
          <table:table-cell office:value-type="string" table:style-name="ce25">
            <text:p>AS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1" table:style-name="ce31">
            <text:p>31</text:p>
          </table:table-cell>
          <table:table-cell office:value-type="float" office:value="1350" table:style-name="ce14">
            <text:p><text:s/>RD$1,350.00<text:s/></text:p>
          </table:table-cell>
          <table:table-cell office:value-type="float" office:value="41850" table:formula="of:=+[.V66]*[.W66]" table:style-name="ce14">
            <text:p><text:s/>RD$41,8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1</text:p>
          </table:table-cell>
          <table:table-cell office:value-type="string" table:style-name="ce25">
            <text:p>Azitromy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08" table:style-name="ce23">
            <text:p><text:s/>$ 208.00<text:s/></text:p>
          </table:table-cell>
          <table:table-cell office:value-type="float" office:value="416" table:formula="of:=+[.F67]*[.G67]" table:style-name="ce14">
            <text:p><text:s/>RD$41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pm-035</text:p>
          </table:table-cell>
          <table:table-cell office:value-type="string" table:style-name="ce67">
            <text:p>ATENOLOL 100MG BLISTER <text:s/>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0.28999999999999998" table:style-name="ce23">
            <text:p><text:s/>$ 0.29<text:s/></text:p>
          </table:table-cell>
          <table:table-cell office:value-type="float" office:value="57.999999999999993" table:formula="of:=+[.N67]*[.O67]" table:style-name="ce14">
            <text:p><text:s/>RD$5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</text:p>
          </table:table-cell>
          <table:table-cell office:value-type="string" table:style-name="ce25">
            <text:p>Aspiradores de secrecion portatil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20060" table:style-name="ce14">
            <text:p><text:s/>RD$20,060.00<text:s/></text:p>
          </table:table-cell>
          <table:table-cell office:value-type="float" office:value="120360" table:formula="of:=+[.V67]*[.W67]" table:style-name="ce14">
            <text:p><text:s/>RD$120,3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</text:p>
          </table:table-cell>
          <table:table-cell office:value-type="string" table:style-name="ce25">
            <text:p>Baber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022" table:style-name="ce24">
            <text:p>8,022</text:p>
          </table:table-cell>
          <table:table-cell office:value-type="currency" office:value="7" table:style-name="ce23">
            <text:p><text:s/>$ 7.00<text:s/></text:p>
          </table:table-cell>
          <table:table-cell office:value-type="float" office:value="56154" table:formula="of:=+[.F68]*[.G68]" table:style-name="ce14">
            <text:p><text:s/>RD$56,15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1</text:p>
          </table:table-cell>
          <table:table-cell office:value-type="string" table:style-name="ce67">
            <text:p>Atropina Amp. 1ML (call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20.782857142857143" table:style-name="ce23">
            <text:p><text:s/>$ 20.78<text:s/></text:p>
          </table:table-cell>
          <table:table-cell office:value-type="float" office:value="14548" table:formula="of:=+[.N68]*[.O68]" table:style-name="ce14">
            <text:p><text:s/>RD$14,54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</text:p>
          </table:table-cell>
          <table:table-cell office:value-type="string" table:style-name="ce25">
            <text:p>Ataque aci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522" table:style-name="ce14">
            <text:p><text:s/>RD$522.00<text:s/></text:p>
          </table:table-cell>
          <table:table-cell office:value-type="float" office:value="10440" table:formula="of:=+[.V68]*[.W68]" table:style-name="ce14">
            <text:p><text:s/>RD$10,4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</text:p>
          </table:table-cell>
          <table:table-cell office:value-type="string" table:style-name="ce25">
            <text:p>Baja Lengua Madera (Caja 100/1) (promese)</text:p>
          </table:table-cell>
          <table:table-cell office:value-type="string" table:style-name="ce9">
            <text:p>ALMACEN DE FARMACIA</text:p>
          </table:table-cell>
          <table:table-cell office:value-type="float" office:value="54637" table:style-name="ce24">
            <text:p>54,637</text:p>
          </table:table-cell>
          <table:table-cell office:value-type="currency" office:value="0.69" table:style-name="ce23">
            <text:p><text:s/>$ 0.69<text:s/></text:p>
          </table:table-cell>
          <table:table-cell office:value-type="float" office:value="37699.53" table:formula="of:=+[.F69]*[.G69]" table:style-name="ce14">
            <text:p><text:s/>RD$37,699.5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</text:p>
          </table:table-cell>
          <table:table-cell office:value-type="string" table:style-name="ce67">
            <text:p>Atropina Amp. 1ML (PROMES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16.8" table:style-name="ce23">
            <text:p><text:s/>$ 16.80<text:s/></text:p>
          </table:table-cell>
          <table:table-cell office:value-type="float" office:value="11760" table:formula="of:=+[.N69]*[.O69]" table:style-name="ce14">
            <text:p><text:s/>RD$11,7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</text:p>
          </table:table-cell>
          <table:table-cell office:value-type="string" table:style-name="ce25">
            <text:p>ATEMPERATOR JARABE 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1810" table:style-name="ce14">
            <text:p><text:s/>RD$1,810.00<text:s/></text:p>
          </table:table-cell>
          <table:table-cell office:value-type="float" office:value="9050" table:formula="of:=+[.V69]*[.W69]" table:style-name="ce14">
            <text:p><text:s/>RD$9,0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6</text:p>
          </table:table-cell>
          <table:table-cell office:value-type="string" table:style-name="ce26">
            <text:p>Bajante Continuo-Flo Baxter calle</text:p>
          </table:table-cell>
          <table:table-cell office:value-type="string" table:style-name="ce9">
            <text:p>ALMACEN DE FARMACIA</text:p>
          </table:table-cell>
          <table:table-cell office:value-type="float" office:value="244" table:style-name="ce24">
            <text:p>244</text:p>
          </table:table-cell>
          <table:table-cell office:value-type="currency" office:value="528.37" table:style-name="ce23">
            <text:p><text:s/>$ 528.37<text:s/></text:p>
          </table:table-cell>
          <table:table-cell office:value-type="float" office:value="128922.28" table:formula="of:=+[.F70]*[.G70]" table:style-name="ce14">
            <text:p><text:s/>RD$128,922.2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1</text:p>
          </table:table-cell>
          <table:table-cell office:value-type="string" table:style-name="ce67">
            <text:p>Azitromy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08" table:style-name="ce23">
            <text:p><text:s/>$ 208.00<text:s/></text:p>
          </table:table-cell>
          <table:table-cell office:value-type="float" office:value="416" table:formula="of:=+[.N70]*[.O70]" table:style-name="ce14">
            <text:p><text:s/>RD$41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pm-035</text:p>
          </table:table-cell>
          <table:table-cell office:value-type="string" table:style-name="ce25">
            <text:p>ATENOLOL 100MG BLISTER <text:s/>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0.28999999999999998" table:style-name="ce14">
            <text:p><text:s/>RD$0.29<text:s/></text:p>
          </table:table-cell>
          <table:table-cell office:value-type="float" office:value="57.999999999999993" table:formula="of:=+[.V70]*[.W70]" table:style-name="ce14">
            <text:p><text:s/>RD$5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32</text:p>
          </table:table-cell>
          <table:table-cell office:value-type="string" table:style-name="ce25">
            <text:p>Bajante de Buretra 150ml<text:s/></text:p>
          </table:table-cell>
          <table:table-cell office:value-type="string" table:style-name="ce9">
            <text:p>ALMACEN DE FARMACIA</text:p>
          </table:table-cell>
          <table:table-cell office:value-type="float" office:value="484" table:style-name="ce24">
            <text:p>484</text:p>
          </table:table-cell>
          <table:table-cell office:value-type="currency" office:value="705.28124434389144" table:style-name="ce23">
            <text:p><text:s/>$ 705.28<text:s/></text:p>
          </table:table-cell>
          <table:table-cell office:value-type="float" office:value="341356.12226244347" table:formula="of:=+[.F71]*[.G71]" table:style-name="ce14">
            <text:p><text:s/>RD$341,356.1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</text:p>
          </table:table-cell>
          <table:table-cell office:value-type="string" table:style-name="ce67">
            <text:p>Baber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022" table:style-name="ce24">
            <text:p>8,022</text:p>
          </table:table-cell>
          <table:table-cell office:value-type="currency" office:value="7" table:style-name="ce23">
            <text:p><text:s/>$ 7.00<text:s/></text:p>
          </table:table-cell>
          <table:table-cell office:value-type="float" office:value="56154" table:formula="of:=+[.N71]*[.O71]" table:style-name="ce14">
            <text:p><text:s/>RD$56,15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1</text:p>
          </table:table-cell>
          <table:table-cell office:value-type="string" table:style-name="ce25">
            <text:p>Atropina Amp. 1ML (call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31">
            <text:p>700</text:p>
          </table:table-cell>
          <table:table-cell office:value-type="float" office:value="30.24" table:style-name="ce14">
            <text:p><text:s/>RD$30.24<text:s/></text:p>
          </table:table-cell>
          <table:table-cell office:value-type="float" office:value="21168" table:formula="of:=+[.V71]*[.W71]" table:style-name="ce14">
            <text:p><text:s/>RD$21,16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31</text:p>
          </table:table-cell>
          <table:table-cell office:value-type="string" table:style-name="ce25">
            <text:p>Bajante de Infusion Continu-flo</text:p>
          </table:table-cell>
          <table:table-cell office:value-type="string" table:style-name="ce9">
            <text:p>ALMACEN DE FARMACIA</text:p>
          </table:table-cell>
          <table:table-cell office:value-type="float" office:value="184" table:style-name="ce24">
            <text:p>184</text:p>
          </table:table-cell>
          <table:table-cell office:value-type="currency" office:value="664.56260180995469" table:style-name="ce23">
            <text:p><text:s/>$ 664.56<text:s/></text:p>
          </table:table-cell>
          <table:table-cell office:value-type="float" office:value="122279.51873303167" table:formula="of:=+[.F72]*[.G72]" table:style-name="ce14">
            <text:p><text:s/>RD$122,279.5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</text:p>
          </table:table-cell>
          <table:table-cell office:value-type="string" table:style-name="ce67">
            <text:p>Baja Lengua Madera (Caja 100/1) (promese)</text:p>
          </table:table-cell>
          <table:table-cell office:value-type="string" table:style-name="ce9">
            <text:p>ALMACEN DE FARMACIA</text:p>
          </table:table-cell>
          <table:table-cell office:value-type="float" office:value="34037" table:style-name="ce24">
            <text:p>34,037</text:p>
          </table:table-cell>
          <table:table-cell office:value-type="currency" office:value="0.69" table:style-name="ce23">
            <text:p><text:s/>$ 0.69<text:s/></text:p>
          </table:table-cell>
          <table:table-cell office:value-type="float" office:value="23485.53" table:formula="of:=+[.N72]*[.O72]" table:style-name="ce14">
            <text:p><text:s/>RD$23,485.5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</text:p>
          </table:table-cell>
          <table:table-cell office:value-type="string" table:style-name="ce25">
            <text:p>Atropina Amp. 1ML (PROMES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33">
            <text:p>700</text:p>
          </table:table-cell>
          <table:table-cell office:value-type="float" office:value="16.8" table:style-name="ce14">
            <text:p><text:s/>RD$16.80<text:s/></text:p>
          </table:table-cell>
          <table:table-cell office:value-type="float" office:value="11760" table:formula="of:=+[.V72]*[.W72]" table:style-name="ce14">
            <text:p><text:s/>RD$11,7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</text:p>
          </table:table-cell>
          <table:table-cell office:value-type="string" table:style-name="ce26">
            <text:p>Bajante de Sangre Baxter calle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24">
            <text:p>250</text:p>
          </table:table-cell>
          <table:table-cell office:value-type="currency" office:value="463.06740000000002" table:style-name="ce23">
            <text:p><text:s/>$ 463.07<text:s/></text:p>
          </table:table-cell>
          <table:table-cell office:value-type="float" office:value="115766.85" table:formula="of:=+[.F73]*[.G73]" table:style-name="ce14">
            <text:p><text:s/>RD$115,766.8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</text:p>
          </table:table-cell>
          <table:table-cell office:value-type="string" table:style-name="ce70">
            <text:p>Bajante Continuo-Flo Baxter calle</text:p>
          </table:table-cell>
          <table:table-cell office:value-type="string" table:style-name="ce9">
            <text:p>ALMACEN DE FARMACIA</text:p>
          </table:table-cell>
          <table:table-cell office:value-type="float" office:value="363" table:style-name="ce24">
            <text:p>363</text:p>
          </table:table-cell>
          <table:table-cell office:value-type="currency" office:value="528.37" table:style-name="ce23">
            <text:p><text:s/>$ 528.37<text:s/></text:p>
          </table:table-cell>
          <table:table-cell office:value-type="float" office:value="191798.31" table:formula="of:=+[.N73]*[.O73]" table:style-name="ce14">
            <text:p><text:s/>RD$191,798.3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1</text:p>
          </table:table-cell>
          <table:table-cell office:value-type="string" table:style-name="ce25">
            <text:p>Azitromy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3">
            <text:p>2</text:p>
          </table:table-cell>
          <table:table-cell office:value-type="float" office:value="208" table:style-name="ce14">
            <text:p><text:s/>RD$208.00<text:s/></text:p>
          </table:table-cell>
          <table:table-cell office:value-type="float" office:value="416" table:formula="of:=+[.V73]*[.W73]" table:style-name="ce14">
            <text:p><text:s/>RD$41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</text:p>
          </table:table-cell>
          <table:table-cell office:value-type="string" table:style-name="ce26">
            <text:p>Bajante Medicacion Fotosensible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24">
            <text:p>15</text:p>
          </table:table-cell>
          <table:table-cell office:value-type="currency" office:value="3595.3537999999999" table:style-name="ce23">
            <text:p><text:s/>$ 3,595.35<text:s/></text:p>
          </table:table-cell>
          <table:table-cell office:value-type="float" office:value="53930.307000000001" table:formula="of:=+[.F74]*[.G74]" table:style-name="ce14">
            <text:p><text:s/>RD$53,930.3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2</text:p>
          </table:table-cell>
          <table:table-cell office:value-type="string" table:style-name="ce67">
            <text:p>Bajante de Buretra Baxter 150ml<text:s/></text:p>
          </table:table-cell>
          <table:table-cell office:value-type="string" table:style-name="ce9">
            <text:p>ALMACEN DE FARMACIA</text:p>
          </table:table-cell>
          <table:table-cell office:value-type="float" office:value="459" table:style-name="ce24">
            <text:p>459</text:p>
          </table:table-cell>
          <table:table-cell office:value-type="currency" office:value="952.60633120370596" table:style-name="ce23">
            <text:p><text:s/>$ 952.61<text:s/></text:p>
          </table:table-cell>
          <table:table-cell office:value-type="float" office:value="437246.30602250103" table:formula="of:=+[.N74]*[.O74]" table:style-name="ce14">
            <text:p><text:s/>RD$437,246.3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115</text:p>
          </table:table-cell>
          <table:table-cell office:value-type="string" table:style-name="ce25">
            <text:p>Azul de Metileno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3273" table:style-name="ce14">
            <text:p><text:s/>RD$3,273.00<text:s/></text:p>
          </table:table-cell>
          <table:table-cell office:value-type="float" office:value="3273" table:formula="of:=+[.V74]*[.W74]" table:style-name="ce14">
            <text:p><text:s/>RD$3,27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</text:p>
          </table:table-cell>
          <table:table-cell office:value-type="string" table:style-name="ce25">
            <text:p>Bajante de suero con reloj</text:p>
          </table:table-cell>
          <table:table-cell office:value-type="string" table:style-name="ce9">
            <text:p>ALMACEN DE FARMACIA</text:p>
          </table:table-cell>
          <table:table-cell office:value-type="float" office:value="1400" table:style-name="ce24">
            <text:p>1,400</text:p>
          </table:table-cell>
          <table:table-cell office:value-type="currency" office:value="1.65" table:style-name="ce23">
            <text:p><text:s/>$ 1.65<text:s/></text:p>
          </table:table-cell>
          <table:table-cell office:value-type="float" office:value="2310" table:formula="of:=+[.F75]*[.G75]" table:style-name="ce14">
            <text:p><text:s/>RD$2,31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1</text:p>
          </table:table-cell>
          <table:table-cell office:value-type="string" table:style-name="ce67">
            <text:p>Bajante de Infusion Continu-flo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664.56260870000006" table:style-name="ce23">
            <text:p><text:s/>$ 664.56<text:s/></text:p>
          </table:table-cell>
          <table:table-cell office:value-type="float" office:value="26582.504348000002" table:formula="of:=+[.N75]*[.O75]" table:style-name="ce14">
            <text:p><text:s/>RD$26,582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</text:p>
          </table:table-cell>
          <table:table-cell office:value-type="string" table:style-name="ce25">
            <text:p>Baber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822" table:style-name="ce34">
            <text:p>7822</text:p>
          </table:table-cell>
          <table:table-cell office:value-type="float" office:value="7" table:style-name="ce16">
            <text:p><text:s/>RD$7.00<text:s/></text:p>
          </table:table-cell>
          <table:table-cell office:value-type="float" office:value="54754" table:formula="of:=+[.V75]*[.W75]" table:style-name="ce14">
            <text:p><text:s/>RD$54,75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0</text:p>
          </table:table-cell>
          <table:table-cell office:value-type="string" table:style-name="ce25">
            <text:p>Bajante de Suero normal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9.4358823529411762" table:style-name="ce23">
            <text:p><text:s/>$ 9.44<text:s/></text:p>
          </table:table-cell>
          <table:table-cell office:value-type="float" office:value="1887.1764705882351" table:formula="of:=+[.F76]*[.G76]" table:style-name="ce14">
            <text:p><text:s/>RD$1,887.1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1</text:p>
          </table:table-cell>
          <table:table-cell office:value-type="string" table:style-name="ce70">
            <text:p>Bajante de Sangre Baxter calle</text:p>
          </table:table-cell>
          <table:table-cell office:value-type="string" table:style-name="ce9">
            <text:p>ALMACEN DE FARMACIA</text:p>
          </table:table-cell>
          <table:table-cell office:value-type="float" office:value="326" table:style-name="ce24">
            <text:p>326</text:p>
          </table:table-cell>
          <table:table-cell office:value-type="currency" office:value="566.99448732394364" table:style-name="ce23">
            <text:p><text:s/>$ 566.99<text:s/></text:p>
          </table:table-cell>
          <table:table-cell office:value-type="float" office:value="184840.20286760564" table:formula="of:=+[.N76]*[.O76]" table:style-name="ce14">
            <text:p><text:s/>RD$184,840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</text:p>
          </table:table-cell>
          <table:table-cell office:value-type="string" table:style-name="ce25">
            <text:p>Baja Lengua Madera (Caja 100/1) (promese)</text:p>
          </table:table-cell>
          <table:table-cell office:value-type="string" table:style-name="ce9">
            <text:p>ALMACEN DE FARMACIA</text:p>
          </table:table-cell>
          <table:table-cell office:value-type="float" office:value="33637" table:style-name="ce34">
            <text:p>33637</text:p>
          </table:table-cell>
          <table:table-cell office:value-type="float" office:value="0.69" table:style-name="ce16">
            <text:p><text:s/>RD$0.69<text:s/></text:p>
          </table:table-cell>
          <table:table-cell office:value-type="float" office:value="23209.53" table:formula="of:=+[.V76]*[.W76]" table:style-name="ce14">
            <text:p><text:s/>RD$23,209.5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</text:p>
          </table:table-cell>
          <table:table-cell office:value-type="string" table:style-name="ce25">
            <text:p>Bajante Microgotero con Bureta <text:s/>100ml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52.56" table:style-name="ce23">
            <text:p><text:s/>$ 52.56<text:s/></text:p>
          </table:table-cell>
          <table:table-cell office:value-type="float" office:value="21024" table:formula="of:=+[.F77]*[.G77]" table:style-name="ce14">
            <text:p><text:s/>RD$21,02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</text:p>
          </table:table-cell>
          <table:table-cell office:value-type="string" table:style-name="ce70">
            <text:p>Bajante de Sangre calle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24.35" table:style-name="ce23">
            <text:p><text:s/>$ 24.35<text:s/></text:p>
          </table:table-cell>
          <table:table-cell office:value-type="float" office:value="12175" table:formula="of:=+[.N77]*[.O77]" table:style-name="ce14">
            <text:p><text:s/>RD$12,17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</text:p>
          </table:table-cell>
          <table:table-cell office:value-type="string" table:style-name="ce26">
            <text:p>Bajante de infusion Continuo-Flo Baxter calle</text:p>
          </table:table-cell>
          <table:table-cell office:value-type="string" table:style-name="ce9">
            <text:p>ALMACEN DE FARMACIA</text:p>
          </table:table-cell>
          <table:table-cell office:value-type="float" office:value="384" table:style-name="ce31">
            <text:p>384</text:p>
          </table:table-cell>
          <table:table-cell office:value-type="float" office:value="528.37" table:style-name="ce14">
            <text:p><text:s/>RD$528.37<text:s/></text:p>
          </table:table-cell>
          <table:table-cell office:value-type="float" office:value="202894.08000000002" table:formula="of:=+[.V77]*[.W77]" table:style-name="ce14">
            <text:p><text:s/>RD$202,894.0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</text:p>
          </table:table-cell>
          <table:table-cell office:value-type="string" table:style-name="ce25">
            <text:p>Bajante Microgotero con Bureta <text:s/>1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1300" table:style-name="ce24">
            <text:p>1,300</text:p>
          </table:table-cell>
          <table:table-cell office:value-type="currency" office:value="38.33" table:style-name="ce23">
            <text:p><text:s/>$ 38.33<text:s/></text:p>
          </table:table-cell>
          <table:table-cell office:value-type="float" office:value="49829" table:formula="of:=+[.F78]*[.G78]" table:style-name="ce14">
            <text:p><text:s/>RD$49,829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</text:p>
          </table:table-cell>
          <table:table-cell office:value-type="string" table:style-name="ce70">
            <text:p>Bajante Medicacion Fotosensible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24">
            <text:p>15</text:p>
          </table:table-cell>
          <table:table-cell office:value-type="currency" office:value="3595.3539999999998" table:style-name="ce23">
            <text:p><text:s/>$ 3,595.35<text:s/></text:p>
          </table:table-cell>
          <table:table-cell office:value-type="float" office:value="53930.31" table:formula="of:=+[.N78]*[.O78]" table:style-name="ce14">
            <text:p><text:s/>RD$53,930.3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2</text:p>
          </table:table-cell>
          <table:table-cell office:value-type="string" table:style-name="ce25">
            <text:p>Bajante de Buretra Baxter 150ml<text:s/></text:p>
          </table:table-cell>
          <table:table-cell office:value-type="string" table:style-name="ce9">
            <text:p>ALMACEN DE FARMACIA</text:p>
          </table:table-cell>
          <table:table-cell office:value-type="float" office:value="753" table:style-name="ce31">
            <text:p>753</text:p>
          </table:table-cell>
          <table:table-cell office:value-type="float" office:value="550.67418002466081" table:style-name="ce14">
            <text:p><text:s/>RD$550.67<text:s/></text:p>
          </table:table-cell>
          <table:table-cell office:value-type="float" office:value="414657.65755856957" table:formula="of:=+[.V78]*[.W78]" table:style-name="ce14">
            <text:p><text:s/>RD$414,657.6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</text:p>
          </table:table-cell>
          <table:table-cell office:value-type="string" table:style-name="ce26">
            <text:p>Bajante Microgotero con Bureta Baxter 100ml calle</text:p>
          </table:table-cell>
          <table:table-cell office:value-type="string" table:style-name="ce9">
            <text:p>ALMACEN DE FARMACIA</text:p>
          </table:table-cell>
          <table:table-cell office:value-type="float" office:value="580" table:style-name="ce24">
            <text:p>580</text:p>
          </table:table-cell>
          <table:table-cell office:value-type="currency" office:value="234.53" table:style-name="ce23">
            <text:p><text:s/>$ 234.53<text:s/></text:p>
          </table:table-cell>
          <table:table-cell office:value-type="float" office:value="136027.4" table:formula="of:=+[.F79]*[.G79]" table:style-name="ce14">
            <text:p><text:s/>RD$136,027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</text:p>
          </table:table-cell>
          <table:table-cell office:value-type="string" table:style-name="ce67">
            <text:p>Bajante de suero con reloj</text:p>
          </table:table-cell>
          <table:table-cell office:value-type="string" table:style-name="ce9">
            <text:p>ALMACEN DE FARMACIA</text:p>
          </table:table-cell>
          <table:table-cell office:value-type="float" office:value="1400" table:style-name="ce24">
            <text:p>1,400</text:p>
          </table:table-cell>
          <table:table-cell office:value-type="currency" office:value="1.65" table:style-name="ce23">
            <text:p><text:s/>$ 1.65<text:s/></text:p>
          </table:table-cell>
          <table:table-cell office:value-type="float" office:value="2310" table:formula="of:=+[.N79]*[.O79]" table:style-name="ce14">
            <text:p><text:s/>RD$2,31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1</text:p>
          </table:table-cell>
          <table:table-cell office:value-type="string" table:style-name="ce25">
            <text:p>Bajante de Infusion Continu-flo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31">
            <text:p>40</text:p>
          </table:table-cell>
          <table:table-cell office:value-type="float" office:value="718.06" table:style-name="ce14">
            <text:p><text:s/>RD$718.06<text:s/></text:p>
          </table:table-cell>
          <table:table-cell office:value-type="float" office:value="28722.399999999998" table:formula="of:=+[.V79]*[.W79]" table:style-name="ce14">
            <text:p><text:s/>RD$28,722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4</text:p>
          </table:table-cell>
          <table:table-cell office:value-type="string" table:style-name="ce26">
            <text:p>Bajante Paclitasel Baxter</text:p>
          </table:table-cell>
          <table:table-cell office:value-type="string" table:style-name="ce9">
            <text:p>ALMACEN DE FARMACIA</text:p>
          </table:table-cell>
          <table:table-cell office:value-type="float" office:value="336" table:style-name="ce24">
            <text:p>336</text:p>
          </table:table-cell>
          <table:table-cell office:value-type="currency" office:value="94.285724999999999" table:style-name="ce23">
            <text:p><text:s/>$ 94.29<text:s/></text:p>
          </table:table-cell>
          <table:table-cell office:value-type="float" office:value="31680.0036" table:formula="of:=+[.F80]*[.G80]" table:style-name="ce14">
            <text:p><text:s/>RD$31,6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92</text:p>
          </table:table-cell>
          <table:table-cell office:value-type="string" table:style-name="ce67">
            <text:p>Bajante suero normal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16.5" table:style-name="ce23">
            <text:p><text:s/>$ 16.50<text:s/></text:p>
          </table:table-cell>
          <table:table-cell office:value-type="float" office:value="8250" table:formula="of:=+[.N80]*[.O80]" table:style-name="ce14">
            <text:p><text:s/>RD$8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1</text:p>
          </table:table-cell>
          <table:table-cell office:value-type="string" table:style-name="ce26">
            <text:p>Bajante de Sangre Baxter calle</text:p>
          </table:table-cell>
          <table:table-cell office:value-type="string" table:style-name="ce9">
            <text:p>ALMACEN DE FARMACIA</text:p>
          </table:table-cell>
          <table:table-cell office:value-type="float" office:value="720" table:style-name="ce31">
            <text:p>720</text:p>
          </table:table-cell>
          <table:table-cell office:value-type="float" office:value="664.92040161290322" table:style-name="ce14">
            <text:p><text:s/>RD$664.92<text:s/></text:p>
          </table:table-cell>
          <table:table-cell office:value-type="float" office:value="478742.6891612903" table:formula="of:=+[.V80]*[.W80]" table:style-name="ce14">
            <text:p><text:s/>RD$478,742.6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6</text:p>
          </table:table-cell>
          <table:table-cell office:value-type="string" table:style-name="ce25">
            <text:p>Banda Matriz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50" table:style-name="ce23">
            <text:p><text:s/>$ 150.00<text:s/></text:p>
          </table:table-cell>
          <table:table-cell office:value-type="float" office:value="300" table:formula="of:=+[.F81]*[.G81]" table:style-name="ce14">
            <text:p><text:s/>RD$3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</text:p>
          </table:table-cell>
          <table:table-cell office:value-type="string" table:style-name="ce67">
            <text:p>Bajante Microgotero con Bureta <text:s/>100ml (calle)</text:p>
          </table:table-cell>
          <table:table-cell office:value-type="string" table:style-name="ce9">
            <text:p>ALMACEN DE FARMACIA</text:p>
          </table:table-cell>
          <table:table-cell office:value-type="float" office:value="52" table:style-name="ce24">
            <text:p>52</text:p>
          </table:table-cell>
          <table:table-cell office:value-type="currency" office:value="52.56" table:style-name="ce23">
            <text:p><text:s/>$ 52.56<text:s/></text:p>
          </table:table-cell>
          <table:table-cell office:value-type="float" office:value="2733.12" table:formula="of:=+[.N81]*[.O81]" table:style-name="ce14">
            <text:p><text:s/>RD$2,733.1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7</text:p>
          </table:table-cell>
          <table:table-cell office:value-type="string" table:style-name="ce26">
            <text:p>Bajante de Sangre calle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31">
            <text:p>450</text:p>
          </table:table-cell>
          <table:table-cell office:value-type="float" office:value="24.35" table:style-name="ce14">
            <text:p><text:s/>RD$24.35<text:s/></text:p>
          </table:table-cell>
          <table:table-cell office:value-type="float" office:value="10957.5" table:formula="of:=+[.V81]*[.W81]" table:style-name="ce14">
            <text:p><text:s/>RD$10,95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8</text:p>
          </table:table-cell>
          <table:table-cell office:value-type="string" table:style-name="ce25">
            <text:p>Barniz de Copal frasco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850" table:style-name="ce23">
            <text:p><text:s/>$ 850.00<text:s/></text:p>
          </table:table-cell>
          <table:table-cell office:value-type="float" office:value="2550" table:formula="of:=+[.F82]*[.G82]" table:style-name="ce14">
            <text:p><text:s/>RD$2,5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</text:p>
          </table:table-cell>
          <table:table-cell office:value-type="string" table:style-name="ce70">
            <text:p>Bajante Microgotero con Bureta Baxter 100ml calle</text:p>
          </table:table-cell>
          <table:table-cell office:value-type="string" table:style-name="ce9">
            <text:p>ALMACEN DE FARMACIA</text:p>
          </table:table-cell>
          <table:table-cell office:value-type="float" office:value="480" table:style-name="ce24">
            <text:p>480</text:p>
          </table:table-cell>
          <table:table-cell office:value-type="currency" office:value="234.53" table:style-name="ce23">
            <text:p><text:s/>$ 234.53<text:s/></text:p>
          </table:table-cell>
          <table:table-cell office:value-type="float" office:value="112574.39999999999" table:formula="of:=+[.N82]*[.O82]" table:style-name="ce14">
            <text:p><text:s/>RD$112,574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</text:p>
          </table:table-cell>
          <table:table-cell office:value-type="string" table:style-name="ce26">
            <text:p>Bajante Medicacion Fotosensible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3595.35" table:style-name="ce14">
            <text:p><text:s/>RD$3,595.35<text:s/></text:p>
          </table:table-cell>
          <table:table-cell office:value-type="float" office:value="21572.1" table:formula="of:=+[.V82]*[.W82]" table:style-name="ce14">
            <text:p><text:s/>RD$21,572.1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9</text:p>
          </table:table-cell>
          <table:table-cell office:value-type="string" table:style-name="ce25">
            <text:p>Barniz Fluorado funda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22.8" table:style-name="ce23">
            <text:p><text:s/>$ 122.80<text:s/></text:p>
          </table:table-cell>
          <table:table-cell office:value-type="float" office:value="368.4" table:formula="of:=+[.F83]*[.G83]" table:style-name="ce14">
            <text:p><text:s/>RD$368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4</text:p>
          </table:table-cell>
          <table:table-cell office:value-type="string" table:style-name="ce70">
            <text:p>Bajante Paclitasel Baxter</text:p>
          </table:table-cell>
          <table:table-cell office:value-type="string" table:style-name="ce9">
            <text:p>ALMACEN DE FARMACIA</text:p>
          </table:table-cell>
          <table:table-cell office:value-type="float" office:value="336" table:style-name="ce24">
            <text:p>336</text:p>
          </table:table-cell>
          <table:table-cell office:value-type="currency" office:value="94.285724999999999" table:style-name="ce23">
            <text:p><text:s/>$ 94.29<text:s/></text:p>
          </table:table-cell>
          <table:table-cell office:value-type="float" office:value="31680.0036" table:formula="of:=+[.N83]*[.O83]" table:style-name="ce14">
            <text:p><text:s/>RD$31,6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</text:p>
          </table:table-cell>
          <table:table-cell office:value-type="string" table:style-name="ce25">
            <text:p>Bajante de suero con reloj</text:p>
          </table:table-cell>
          <table:table-cell office:value-type="string" table:style-name="ce9">
            <text:p>ALMACEN DE FARMACIA</text:p>
          </table:table-cell>
          <table:table-cell office:value-type="float" office:value="325" table:style-name="ce31">
            <text:p>325</text:p>
          </table:table-cell>
          <table:table-cell office:value-type="float" office:value="1.65" table:style-name="ce14">
            <text:p><text:s/>RD$1.65<text:s/></text:p>
          </table:table-cell>
          <table:table-cell office:value-type="float" office:value="536.25" table:formula="of:=+[.V83]*[.W83]" table:style-name="ce14">
            <text:p><text:s/>RD$536.2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38</text:p>
          </table:table-cell>
          <table:table-cell office:value-type="string" table:style-name="ce25">
            <text:p>Base convenxas natura 32/45MM R.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528.20000000000005" table:style-name="ce23">
            <text:p><text:s/>$ 528.20<text:s/></text:p>
          </table:table-cell>
          <table:table-cell office:value-type="float" office:value="5282" table:formula="of:=+[.F84]*[.G84]" table:style-name="ce14">
            <text:p><text:s/>RD$5,28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6</text:p>
          </table:table-cell>
          <table:table-cell office:value-type="string" table:style-name="ce67">
            <text:p>Banda Matriz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50" table:style-name="ce23">
            <text:p><text:s/>$ 150.00<text:s/></text:p>
          </table:table-cell>
          <table:table-cell office:value-type="float" office:value="300" table:formula="of:=+[.N84]*[.O84]" table:style-name="ce14">
            <text:p><text:s/>RD$3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</text:p>
          </table:table-cell>
          <table:table-cell office:value-type="string" table:style-name="ce25">
            <text:p>Bajante de Suero normal (promese)</text:p>
          </table:table-cell>
          <table:table-cell office:value-type="string" table:style-name="ce9">
            <text:p>ALMACEN DE FARMACIA</text:p>
          </table:table-cell>
          <table:table-cell office:value-type="float" office:value="600" table:style-name="ce31">
            <text:p>600</text:p>
          </table:table-cell>
          <table:table-cell office:value-type="float" office:value="7.87" table:style-name="ce14">
            <text:p><text:s/>RD$7.87<text:s/></text:p>
          </table:table-cell>
          <table:table-cell office:value-type="float" office:value="4722" table:formula="of:=+[.V84]*[.W84]" table:style-name="ce14">
            <text:p><text:s/>RD$4,72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0</text:p>
          </table:table-cell>
          <table:table-cell office:value-type="string" table:style-name="ce25">
            <text:p>BASE DE EYECTORE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250" table:style-name="ce23">
            <text:p><text:s/>$ 250.00<text:s/></text:p>
          </table:table-cell>
          <table:table-cell office:value-type="float" office:value="1000" table:formula="of:=+[.F85]*[.G85]" table:style-name="ce14">
            <text:p><text:s/>RD$1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8</text:p>
          </table:table-cell>
          <table:table-cell office:value-type="string" table:style-name="ce67">
            <text:p>Barniz de Copal frasco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850" table:style-name="ce23">
            <text:p><text:s/>$ 850.00<text:s/></text:p>
          </table:table-cell>
          <table:table-cell office:value-type="float" office:value="2550" table:formula="of:=+[.N85]*[.O85]" table:style-name="ce14">
            <text:p><text:s/>RD$2,5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</text:p>
          </table:table-cell>
          <table:table-cell office:value-type="string" table:style-name="ce25">
            <text:p>Bajante Microgotero con Bureta <text:s/>100ml (calle)</text:p>
          </table:table-cell>
          <table:table-cell office:value-type="string" table:style-name="ce9">
            <text:p>ALMACEN DE FARMACIA</text:p>
          </table:table-cell>
          <table:table-cell office:value-type="float" office:value="52" table:style-name="ce31">
            <text:p>52</text:p>
          </table:table-cell>
          <table:table-cell office:value-type="float" office:value="52.559999999999995" table:style-name="ce14">
            <text:p><text:s/>RD$52.56<text:s/></text:p>
          </table:table-cell>
          <table:table-cell office:value-type="float" office:value="2733.12" table:formula="of:=+[.V85]*[.W85]" table:style-name="ce14">
            <text:p><text:s/>RD$2,733.1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1</text:p>
          </table:table-cell>
          <table:table-cell office:value-type="string" table:style-name="ce25">
            <text:p>Bata Blanca Impermeable Puño E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167.8" table:style-name="ce23">
            <text:p><text:s/>$ 167.80<text:s/></text:p>
          </table:table-cell>
          <table:table-cell office:value-type="float" office:value="67120" table:formula="of:=+[.F86]*[.G86]" table:style-name="ce14">
            <text:p><text:s/>RD$67,1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9</text:p>
          </table:table-cell>
          <table:table-cell office:value-type="string" table:style-name="ce67">
            <text:p>Barniz Fluorado funda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22.8" table:style-name="ce23">
            <text:p><text:s/>$ 122.80<text:s/></text:p>
          </table:table-cell>
          <table:table-cell office:value-type="float" office:value="368.4" table:formula="of:=+[.N86]*[.O86]" table:style-name="ce14">
            <text:p><text:s/>RD$368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</text:p>
          </table:table-cell>
          <table:table-cell office:value-type="string" table:style-name="ce26">
            <text:p>Bajante Microgotero con Bureta Baxter 100ml calle</text:p>
          </table:table-cell>
          <table:table-cell office:value-type="string" table:style-name="ce9">
            <text:p>ALMACEN DE FARMACIA</text:p>
          </table:table-cell>
          <table:table-cell office:value-type="float" office:value="132" table:style-name="ce31">
            <text:p>132</text:p>
          </table:table-cell>
          <table:table-cell office:value-type="float" office:value="234.53" table:style-name="ce14">
            <text:p><text:s/>RD$234.53<text:s/></text:p>
          </table:table-cell>
          <table:table-cell office:value-type="float" office:value="30957.96" table:formula="of:=+[.V86]*[.W86]" table:style-name="ce14">
            <text:p><text:s/>RD$30,957.9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5</text:p>
          </table:table-cell>
          <table:table-cell office:value-type="string" table:style-name="ce25">
            <text:p>Bata de Proteccion Amarillo Doble Capa Impermeable<text:s/></text:p>
          </table:table-cell>
          <table:table-cell office:value-type="string" table:style-name="ce9">
            <text:p>ALMACEN DE FARMACIA</text:p>
          </table:table-cell>
          <table:table-cell office:value-type="float" office:value="925" table:style-name="ce24">
            <text:p>925</text:p>
          </table:table-cell>
          <table:table-cell office:value-type="currency" office:value="265.5" table:style-name="ce23">
            <text:p><text:s/>$ 265.50<text:s/></text:p>
          </table:table-cell>
          <table:table-cell office:value-type="float" office:value="245587.5" table:formula="of:=+[.F87]*[.G87]" table:style-name="ce14">
            <text:p><text:s/>RD$245,587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8</text:p>
          </table:table-cell>
          <table:table-cell office:value-type="string" table:style-name="ce67">
            <text:p>Base convenxas natura 32/45MM R.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528.20000000000005" table:style-name="ce23">
            <text:p><text:s/>$ 528.20<text:s/></text:p>
          </table:table-cell>
          <table:table-cell office:value-type="float" office:value="5282" table:formula="of:=+[.N87]*[.O87]" table:style-name="ce14">
            <text:p><text:s/>RD$5,28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4</text:p>
          </table:table-cell>
          <table:table-cell office:value-type="string" table:style-name="ce26">
            <text:p>Bajante Paclitasel Baxter</text:p>
          </table:table-cell>
          <table:table-cell office:value-type="string" table:style-name="ce9">
            <text:p>ALMACEN DE FARMACIA</text:p>
          </table:table-cell>
          <table:table-cell office:value-type="float" office:value="318" table:style-name="ce31">
            <text:p>318</text:p>
          </table:table-cell>
          <table:table-cell office:value-type="float" office:value="94.285724999999999" table:style-name="ce14">
            <text:p><text:s/>RD$94.29<text:s/></text:p>
          </table:table-cell>
          <table:table-cell office:value-type="float" office:value="29982.860550000001" table:formula="of:=+[.V87]*[.W87]" table:style-name="ce14">
            <text:p><text:s/>RD$29,982.8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2</text:p>
          </table:table-cell>
          <table:table-cell office:value-type="string" table:style-name="ce25">
            <text:p>Bata de Proteccion Reforzada Blanca Puño Tejido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30.99" table:style-name="ce23">
            <text:p><text:s/>$ 230.99<text:s/></text:p>
          </table:table-cell>
          <table:table-cell office:value-type="float" office:value="46198" table:formula="of:=+[.F88]*[.G88]" table:style-name="ce14">
            <text:p><text:s/>RD$46,19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90</text:p>
          </table:table-cell>
          <table:table-cell office:value-type="string" table:style-name="ce67">
            <text:p>BASE DE EYECTORE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250" table:style-name="ce23">
            <text:p><text:s/>$ 250.00<text:s/></text:p>
          </table:table-cell>
          <table:table-cell office:value-type="float" office:value="1000" table:formula="of:=+[.N88]*[.O88]" table:style-name="ce14">
            <text:p><text:s/>RD$1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6</text:p>
          </table:table-cell>
          <table:table-cell office:value-type="string" table:style-name="ce25">
            <text:p>Banda Matriz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150" table:style-name="ce14">
            <text:p><text:s/>RD$150.00<text:s/></text:p>
          </table:table-cell>
          <table:table-cell office:value-type="float" office:value="300" table:formula="of:=+[.V88]*[.W88]" table:style-name="ce14">
            <text:p><text:s/>RD$3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1</text:p>
          </table:table-cell>
          <table:table-cell office:value-type="string" table:style-name="ce25">
            <text:p>Bata Esterill Calle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82.6" table:style-name="ce23">
            <text:p><text:s/>$ 82.60<text:s/></text:p>
          </table:table-cell>
          <table:table-cell office:value-type="float" office:value="57819.999999999993" table:formula="of:=+[.F89]*[.G89]" table:style-name="ce14">
            <text:p><text:s/>RD$57,8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5</text:p>
          </table:table-cell>
          <table:table-cell office:value-type="string" table:style-name="ce67">
            <text:p>Piperacilina + tazobatam 4.5G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77.459999999999994" table:style-name="ce23">
            <text:p><text:s/>$ 77.46<text:s/></text:p>
          </table:table-cell>
          <table:table-cell office:value-type="float" office:value="15491.999999999998" table:formula="of:=+[.N89]*[.O89]" table:style-name="ce14">
            <text:p><text:s/>RD$15,49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8</text:p>
          </table:table-cell>
          <table:table-cell office:value-type="string" table:style-name="ce25">
            <text:p>Barniz de Copal frasco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2">
            <text:p>3</text:p>
          </table:table-cell>
          <table:table-cell office:value-type="float" office:value="850" table:style-name="ce14">
            <text:p><text:s/>RD$850.00<text:s/></text:p>
          </table:table-cell>
          <table:table-cell office:value-type="float" office:value="2550" table:formula="of:=+[.V89]*[.W89]" table:style-name="ce14">
            <text:p><text:s/>RD$2,5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4</text:p>
          </table:table-cell>
          <table:table-cell office:value-type="string" table:style-name="ce25">
            <text:p>Bata Para Paciente Amarilla Puño E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82.6" table:style-name="ce23">
            <text:p><text:s/>$ 82.60<text:s/></text:p>
          </table:table-cell>
          <table:table-cell office:value-type="float" office:value="16520" table:formula="of:=+[.F90]*[.G90]" table:style-name="ce14">
            <text:p><text:s/>RD$16,5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5</text:p>
          </table:table-cell>
          <table:table-cell office:value-type="string" table:style-name="ce67">
            <text:p>Piperacilina + tazobatam 4.5G (calle)</text:p>
          </table:table-cell>
          <table:table-cell office:value-type="string" table:style-name="ce9">
            <text:p>ALMACEN DE FARMACIA</text:p>
          </table:table-cell>
          <table:table-cell office:value-type="float" office:value="220" table:style-name="ce24">
            <text:p>220</text:p>
          </table:table-cell>
          <table:table-cell office:value-type="currency" office:value="700" table:style-name="ce23">
            <text:p><text:s/>$ 700.00<text:s/></text:p>
          </table:table-cell>
          <table:table-cell office:value-type="float" office:value="154000" table:formula="of:=+[.N90]*[.O90]" table:style-name="ce14">
            <text:p><text:s/>RD$154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9</text:p>
          </table:table-cell>
          <table:table-cell office:value-type="string" table:style-name="ce25">
            <text:p>Barniz Fluorado funda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122.8" table:style-name="ce14">
            <text:p><text:s/>RD$122.80<text:s/></text:p>
          </table:table-cell>
          <table:table-cell office:value-type="float" office:value="368.4" table:formula="of:=+[.V90]*[.W90]" table:style-name="ce14">
            <text:p><text:s/>RD$368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3</text:p>
          </table:table-cell>
          <table:table-cell office:value-type="string" table:style-name="ce25">
            <text:p>Bata Para Paciente Cuello Belcro Reforzada Doble Tiros Cruzados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24">
            <text:p>96</text:p>
          </table:table-cell>
          <table:table-cell office:value-type="currency" office:value="241.9" table:style-name="ce23">
            <text:p><text:s/>$ 241.90<text:s/></text:p>
          </table:table-cell>
          <table:table-cell office:value-type="float" office:value="23222.400000000001" table:formula="of:=+[.F91]*[.G91]" table:style-name="ce14">
            <text:p><text:s/>RD$23,222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6</text:p>
          </table:table-cell>
          <table:table-cell office:value-type="string" table:style-name="ce67">
            <text:p>Batas de Proteccion Amarillo Claro Doble Capa Impermeable<text:s/></text:p>
          </table:table-cell>
          <table:table-cell office:value-type="string" table:style-name="ce9">
            <text:p>ALMACEN DE FARMACIA</text:p>
          </table:table-cell>
          <table:table-cell office:value-type="float" office:value="900" table:style-name="ce24">
            <text:p>900</text:p>
          </table:table-cell>
          <table:table-cell office:value-type="currency" office:value="265.5" table:style-name="ce23">
            <text:p><text:s/>$ 265.50<text:s/></text:p>
          </table:table-cell>
          <table:table-cell office:value-type="float" office:value="238950" table:formula="of:=+[.N91]*[.O91]" table:style-name="ce14">
            <text:p><text:s/>RD$238,9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8</text:p>
          </table:table-cell>
          <table:table-cell office:value-type="string" table:style-name="ce25">
            <text:p>Base convenxas natura 32/45MM R.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528.20000000000005" table:style-name="ce14">
            <text:p><text:s/>RD$528.20<text:s/></text:p>
          </table:table-cell>
          <table:table-cell office:value-type="float" office:value="5282" table:formula="of:=+[.V91]*[.W91]" table:style-name="ce14">
            <text:p><text:s/>RD$5,28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6</text:p>
          </table:table-cell>
          <table:table-cell office:value-type="string" table:style-name="ce25">
            <text:p>Batas de Proteccion Amarillo Claro Doble Capa Impermeable<text:s/></text:p>
          </table:table-cell>
          <table:table-cell office:value-type="string" table:style-name="ce9">
            <text:p>ALMACEN DE FARMACIA</text:p>
          </table:table-cell>
          <table:table-cell office:value-type="float" office:value="900" table:style-name="ce24">
            <text:p>900</text:p>
          </table:table-cell>
          <table:table-cell office:value-type="currency" office:value="265.5" table:style-name="ce23">
            <text:p><text:s/>$ 265.50<text:s/></text:p>
          </table:table-cell>
          <table:table-cell office:value-type="float" office:value="238950" table:formula="of:=+[.F92]*[.G92]" table:style-name="ce14">
            <text:p><text:s/>RD$238,9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3</text:p>
          </table:table-cell>
          <table:table-cell office:value-type="string" table:style-name="ce67">
            <text:p>Bata Para Paciente Cuello Belcro Reforzada Doble Tiros Cruzados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24">
            <text:p>96</text:p>
          </table:table-cell>
          <table:table-cell office:value-type="currency" office:value="241.9" table:style-name="ce23">
            <text:p><text:s/>$ 241.90<text:s/></text:p>
          </table:table-cell>
          <table:table-cell office:value-type="float" office:value="23222.400000000001" table:formula="of:=+[.N92]*[.O92]" table:style-name="ce14">
            <text:p><text:s/>RD$23,222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0</text:p>
          </table:table-cell>
          <table:table-cell office:value-type="string" table:style-name="ce25">
            <text:p>BASE DE EYECTORE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250" table:style-name="ce14">
            <text:p><text:s/>RD$250.00<text:s/></text:p>
          </table:table-cell>
          <table:table-cell office:value-type="float" office:value="1000" table:formula="of:=+[.V92]*[.W92]" table:style-name="ce14">
            <text:p><text:s/>RD$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8</text:p>
          </table:table-cell>
          <table:table-cell office:value-type="string" table:style-name="ce25">
            <text:p>Bicarbonato de Sodio al 8.4% 10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55" table:style-name="ce23">
            <text:p><text:s/>$ 55.00<text:s/></text:p>
          </table:table-cell>
          <table:table-cell office:value-type="float" office:value="11000" table:formula="of:=+[.F93]*[.G93]" table:style-name="ce14">
            <text:p><text:s/>RD$11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4</text:p>
          </table:table-cell>
          <table:table-cell office:value-type="string" table:style-name="ce67">
            <text:p>Bata Para Paciente Amarilla Puño E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82.6" table:style-name="ce23">
            <text:p><text:s/>$ 82.60<text:s/></text:p>
          </table:table-cell>
          <table:table-cell office:value-type="float" office:value="16520" table:formula="of:=+[.N93]*[.O93]" table:style-name="ce14">
            <text:p><text:s/>RD$16,5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5</text:p>
          </table:table-cell>
          <table:table-cell office:value-type="string" table:style-name="ce25">
            <text:p>Piperacilina + tazobatam 4.5G (promes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77.459999999999994" table:style-name="ce14">
            <text:p><text:s/>RD$77.46<text:s/></text:p>
          </table:table-cell>
          <table:table-cell office:value-type="float" office:value="23237.999999999996" table:formula="of:=+[.V93]*[.W93]" table:style-name="ce14">
            <text:p><text:s/>RD$23,23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129</text:p>
          </table:table-cell>
          <table:table-cell office:value-type="string" table:style-name="ce25">
            <text:p>A25 Bilirrubina directa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24">
            <text:p>11</text:p>
          </table:table-cell>
          <table:table-cell office:value-type="currency" office:value="884.45000000000016" table:style-name="ce23">
            <text:p><text:s/>$ 884.45<text:s/></text:p>
          </table:table-cell>
          <table:table-cell office:value-type="float" office:value="9728.9500000000025" table:formula="of:=+[.F94]*[.G94]" table:style-name="ce14">
            <text:p><text:s/>RD$9,728.9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91</text:p>
          </table:table-cell>
          <table:table-cell office:value-type="string" table:style-name="ce67">
            <text:p>Bata Esterill Calle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24">
            <text:p>450</text:p>
          </table:table-cell>
          <table:table-cell office:value-type="currency" office:value="82.6" table:style-name="ce23">
            <text:p><text:s/>$ 82.60<text:s/></text:p>
          </table:table-cell>
          <table:table-cell office:value-type="float" office:value="37170" table:formula="of:=+[.N94]*[.O94]" table:style-name="ce14">
            <text:p><text:s/>RD$37,1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5</text:p>
          </table:table-cell>
          <table:table-cell office:value-type="string" table:style-name="ce25">
            <text:p>Piperacilina + tazobatam 4.5G (calle)</text:p>
          </table:table-cell>
          <table:table-cell office:value-type="string" table:style-name="ce9">
            <text:p>ALMACEN DE FARMACIA</text:p>
          </table:table-cell>
          <table:table-cell office:value-type="float" office:value="124" table:style-name="ce31">
            <text:p>124</text:p>
          </table:table-cell>
          <table:table-cell office:value-type="float" office:value="700" table:style-name="ce14">
            <text:p><text:s/>RD$700.00<text:s/></text:p>
          </table:table-cell>
          <table:table-cell office:value-type="float" office:value="86800" table:formula="of:=+[.V94]*[.W94]" table:style-name="ce14">
            <text:p><text:s/>RD$86,8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</text:p>
          </table:table-cell>
          <table:table-cell office:value-type="string" table:style-name="ce25">
            <text:p>Bilirrubina tota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905.92857142857156" table:style-name="ce23">
            <text:p><text:s/>$ 905.93<text:s/></text:p>
          </table:table-cell>
          <table:table-cell office:value-type="float" office:value="8153.357142857144" table:formula="of:=+[.F95]*[.G95]" table:style-name="ce14">
            <text:p><text:s/>RD$8,153.3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2</text:p>
          </table:table-cell>
          <table:table-cell office:value-type="string" table:style-name="ce67">
            <text:p>Bata de Proteccion Reforzada Blanca Puño Tejido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30.99" table:style-name="ce23">
            <text:p><text:s/>$ 230.99<text:s/></text:p>
          </table:table-cell>
          <table:table-cell office:value-type="float" office:value="46198" table:formula="of:=+[.N95]*[.O95]" table:style-name="ce14">
            <text:p><text:s/>RD$46,19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6</text:p>
          </table:table-cell>
          <table:table-cell office:value-type="string" table:style-name="ce25">
            <text:p>Batas de Proteccion Amarillo Claro Doble Capa Impermeable<text:s/></text:p>
          </table:table-cell>
          <table:table-cell office:value-type="string" table:style-name="ce9">
            <text:p>ALMACEN DE FARMACIA</text:p>
          </table:table-cell>
          <table:table-cell office:value-type="float" office:value="900" table:style-name="ce31">
            <text:p>900</text:p>
          </table:table-cell>
          <table:table-cell office:value-type="float" office:value="265.5" table:style-name="ce14">
            <text:p><text:s/>RD$265.50<text:s/></text:p>
          </table:table-cell>
          <table:table-cell office:value-type="float" office:value="238950" table:formula="of:=+[.V95]*[.W95]" table:style-name="ce14">
            <text:p><text:s/>RD$238,9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1</text:p>
          </table:table-cell>
          <table:table-cell office:value-type="string" table:style-name="ce27">
            <text:p>Bisturi #20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2" table:style-name="ce23">
            <text:p><text:s/>$ 2.00<text:s/></text:p>
          </table:table-cell>
          <table:table-cell office:value-type="float" office:value="2000" table:formula="of:=+[.F96]*[.G96]" table:style-name="ce14">
            <text:p><text:s/>RD$2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129</text:p>
          </table:table-cell>
          <table:table-cell office:value-type="string" table:style-name="ce67">
            <text:p>A25 Bilirrubina directa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24">
            <text:p>11</text:p>
          </table:table-cell>
          <table:table-cell office:value-type="currency" office:value="884.45" table:style-name="ce23">
            <text:p><text:s/>$ 884.45<text:s/></text:p>
          </table:table-cell>
          <table:table-cell office:value-type="float" office:value="9728.9500000000007" table:formula="of:=+[.N96]*[.O96]" table:style-name="ce14">
            <text:p><text:s/>RD$9,728.9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3</text:p>
          </table:table-cell>
          <table:table-cell office:value-type="string" table:style-name="ce25">
            <text:p>Bata Para Paciente Cuello Belcro Reforzada Doble Tiros Cruzados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31">
            <text:p>96</text:p>
          </table:table-cell>
          <table:table-cell office:value-type="float" office:value="241.9" table:style-name="ce14">
            <text:p><text:s/>RD$241.90<text:s/></text:p>
          </table:table-cell>
          <table:table-cell office:value-type="float" office:value="23222.400000000001" table:formula="of:=+[.V96]*[.W96]" table:style-name="ce14">
            <text:p><text:s/>RD$23,222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1</text:p>
          </table:table-cell>
          <table:table-cell office:value-type="string" table:style-name="ce27">
            <text:p>Bisturi #21</text:p>
          </table:table-cell>
          <table:table-cell office:value-type="string" table:style-name="ce9">
            <text:p>ALMACEN DE FARMACIA</text:p>
          </table:table-cell>
          <table:table-cell office:value-type="float" office:value="2200" table:style-name="ce24">
            <text:p>2,200</text:p>
          </table:table-cell>
          <table:table-cell office:value-type="currency" office:value="11.7" table:style-name="ce23">
            <text:p><text:s/>$ 11.70<text:s/></text:p>
          </table:table-cell>
          <table:table-cell office:value-type="float" office:value="25740" table:formula="of:=+[.F97]*[.G97]" table:style-name="ce14">
            <text:p><text:s/>RD$25,7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3</text:p>
          </table:table-cell>
          <table:table-cell office:value-type="string" table:style-name="ce67">
            <text:p>Bilirrubina tota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905.92888889000005" table:style-name="ce23">
            <text:p><text:s/>$ 905.93<text:s/></text:p>
          </table:table-cell>
          <table:table-cell office:value-type="float" office:value="6341.5022222300004" table:formula="of:=+[.N97]*[.O97]" table:style-name="ce14">
            <text:p><text:s/>RD$6,341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4</text:p>
          </table:table-cell>
          <table:table-cell office:value-type="string" table:style-name="ce25">
            <text:p>Bata Para Paciente Amarilla Puño E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31">
            <text:p>150</text:p>
          </table:table-cell>
          <table:table-cell office:value-type="float" office:value="82.6" table:style-name="ce14">
            <text:p><text:s/>RD$82.60<text:s/></text:p>
          </table:table-cell>
          <table:table-cell office:value-type="float" office:value="12390" table:formula="of:=+[.V97]*[.W97]" table:style-name="ce14">
            <text:p><text:s/>RD$12,39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2</text:p>
          </table:table-cell>
          <table:table-cell office:value-type="string" table:style-name="ce25">
            <text:p>Bisturi #22 <text:s/>(caja) (Calle)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24">
            <text:p>800</text:p>
          </table:table-cell>
          <table:table-cell office:value-type="currency" office:value="4.4000000000000004" table:style-name="ce23">
            <text:p><text:s/>$ 4.40<text:s/></text:p>
          </table:table-cell>
          <table:table-cell office:value-type="float" office:value="3520.0000000000005" table:formula="of:=+[.F98]*[.G98]" table:style-name="ce14">
            <text:p><text:s/>RD$3,5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1</text:p>
          </table:table-cell>
          <table:table-cell office:value-type="string" table:style-name="ce69">
            <text:p>Bisturi #20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2" table:style-name="ce23">
            <text:p><text:s/>$ 2.00<text:s/></text:p>
          </table:table-cell>
          <table:table-cell office:value-type="float" office:value="2000" table:formula="of:=+[.N98]*[.O98]" table:style-name="ce14">
            <text:p><text:s/>RD$2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1</text:p>
          </table:table-cell>
          <table:table-cell office:value-type="string" table:style-name="ce25">
            <text:p>Bata Esterill Calle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82.6" table:style-name="ce14">
            <text:p><text:s/>RD$82.60<text:s/></text:p>
          </table:table-cell>
          <table:table-cell office:value-type="float" office:value="24780" table:formula="of:=+[.V98]*[.W98]" table:style-name="ce14">
            <text:p><text:s/>RD$24,7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2</text:p>
          </table:table-cell>
          <table:table-cell office:value-type="string" table:style-name="ce25">
            <text:p>Bisturi con Mango #11 (Calle)</text:p>
          </table:table-cell>
          <table:table-cell office:value-type="string" table:style-name="ce9">
            <text:p>ALMACEN DE FARMACIA</text:p>
          </table:table-cell>
          <table:table-cell office:value-type="float" office:value="1700" table:style-name="ce24">
            <text:p>1,700</text:p>
          </table:table-cell>
          <table:table-cell office:value-type="currency" office:value="21.131578947368421" table:style-name="ce23">
            <text:p><text:s/>$ 21.13<text:s/></text:p>
          </table:table-cell>
          <table:table-cell office:value-type="float" office:value="35923.684210526313" table:formula="of:=+[.F99]*[.G99]" table:style-name="ce14">
            <text:p><text:s/>RD$35,923.6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1</text:p>
          </table:table-cell>
          <table:table-cell office:value-type="string" table:style-name="ce69">
            <text:p>Bisturi #21</text:p>
          </table:table-cell>
          <table:table-cell office:value-type="string" table:style-name="ce9">
            <text:p>ALMACEN DE FARMACIA</text:p>
          </table:table-cell>
          <table:table-cell office:value-type="float" office:value="2200" table:style-name="ce24">
            <text:p>2,200</text:p>
          </table:table-cell>
          <table:table-cell office:value-type="currency" office:value="11.7" table:style-name="ce23">
            <text:p><text:s/>$ 11.70<text:s/></text:p>
          </table:table-cell>
          <table:table-cell office:value-type="float" office:value="25740" table:formula="of:=+[.N99]*[.O99]" table:style-name="ce14">
            <text:p><text:s/>RD$25,7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2</text:p>
          </table:table-cell>
          <table:table-cell office:value-type="string" table:style-name="ce25">
            <text:p>Bata de Proteccion Reforzada Blanca Puño Tejido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230.99" table:style-name="ce14">
            <text:p><text:s/>RD$230.99<text:s/></text:p>
          </table:table-cell>
          <table:table-cell office:value-type="float" office:value="46198" table:formula="of:=+[.V99]*[.W99]" table:style-name="ce14">
            <text:p><text:s/>RD$46,19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3</text:p>
          </table:table-cell>
          <table:table-cell office:value-type="string" table:style-name="ce25">
            <text:p>Bisturi con Mango #15 (Calle)</text:p>
          </table:table-cell>
          <table:table-cell office:value-type="string" table:style-name="ce9">
            <text:p>ALMACEN DE FARMACIA</text:p>
          </table:table-cell>
          <table:table-cell office:value-type="float" office:value="1800" table:style-name="ce24">
            <text:p>1,800</text:p>
          </table:table-cell>
          <table:table-cell office:value-type="currency" office:value="18.069400000000002" table:style-name="ce23">
            <text:p><text:s/>$ 18.07<text:s/></text:p>
          </table:table-cell>
          <table:table-cell office:value-type="float" office:value="32524.920000000002" table:formula="of:=+[.F100]*[.G100]" table:style-name="ce14">
            <text:p><text:s/>RD$32,524.9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2</text:p>
          </table:table-cell>
          <table:table-cell office:value-type="string" table:style-name="ce67">
            <text:p>Bisturi #22 <text:s/>(caja) (Calle)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24">
            <text:p>800</text:p>
          </table:table-cell>
          <table:table-cell office:value-type="currency" office:value="4.4000000000000004" table:style-name="ce23">
            <text:p><text:s/>$ 4.40<text:s/></text:p>
          </table:table-cell>
          <table:table-cell office:value-type="float" office:value="3520.0000000000005" table:formula="of:=+[.N100]*[.O100]" table:style-name="ce14">
            <text:p><text:s/>RD$3,5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4</text:p>
          </table:table-cell>
          <table:table-cell office:value-type="string" table:style-name="ce25">
            <text:p>Belenus polvo<text:s/>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295" table:style-name="ce14">
            <text:p><text:s/>RD$295.00<text:s/></text:p>
          </table:table-cell>
          <table:table-cell office:value-type="float" office:value="17700" table:formula="of:=+[.V100]*[.W100]" table:style-name="ce14">
            <text:p><text:s/>RD$17,7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3</text:p>
          </table:table-cell>
          <table:table-cell office:value-type="string" table:style-name="ce25">
            <text:p>Bisturi con Mango #20 (Calle)</text:p>
          </table:table-cell>
          <table:table-cell office:value-type="string" table:style-name="ce9">
            <text:p>ALMACEN DE FARMACIA</text:p>
          </table:table-cell>
          <table:table-cell office:value-type="float" office:value="316" table:style-name="ce24">
            <text:p>316</text:p>
          </table:table-cell>
          <table:table-cell office:value-type="currency" office:value="150.82364341085272" table:style-name="ce23">
            <text:p><text:s/>$ 150.82<text:s/></text:p>
          </table:table-cell>
          <table:table-cell office:value-type="float" office:value="47660.271317829458" table:formula="of:=+[.F101]*[.G101]" table:style-name="ce14">
            <text:p><text:s/>RD$47,660.2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2</text:p>
          </table:table-cell>
          <table:table-cell office:value-type="string" table:style-name="ce67">
            <text:p>Bisturi con Mango #11 (Calle)</text:p>
          </table:table-cell>
          <table:table-cell office:value-type="string" table:style-name="ce9">
            <text:p>ALMACEN DE FARMACIA</text:p>
          </table:table-cell>
          <table:table-cell office:value-type="float" office:value="1700" table:style-name="ce24">
            <text:p>1,700</text:p>
          </table:table-cell>
          <table:table-cell office:value-type="currency" office:value="21.131576741" table:style-name="ce23">
            <text:p><text:s/>$ 21.13<text:s/></text:p>
          </table:table-cell>
          <table:table-cell office:value-type="float" office:value="35923.680459700001" table:formula="of:=+[.N101]*[.O101]" table:style-name="ce14">
            <text:p><text:s/>RD$35,923.6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8</text:p>
          </table:table-cell>
          <table:table-cell office:value-type="string" table:style-name="ce25">
            <text:p>Bicarbonato de Sodio al 8.4% 10ML (call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152.5" table:style-name="ce14">
            <text:p><text:s/>RD$152.50<text:s/></text:p>
          </table:table-cell>
          <table:table-cell office:value-type="float" office:value="152500" table:formula="of:=+[.V101]*[.W101]" table:style-name="ce14">
            <text:p><text:s/>RD$152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1</text:p>
          </table:table-cell>
          <table:table-cell office:value-type="string" table:style-name="ce25">
            <text:p>Bolsa Colectora de Orina 2L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10.63" table:style-name="ce23">
            <text:p><text:s/>$ 10.63<text:s/></text:p>
          </table:table-cell>
          <table:table-cell office:value-type="float" office:value="4252" table:formula="of:=+[.F102]*[.G102]" table:style-name="ce14">
            <text:p><text:s/>RD$4,25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3</text:p>
          </table:table-cell>
          <table:table-cell office:value-type="string" table:style-name="ce67">
            <text:p>Bisturi con Mango #15 (Calle)</text:p>
          </table:table-cell>
          <table:table-cell office:value-type="string" table:style-name="ce9">
            <text:p>ALMACEN DE FARMACIA</text:p>
          </table:table-cell>
          <table:table-cell office:value-type="float" office:value="1700" table:style-name="ce24">
            <text:p>1,700</text:p>
          </table:table-cell>
          <table:table-cell office:value-type="currency" office:value="18.069400000000002" table:style-name="ce23">
            <text:p><text:s/>$ 18.07<text:s/></text:p>
          </table:table-cell>
          <table:table-cell office:value-type="float" office:value="30717.980000000003" table:formula="of:=+[.N102]*[.O102]" table:style-name="ce14">
            <text:p><text:s/>RD$30,717.9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9</text:p>
          </table:table-cell>
          <table:table-cell office:value-type="string" table:style-name="ce25">
            <text:p>A25 ba,bs, Multiplicador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2835" table:style-name="ce14">
            <text:p><text:s/>RD$2,835.00<text:s/></text:p>
          </table:table-cell>
          <table:table-cell office:value-type="float" office:value="11340" table:formula="of:=+[.V102]*[.W102]" table:style-name="ce14">
            <text:p><text:s/>RD$11,3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0</text:p>
          </table:table-cell>
          <table:table-cell office:value-type="string" table:style-name="ce25">
            <text:p>Bolsa Colectora de Orina Ped 1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3.54" table:style-name="ce23">
            <text:p><text:s/>$ 3.54<text:s/></text:p>
          </table:table-cell>
          <table:table-cell office:value-type="float" office:value="3540" table:formula="of:=+[.F103]*[.G103]" table:style-name="ce14">
            <text:p><text:s/>RD$3,5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3</text:p>
          </table:table-cell>
          <table:table-cell office:value-type="string" table:style-name="ce67">
            <text:p>Bisturi con Mango #20 (Calle)</text:p>
          </table:table-cell>
          <table:table-cell office:value-type="string" table:style-name="ce9">
            <text:p>ALMACEN DE FARMACIA</text:p>
          </table:table-cell>
          <table:table-cell office:value-type="float" office:value="316" table:style-name="ce24">
            <text:p>316</text:p>
          </table:table-cell>
          <table:table-cell office:value-type="currency" office:value="150.82363924000001" table:style-name="ce23">
            <text:p><text:s/>$ 150.82<text:s/></text:p>
          </table:table-cell>
          <table:table-cell office:value-type="float" office:value="47660.269999839998" table:formula="of:=+[.N103]*[.O103]" table:style-name="ce14">
            <text:p><text:s/>RD$47,660.2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129</text:p>
          </table:table-cell>
          <table:table-cell office:value-type="string" table:style-name="ce25">
            <text:p>A25 Bilirrubina directa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31">
            <text:p>11</text:p>
          </table:table-cell>
          <table:table-cell office:value-type="float" office:value="884.45" table:style-name="ce14">
            <text:p><text:s/>RD$884.45<text:s/></text:p>
          </table:table-cell>
          <table:table-cell office:value-type="float" office:value="9728.9500000000007" table:formula="of:=+[.V103]*[.W103]" table:style-name="ce14">
            <text:p><text:s/>RD$9,728.9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4</text:p>
          </table:table-cell>
          <table:table-cell office:value-type="string" table:style-name="ce25">
            <text:p>Bolsa de Formaldehido al 2% (Calle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3124.87" table:style-name="ce23">
            <text:p><text:s/>$ 3,124.87<text:s/></text:p>
          </table:table-cell>
          <table:table-cell office:value-type="float" office:value="24998.959999999999" table:formula="of:=+[.F104]*[.G104]" table:style-name="ce14">
            <text:p><text:s/>RD$24,998.9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1</text:p>
          </table:table-cell>
          <table:table-cell office:value-type="string" table:style-name="ce67">
            <text:p>Bolsa Colectora de Orina 2L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10.63" table:style-name="ce23">
            <text:p><text:s/>$ 10.63<text:s/></text:p>
          </table:table-cell>
          <table:table-cell office:value-type="float" office:value="4252" table:formula="of:=+[.N104]*[.O104]" table:style-name="ce14">
            <text:p><text:s/>RD$4,25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3</text:p>
          </table:table-cell>
          <table:table-cell office:value-type="string" table:style-name="ce25">
            <text:p>Bilirrubina tota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1001.3888888888889" table:style-name="ce14">
            <text:p><text:s/>RD$1,001.39<text:s/></text:p>
          </table:table-cell>
          <table:table-cell office:value-type="float" office:value="7009.7222222222226" table:formula="of:=+[.V104]*[.W104]" table:style-name="ce14">
            <text:p><text:s/>RD$7,009.7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8</text:p>
          </table:table-cell>
          <table:table-cell office:value-type="string" table:style-name="ce29">
            <text:p>Bonding para Recin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8" table:style-name="ce24">
            <text:p>18</text:p>
          </table:table-cell>
          <table:table-cell office:value-type="currency" office:value="360" table:style-name="ce23">
            <text:p><text:s/>$ 360.00<text:s/></text:p>
          </table:table-cell>
          <table:table-cell office:value-type="float" office:value="6480" table:formula="of:=+[.F105]*[.G105]" table:style-name="ce14">
            <text:p><text:s/>RD$6,4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0</text:p>
          </table:table-cell>
          <table:table-cell office:value-type="string" table:style-name="ce67">
            <text:p>Bolsa Colectora de Orina Ped 1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24">
            <text:p>800</text:p>
          </table:table-cell>
          <table:table-cell office:value-type="currency" office:value="3.54" table:style-name="ce23">
            <text:p><text:s/>$ 3.54<text:s/></text:p>
          </table:table-cell>
          <table:table-cell office:value-type="float" office:value="2832" table:formula="of:=+[.N105]*[.O105]" table:style-name="ce14">
            <text:p><text:s/>RD$2,83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1</text:p>
          </table:table-cell>
          <table:table-cell office:value-type="string" table:style-name="ce27">
            <text:p>hoja de Bisturi #20 (Calle)</text:p>
          </table:table-cell>
          <table:table-cell office:value-type="string" table:style-name="ce9">
            <text:p>ALMACEN DE FARMACIA</text:p>
          </table:table-cell>
          <table:table-cell office:value-type="float" office:value="1200" table:style-name="ce31">
            <text:p>1200</text:p>
          </table:table-cell>
          <table:table-cell office:value-type="float" office:value="3.1666666666666665" table:style-name="ce14">
            <text:p><text:s/>RD$3.17<text:s/></text:p>
          </table:table-cell>
          <table:table-cell office:value-type="float" office:value="3800" table:formula="of:=+[.V105]*[.W105]" table:style-name="ce14">
            <text:p><text:s/>RD$3,8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9</text:p>
          </table:table-cell>
          <table:table-cell office:value-type="string" table:style-name="ce25">
            <text:p>Boquilla de Espirometria Desechable c/Turbina</text:p>
          </table:table-cell>
          <table:table-cell office:value-type="string" table:style-name="ce9">
            <text:p>ALMACEN DE FARMACIA</text:p>
          </table:table-cell>
          <table:table-cell office:value-type="float" office:value="120" table:style-name="ce24">
            <text:p>120</text:p>
          </table:table-cell>
          <table:table-cell office:value-type="currency" office:value="218.3" table:style-name="ce23">
            <text:p><text:s/>$ 218.30<text:s/></text:p>
          </table:table-cell>
          <table:table-cell office:value-type="float" office:value="26196" table:formula="of:=+[.F106]*[.G106]" table:style-name="ce14">
            <text:p><text:s/>RD$26,19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4</text:p>
          </table:table-cell>
          <table:table-cell office:value-type="string" table:style-name="ce67">
            <text:p>Bolsa de Formaldehido al 2% (Calle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124.87" table:style-name="ce23">
            <text:p><text:s/>$ 3,124.87<text:s/></text:p>
          </table:table-cell>
          <table:table-cell office:value-type="float" office:value="6249.74" table:formula="of:=+[.N106]*[.O106]" table:style-name="ce14">
            <text:p><text:s/>RD$6,249.7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1</text:p>
          </table:table-cell>
          <table:table-cell office:value-type="string" table:style-name="ce27">
            <text:p>hoja de Bisturi #21 (Calle)</text:p>
          </table:table-cell>
          <table:table-cell office:value-type="string" table:style-name="ce9">
            <text:p>ALMACEN DE FARMACIA</text:p>
          </table:table-cell>
          <table:table-cell office:value-type="float" office:value="2900" table:style-name="ce31">
            <text:p>2900</text:p>
          </table:table-cell>
          <table:table-cell office:value-type="float" office:value="11.7" table:style-name="ce14">
            <text:p><text:s/>RD$11.70<text:s/></text:p>
          </table:table-cell>
          <table:table-cell office:value-type="float" office:value="33930" table:formula="of:=+[.V106]*[.W106]" table:style-name="ce14">
            <text:p><text:s/>RD$33,93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0</text:p>
          </table:table-cell>
          <table:table-cell office:value-type="string" table:style-name="ce25">
            <text:p>Bleforostato pediatrico, size 11.00mm Blades Length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776" table:style-name="ce23">
            <text:p><text:s/>$ 3,776.00<text:s/></text:p>
          </table:table-cell>
          <table:table-cell office:value-type="float" office:value="7552" table:formula="of:=+[.F107]*[.G107]" table:style-name="ce14">
            <text:p><text:s/>RD$7,55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8</text:p>
          </table:table-cell>
          <table:table-cell office:value-type="string" table:style-name="ce71">
            <text:p>Bonding para Recin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8" table:style-name="ce24">
            <text:p>18</text:p>
          </table:table-cell>
          <table:table-cell office:value-type="currency" office:value="360" table:style-name="ce23">
            <text:p><text:s/>$ 360.00<text:s/></text:p>
          </table:table-cell>
          <table:table-cell office:value-type="float" office:value="6480" table:formula="of:=+[.N107]*[.O107]" table:style-name="ce14">
            <text:p><text:s/>RD$6,4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2</text:p>
          </table:table-cell>
          <table:table-cell office:value-type="string" table:style-name="ce25">
            <text:p>hoja de Bisturi #22 (Call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31">
            <text:p>700</text:p>
          </table:table-cell>
          <table:table-cell office:value-type="float" office:value="4.4000000000000004" table:style-name="ce14">
            <text:p><text:s/>RD$4.40<text:s/></text:p>
          </table:table-cell>
          <table:table-cell office:value-type="float" office:value="3080.0000000000005" table:formula="of:=+[.V107]*[.W107]" table:style-name="ce14">
            <text:p><text:s/>RD$3,0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1</text:p>
          </table:table-cell>
          <table:table-cell office:value-type="string" table:style-name="ce25">
            <text:p>Brazalete de Presion Desechable Neo #3 (Calle)</text:p>
          </table:table-cell>
          <table:table-cell office:value-type="string" table:style-name="ce9">
            <text:p>ALMACEN DE FARMACIA</text:p>
          </table:table-cell>
          <table:table-cell office:value-type="float" office:value="260" table:style-name="ce24">
            <text:p>260</text:p>
          </table:table-cell>
          <table:table-cell office:value-type="currency" office:value="955" table:style-name="ce23">
            <text:p><text:s/>$ 955.00<text:s/></text:p>
          </table:table-cell>
          <table:table-cell office:value-type="float" office:value="248300" table:formula="of:=+[.F108]*[.G108]" table:style-name="ce14">
            <text:p><text:s/>RD$248,3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9</text:p>
          </table:table-cell>
          <table:table-cell office:value-type="string" table:style-name="ce67">
            <text:p>Boquilla de Espirometria Desechable c/Turbina</text:p>
          </table:table-cell>
          <table:table-cell office:value-type="string" table:style-name="ce9">
            <text:p>ALMACEN DE FARMACIA</text:p>
          </table:table-cell>
          <table:table-cell office:value-type="float" office:value="120" table:style-name="ce24">
            <text:p>120</text:p>
          </table:table-cell>
          <table:table-cell office:value-type="currency" office:value="218.3" table:style-name="ce23">
            <text:p><text:s/>$ 218.30<text:s/></text:p>
          </table:table-cell>
          <table:table-cell office:value-type="float" office:value="26196" table:formula="of:=+[.N108]*[.O108]" table:style-name="ce14">
            <text:p><text:s/>RD$26,19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2</text:p>
          </table:table-cell>
          <table:table-cell office:value-type="string" table:style-name="ce25">
            <text:p>Bisturi con Mango #11 (Calle)</text:p>
          </table:table-cell>
          <table:table-cell office:value-type="string" table:style-name="ce9">
            <text:p>ALMACEN DE FARMACIA</text:p>
          </table:table-cell>
          <table:table-cell office:value-type="float" office:value="2000" table:style-name="ce31">
            <text:p>2000</text:p>
          </table:table-cell>
          <table:table-cell office:value-type="float" office:value="21.037500000000001" table:style-name="ce14">
            <text:p><text:s/>RD$21.04<text:s/></text:p>
          </table:table-cell>
          <table:table-cell office:value-type="float" office:value="42075" table:formula="of:=+[.V108]*[.W108]" table:style-name="ce14">
            <text:p><text:s/>RD$42,07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2</text:p>
          </table:table-cell>
          <table:table-cell office:value-type="string" table:style-name="ce25">
            <text:p>Brazalete de Presion Desechable Neo #4 (Calle)</text:p>
          </table:table-cell>
          <table:table-cell office:value-type="string" table:style-name="ce9">
            <text:p>ALMACEN DE FARMACIA</text:p>
          </table:table-cell>
          <table:table-cell office:value-type="float" office:value="280" table:style-name="ce24">
            <text:p>280</text:p>
          </table:table-cell>
          <table:table-cell office:value-type="currency" office:value="972.72000000000014" table:style-name="ce23">
            <text:p><text:s/>$ 972.72<text:s/></text:p>
          </table:table-cell>
          <table:table-cell office:value-type="float" office:value="272361.60000000003" table:formula="of:=+[.F109]*[.G109]" table:style-name="ce14">
            <text:p><text:s/>RD$272,361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0</text:p>
          </table:table-cell>
          <table:table-cell office:value-type="string" table:style-name="ce67">
            <text:p>Bleforostato pediatrico, size 11.00mm Blades Length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776" table:style-name="ce23">
            <text:p><text:s/>$ 3,776.00<text:s/></text:p>
          </table:table-cell>
          <table:table-cell office:value-type="float" office:value="7552" table:formula="of:=+[.N109]*[.O109]" table:style-name="ce14">
            <text:p><text:s/>RD$7,55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3</text:p>
          </table:table-cell>
          <table:table-cell office:value-type="string" table:style-name="ce25">
            <text:p>Bisturi con Mango #15 (Calle)</text:p>
          </table:table-cell>
          <table:table-cell office:value-type="string" table:style-name="ce9">
            <text:p>ALMACEN DE FARMACIA</text:p>
          </table:table-cell>
          <table:table-cell office:value-type="float" office:value="2170" table:style-name="ce31">
            <text:p>2170</text:p>
          </table:table-cell>
          <table:table-cell office:value-type="float" office:value="16.588775862068964" table:style-name="ce14">
            <text:p><text:s/>RD$16.59<text:s/></text:p>
          </table:table-cell>
          <table:table-cell office:value-type="float" office:value="35997.643620689654" table:formula="of:=+[.V109]*[.W109]" table:style-name="ce14">
            <text:p><text:s/>RD$35,997.6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6</text:p>
          </table:table-cell>
          <table:table-cell office:value-type="string" table:style-name="ce25">
            <text:p>Brochetas de Profilatic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24">
            <text:p>13</text:p>
          </table:table-cell>
          <table:table-cell office:value-type="currency" office:value="1167.3" table:style-name="ce23">
            <text:p><text:s/>$ 1,167.30<text:s/></text:p>
          </table:table-cell>
          <table:table-cell office:value-type="float" office:value="15174.9" table:formula="of:=+[.F110]*[.G110]" table:style-name="ce14">
            <text:p><text:s/>RD$15,174.9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1</text:p>
          </table:table-cell>
          <table:table-cell office:value-type="string" table:style-name="ce67">
            <text:p>Brazalete de Presion Desechable Neo #3 (Calle)</text:p>
          </table:table-cell>
          <table:table-cell office:value-type="string" table:style-name="ce9">
            <text:p>ALMACEN DE FARMACIA</text:p>
          </table:table-cell>
          <table:table-cell office:value-type="float" office:value="260" table:style-name="ce24">
            <text:p>260</text:p>
          </table:table-cell>
          <table:table-cell office:value-type="currency" office:value="955" table:style-name="ce23">
            <text:p><text:s/>$ 955.00<text:s/></text:p>
          </table:table-cell>
          <table:table-cell office:value-type="float" office:value="248300" table:formula="of:=+[.N110]*[.O110]" table:style-name="ce14">
            <text:p><text:s/>RD$248,3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3</text:p>
          </table:table-cell>
          <table:table-cell office:value-type="string" table:style-name="ce25">
            <text:p>Bisturi con Mango #20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21.25" table:style-name="ce14">
            <text:p><text:s/>RD$21.25<text:s/></text:p>
          </table:table-cell>
          <table:table-cell office:value-type="float" office:value="425" table:formula="of:=+[.V110]*[.W110]" table:style-name="ce14">
            <text:p><text:s/>RD$4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9</text:p>
          </table:table-cell>
          <table:table-cell office:value-type="string" table:style-name="ce25">
            <text:p>Bromuro de Ipatropio 0.9 mg/3ml Promese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24">
            <text:p>240</text:p>
          </table:table-cell>
          <table:table-cell office:value-type="currency" office:value="20.76" table:style-name="ce23">
            <text:p><text:s/>$ 20.76<text:s/></text:p>
          </table:table-cell>
          <table:table-cell office:value-type="float" office:value="4982.4000000000005" table:formula="of:=+[.F111]*[.G111]" table:style-name="ce14">
            <text:p><text:s/>RD$4,982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2</text:p>
          </table:table-cell>
          <table:table-cell office:value-type="string" table:style-name="ce67">
            <text:p>Brazalete de Presion Desechable Neo #4 (Calle)</text:p>
          </table:table-cell>
          <table:table-cell office:value-type="string" table:style-name="ce9">
            <text:p>ALMACEN DE FARMACIA</text:p>
          </table:table-cell>
          <table:table-cell office:value-type="float" office:value="280" table:style-name="ce24">
            <text:p>280</text:p>
          </table:table-cell>
          <table:table-cell office:value-type="currency" office:value="972.72000000000014" table:style-name="ce23">
            <text:p><text:s/>$ 972.72<text:s/></text:p>
          </table:table-cell>
          <table:table-cell office:value-type="float" office:value="272361.60000000003" table:formula="of:=+[.N111]*[.O111]" table:style-name="ce14">
            <text:p><text:s/>RD$272,361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1</text:p>
          </table:table-cell>
          <table:table-cell office:value-type="string" table:style-name="ce25">
            <text:p>Bolsa Colectora de Orina 2L (promese)</text:p>
          </table:table-cell>
          <table:table-cell office:value-type="string" table:style-name="ce9">
            <text:p>ALMACEN DE FARMACIA</text:p>
          </table:table-cell>
          <table:table-cell office:value-type="float" office:value="680" table:style-name="ce31">
            <text:p>680</text:p>
          </table:table-cell>
          <table:table-cell office:value-type="float" office:value="10.63" table:style-name="ce14">
            <text:p><text:s/>RD$10.63<text:s/></text:p>
          </table:table-cell>
          <table:table-cell office:value-type="float" office:value="7228.4000000000005" table:formula="of:=+[.V111]*[.W111]" table:style-name="ce14">
            <text:p><text:s/>RD$7,228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1</text:p>
          </table:table-cell>
          <table:table-cell office:value-type="string" table:style-name="ce25">
            <text:p>Budesonide 0.75/3ML X 12 Ampollas(calle)</text:p>
          </table:table-cell>
          <table:table-cell office:value-type="string" table:style-name="ce9">
            <text:p>ALMACEN DE FARMACIA</text:p>
          </table:table-cell>
          <table:table-cell office:value-type="float" office:value="348" table:style-name="ce24">
            <text:p>348</text:p>
          </table:table-cell>
          <table:table-cell office:value-type="currency" office:value="349.30696202531647" table:style-name="ce23">
            <text:p><text:s/>$ 349.31<text:s/></text:p>
          </table:table-cell>
          <table:table-cell office:value-type="float" office:value="121558.82278481012" table:formula="of:=+[.F112]*[.G112]" table:style-name="ce14">
            <text:p><text:s/>RD$121,558.8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6</text:p>
          </table:table-cell>
          <table:table-cell office:value-type="string" table:style-name="ce67">
            <text:p>Brochetas de Profilatic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24">
            <text:p>13</text:p>
          </table:table-cell>
          <table:table-cell office:value-type="currency" office:value="1167.3" table:style-name="ce23">
            <text:p><text:s/>$ 1,167.30<text:s/></text:p>
          </table:table-cell>
          <table:table-cell office:value-type="float" office:value="15174.9" table:formula="of:=+[.N112]*[.O112]" table:style-name="ce14">
            <text:p><text:s/>RD$15,174.9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0</text:p>
          </table:table-cell>
          <table:table-cell office:value-type="string" table:style-name="ce25">
            <text:p>Bolsa Colectora de Orina Ped 1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3.54" table:style-name="ce14">
            <text:p><text:s/>RD$3.54<text:s/></text:p>
          </table:table-cell>
          <table:table-cell office:value-type="float" office:value="1062" table:formula="of:=+[.V112]*[.W112]" table:style-name="ce14">
            <text:p><text:s/>RD$1,06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4</text:p>
          </table:table-cell>
          <table:table-cell office:value-type="string" table:style-name="ce25">
            <text:p>Bupicaina Simple 150Mg/30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90" table:style-name="ce23">
            <text:p><text:s/>$ 90.00<text:s/></text:p>
          </table:table-cell>
          <table:table-cell office:value-type="float" office:value="18000" table:formula="of:=+[.F113]*[.G113]" table:style-name="ce14">
            <text:p><text:s/>RD$18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9</text:p>
          </table:table-cell>
          <table:table-cell office:value-type="string" table:style-name="ce67">
            <text:p>Bromuro de Ipatropio 0.9 mg/3ml Promese</text:p>
          </table:table-cell>
          <table:table-cell office:value-type="string" table:style-name="ce9">
            <text:p>ALMACEN DE FARMACIA</text:p>
          </table:table-cell>
          <table:table-cell office:value-type="float" office:value="310" table:style-name="ce24">
            <text:p>310</text:p>
          </table:table-cell>
          <table:table-cell office:value-type="currency" office:value="20.6" table:style-name="ce23">
            <text:p><text:s/>$ 20.60<text:s/></text:p>
          </table:table-cell>
          <table:table-cell office:value-type="float" office:value="6386" table:formula="of:=+[.N113]*[.O113]" table:style-name="ce14">
            <text:p><text:s/>RD$6,38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4</text:p>
          </table:table-cell>
          <table:table-cell office:value-type="string" table:style-name="ce25">
            <text:p>Bolsa de Formaldehido al 2% (Calle)</text:p>
          </table:table-cell>
          <table:table-cell office:value-type="string" table:style-name="ce9">
            <text:p>ALMACEN DE FARMACIA</text:p>
          </table:table-cell>
          <table:table-cell office:value-type="float" office:value="36" table:style-name="ce31">
            <text:p>36</text:p>
          </table:table-cell>
          <table:table-cell office:value-type="float" office:value="6565.3668518518452" table:style-name="ce14">
            <text:p><text:s/>RD$6,565.37<text:s/></text:p>
          </table:table-cell>
          <table:table-cell office:value-type="float" office:value="236353.20666666643" table:formula="of:=+[.V113]*[.W113]" table:style-name="ce14">
            <text:p><text:s/>RD$236,353.2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05</text:p>
          </table:table-cell>
          <table:table-cell office:value-type="string" table:style-name="ce25">
            <text:p>Bupivacaina 0.50 + Dextrosa<text:s/>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225" table:style-name="ce23">
            <text:p><text:s/>$ 225.00<text:s/></text:p>
          </table:table-cell>
          <table:table-cell office:value-type="float" office:value="22500" table:formula="of:=+[.F114]*[.G114]" table:style-name="ce14">
            <text:p><text:s/>RD$22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1</text:p>
          </table:table-cell>
          <table:table-cell office:value-type="string" table:style-name="ce67">
            <text:p>Budesonide 0.75/3ML X 12 Ampollas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361.88288812726029" table:style-name="ce23">
            <text:p><text:s/>$ 361.88<text:s/></text:p>
          </table:table-cell>
          <table:table-cell office:value-type="float" office:value="108564.86643817808" table:formula="of:=+[.N114]*[.O114]" table:style-name="ce14">
            <text:p><text:s/>RD$108,564.8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8</text:p>
          </table:table-cell>
          <table:table-cell office:value-type="string" table:style-name="ce29">
            <text:p>Bonding para Recin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8" table:style-name="ce31">
            <text:p>18</text:p>
          </table:table-cell>
          <table:table-cell office:value-type="float" office:value="360" table:style-name="ce14">
            <text:p><text:s/>RD$360.00<text:s/></text:p>
          </table:table-cell>
          <table:table-cell office:value-type="float" office:value="6480" table:formula="of:=+[.V114]*[.W114]" table:style-name="ce14">
            <text:p><text:s/>RD$6,4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06</text:p>
          </table:table-cell>
          <table:table-cell office:value-type="string" table:style-name="ce25">
            <text:p>Cable de Oximetria Para Monitor EDAN X12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1136" table:style-name="ce23">
            <text:p><text:s/>$ 11,136.00<text:s/></text:p>
          </table:table-cell>
          <table:table-cell office:value-type="float" office:value="11136" table:formula="of:=+[.F115]*[.G115]" table:style-name="ce14">
            <text:p><text:s/>RD$11,13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2</text:p>
          </table:table-cell>
          <table:table-cell office:value-type="string" table:style-name="ce67">
            <text:p>Bupicaina Pesada 4ML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103.02" table:style-name="ce23">
            <text:p><text:s/>$ 103.02<text:s/></text:p>
          </table:table-cell>
          <table:table-cell office:value-type="float" office:value="51510" table:formula="of:=+[.N115]*[.O115]" table:style-name="ce14">
            <text:p><text:s/>RD$51,51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9</text:p>
          </table:table-cell>
          <table:table-cell office:value-type="string" table:style-name="ce25">
            <text:p>Boquilla de Espirometria Desechable c/Turbina</text:p>
          </table:table-cell>
          <table:table-cell office:value-type="string" table:style-name="ce9">
            <text:p>ALMACEN DE FARMACIA</text:p>
          </table:table-cell>
          <table:table-cell office:value-type="float" office:value="120" table:style-name="ce31">
            <text:p>120</text:p>
          </table:table-cell>
          <table:table-cell office:value-type="float" office:value="218.3" table:style-name="ce14">
            <text:p><text:s/>RD$218.30<text:s/></text:p>
          </table:table-cell>
          <table:table-cell office:value-type="float" office:value="26196" table:formula="of:=+[.V115]*[.W115]" table:style-name="ce14">
            <text:p><text:s/>RD$26,19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6</text:p>
          </table:table-cell>
          <table:table-cell office:value-type="string" table:style-name="ce25">
            <text:p>CAFEINA JARABE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7300" table:style-name="ce23">
            <text:p><text:s/>$ 7,300.00<text:s/></text:p>
          </table:table-cell>
          <table:table-cell office:value-type="float" office:value="14600" table:formula="of:=+[.F116]*[.G116]" table:style-name="ce14">
            <text:p><text:s/>RD$14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4</text:p>
          </table:table-cell>
          <table:table-cell office:value-type="string" table:style-name="ce67">
            <text:p>Bupicaina Simple 150Mg/30ML (calle)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24">
            <text:p>250</text:p>
          </table:table-cell>
          <table:table-cell office:value-type="currency" office:value="159.4" table:style-name="ce23">
            <text:p><text:s/>$ 159.40<text:s/></text:p>
          </table:table-cell>
          <table:table-cell office:value-type="float" office:value="39850" table:formula="of:=+[.N116]*[.O116]" table:style-name="ce14">
            <text:p><text:s/>RD$39,8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0</text:p>
          </table:table-cell>
          <table:table-cell office:value-type="string" table:style-name="ce25">
            <text:p>Bleforostato pediatrico, size 11.00mm Blades Length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3776.9" table:style-name="ce14">
            <text:p><text:s/>RD$3,776.90<text:s/></text:p>
          </table:table-cell>
          <table:table-cell office:value-type="float" office:value="7553.8" table:formula="of:=+[.V116]*[.W116]" table:style-name="ce14">
            <text:p><text:s/>RD$7,553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8</text:p>
          </table:table-cell>
          <table:table-cell office:value-type="string" table:style-name="ce25">
            <text:p>CAJA LIM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3" table:style-name="ce24">
            <text:p>33</text:p>
          </table:table-cell>
          <table:table-cell office:value-type="currency" office:value="152.54" table:style-name="ce23">
            <text:p><text:s/>$ 152.54<text:s/></text:p>
          </table:table-cell>
          <table:table-cell office:value-type="float" office:value="5033.82" table:formula="of:=+[.F117]*[.G117]" table:style-name="ce14">
            <text:p><text:s/>RD$5,033.8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5</text:p>
          </table:table-cell>
          <table:table-cell office:value-type="string" table:style-name="ce67">
            <text:p>Bupivacaina 0.50 + Dextrosa<text:s/>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225" table:style-name="ce23">
            <text:p><text:s/>$ 225.00<text:s/></text:p>
          </table:table-cell>
          <table:table-cell office:value-type="float" office:value="22500" table:formula="of:=+[.N117]*[.O117]" table:style-name="ce14">
            <text:p><text:s/>RD$22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1</text:p>
          </table:table-cell>
          <table:table-cell office:value-type="string" table:style-name="ce25">
            <text:p>Brazalete de Presion Desechable Neo #3 (Calle)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31">
            <text:p>240</text:p>
          </table:table-cell>
          <table:table-cell office:value-type="float" office:value="1126.9000000000001" table:style-name="ce14">
            <text:p><text:s/>RD$1,126.90<text:s/></text:p>
          </table:table-cell>
          <table:table-cell office:value-type="float" office:value="270456" table:formula="of:=+[.V117]*[.W117]" table:style-name="ce14">
            <text:p><text:s/>RD$270,45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</text:p>
          </table:table-cell>
          <table:table-cell office:value-type="string" table:style-name="ce25">
            <text:p>calcio arsenazo 200T<text:s/>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094.7214285714285" table:style-name="ce23">
            <text:p><text:s/>$ 1,094.72<text:s/></text:p>
          </table:table-cell>
          <table:table-cell office:value-type="float" office:value="4378.8857142857141" table:formula="of:=+[.F118]*[.G118]" table:style-name="ce14">
            <text:p><text:s/>RD$4,378.8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6</text:p>
          </table:table-cell>
          <table:table-cell office:value-type="string" table:style-name="ce67">
            <text:p>Cable de Oximetria Para Monitor EDAN X12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1136" table:style-name="ce23">
            <text:p><text:s/>$ 11,136.00<text:s/></text:p>
          </table:table-cell>
          <table:table-cell office:value-type="float" office:value="11136" table:formula="of:=+[.N118]*[.O118]" table:style-name="ce14">
            <text:p><text:s/>RD$11,13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2</text:p>
          </table:table-cell>
          <table:table-cell office:value-type="string" table:style-name="ce25">
            <text:p>Brazalete de Presion Desechable Neo #4 (Calle)</text:p>
          </table:table-cell>
          <table:table-cell office:value-type="string" table:style-name="ce9">
            <text:p>ALMACEN DE FARMACIA</text:p>
          </table:table-cell>
          <table:table-cell office:value-type="float" office:value="260" table:style-name="ce31">
            <text:p>260</text:p>
          </table:table-cell>
          <table:table-cell office:value-type="float" office:value="1132.8" table:style-name="ce14">
            <text:p><text:s/>RD$1,132.80<text:s/></text:p>
          </table:table-cell>
          <table:table-cell office:value-type="float" office:value="294528" table:formula="of:=+[.V118]*[.W118]" table:style-name="ce14">
            <text:p><text:s/>RD$294,52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8</text:p>
          </table:table-cell>
          <table:table-cell office:value-type="string" table:style-name="ce25">
            <text:p>Calibradores HDL Y LDH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673.65" table:style-name="ce23">
            <text:p><text:s/>$ 673.65<text:s/></text:p>
          </table:table-cell>
          <table:table-cell office:value-type="float" office:value="1347.3" table:formula="of:=+[.F119]*[.G119]" table:style-name="ce14">
            <text:p><text:s/>RD$1,347.3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8</text:p>
          </table:table-cell>
          <table:table-cell office:value-type="string" table:style-name="ce67">
            <text:p>CAJA LIM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3" table:style-name="ce24">
            <text:p>33</text:p>
          </table:table-cell>
          <table:table-cell office:value-type="currency" office:value="152.54" table:style-name="ce23">
            <text:p><text:s/>$ 152.54<text:s/></text:p>
          </table:table-cell>
          <table:table-cell office:value-type="float" office:value="5033.82" table:formula="of:=+[.N119]*[.O119]" table:style-name="ce14">
            <text:p><text:s/>RD$5,033.8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6</text:p>
          </table:table-cell>
          <table:table-cell office:value-type="string" table:style-name="ce25">
            <text:p>Brochetas de Profilatic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31">
            <text:p>13</text:p>
          </table:table-cell>
          <table:table-cell office:value-type="float" office:value="1167.3" table:style-name="ce14">
            <text:p><text:s/>RD$1,167.30<text:s/></text:p>
          </table:table-cell>
          <table:table-cell office:value-type="float" office:value="15174.9" table:formula="of:=+[.V119]*[.W119]" table:style-name="ce14">
            <text:p><text:s/>RD$15,174.9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0</text:p>
          </table:table-cell>
          <table:table-cell office:value-type="string" table:style-name="ce25">
            <text:p>CANULA DE MAYO # 0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97.5" table:style-name="ce23">
            <text:p><text:s/>$ 97.50<text:s/></text:p>
          </table:table-cell>
          <table:table-cell office:value-type="float" office:value="4875" table:formula="of:=+[.F120]*[.G120]" table:style-name="ce14">
            <text:p><text:s/>RD$4,87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</text:p>
          </table:table-cell>
          <table:table-cell office:value-type="string" table:style-name="ce67">
            <text:p>calcio arsenazo 200T<text:s/>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094.7225000000001" table:style-name="ce23">
            <text:p><text:s/>$ 1,094.72<text:s/></text:p>
          </table:table-cell>
          <table:table-cell office:value-type="float" office:value="2189.4450000000002" table:formula="of:=+[.N120]*[.O120]" table:style-name="ce14">
            <text:p><text:s/>RD$2,189.4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9</text:p>
          </table:table-cell>
          <table:table-cell office:value-type="string" table:style-name="ce25">
            <text:p>Bromuro de Ipatropio 0.9 mg/3ml Promese</text:p>
          </table:table-cell>
          <table:table-cell office:value-type="string" table:style-name="ce9">
            <text:p>ALMACEN DE FARMACIA</text:p>
          </table:table-cell>
          <table:table-cell office:value-type="float" office:value="310" table:style-name="ce31">
            <text:p>310</text:p>
          </table:table-cell>
          <table:table-cell office:value-type="float" office:value="20.28" table:style-name="ce14">
            <text:p><text:s/>RD$20.28<text:s/></text:p>
          </table:table-cell>
          <table:table-cell office:value-type="float" office:value="6286.8" table:formula="of:=+[.V120]*[.W120]" table:style-name="ce14">
            <text:p><text:s/>RD$6,286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4</text:p>
          </table:table-cell>
          <table:table-cell office:value-type="string" table:style-name="ce25">
            <text:p>Canula de Mayo #5 (Calle)</text:p>
          </table:table-cell>
          <table:table-cell office:value-type="string" table:style-name="ce9">
            <text:p>ALMACEN DE FARMACIA</text:p>
          </table:table-cell>
          <table:table-cell office:value-type="float" office:value="87" table:style-name="ce24">
            <text:p>87</text:p>
          </table:table-cell>
          <table:table-cell office:value-type="currency" office:value="28.260000000000005" table:style-name="ce23">
            <text:p><text:s/>$ 28.26<text:s/></text:p>
          </table:table-cell>
          <table:table-cell office:value-type="float" office:value="2458.6200000000003" table:formula="of:=+[.F121]*[.G121]" table:style-name="ce14">
            <text:p><text:s/>RD$2,458.6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0</text:p>
          </table:table-cell>
          <table:table-cell office:value-type="string" table:style-name="ce67">
            <text:p>CANULA DE MAYO # 0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97.5" table:style-name="ce23">
            <text:p><text:s/>$ 97.50<text:s/></text:p>
          </table:table-cell>
          <table:table-cell office:value-type="float" office:value="4875" table:formula="of:=+[.N121]*[.O121]" table:style-name="ce14">
            <text:p><text:s/>RD$4,87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1</text:p>
          </table:table-cell>
          <table:table-cell office:value-type="string" table:style-name="ce25">
            <text:p>Budesonide 0.75/3ML X 12 Ampollas(calle)</text:p>
          </table:table-cell>
          <table:table-cell office:value-type="string" table:style-name="ce9">
            <text:p>ALMACEN DE FARMACIA</text:p>
          </table:table-cell>
          <table:table-cell office:value-type="float" office:value="348" table:style-name="ce33">
            <text:p>348</text:p>
          </table:table-cell>
          <table:table-cell office:value-type="float" office:value="353.38315217391306" table:style-name="ce14">
            <text:p><text:s/>RD$353.38<text:s/></text:p>
          </table:table-cell>
          <table:table-cell office:value-type="float" office:value="122977.33695652174" table:formula="of:=+[.V121]*[.W121]" table:style-name="ce14">
            <text:p><text:s/>RD$122,977.3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6</text:p>
          </table:table-cell>
          <table:table-cell office:value-type="string" table:style-name="ce25">
            <text:p>Canula de Mayo #7 (Calle)</text:p>
          </table:table-cell>
          <table:table-cell office:value-type="string" table:style-name="ce9">
            <text:p>ALMACEN DE FARMACIA</text:p>
          </table:table-cell>
          <table:table-cell office:value-type="float" office:value="80" table:style-name="ce24">
            <text:p>80</text:p>
          </table:table-cell>
          <table:table-cell office:value-type="currency" office:value="92.83" table:style-name="ce23">
            <text:p><text:s/>$ 92.83<text:s/></text:p>
          </table:table-cell>
          <table:table-cell office:value-type="float" office:value="7426.4" table:formula="of:=+[.F122]*[.G122]" table:style-name="ce14">
            <text:p><text:s/>RD$7,426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4</text:p>
          </table:table-cell>
          <table:table-cell office:value-type="string" table:style-name="ce67">
            <text:p>Canula de Mayo #5 (Calle)</text:p>
          </table:table-cell>
          <table:table-cell office:value-type="string" table:style-name="ce9">
            <text:p>ALMACEN DE FARMACIA</text:p>
          </table:table-cell>
          <table:table-cell office:value-type="float" office:value="87" table:style-name="ce24">
            <text:p>87</text:p>
          </table:table-cell>
          <table:table-cell office:value-type="currency" office:value="28.260000000000005" table:style-name="ce23">
            <text:p><text:s/>$ 28.26<text:s/></text:p>
          </table:table-cell>
          <table:table-cell office:value-type="float" office:value="2458.6200000000003" table:formula="of:=+[.N122]*[.O122]" table:style-name="ce14">
            <text:p><text:s/>RD$2,458.6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2</text:p>
          </table:table-cell>
          <table:table-cell office:value-type="string" table:style-name="ce25">
            <text:p>Bupicaina Pesada 4ML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31">
            <text:p>500</text:p>
          </table:table-cell>
          <table:table-cell office:value-type="float" office:value="103.02" table:style-name="ce14">
            <text:p><text:s/>RD$103.02<text:s/></text:p>
          </table:table-cell>
          <table:table-cell office:value-type="float" office:value="51510" table:formula="of:=+[.V122]*[.W122]" table:style-name="ce14">
            <text:p><text:s/>RD$51,51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7</text:p>
          </table:table-cell>
          <table:table-cell office:value-type="string" table:style-name="ce25">
            <text:p>Canula de Mayo #8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92.83" table:style-name="ce23">
            <text:p><text:s/>$ 92.83<text:s/></text:p>
          </table:table-cell>
          <table:table-cell office:value-type="float" office:value="5569.8" table:formula="of:=+[.F123]*[.G123]" table:style-name="ce14">
            <text:p><text:s/>RD$5,569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6</text:p>
          </table:table-cell>
          <table:table-cell office:value-type="string" table:style-name="ce67">
            <text:p>Canula de Mayo #7 (Calle)</text:p>
          </table:table-cell>
          <table:table-cell office:value-type="string" table:style-name="ce9">
            <text:p>ALMACEN DE FARMACIA</text:p>
          </table:table-cell>
          <table:table-cell office:value-type="float" office:value="80" table:style-name="ce24">
            <text:p>80</text:p>
          </table:table-cell>
          <table:table-cell office:value-type="currency" office:value="92.83" table:style-name="ce23">
            <text:p><text:s/>$ 92.83<text:s/></text:p>
          </table:table-cell>
          <table:table-cell office:value-type="float" office:value="7426.4" table:formula="of:=+[.N123]*[.O123]" table:style-name="ce14">
            <text:p><text:s/>RD$7,426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4</text:p>
          </table:table-cell>
          <table:table-cell office:value-type="string" table:style-name="ce25">
            <text:p>Bupicaina Simple 150Mg/30ML (calle)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31">
            <text:p>250</text:p>
          </table:table-cell>
          <table:table-cell office:value-type="float" office:value="90" table:style-name="ce14">
            <text:p><text:s/>RD$90.00<text:s/></text:p>
          </table:table-cell>
          <table:table-cell office:value-type="float" office:value="22500" table:formula="of:=+[.V123]*[.W123]" table:style-name="ce14">
            <text:p><text:s/>RD$22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8</text:p>
          </table:table-cell>
          <table:table-cell office:value-type="string" table:style-name="ce25">
            <text:p>Canula de Mayo #9 (Calle)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24">
            <text:p>65</text:p>
          </table:table-cell>
          <table:table-cell office:value-type="currency" office:value="92.829999999999984" table:style-name="ce23">
            <text:p><text:s/>$ 92.83<text:s/></text:p>
          </table:table-cell>
          <table:table-cell office:value-type="float" office:value="6033.9499999999989" table:formula="of:=+[.F124]*[.G124]" table:style-name="ce14">
            <text:p><text:s/>RD$6,033.9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7</text:p>
          </table:table-cell>
          <table:table-cell office:value-type="string" table:style-name="ce67">
            <text:p>Canula de Mayo #8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92.83" table:style-name="ce23">
            <text:p><text:s/>$ 92.83<text:s/></text:p>
          </table:table-cell>
          <table:table-cell office:value-type="float" office:value="5569.8" table:formula="of:=+[.N124]*[.O124]" table:style-name="ce14">
            <text:p><text:s/>RD$5,569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5</text:p>
          </table:table-cell>
          <table:table-cell office:value-type="string" table:style-name="ce25">
            <text:p>Bupivacaina 0.50 + Dextrosa<text:s/>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225" table:style-name="ce14">
            <text:p><text:s/>RD$225.00<text:s/></text:p>
          </table:table-cell>
          <table:table-cell office:value-type="float" office:value="22500" table:formula="of:=+[.V124]*[.W124]" table:style-name="ce14">
            <text:p><text:s/>RD$22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9</text:p>
          </table:table-cell>
          <table:table-cell office:value-type="string" table:style-name="ce25">
            <text:p>Canula de Oxigeno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24">
            <text:p>450</text:p>
          </table:table-cell>
          <table:table-cell office:value-type="currency" office:value="37.960599999999999" table:style-name="ce23">
            <text:p><text:s/>$ 37.96<text:s/></text:p>
          </table:table-cell>
          <table:table-cell office:value-type="float" office:value="17082.27" table:formula="of:=+[.F125]*[.G125]" table:style-name="ce14">
            <text:p><text:s/>RD$17,082.2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8</text:p>
          </table:table-cell>
          <table:table-cell office:value-type="string" table:style-name="ce67">
            <text:p>Canula de Mayo #9 (Calle)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24">
            <text:p>65</text:p>
          </table:table-cell>
          <table:table-cell office:value-type="currency" office:value="92.83" table:style-name="ce23">
            <text:p><text:s/>$ 92.83<text:s/></text:p>
          </table:table-cell>
          <table:table-cell office:value-type="float" office:value="6033.95" table:formula="of:=+[.N125]*[.O125]" table:style-name="ce14">
            <text:p><text:s/>RD$6,033.9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6</text:p>
          </table:table-cell>
          <table:table-cell office:value-type="string" table:style-name="ce25">
            <text:p>Cable de Oximetria Para Monitor EDAN X12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1136" table:style-name="ce14">
            <text:p><text:s/>RD$11,136.00<text:s/></text:p>
          </table:table-cell>
          <table:table-cell office:value-type="float" office:value="11136" table:formula="of:=+[.V125]*[.W125]" table:style-name="ce14">
            <text:p><text:s/>RD$11,13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9</text:p>
          </table:table-cell>
          <table:table-cell office:value-type="string" table:style-name="ce25">
            <text:p>Canula De Oxigeno NASAL neonatal</text:p>
          </table:table-cell>
          <table:table-cell office:value-type="string" table:style-name="ce9">
            <text:p>ALMACEN DE FARMACIA</text:p>
          </table:table-cell>
          <table:table-cell office:value-type="float" office:value="290" table:style-name="ce24">
            <text:p>290</text:p>
          </table:table-cell>
          <table:table-cell office:value-type="currency" office:value="8" table:style-name="ce23">
            <text:p><text:s/>$ 8.00<text:s/></text:p>
          </table:table-cell>
          <table:table-cell office:value-type="float" office:value="2320" table:formula="of:=+[.F126]*[.G126]" table:style-name="ce14">
            <text:p><text:s/>RD$2,3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9</text:p>
          </table:table-cell>
          <table:table-cell office:value-type="string" table:style-name="ce67">
            <text:p>Canula de Oxigeno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350" table:style-name="ce24">
            <text:p>350</text:p>
          </table:table-cell>
          <table:table-cell office:value-type="currency" office:value="37.960599999999999" table:style-name="ce23">
            <text:p><text:s/>$ 37.96<text:s/></text:p>
          </table:table-cell>
          <table:table-cell office:value-type="float" office:value="13286.21" table:formula="of:=+[.N126]*[.O126]" table:style-name="ce14">
            <text:p><text:s/>RD$13,286.2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8</text:p>
          </table:table-cell>
          <table:table-cell office:value-type="string" table:style-name="ce25">
            <text:p>CAJA LIM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3" table:style-name="ce31">
            <text:p>33</text:p>
          </table:table-cell>
          <table:table-cell office:value-type="float" office:value="152.54" table:style-name="ce14">
            <text:p><text:s/>RD$152.54<text:s/></text:p>
          </table:table-cell>
          <table:table-cell office:value-type="float" office:value="5033.82" table:formula="of:=+[.V126]*[.W126]" table:style-name="ce14">
            <text:p><text:s/>RD$5,033.8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1</text:p>
          </table:table-cell>
          <table:table-cell office:value-type="string" table:style-name="ce25">
            <text:p>Canula de Succion Abierta #12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2.42" table:style-name="ce23">
            <text:p><text:s/>$ 22.42<text:s/></text:p>
          </table:table-cell>
          <table:table-cell office:value-type="float" office:value="4484" table:formula="of:=+[.F127]*[.G127]" table:style-name="ce14">
            <text:p><text:s/>RD$4,48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9</text:p>
          </table:table-cell>
          <table:table-cell office:value-type="string" table:style-name="ce67">
            <text:p>Canula De Oxigeno NASAL neonatal</text:p>
          </table:table-cell>
          <table:table-cell office:value-type="string" table:style-name="ce9">
            <text:p>ALMACEN DE FARMACIA</text:p>
          </table:table-cell>
          <table:table-cell office:value-type="float" office:value="290" table:style-name="ce24">
            <text:p>290</text:p>
          </table:table-cell>
          <table:table-cell office:value-type="currency" office:value="8" table:style-name="ce23">
            <text:p><text:s/>$ 8.00<text:s/></text:p>
          </table:table-cell>
          <table:table-cell office:value-type="float" office:value="2320" table:formula="of:=+[.N127]*[.O127]" table:style-name="ce14">
            <text:p><text:s/>RD$2,3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</text:p>
          </table:table-cell>
          <table:table-cell office:value-type="string" table:style-name="ce25">
            <text:p>calcio arsenazo 200T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954.29" table:style-name="ce14">
            <text:p><text:s/>RD$1,954.29<text:s/></text:p>
          </table:table-cell>
          <table:table-cell office:value-type="float" office:value="1954.29" table:formula="of:=+[.V127]*[.W127]" table:style-name="ce14">
            <text:p><text:s/>RD$1,954.2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2</text:p>
          </table:table-cell>
          <table:table-cell office:value-type="string" table:style-name="ce25">
            <text:p>Canula de Traqueotomia #4.0 S/B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411.95" table:style-name="ce23">
            <text:p><text:s/>$ 5,411.95<text:s/></text:p>
          </table:table-cell>
          <table:table-cell office:value-type="float" office:value="5411.95" table:formula="of:=+[.F128]*[.G128]" table:style-name="ce14">
            <text:p><text:s/>RD$5,411.9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1</text:p>
          </table:table-cell>
          <table:table-cell office:value-type="string" table:style-name="ce67">
            <text:p>Canula de Succion Abierta #12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22.42" table:style-name="ce23">
            <text:p><text:s/>$ 22.42<text:s/></text:p>
          </table:table-cell>
          <table:table-cell office:value-type="float" office:value="2242" table:formula="of:=+[.N128]*[.O128]" table:style-name="ce14">
            <text:p><text:s/>RD$2,24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8</text:p>
          </table:table-cell>
          <table:table-cell office:value-type="string" table:style-name="ce25">
            <text:p>Calibradores HDL Y LDH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540" table:style-name="ce14">
            <text:p><text:s/>RD$540.00<text:s/></text:p>
          </table:table-cell>
          <table:table-cell office:value-type="float" office:value="540" table:formula="of:=+[.V128]*[.W128]" table:style-name="ce14">
            <text:p><text:s/>RD$5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2</text:p>
          </table:table-cell>
          <table:table-cell office:value-type="string" table:style-name="ce25">
            <text:p>Canula de Traqueotomia no.4.5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4763.9725714285723" table:style-name="ce23">
            <text:p><text:s/>$ 4,763.97<text:s/></text:p>
          </table:table-cell>
          <table:table-cell office:value-type="float" office:value="33347.808000000005" table:formula="of:=+[.F129]*[.G129]" table:style-name="ce14">
            <text:p><text:s/>RD$33,347.8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2</text:p>
          </table:table-cell>
          <table:table-cell office:value-type="string" table:style-name="ce67">
            <text:p>Canula de Traqueotomia #4.0 S/B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411.95" table:style-name="ce23">
            <text:p><text:s/>$ 5,411.95<text:s/></text:p>
          </table:table-cell>
          <table:table-cell office:value-type="float" office:value="5411.95" table:formula="of:=+[.N129]*[.O129]" table:style-name="ce14">
            <text:p><text:s/>RD$5,411.9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0</text:p>
          </table:table-cell>
          <table:table-cell office:value-type="string" table:style-name="ce25">
            <text:p>CANULA DE MAYO # 0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97.5" table:style-name="ce14">
            <text:p><text:s/>RD$97.50<text:s/></text:p>
          </table:table-cell>
          <table:table-cell office:value-type="float" office:value="4875" table:formula="of:=+[.V129]*[.W129]" table:style-name="ce14">
            <text:p><text:s/>RD$4,87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1</text:p>
          </table:table-cell>
          <table:table-cell office:value-type="string" table:style-name="ce25">
            <text:p>Canula de Traqueotomia no.5.0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5200" table:style-name="ce23">
            <text:p><text:s/>$ 15,200.00<text:s/></text:p>
          </table:table-cell>
          <table:table-cell office:value-type="float" office:value="76000" table:formula="of:=+[.F130]*[.G130]" table:style-name="ce14">
            <text:p><text:s/>RD$7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2</text:p>
          </table:table-cell>
          <table:table-cell office:value-type="string" table:style-name="ce67">
            <text:p>Canula de Traqueotomia no.4.5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4763.9728570999996" table:style-name="ce23">
            <text:p><text:s/>$ 4,763.97<text:s/></text:p>
          </table:table-cell>
          <table:table-cell office:value-type="float" office:value="33347.809999699995" table:formula="of:=+[.N130]*[.O130]" table:style-name="ce14">
            <text:p><text:s/>RD$33,347.8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4</text:p>
          </table:table-cell>
          <table:table-cell office:value-type="string" table:style-name="ce25">
            <text:p>Canula de Mayo #5 (Calle)</text:p>
          </table:table-cell>
          <table:table-cell office:value-type="string" table:style-name="ce9">
            <text:p>ALMACEN DE FARMACIA</text:p>
          </table:table-cell>
          <table:table-cell office:value-type="float" office:value="87" table:style-name="ce31">
            <text:p>87</text:p>
          </table:table-cell>
          <table:table-cell office:value-type="float" office:value="28.260000000000005" table:style-name="ce14">
            <text:p><text:s/>RD$28.26<text:s/></text:p>
          </table:table-cell>
          <table:table-cell office:value-type="float" office:value="2458.6200000000003" table:formula="of:=+[.V130]*[.W130]" table:style-name="ce14">
            <text:p><text:s/>RD$2,458.6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2</text:p>
          </table:table-cell>
          <table:table-cell office:value-type="string" table:style-name="ce25">
            <text:p>Canula de Traqueotomia no.5.5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280" table:style-name="ce23">
            <text:p><text:s/>$ 1,280.00<text:s/></text:p>
          </table:table-cell>
          <table:table-cell office:value-type="float" office:value="6400" table:formula="of:=+[.F131]*[.G131]" table:style-name="ce14">
            <text:p><text:s/>RD$6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2</text:p>
          </table:table-cell>
          <table:table-cell office:value-type="string" table:style-name="ce67">
            <text:p>Canula de Traqueotomia no.5.5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280" table:style-name="ce23">
            <text:p><text:s/>$ 1,280.00<text:s/></text:p>
          </table:table-cell>
          <table:table-cell office:value-type="float" office:value="6400" table:formula="of:=+[.N131]*[.O131]" table:style-name="ce14">
            <text:p><text:s/>RD$6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6</text:p>
          </table:table-cell>
          <table:table-cell office:value-type="string" table:style-name="ce25">
            <text:p>Canula de Mayo #7 (Calle)</text:p>
          </table:table-cell>
          <table:table-cell office:value-type="string" table:style-name="ce9">
            <text:p>ALMACEN DE FARMACIA</text:p>
          </table:table-cell>
          <table:table-cell office:value-type="float" office:value="80" table:style-name="ce31">
            <text:p>80</text:p>
          </table:table-cell>
          <table:table-cell office:value-type="float" office:value="118" table:style-name="ce14">
            <text:p><text:s/>RD$118.00<text:s/></text:p>
          </table:table-cell>
          <table:table-cell office:value-type="float" office:value="9440" table:formula="of:=+[.V131]*[.W131]" table:style-name="ce14">
            <text:p><text:s/>RD$9,4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4</text:p>
          </table:table-cell>
          <table:table-cell office:value-type="string" table:style-name="ce25">
            <text:p>Canula Nasal Pediatrica Calle</text:p>
          </table:table-cell>
          <table:table-cell office:value-type="string" table:style-name="ce9">
            <text:p>ALMACEN DE FARMACIA</text:p>
          </table:table-cell>
          <table:table-cell office:value-type="float" office:value="863" table:style-name="ce24">
            <text:p>863</text:p>
          </table:table-cell>
          <table:table-cell office:value-type="currency" office:value="22" table:style-name="ce23">
            <text:p><text:s/>$ 22.00<text:s/></text:p>
          </table:table-cell>
          <table:table-cell office:value-type="float" office:value="18986" table:formula="of:=+[.F132]*[.G132]" table:style-name="ce14">
            <text:p><text:s/>RD$18,98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4</text:p>
          </table:table-cell>
          <table:table-cell office:value-type="string" table:style-name="ce67">
            <text:p>Canula Nasal Pediatrica Calle</text:p>
          </table:table-cell>
          <table:table-cell office:value-type="string" table:style-name="ce9">
            <text:p>ALMACEN DE FARMACIA</text:p>
          </table:table-cell>
          <table:table-cell office:value-type="float" office:value="863" table:style-name="ce24">
            <text:p>863</text:p>
          </table:table-cell>
          <table:table-cell office:value-type="currency" office:value="22" table:style-name="ce23">
            <text:p><text:s/>$ 22.00<text:s/></text:p>
          </table:table-cell>
          <table:table-cell office:value-type="float" office:value="18986" table:formula="of:=+[.N132]*[.O132]" table:style-name="ce14">
            <text:p><text:s/>RD$18,98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7</text:p>
          </table:table-cell>
          <table:table-cell office:value-type="string" table:style-name="ce25">
            <text:p>Canula de Mayo #8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118" table:style-name="ce14">
            <text:p><text:s/>RD$118.00<text:s/></text:p>
          </table:table-cell>
          <table:table-cell office:value-type="float" office:value="7080" table:formula="of:=+[.V132]*[.W132]" table:style-name="ce14">
            <text:p><text:s/>RD$7,0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5</text:p>
          </table:table-cell>
          <table:table-cell office:value-type="string" table:style-name="ce25">
            <text:p>CANULA RAM <text:s/>micro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400" table:style-name="ce23">
            <text:p><text:s/>$ 1,400.00<text:s/></text:p>
          </table:table-cell>
          <table:table-cell office:value-type="float" office:value="28000" table:formula="of:=+[.F133]*[.G133]" table:style-name="ce14">
            <text:p><text:s/>RD$28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5</text:p>
          </table:table-cell>
          <table:table-cell office:value-type="string" table:style-name="ce67">
            <text:p>CANULA RAM <text:s/>micro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400" table:style-name="ce23">
            <text:p><text:s/>$ 1,400.00<text:s/></text:p>
          </table:table-cell>
          <table:table-cell office:value-type="float" office:value="28000" table:formula="of:=+[.N133]*[.O133]" table:style-name="ce14">
            <text:p><text:s/>RD$2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8</text:p>
          </table:table-cell>
          <table:table-cell office:value-type="string" table:style-name="ce25">
            <text:p>Canula de Mayo #9 (Calle)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31">
            <text:p>65</text:p>
          </table:table-cell>
          <table:table-cell office:value-type="float" office:value="118" table:style-name="ce14">
            <text:p><text:s/>RD$118.00<text:s/></text:p>
          </table:table-cell>
          <table:table-cell office:value-type="float" office:value="7670" table:formula="of:=+[.V133]*[.W133]" table:style-name="ce14">
            <text:p><text:s/>RD$7,6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5</text:p>
          </table:table-cell>
          <table:table-cell office:value-type="string" table:style-name="ce25">
            <text:p>CANULA RAM premarura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541.48" table:style-name="ce23">
            <text:p><text:s/>$ 1,541.48<text:s/></text:p>
          </table:table-cell>
          <table:table-cell office:value-type="float" office:value="30829.599999999999" table:formula="of:=+[.F134]*[.G134]" table:style-name="ce14">
            <text:p><text:s/>RD$30,829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5</text:p>
          </table:table-cell>
          <table:table-cell office:value-type="string" table:style-name="ce67">
            <text:p>CANULA RAM premarura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541.48" table:style-name="ce23">
            <text:p><text:s/>$ 1,541.48<text:s/></text:p>
          </table:table-cell>
          <table:table-cell office:value-type="float" office:value="30829.599999999999" table:formula="of:=+[.N134]*[.O134]" table:style-name="ce14">
            <text:p><text:s/>RD$30,829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9</text:p>
          </table:table-cell>
          <table:table-cell office:value-type="string" table:style-name="ce25">
            <text:p>Canula de Oxigeno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37.96" table:style-name="ce14">
            <text:p><text:s/>RD$37.96<text:s/></text:p>
          </table:table-cell>
          <table:table-cell office:value-type="float" office:value="3796" table:formula="of:=+[.V134]*[.W134]" table:style-name="ce14">
            <text:p><text:s/>RD$3,79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6</text:p>
          </table:table-cell>
          <table:table-cell office:value-type="string" table:style-name="ce25">
            <text:p>Canula Yankawer (calle)</text:p>
          </table:table-cell>
          <table:table-cell office:value-type="string" table:style-name="ce9">
            <text:p>ALMACEN DE FARMACIA</text:p>
          </table:table-cell>
          <table:table-cell office:value-type="float" office:value="515" table:style-name="ce24">
            <text:p>515</text:p>
          </table:table-cell>
          <table:table-cell office:value-type="currency" office:value="58.14" table:style-name="ce23">
            <text:p><text:s/>$ 58.14<text:s/></text:p>
          </table:table-cell>
          <table:table-cell office:value-type="float" office:value="29942.1" table:formula="of:=+[.F135]*[.G135]" table:style-name="ce14">
            <text:p><text:s/>RD$29,942.1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6</text:p>
          </table:table-cell>
          <table:table-cell office:value-type="string" table:style-name="ce67">
            <text:p>Canula Yankawer (promese)</text:p>
          </table:table-cell>
          <table:table-cell office:value-type="string" table:style-name="ce9">
            <text:p>ALMACEN DE FARMACIA</text:p>
          </table:table-cell>
          <table:table-cell office:value-type="float" office:value="315" table:style-name="ce24">
            <text:p>315</text:p>
          </table:table-cell>
          <table:table-cell office:value-type="currency" office:value="55.601788617886179" table:style-name="ce23">
            <text:p><text:s/>$ 55.60<text:s/></text:p>
          </table:table-cell>
          <table:table-cell office:value-type="float" office:value="17514.563414634147" table:formula="of:=+[.N135]*[.O135]" table:style-name="ce14">
            <text:p><text:s/>RD$17,514.5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9</text:p>
          </table:table-cell>
          <table:table-cell office:value-type="string" table:style-name="ce25">
            <text:p>Canula De Oxigeno NASAL neonatal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8" table:style-name="ce14">
            <text:p><text:s/>RD$8.00<text:s/></text:p>
          </table:table-cell>
          <table:table-cell office:value-type="float" office:value="2400" table:formula="of:=+[.V135]*[.W135]" table:style-name="ce14">
            <text:p><text:s/>RD$2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8</text:p>
          </table:table-cell>
          <table:table-cell office:value-type="string" table:style-name="ce25">
            <text:p>Captopril 25MG Tableta (calle)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24">
            <text:p>360</text:p>
          </table:table-cell>
          <table:table-cell office:value-type="currency" office:value="15" table:style-name="ce23">
            <text:p><text:s/>$ 15.00<text:s/></text:p>
          </table:table-cell>
          <table:table-cell office:value-type="float" office:value="5400" table:formula="of:=+[.F136]*[.G136]" table:style-name="ce14">
            <text:p><text:s/>RD$5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8</text:p>
          </table:table-cell>
          <table:table-cell office:value-type="string" table:style-name="ce67">
            <text:p>Captopril 25MG Tableta (calle)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24">
            <text:p>360</text:p>
          </table:table-cell>
          <table:table-cell office:value-type="currency" office:value="15" table:style-name="ce23">
            <text:p><text:s/>$ 15.00<text:s/></text:p>
          </table:table-cell>
          <table:table-cell office:value-type="float" office:value="5400" table:formula="of:=+[.N136]*[.O136]" table:style-name="ce14">
            <text:p><text:s/>RD$5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1</text:p>
          </table:table-cell>
          <table:table-cell office:value-type="string" table:style-name="ce25">
            <text:p>Canula de Succion Abierta #12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22.42" table:style-name="ce14">
            <text:p><text:s/>RD$22.42<text:s/></text:p>
          </table:table-cell>
          <table:table-cell office:value-type="float" office:value="2242" table:formula="of:=+[.V136]*[.W136]" table:style-name="ce14">
            <text:p><text:s/>RD$2,24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PM-29</text:p>
          </table:table-cell>
          <table:table-cell office:value-type="string" table:style-name="ce25">
            <text:p>Cartuchos Para Gases Arteriales EDA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624" table:style-name="ce23">
            <text:p><text:s/>$ 624.00<text:s/></text:p>
          </table:table-cell>
          <table:table-cell office:value-type="float" office:value="62400" table:formula="of:=+[.F137]*[.G137]" table:style-name="ce14">
            <text:p><text:s/>RD$62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PM-29</text:p>
          </table:table-cell>
          <table:table-cell office:value-type="string" table:style-name="ce67">
            <text:p>Cartuchos Para Gases Arteriales EDA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24">
            <text:p>90</text:p>
          </table:table-cell>
          <table:table-cell office:value-type="currency" office:value="624" table:style-name="ce23">
            <text:p><text:s/>$ 624.00<text:s/></text:p>
          </table:table-cell>
          <table:table-cell office:value-type="float" office:value="56160" table:formula="of:=+[.N137]*[.O137]" table:style-name="ce14">
            <text:p><text:s/>RD$56,1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2</text:p>
          </table:table-cell>
          <table:table-cell office:value-type="string" table:style-name="ce25">
            <text:p>Canula de Traqueotomia #4.0 S/B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5411.95" table:style-name="ce14">
            <text:p><text:s/>RD$5,411.95<text:s/></text:p>
          </table:table-cell>
          <table:table-cell office:value-type="float" office:value="5411.95" table:formula="of:=+[.V137]*[.W137]" table:style-name="ce14">
            <text:p><text:s/>RD$5,411.9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4</text:p>
          </table:table-cell>
          <table:table-cell office:value-type="string" table:style-name="ce25">
            <text:p>Carvedilol 12.5MG Tableta promese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85" table:style-name="ce23">
            <text:p><text:s/>$ 85.00<text:s/></text:p>
          </table:table-cell>
          <table:table-cell office:value-type="float" office:value="59500" table:formula="of:=+[.F138]*[.G138]" table:style-name="ce14">
            <text:p><text:s/>RD$59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4</text:p>
          </table:table-cell>
          <table:table-cell office:value-type="string" table:style-name="ce67">
            <text:p>Carvedilol 12.5MG Tableta promese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85" table:style-name="ce23">
            <text:p><text:s/>$ 85.00<text:s/></text:p>
          </table:table-cell>
          <table:table-cell office:value-type="float" office:value="59500" table:formula="of:=+[.N138]*[.O138]" table:style-name="ce14">
            <text:p><text:s/>RD$59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2</text:p>
          </table:table-cell>
          <table:table-cell office:value-type="string" table:style-name="ce25">
            <text:p>Canula de Traqueotomia no.4.5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3900" table:style-name="ce14">
            <text:p><text:s/>RD$3,900.00<text:s/></text:p>
          </table:table-cell>
          <table:table-cell office:value-type="float" office:value="27300" table:formula="of:=+[.V138]*[.W138]" table:style-name="ce14">
            <text:p><text:s/>RD$27,3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7</text:p>
          </table:table-cell>
          <table:table-cell office:value-type="string" table:style-name="ce25">
            <text:p>Cateter <text:s/>Central 4FR doble lumen(calle)</text:p>
          </table:table-cell>
          <table:table-cell office:value-type="string" table:style-name="ce9">
            <text:p>ALMACEN DE FARMACIA</text:p>
          </table:table-cell>
          <table:table-cell office:value-type="float" office:value="25" table:style-name="ce24">
            <text:p>25</text:p>
          </table:table-cell>
          <table:table-cell office:value-type="currency" office:value="300" table:style-name="ce23">
            <text:p><text:s/>$ 300.00<text:s/></text:p>
          </table:table-cell>
          <table:table-cell office:value-type="float" office:value="7500" table:formula="of:=+[.F139]*[.G139]" table:style-name="ce14">
            <text:p><text:s/>RD$7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7</text:p>
          </table:table-cell>
          <table:table-cell office:value-type="string" table:style-name="ce67">
            <text:p>Cateter <text:s/>Central 4FR doble lumen(calle)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24">
            <text:p>15</text:p>
          </table:table-cell>
          <table:table-cell office:value-type="currency" office:value="300" table:style-name="ce23">
            <text:p><text:s/>$ 300.00<text:s/></text:p>
          </table:table-cell>
          <table:table-cell office:value-type="float" office:value="4500" table:formula="of:=+[.N139]*[.O139]" table:style-name="ce14">
            <text:p><text:s/>RD$4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2</text:p>
          </table:table-cell>
          <table:table-cell office:value-type="string" table:style-name="ce25">
            <text:p>Canula de Traqueotomia no.5.5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1280" table:style-name="ce14">
            <text:p><text:s/>RD$1,280.00<text:s/></text:p>
          </table:table-cell>
          <table:table-cell office:value-type="float" office:value="6400" table:formula="of:=+[.V139]*[.W139]" table:style-name="ce14">
            <text:p><text:s/>RD$6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8</text:p>
          </table:table-cell>
          <table:table-cell office:value-type="string" table:style-name="ce25">
            <text:p>Cateter <text:s/>Central 5FR doble lumen(calle)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24">
            <text:p>45</text:p>
          </table:table-cell>
          <table:table-cell office:value-type="currency" office:value="300" table:style-name="ce23">
            <text:p><text:s/>$ 300.00<text:s/></text:p>
          </table:table-cell>
          <table:table-cell office:value-type="float" office:value="13500" table:formula="of:=+[.F140]*[.G140]" table:style-name="ce14">
            <text:p><text:s/>RD$13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8</text:p>
          </table:table-cell>
          <table:table-cell office:value-type="string" table:style-name="ce67">
            <text:p>Cateter <text:s/>Central 5FR doble lumen(calle)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24">
            <text:p>45</text:p>
          </table:table-cell>
          <table:table-cell office:value-type="currency" office:value="300" table:style-name="ce23">
            <text:p><text:s/>$ 300.00<text:s/></text:p>
          </table:table-cell>
          <table:table-cell office:value-type="float" office:value="13500" table:formula="of:=+[.N140]*[.O140]" table:style-name="ce14">
            <text:p><text:s/>RD$13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4</text:p>
          </table:table-cell>
          <table:table-cell office:value-type="string" table:style-name="ce25">
            <text:p>Canula Nasal Pediatrica Calle</text:p>
          </table:table-cell>
          <table:table-cell office:value-type="string" table:style-name="ce9">
            <text:p>ALMACEN DE FARMACIA</text:p>
          </table:table-cell>
          <table:table-cell office:value-type="float" office:value="863" table:style-name="ce31">
            <text:p>863</text:p>
          </table:table-cell>
          <table:table-cell office:value-type="float" office:value="22" table:style-name="ce14">
            <text:p><text:s/>RD$22.00<text:s/></text:p>
          </table:table-cell>
          <table:table-cell office:value-type="float" office:value="18986" table:formula="of:=+[.V140]*[.W140]" table:style-name="ce14">
            <text:p><text:s/>RD$18,98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7</text:p>
          </table:table-cell>
          <table:table-cell office:value-type="string" table:style-name="ce25">
            <text:p>Cateter Can Endovenoso 2FR Doble Lumen 30cm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8470.0400000000009" table:style-name="ce23">
            <text:p><text:s/>$ 8,470.04<text:s/></text:p>
          </table:table-cell>
          <table:table-cell office:value-type="float" office:value="16940.080000000002" table:formula="of:=+[.F141]*[.G141]" table:style-name="ce14">
            <text:p><text:s/>RD$16,940.0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7</text:p>
          </table:table-cell>
          <table:table-cell office:value-type="string" table:style-name="ce67">
            <text:p>Cateter <text:s/>Central 4FR doble lumen(promes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595.61" table:style-name="ce23">
            <text:p><text:s/>$ 595.61<text:s/></text:p>
          </table:table-cell>
          <table:table-cell office:value-type="float" office:value="23824.400000000001" table:formula="of:=+[.N141]*[.O141]" table:style-name="ce14">
            <text:p><text:s/>RD$23,824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5</text:p>
          </table:table-cell>
          <table:table-cell office:value-type="string" table:style-name="ce25">
            <text:p>CANULA RAM <text:s/>micro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1400" table:style-name="ce14">
            <text:p><text:s/>RD$1,400.00<text:s/></text:p>
          </table:table-cell>
          <table:table-cell office:value-type="float" office:value="28000" table:formula="of:=+[.V141]*[.W141]" table:style-name="ce14">
            <text:p><text:s/>RD$28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1</text:p>
          </table:table-cell>
          <table:table-cell office:value-type="string" table:style-name="ce25">
            <text:p>Cateter Central 7FR doble lumen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515" table:style-name="ce23">
            <text:p><text:s/>$ 1,515.00<text:s/></text:p>
          </table:table-cell>
          <table:table-cell office:value-type="float" office:value="7575" table:formula="of:=+[.F142]*[.G142]" table:style-name="ce14">
            <text:p><text:s/>RD$7,57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8</text:p>
          </table:table-cell>
          <table:table-cell office:value-type="string" table:style-name="ce67">
            <text:p>Cateter <text:s/>Central 5FR doble lumen(promes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595.61" table:style-name="ce23">
            <text:p><text:s/>$ 595.61<text:s/></text:p>
          </table:table-cell>
          <table:table-cell office:value-type="float" office:value="23824.400000000001" table:formula="of:=+[.N142]*[.O142]" table:style-name="ce14">
            <text:p><text:s/>RD$23,824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5</text:p>
          </table:table-cell>
          <table:table-cell office:value-type="string" table:style-name="ce25">
            <text:p>CANULA RAM premarura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1541.48" table:style-name="ce14">
            <text:p><text:s/>RD$1,541.48<text:s/></text:p>
          </table:table-cell>
          <table:table-cell office:value-type="float" office:value="30829.599999999999" table:formula="of:=+[.V142]*[.W142]" table:style-name="ce14">
            <text:p><text:s/>RD$30,829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2</text:p>
          </table:table-cell>
          <table:table-cell office:value-type="string" table:style-name="ce25">
            <text:p>Cateter de Succion Abierta #10 (Calle)</text:p>
          </table:table-cell>
          <table:table-cell office:value-type="string" table:style-name="ce9">
            <text:p>ALMACEN DE FARMACIA</text:p>
          </table:table-cell>
          <table:table-cell office:value-type="float" office:value="310" table:style-name="ce24">
            <text:p>310</text:p>
          </table:table-cell>
          <table:table-cell office:value-type="currency" office:value="53.127512195121952" table:style-name="ce23">
            <text:p><text:s/>$ 53.13<text:s/></text:p>
          </table:table-cell>
          <table:table-cell office:value-type="float" office:value="16469.528780487806" table:formula="of:=+[.F143]*[.G143]" table:style-name="ce14">
            <text:p><text:s/>RD$16,469.5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7</text:p>
          </table:table-cell>
          <table:table-cell office:value-type="string" table:style-name="ce67">
            <text:p>Cateter Can Endovenoso 2FR Doble Lumen 30cm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8470.0400000000009" table:style-name="ce23">
            <text:p><text:s/>$ 8,470.04<text:s/></text:p>
          </table:table-cell>
          <table:table-cell office:value-type="float" office:value="16940.080000000002" table:formula="of:=+[.N143]*[.O143]" table:style-name="ce14">
            <text:p><text:s/>RD$16,940.0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6</text:p>
          </table:table-cell>
          <table:table-cell office:value-type="string" table:style-name="ce25">
            <text:p>Canula Yankawer (promese)</text:p>
          </table:table-cell>
          <table:table-cell office:value-type="string" table:style-name="ce9">
            <text:p>ALMACEN DE FARMACIA</text:p>
          </table:table-cell>
          <table:table-cell office:value-type="float" office:value="565" table:style-name="ce31">
            <text:p>565</text:p>
          </table:table-cell>
          <table:table-cell office:value-type="float" office:value="49.407132867132866" table:style-name="ce14">
            <text:p><text:s/>RD$49.41<text:s/></text:p>
          </table:table-cell>
          <table:table-cell office:value-type="float" office:value="27915.030069930068" table:formula="of:=+[.V143]*[.W143]" table:style-name="ce14">
            <text:p><text:s/>RD$27,915.0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3</text:p>
          </table:table-cell>
          <table:table-cell office:value-type="string" table:style-name="ce25">
            <text:p>Cateter de Succion Abierta #12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16.850000000000001" table:style-name="ce23">
            <text:p><text:s/>$ 16.85<text:s/></text:p>
          </table:table-cell>
          <table:table-cell office:value-type="float" office:value="5055" table:formula="of:=+[.F144]*[.G144]" table:style-name="ce14">
            <text:p><text:s/>RD$5,05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1</text:p>
          </table:table-cell>
          <table:table-cell office:value-type="string" table:style-name="ce67">
            <text:p>Cateter Central 7FR doble lumen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515" table:style-name="ce23">
            <text:p><text:s/>$ 1,515.00<text:s/></text:p>
          </table:table-cell>
          <table:table-cell office:value-type="float" office:value="7575" table:formula="of:=+[.N144]*[.O144]" table:style-name="ce14">
            <text:p><text:s/>RD$7,57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8</text:p>
          </table:table-cell>
          <table:table-cell office:value-type="string" table:style-name="ce25">
            <text:p>Captopril 25MG Tableta (calle)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31">
            <text:p>360</text:p>
          </table:table-cell>
          <table:table-cell office:value-type="float" office:value="15" table:style-name="ce14">
            <text:p><text:s/>RD$15.00<text:s/></text:p>
          </table:table-cell>
          <table:table-cell office:value-type="float" office:value="5400" table:formula="of:=+[.V144]*[.W144]" table:style-name="ce14">
            <text:p><text:s/>RD$5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5</text:p>
          </table:table-cell>
          <table:table-cell office:value-type="string" table:style-name="ce25">
            <text:p>CATETER de SUCCION abierta #16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56.35" table:style-name="ce23">
            <text:p><text:s/>$ 56.35<text:s/></text:p>
          </table:table-cell>
          <table:table-cell office:value-type="float" office:value="8452.5" table:formula="of:=+[.F145]*[.G145]" table:style-name="ce14">
            <text:p><text:s/>RD$8,452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2</text:p>
          </table:table-cell>
          <table:table-cell office:value-type="string" table:style-name="ce67">
            <text:p>Cateter de Succion Abierta #10 (Calle)</text:p>
          </table:table-cell>
          <table:table-cell office:value-type="string" table:style-name="ce9">
            <text:p>ALMACEN DE FARMACIA</text:p>
          </table:table-cell>
          <table:table-cell office:value-type="float" office:value="310" table:style-name="ce24">
            <text:p>310</text:p>
          </table:table-cell>
          <table:table-cell office:value-type="currency" office:value="53.127516129000007" table:style-name="ce23">
            <text:p><text:s/>$ 53.13<text:s/></text:p>
          </table:table-cell>
          <table:table-cell office:value-type="float" office:value="16469.529999990002" table:formula="of:=+[.N145]*[.O145]" table:style-name="ce14">
            <text:p><text:s/>RD$16,469.5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PM-29</text:p>
          </table:table-cell>
          <table:table-cell office:value-type="string" table:style-name="ce25">
            <text:p>Cartuchos Para Gases Arteriales EDA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31">
            <text:p>90</text:p>
          </table:table-cell>
          <table:table-cell office:value-type="float" office:value="586" table:style-name="ce14">
            <text:p><text:s/>RD$586.00<text:s/></text:p>
          </table:table-cell>
          <table:table-cell office:value-type="float" office:value="52740" table:formula="of:=+[.V145]*[.W145]" table:style-name="ce14">
            <text:p><text:s/>RD$52,7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7</text:p>
          </table:table-cell>
          <table:table-cell office:value-type="string" table:style-name="ce25">
            <text:p>Cateter de Succion Abierta #5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56.35" table:style-name="ce23">
            <text:p><text:s/>$ 56.35<text:s/></text:p>
          </table:table-cell>
          <table:table-cell office:value-type="float" office:value="11270" table:formula="of:=+[.F146]*[.G146]" table:style-name="ce14">
            <text:p><text:s/>RD$11,27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3</text:p>
          </table:table-cell>
          <table:table-cell office:value-type="string" table:style-name="ce67">
            <text:p>Cateter de Succion Abierta #12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6.850000000000001" table:style-name="ce23">
            <text:p><text:s/>$ 16.85<text:s/></text:p>
          </table:table-cell>
          <table:table-cell office:value-type="float" office:value="3370.0000000000005" table:formula="of:=+[.N146]*[.O146]" table:style-name="ce14">
            <text:p><text:s/>RD$3,3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4</text:p>
          </table:table-cell>
          <table:table-cell office:value-type="string" table:style-name="ce25">
            <text:p>Carvedilol 12.5MG Tableta promese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31">
            <text:p>700</text:p>
          </table:table-cell>
          <table:table-cell office:value-type="float" office:value="85" table:style-name="ce14">
            <text:p><text:s/>RD$85.00<text:s/></text:p>
          </table:table-cell>
          <table:table-cell office:value-type="float" office:value="59500" table:formula="of:=+[.V146]*[.W146]" table:style-name="ce14">
            <text:p><text:s/>RD$59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9</text:p>
          </table:table-cell>
          <table:table-cell office:value-type="string" table:style-name="ce25">
            <text:p>CATETER de SUCCION abierta #8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13.5464" table:style-name="ce23">
            <text:p><text:s/>$ 13.55<text:s/></text:p>
          </table:table-cell>
          <table:table-cell office:value-type="float" office:value="5418.56" table:formula="of:=+[.F147]*[.G147]" table:style-name="ce14">
            <text:p><text:s/>RD$5,418.5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5</text:p>
          </table:table-cell>
          <table:table-cell office:value-type="string" table:style-name="ce67">
            <text:p>CATETER de SUCCION abierta #16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56.35" table:style-name="ce23">
            <text:p><text:s/>$ 56.35<text:s/></text:p>
          </table:table-cell>
          <table:table-cell office:value-type="float" office:value="8452.5" table:formula="of:=+[.N147]*[.O147]" table:style-name="ce14">
            <text:p><text:s/>RD$8,452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7</text:p>
          </table:table-cell>
          <table:table-cell office:value-type="string" table:style-name="ce25">
            <text:p>Cateter <text:s/>Central 4FR doble lumen(calle)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31">
            <text:p>15</text:p>
          </table:table-cell>
          <table:table-cell office:value-type="float" office:value="300" table:style-name="ce14">
            <text:p><text:s/>RD$300.00<text:s/></text:p>
          </table:table-cell>
          <table:table-cell office:value-type="float" office:value="4500" table:formula="of:=+[.V147]*[.W147]" table:style-name="ce14">
            <text:p><text:s/>RD$4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0</text:p>
          </table:table-cell>
          <table:table-cell office:value-type="string" table:style-name="ce25">
            <text:p>CATETER de SUCCION cerrado #6 (calle)</text:p>
          </table:table-cell>
          <table:table-cell office:value-type="string" table:style-name="ce9">
            <text:p>ALMACEN DE FARMACIA</text:p>
          </table:table-cell>
          <table:table-cell office:value-type="float" office:value="160" table:style-name="ce24">
            <text:p>160</text:p>
          </table:table-cell>
          <table:table-cell office:value-type="currency" office:value="315" table:style-name="ce23">
            <text:p><text:s/>$ 315.00<text:s/></text:p>
          </table:table-cell>
          <table:table-cell office:value-type="float" office:value="50400" table:formula="of:=+[.F148]*[.G148]" table:style-name="ce14">
            <text:p><text:s/>RD$50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7</text:p>
          </table:table-cell>
          <table:table-cell office:value-type="string" table:style-name="ce67">
            <text:p>Cateter de Succion Abierta #5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56.35" table:style-name="ce23">
            <text:p><text:s/>$ 56.35<text:s/></text:p>
          </table:table-cell>
          <table:table-cell office:value-type="float" office:value="11270" table:formula="of:=+[.N148]*[.O148]" table:style-name="ce14">
            <text:p><text:s/>RD$11,2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8</text:p>
          </table:table-cell>
          <table:table-cell office:value-type="string" table:style-name="ce25">
            <text:p>Cateter <text:s/>Central 5FR doble lumen(calle)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31">
            <text:p>45</text:p>
          </table:table-cell>
          <table:table-cell office:value-type="float" office:value="300" table:style-name="ce14">
            <text:p><text:s/>RD$300.00<text:s/></text:p>
          </table:table-cell>
          <table:table-cell office:value-type="float" office:value="13500" table:formula="of:=+[.V148]*[.W148]" table:style-name="ce14">
            <text:p><text:s/>RD$13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1</text:p>
          </table:table-cell>
          <table:table-cell office:value-type="string" table:style-name="ce25">
            <text:p>CATETER de SUCCION cerrado #8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720" table:style-name="ce23">
            <text:p><text:s/>$ 720.00<text:s/></text:p>
          </table:table-cell>
          <table:table-cell office:value-type="float" office:value="43200" table:formula="of:=+[.F149]*[.G149]" table:style-name="ce14">
            <text:p><text:s/>RD$43,2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9</text:p>
          </table:table-cell>
          <table:table-cell office:value-type="string" table:style-name="ce67">
            <text:p>CATETER de SUCCION abierta #8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13.5464" table:style-name="ce23">
            <text:p><text:s/>$ 13.55<text:s/></text:p>
          </table:table-cell>
          <table:table-cell office:value-type="float" office:value="5418.56" table:formula="of:=+[.N149]*[.O149]" table:style-name="ce14">
            <text:p><text:s/>RD$5,418.5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7</text:p>
          </table:table-cell>
          <table:table-cell office:value-type="string" table:style-name="ce25">
            <text:p>Cateter <text:s/>Central 4FR doble lumen(promese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31">
            <text:p>30</text:p>
          </table:table-cell>
          <table:table-cell office:value-type="float" office:value="595.61" table:style-name="ce14">
            <text:p><text:s/>RD$595.61<text:s/></text:p>
          </table:table-cell>
          <table:table-cell office:value-type="float" office:value="17868.3" table:formula="of:=+[.V149]*[.W149]" table:style-name="ce14">
            <text:p><text:s/>RD$17,868.3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7</text:p>
          </table:table-cell>
          <table:table-cell office:value-type="string" table:style-name="ce25">
            <text:p>Cateter Doble Lumen 4FR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670.88" table:style-name="ce23">
            <text:p><text:s/>$ 1,670.88<text:s/></text:p>
          </table:table-cell>
          <table:table-cell office:value-type="float" office:value="83544" table:formula="of:=+[.F150]*[.G150]" table:style-name="ce14">
            <text:p><text:s/>RD$83,54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0</text:p>
          </table:table-cell>
          <table:table-cell office:value-type="string" table:style-name="ce67">
            <text:p>CATETER de SUCCION cerrado #6 (calle)</text:p>
          </table:table-cell>
          <table:table-cell office:value-type="string" table:style-name="ce9">
            <text:p>ALMACEN DE FARMACIA</text:p>
          </table:table-cell>
          <table:table-cell office:value-type="float" office:value="160" table:style-name="ce24">
            <text:p>160</text:p>
          </table:table-cell>
          <table:table-cell office:value-type="currency" office:value="315" table:style-name="ce23">
            <text:p><text:s/>$ 315.00<text:s/></text:p>
          </table:table-cell>
          <table:table-cell office:value-type="float" office:value="50400" table:formula="of:=+[.N150]*[.O150]" table:style-name="ce14">
            <text:p><text:s/>RD$50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8</text:p>
          </table:table-cell>
          <table:table-cell office:value-type="string" table:style-name="ce25">
            <text:p>Cateter <text:s/>Central 5FR doble lumen(promese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31">
            <text:p>30</text:p>
          </table:table-cell>
          <table:table-cell office:value-type="float" office:value="8470.0400000000009" table:style-name="ce14">
            <text:p><text:s/>RD$8,470.04<text:s/></text:p>
          </table:table-cell>
          <table:table-cell office:value-type="float" office:value="254101.2" table:formula="of:=+[.V150]*[.W150]" table:style-name="ce14">
            <text:p><text:s/>RD$254,101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2</text:p>
          </table:table-cell>
          <table:table-cell office:value-type="string" table:style-name="ce25">
            <text:p>Cateter Jelco #18 (calle)</text:p>
          </table:table-cell>
          <table:table-cell office:value-type="string" table:style-name="ce9">
            <text:p>ALMACEN DE FARMACIA</text:p>
          </table:table-cell>
          <table:table-cell office:value-type="float" office:value="4250" table:style-name="ce24">
            <text:p>4,250</text:p>
          </table:table-cell>
          <table:table-cell office:value-type="currency" office:value="23.421051764705883" table:style-name="ce23">
            <text:p><text:s/>$ 23.42<text:s/></text:p>
          </table:table-cell>
          <table:table-cell office:value-type="float" office:value="99539.47" table:formula="of:=+[.F151]*[.G151]" table:style-name="ce14">
            <text:p><text:s/>RD$99,539.4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0</text:p>
          </table:table-cell>
          <table:table-cell office:value-type="string" table:style-name="ce67">
            <text:p>CATETER de SUCCION cerrado #10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487.5" table:style-name="ce23">
            <text:p><text:s/>$ 1,487.50<text:s/></text:p>
          </table:table-cell>
          <table:table-cell office:value-type="float" office:value="14875" table:formula="of:=+[.N151]*[.O151]" table:style-name="ce14">
            <text:p><text:s/>RD$14,87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7</text:p>
          </table:table-cell>
          <table:table-cell office:value-type="string" table:style-name="ce25">
            <text:p>Cateter Can Endovenoso 2FR Doble Lumen 30cm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8470.0400000000009" table:style-name="ce14">
            <text:p><text:s/>RD$8,470.04<text:s/></text:p>
          </table:table-cell>
          <table:table-cell office:value-type="float" office:value="16940.080000000002" table:formula="of:=+[.V151]*[.W151]" table:style-name="ce14">
            <text:p><text:s/>RD$16,940.0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3</text:p>
          </table:table-cell>
          <table:table-cell office:value-type="string" table:style-name="ce25">
            <text:p>Cateter Jelco #20 (calle)</text:p>
          </table:table-cell>
          <table:table-cell office:value-type="string" table:style-name="ce9">
            <text:p>ALMACEN DE FARMACIA</text:p>
          </table:table-cell>
          <table:table-cell office:value-type="float" office:value="850" table:style-name="ce24">
            <text:p>850</text:p>
          </table:table-cell>
          <table:table-cell office:value-type="currency" office:value="25" table:style-name="ce23">
            <text:p><text:s/>$ 25.00<text:s/></text:p>
          </table:table-cell>
          <table:table-cell office:value-type="float" office:value="21250" table:formula="of:=+[.F152]*[.G152]" table:style-name="ce14">
            <text:p><text:s/>RD$21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1</text:p>
          </table:table-cell>
          <table:table-cell office:value-type="string" table:style-name="ce67">
            <text:p>CATETER de SUCCION cerrado #8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720" table:style-name="ce23">
            <text:p><text:s/>$ 720.00<text:s/></text:p>
          </table:table-cell>
          <table:table-cell office:value-type="float" office:value="43200" table:formula="of:=+[.N152]*[.O152]" table:style-name="ce14">
            <text:p><text:s/>RD$43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2</text:p>
          </table:table-cell>
          <table:table-cell office:value-type="string" table:style-name="ce25">
            <text:p>Cateter de Succion Abierta #10 (Calle)</text:p>
          </table:table-cell>
          <table:table-cell office:value-type="string" table:style-name="ce9">
            <text:p>ALMACEN DE FARMACIA</text:p>
          </table:table-cell>
          <table:table-cell office:value-type="float" office:value="310" table:style-name="ce31">
            <text:p>310</text:p>
          </table:table-cell>
          <table:table-cell office:value-type="float" office:value="12.418200000000001" table:style-name="ce14">
            <text:p><text:s/>RD$12.42<text:s/></text:p>
          </table:table-cell>
          <table:table-cell office:value-type="float" office:value="3849.6420000000003" table:formula="of:=+[.V152]*[.W152]" table:style-name="ce14">
            <text:p><text:s/>RD$3,849.6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4</text:p>
          </table:table-cell>
          <table:table-cell office:value-type="string" table:style-name="ce25">
            <text:p>Cateter Jelco #22 (calle)</text:p>
          </table:table-cell>
          <table:table-cell office:value-type="string" table:style-name="ce9">
            <text:p>ALMACEN DE FARMACIA</text:p>
          </table:table-cell>
          <table:table-cell office:value-type="float" office:value="5800" table:style-name="ce24">
            <text:p>5,800</text:p>
          </table:table-cell>
          <table:table-cell office:value-type="currency" office:value="36.920810899999999" table:style-name="ce23">
            <text:p><text:s/>$ 36.92<text:s/></text:p>
          </table:table-cell>
          <table:table-cell office:value-type="float" office:value="214140.70322" table:formula="of:=+[.F153]*[.G153]" table:style-name="ce14">
            <text:p><text:s/>RD$214,140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2</text:p>
          </table:table-cell>
          <table:table-cell office:value-type="string" table:style-name="ce67">
            <text:p>Cateter de Succion Cerrado #12FR/30.5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681.5" table:style-name="ce23">
            <text:p><text:s/>$ 1,681.50<text:s/></text:p>
          </table:table-cell>
          <table:table-cell office:value-type="float" office:value="16815" table:formula="of:=+[.N153]*[.O153]" table:style-name="ce14">
            <text:p><text:s/>RD$16,81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3</text:p>
          </table:table-cell>
          <table:table-cell office:value-type="string" table:style-name="ce25">
            <text:p>Cateter de Succion Abierta #12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16.850000000000001" table:style-name="ce14">
            <text:p><text:s/>RD$16.85<text:s/></text:p>
          </table:table-cell>
          <table:table-cell office:value-type="float" office:value="3370.0000000000005" table:formula="of:=+[.V153]*[.W153]" table:style-name="ce14">
            <text:p><text:s/>RD$3,3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5</text:p>
          </table:table-cell>
          <table:table-cell office:value-type="string" table:style-name="ce25">
            <text:p>Cateter Jelco #24 (calle)</text:p>
          </table:table-cell>
          <table:table-cell office:value-type="string" table:style-name="ce9">
            <text:p>ALMACEN DE FARMACIA</text:p>
          </table:table-cell>
          <table:table-cell office:value-type="float" office:value="5000" table:style-name="ce24">
            <text:p>5,000</text:p>
          </table:table-cell>
          <table:table-cell office:value-type="currency" office:value="39.549999999999997" table:style-name="ce23">
            <text:p><text:s/>$ 39.55<text:s/></text:p>
          </table:table-cell>
          <table:table-cell office:value-type="float" office:value="197750" table:formula="of:=+[.F154]*[.G154]" table:style-name="ce14">
            <text:p><text:s/>RD$197,7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7</text:p>
          </table:table-cell>
          <table:table-cell office:value-type="string" table:style-name="ce67">
            <text:p>Cateter Doble Lumen 4FR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670.88" table:style-name="ce23">
            <text:p><text:s/>$ 1,670.88<text:s/></text:p>
          </table:table-cell>
          <table:table-cell office:value-type="float" office:value="83544" table:formula="of:=+[.N154]*[.O154]" table:style-name="ce14">
            <text:p><text:s/>RD$83,54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5</text:p>
          </table:table-cell>
          <table:table-cell office:value-type="string" table:style-name="ce25">
            <text:p>CATETER de SUCCION abierta #16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31">
            <text:p>150</text:p>
          </table:table-cell>
          <table:table-cell office:value-type="float" office:value="56.35" table:style-name="ce14">
            <text:p><text:s/>RD$56.35<text:s/></text:p>
          </table:table-cell>
          <table:table-cell office:value-type="float" office:value="8452.5" table:formula="of:=+[.V154]*[.W154]" table:style-name="ce14">
            <text:p><text:s/>RD$8,452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7</text:p>
          </table:table-cell>
          <table:table-cell office:value-type="string" table:style-name="ce26">
            <text:p>Cateter Umbilicar no.3.5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24">
            <text:p>12</text:p>
          </table:table-cell>
          <table:table-cell office:value-type="currency" office:value="3092.5833333333335" table:style-name="ce23">
            <text:p><text:s/>$ 3,092.58<text:s/></text:p>
          </table:table-cell>
          <table:table-cell office:value-type="float" office:value="37111" table:formula="of:=+[.F155]*[.G155]" table:style-name="ce14">
            <text:p><text:s/>RD$37,111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2</text:p>
          </table:table-cell>
          <table:table-cell office:value-type="string" table:style-name="ce67">
            <text:p>Cateter Jelco #18 (calle)</text:p>
          </table:table-cell>
          <table:table-cell office:value-type="string" table:style-name="ce9">
            <text:p>ALMACEN DE FARMACIA</text:p>
          </table:table-cell>
          <table:table-cell office:value-type="float" office:value="3950" table:style-name="ce24">
            <text:p>3,950</text:p>
          </table:table-cell>
          <table:table-cell office:value-type="currency" office:value="23.421051765000001" table:style-name="ce23">
            <text:p><text:s/>$ 23.42<text:s/></text:p>
          </table:table-cell>
          <table:table-cell office:value-type="float" office:value="92513.154471750007" table:formula="of:=+[.N155]*[.O155]" table:style-name="ce14">
            <text:p><text:s/>RD$92,513.1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7</text:p>
          </table:table-cell>
          <table:table-cell office:value-type="string" table:style-name="ce25">
            <text:p>Cateter de Succion Abierta #5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56.35" table:style-name="ce14">
            <text:p><text:s/>RD$56.35<text:s/></text:p>
          </table:table-cell>
          <table:table-cell office:value-type="float" office:value="11270" table:formula="of:=+[.V155]*[.W155]" table:style-name="ce14">
            <text:p><text:s/>RD$11,2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77</text:p>
          </table:table-cell>
          <table:table-cell office:value-type="string" table:style-name="ce26">
            <text:p>Cateter Umbilicar no.5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4618.1400000000003" table:style-name="ce23">
            <text:p><text:s/>$ 4,618.14<text:s/></text:p>
          </table:table-cell>
          <table:table-cell office:value-type="float" office:value="18472.560000000001" table:formula="of:=+[.F156]*[.G156]" table:style-name="ce14">
            <text:p><text:s/>RD$18,472.5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3</text:p>
          </table:table-cell>
          <table:table-cell office:value-type="string" table:style-name="ce67">
            <text:p>Cateter Jelco #20 (calle)</text:p>
          </table:table-cell>
          <table:table-cell office:value-type="string" table:style-name="ce9">
            <text:p>ALMACEN DE FARMACIA</text:p>
          </table:table-cell>
          <table:table-cell office:value-type="float" office:value="750" table:style-name="ce24">
            <text:p>750</text:p>
          </table:table-cell>
          <table:table-cell office:value-type="currency" office:value="25" table:style-name="ce23">
            <text:p><text:s/>$ 25.00<text:s/></text:p>
          </table:table-cell>
          <table:table-cell office:value-type="float" office:value="18750" table:formula="of:=+[.N156]*[.O156]" table:style-name="ce14">
            <text:p><text:s/>RD$18,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9</text:p>
          </table:table-cell>
          <table:table-cell office:value-type="string" table:style-name="ce25">
            <text:p>CATETER de SUCCION abierta #8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13.5464" table:style-name="ce14">
            <text:p><text:s/>RD$13.55<text:s/></text:p>
          </table:table-cell>
          <table:table-cell office:value-type="float" office:value="5418.56" table:formula="of:=+[.V156]*[.W156]" table:style-name="ce14">
            <text:p><text:s/>RD$5,418.5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</text:p>
          </table:table-cell>
          <table:table-cell office:value-type="string" table:style-name="ce25">
            <text:p>Cefamandol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02.89999999999998" table:style-name="ce23">
            <text:p><text:s/>$ 302.90<text:s/></text:p>
          </table:table-cell>
          <table:table-cell office:value-type="float" office:value="302.89999999999998" table:formula="of:=+[.F157]*[.G157]" table:style-name="ce14">
            <text:p><text:s/>RD$302.9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4</text:p>
          </table:table-cell>
          <table:table-cell office:value-type="string" table:style-name="ce67">
            <text:p>Cateter Jelco #22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36.920810899999999" table:style-name="ce23">
            <text:p><text:s/>$ 36.92<text:s/></text:p>
          </table:table-cell>
          <table:table-cell office:value-type="float" office:value="14768.324360000001" table:formula="of:=+[.N157]*[.O157]" table:style-name="ce14">
            <text:p><text:s/>RD$14,768.3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0</text:p>
          </table:table-cell>
          <table:table-cell office:value-type="string" table:style-name="ce25">
            <text:p>CATETER de SUCCION cerrado #6 (calle)</text:p>
          </table:table-cell>
          <table:table-cell office:value-type="string" table:style-name="ce9">
            <text:p>ALMACEN DE FARMACIA</text:p>
          </table:table-cell>
          <table:table-cell office:value-type="float" office:value="160" table:style-name="ce31">
            <text:p>160</text:p>
          </table:table-cell>
          <table:table-cell office:value-type="float" office:value="315" table:style-name="ce14">
            <text:p><text:s/>RD$315.00<text:s/></text:p>
          </table:table-cell>
          <table:table-cell office:value-type="float" office:value="50400" table:formula="of:=+[.V157]*[.W157]" table:style-name="ce14">
            <text:p><text:s/>RD$50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0</text:p>
          </table:table-cell>
          <table:table-cell office:value-type="string" table:style-name="ce25">
            <text:p>Cefazolina 1Gr. I.V. (calle)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24">
            <text:p>800</text:p>
          </table:table-cell>
          <table:table-cell office:value-type="currency" office:value="5.7777777777777803" table:style-name="ce23">
            <text:p><text:s/>$ 5.78<text:s/></text:p>
          </table:table-cell>
          <table:table-cell office:value-type="float" office:value="4622.2222222222244" table:formula="of:=+[.F158]*[.G158]" table:style-name="ce14">
            <text:p><text:s/>RD$4,622.2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7</text:p>
          </table:table-cell>
          <table:table-cell office:value-type="string" table:style-name="ce70">
            <text:p>Cateter Umbilicar no.3.5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24">
            <text:p>12</text:p>
          </table:table-cell>
          <table:table-cell office:value-type="currency" office:value="3092.5833332999996" table:style-name="ce23">
            <text:p><text:s/>$ 3,092.58<text:s/></text:p>
          </table:table-cell>
          <table:table-cell office:value-type="float" office:value="37110.999999599997" table:formula="of:=+[.N158]*[.O158]" table:style-name="ce14">
            <text:p><text:s/>RD$37,111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0</text:p>
          </table:table-cell>
          <table:table-cell office:value-type="string" table:style-name="ce25">
            <text:p>CATETER de SUCCION cerrado #10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1550" table:style-name="ce14">
            <text:p><text:s/>RD$1,550.00<text:s/></text:p>
          </table:table-cell>
          <table:table-cell office:value-type="float" office:value="15500" table:formula="of:=+[.V158]*[.W158]" table:style-name="ce14">
            <text:p><text:s/>RD$15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</text:p>
          </table:table-cell>
          <table:table-cell office:value-type="string" table:style-name="ce25">
            <text:p>Cefepim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77" table:style-name="ce23">
            <text:p><text:s/>$ 177.00<text:s/></text:p>
          </table:table-cell>
          <table:table-cell office:value-type="float" office:value="531" table:formula="of:=+[.F159]*[.G159]" table:style-name="ce14">
            <text:p><text:s/>RD$531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77</text:p>
          </table:table-cell>
          <table:table-cell office:value-type="string" table:style-name="ce70">
            <text:p>Cateter Umbilicar no.5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4618.1400000000003" table:style-name="ce23">
            <text:p><text:s/>$ 4,618.14<text:s/></text:p>
          </table:table-cell>
          <table:table-cell office:value-type="float" office:value="18472.560000000001" table:formula="of:=+[.N159]*[.O159]" table:style-name="ce14">
            <text:p><text:s/>RD$18,472.5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1</text:p>
          </table:table-cell>
          <table:table-cell office:value-type="string" table:style-name="ce25">
            <text:p>CATETER de SUCCION cerrado #8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720" table:style-name="ce14">
            <text:p><text:s/>RD$720.00<text:s/></text:p>
          </table:table-cell>
          <table:table-cell office:value-type="float" office:value="43200" table:formula="of:=+[.V159]*[.W159]" table:style-name="ce14">
            <text:p><text:s/>RD$43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1</text:p>
          </table:table-cell>
          <table:table-cell office:value-type="string" table:style-name="ce25">
            <text:p>Cefepime 1G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110" table:style-name="ce23">
            <text:p><text:s/>$ 110.00<text:s/></text:p>
          </table:table-cell>
          <table:table-cell office:value-type="float" office:value="16500" table:formula="of:=+[.F160]*[.G160]" table:style-name="ce14">
            <text:p><text:s/>RD$16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</text:p>
          </table:table-cell>
          <table:table-cell office:value-type="string" table:style-name="ce67">
            <text:p>Cefamandol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02.89999999999998" table:style-name="ce23">
            <text:p><text:s/>$ 302.90<text:s/></text:p>
          </table:table-cell>
          <table:table-cell office:value-type="float" office:value="302.89999999999998" table:formula="of:=+[.N160]*[.O160]" table:style-name="ce14">
            <text:p><text:s/>RD$302.9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2</text:p>
          </table:table-cell>
          <table:table-cell office:value-type="string" table:style-name="ce25">
            <text:p>Cateter de Succion Cerrado #12FR/30.5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1681.5" table:style-name="ce14">
            <text:p><text:s/>RD$1,681.50<text:s/></text:p>
          </table:table-cell>
          <table:table-cell office:value-type="float" office:value="16815" table:formula="of:=+[.V160]*[.W160]" table:style-name="ce14">
            <text:p><text:s/>RD$16,81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2</text:p>
          </table:table-cell>
          <table:table-cell office:value-type="string" table:style-name="ce25">
            <text:p>Cefepime 1G (promese)</text:p>
          </table:table-cell>
          <table:table-cell office:value-type="string" table:style-name="ce9">
            <text:p>ALMACEN DE FARMACIA</text:p>
          </table:table-cell>
          <table:table-cell office:value-type="float" office:value="900" table:style-name="ce24">
            <text:p>900</text:p>
          </table:table-cell>
          <table:table-cell office:value-type="currency" office:value="175.84" table:style-name="ce23">
            <text:p><text:s/>$ 175.84<text:s/></text:p>
          </table:table-cell>
          <table:table-cell office:value-type="float" office:value="158256" table:formula="of:=+[.F161]*[.G161]" table:style-name="ce14">
            <text:p><text:s/>RD$158,25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0</text:p>
          </table:table-cell>
          <table:table-cell office:value-type="string" table:style-name="ce67">
            <text:p>Cefazolina 1Gr. I.V. (calle)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24">
            <text:p>800</text:p>
          </table:table-cell>
          <table:table-cell office:value-type="currency" office:value="5.7777777777777803" table:style-name="ce23">
            <text:p><text:s/>$ 5.78<text:s/></text:p>
          </table:table-cell>
          <table:table-cell office:value-type="float" office:value="4622.2222222222244" table:formula="of:=+[.N161]*[.O161]" table:style-name="ce14">
            <text:p><text:s/>RD$4,622.2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7</text:p>
          </table:table-cell>
          <table:table-cell office:value-type="string" table:style-name="ce25">
            <text:p>Cateter Doble Lumen 4FR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1670.88" table:style-name="ce14">
            <text:p><text:s/>RD$1,670.88<text:s/></text:p>
          </table:table-cell>
          <table:table-cell office:value-type="float" office:value="83544" table:formula="of:=+[.V161]*[.W161]" table:style-name="ce14">
            <text:p><text:s/>RD$83,54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3</text:p>
          </table:table-cell>
          <table:table-cell office:value-type="string" table:style-name="ce25">
            <text:p>Cefotaxima 1G (calle)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24">
            <text:p>450</text:p>
          </table:table-cell>
          <table:table-cell office:value-type="currency" office:value="20" table:style-name="ce23">
            <text:p><text:s/>$ 20.00<text:s/></text:p>
          </table:table-cell>
          <table:table-cell office:value-type="float" office:value="9000" table:formula="of:=+[.F162]*[.G162]" table:style-name="ce14">
            <text:p><text:s/>RD$9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</text:p>
          </table:table-cell>
          <table:table-cell office:value-type="string" table:style-name="ce67">
            <text:p>Cefepim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77" table:style-name="ce23">
            <text:p><text:s/>$ 177.00<text:s/></text:p>
          </table:table-cell>
          <table:table-cell office:value-type="float" office:value="354" table:formula="of:=+[.N162]*[.O162]" table:style-name="ce14">
            <text:p><text:s/>RD$35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2</text:p>
          </table:table-cell>
          <table:table-cell office:value-type="string" table:style-name="ce25">
            <text:p>Cateter Jelco #18 (calle)</text:p>
          </table:table-cell>
          <table:table-cell office:value-type="string" table:style-name="ce9">
            <text:p>ALMACEN DE FARMACIA</text:p>
          </table:table-cell>
          <table:table-cell office:value-type="float" office:value="3850" table:style-name="ce31">
            <text:p>3850</text:p>
          </table:table-cell>
          <table:table-cell office:value-type="float" office:value="23.42" table:style-name="ce14">
            <text:p><text:s/>RD$23.42<text:s/></text:p>
          </table:table-cell>
          <table:table-cell office:value-type="float" office:value="90167" table:formula="of:=+[.V162]*[.W162]" table:style-name="ce14">
            <text:p><text:s/>RD$90,167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4</text:p>
          </table:table-cell>
          <table:table-cell office:value-type="string" table:style-name="ce25">
            <text:p>Cefotaxima 1G (Promes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25.29" table:style-name="ce23">
            <text:p><text:s/>$ 25.29<text:s/></text:p>
          </table:table-cell>
          <table:table-cell office:value-type="float" office:value="3793.5" table:formula="of:=+[.F163]*[.G163]" table:style-name="ce14">
            <text:p><text:s/>RD$3,793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1</text:p>
          </table:table-cell>
          <table:table-cell office:value-type="string" table:style-name="ce67">
            <text:p>Cefepime 1G (call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83.913043478260875" table:style-name="ce23">
            <text:p><text:s/>$ 83.91<text:s/></text:p>
          </table:table-cell>
          <table:table-cell office:value-type="float" office:value="83913.043478260879" table:formula="of:=+[.N163]*[.O163]" table:style-name="ce14">
            <text:p><text:s/>RD$83,913.0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3</text:p>
          </table:table-cell>
          <table:table-cell office:value-type="string" table:style-name="ce25">
            <text:p>Cateter Jelco #20 (calle)</text:p>
          </table:table-cell>
          <table:table-cell office:value-type="string" table:style-name="ce9">
            <text:p>ALMACEN DE FARMACIA</text:p>
          </table:table-cell>
          <table:table-cell office:value-type="float" office:value="650" table:style-name="ce31">
            <text:p>650</text:p>
          </table:table-cell>
          <table:table-cell office:value-type="float" office:value="25" table:style-name="ce14">
            <text:p><text:s/>RD$25.00<text:s/></text:p>
          </table:table-cell>
          <table:table-cell office:value-type="float" office:value="16250" table:formula="of:=+[.V163]*[.W163]" table:style-name="ce14">
            <text:p><text:s/>RD$16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PM-100</text:p>
          </table:table-cell>
          <table:table-cell office:value-type="string" table:style-name="ce25">
            <text:p>Ceftriaxona 1Gr. I.V. (Promese)</text:p>
          </table:table-cell>
          <table:table-cell office:value-type="string" table:style-name="ce9">
            <text:p>ALMACEN DE FARMACIA</text:p>
          </table:table-cell>
          <table:table-cell office:value-type="float" office:value="2100" table:style-name="ce24">
            <text:p>2,100</text:p>
          </table:table-cell>
          <table:table-cell office:value-type="currency" office:value="15.02" table:style-name="ce23">
            <text:p><text:s/>$ 15.02<text:s/></text:p>
          </table:table-cell>
          <table:table-cell office:value-type="float" office:value="31542" table:formula="of:=+[.F164]*[.G164]" table:style-name="ce14">
            <text:p><text:s/>RD$31,54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2</text:p>
          </table:table-cell>
          <table:table-cell office:value-type="string" table:style-name="ce67">
            <text:p>Cefepime 1G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175.84" table:style-name="ce23">
            <text:p><text:s/>$ 175.84<text:s/></text:p>
          </table:table-cell>
          <table:table-cell office:value-type="float" office:value="70336" table:formula="of:=+[.N164]*[.O164]" table:style-name="ce14">
            <text:p><text:s/>RD$70,33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4</text:p>
          </table:table-cell>
          <table:table-cell office:value-type="string" table:style-name="ce25">
            <text:p>Cateter Jelco #22 (calle)</text:p>
          </table:table-cell>
          <table:table-cell office:value-type="string" table:style-name="ce9">
            <text:p>ALMACEN DE FARMACIA</text:p>
          </table:table-cell>
          <table:table-cell office:value-type="float" office:value="2000" table:style-name="ce31">
            <text:p>2000</text:p>
          </table:table-cell>
          <table:table-cell office:value-type="float" office:value="53.825400000000002" table:style-name="ce14">
            <text:p><text:s/>RD$53.83<text:s/></text:p>
          </table:table-cell>
          <table:table-cell office:value-type="float" office:value="107650.8" table:formula="of:=+[.V164]*[.W164]" table:style-name="ce14">
            <text:p><text:s/>RD$107,650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5</text:p>
          </table:table-cell>
          <table:table-cell office:value-type="string" table:style-name="ce25">
            <text:p>Ceftriaxona 1Gr. I.V. (calle)</text:p>
          </table:table-cell>
          <table:table-cell office:value-type="string" table:style-name="ce9">
            <text:p>ALMACEN DE FARMACIA</text:p>
          </table:table-cell>
          <table:table-cell office:value-type="float" office:value="1500" table:style-name="ce24">
            <text:p>1,500</text:p>
          </table:table-cell>
          <table:table-cell office:value-type="currency" office:value="255.25142857142856" table:style-name="ce23">
            <text:p><text:s/>$ 255.25<text:s/></text:p>
          </table:table-cell>
          <table:table-cell office:value-type="float" office:value="382877.14285714284" table:formula="of:=+[.F165]*[.G165]" table:style-name="ce14">
            <text:p><text:s/>RD$382,877.1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3</text:p>
          </table:table-cell>
          <table:table-cell office:value-type="string" table:style-name="ce67">
            <text:p>Cefotaxima 1G (calle)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24">
            <text:p>450</text:p>
          </table:table-cell>
          <table:table-cell office:value-type="currency" office:value="20" table:style-name="ce23">
            <text:p><text:s/>$ 20.00<text:s/></text:p>
          </table:table-cell>
          <table:table-cell office:value-type="float" office:value="9000" table:formula="of:=+[.N165]*[.O165]" table:style-name="ce14">
            <text:p><text:s/>RD$9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5</text:p>
          </table:table-cell>
          <table:table-cell office:value-type="string" table:style-name="ce25">
            <text:p>Cateter Jelco #24 (call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53.825000000000003" table:style-name="ce14">
            <text:p><text:s/>RD$53.83<text:s/></text:p>
          </table:table-cell>
          <table:table-cell office:value-type="float" office:value="53825" table:formula="of:=+[.V165]*[.W165]" table:style-name="ce14">
            <text:p><text:s/>RD$53,8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</text:p>
          </table:table-cell>
          <table:table-cell office:value-type="string" table:style-name="ce25">
            <text:p>Ceftriazon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636" table:formula="of:=+[.F166]*[.G166]" table:style-name="ce14">
            <text:p><text:s/>RD$63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4</text:p>
          </table:table-cell>
          <table:table-cell office:value-type="string" table:style-name="ce67">
            <text:p>Cefotaxima 1G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25.29" table:style-name="ce23">
            <text:p><text:s/>$ 25.29<text:s/></text:p>
          </table:table-cell>
          <table:table-cell office:value-type="float" office:value="1264.5" table:formula="of:=+[.N166]*[.O166]" table:style-name="ce14">
            <text:p><text:s/>RD$1,264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7</text:p>
          </table:table-cell>
          <table:table-cell office:value-type="string" table:style-name="ce26">
            <text:p>Cateter Umbilicar no.3.5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31">
            <text:p>12</text:p>
          </table:table-cell>
          <table:table-cell office:value-type="float" office:value="3092.58" table:style-name="ce14">
            <text:p><text:s/>RD$3,092.58<text:s/></text:p>
          </table:table-cell>
          <table:table-cell office:value-type="float" office:value="37110.959999999999" table:formula="of:=+[.V166]*[.W166]" table:style-name="ce14">
            <text:p><text:s/>RD$37,110.9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6</text:p>
          </table:table-cell>
          <table:table-cell office:value-type="string" table:style-name="ce25">
            <text:p>CEMENTO DE OXIDO DE ZING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950" table:style-name="ce23">
            <text:p><text:s/>$ 950.00<text:s/></text:p>
          </table:table-cell>
          <table:table-cell office:value-type="float" office:value="1900" table:formula="of:=+[.F167]*[.G167]" table:style-name="ce14">
            <text:p><text:s/>RD$1,9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PM-100</text:p>
          </table:table-cell>
          <table:table-cell office:value-type="string" table:style-name="ce19">
            <text:p>Ceftriaxona 1Gr. I.V. (Promese)</text:p>
          </table:table-cell>
          <table:table-cell office:value-type="string" table:style-name="ce9">
            <text:p>ALMACEN DE FARMACIA</text:p>
          </table:table-cell>
          <table:table-cell office:value-type="float" office:value="1100" table:style-name="ce24">
            <text:p>1,100</text:p>
          </table:table-cell>
          <table:table-cell office:value-type="currency" office:value="15.02" table:style-name="ce23">
            <text:p><text:s/>$ 15.02<text:s/></text:p>
          </table:table-cell>
          <table:table-cell office:value-type="float" office:value="16522" table:formula="of:=+[.N167]*[.O167]" table:style-name="ce14">
            <text:p><text:s/>RD$16,52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77</text:p>
          </table:table-cell>
          <table:table-cell office:value-type="string" table:style-name="ce26">
            <text:p>Cateter Umbilicar no.5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4618.1400000000003" table:style-name="ce14">
            <text:p><text:s/>RD$4,618.14<text:s/></text:p>
          </table:table-cell>
          <table:table-cell office:value-type="float" office:value="18472.560000000001" table:formula="of:=+[.V167]*[.W167]" table:style-name="ce14">
            <text:p><text:s/>RD$18,472.5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7</text:p>
          </table:table-cell>
          <table:table-cell office:value-type="string" table:style-name="ce27">
            <text:p>CEMENTO DE RESTAURACI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400" table:style-name="ce23">
            <text:p><text:s/>$ 1,400.00<text:s/></text:p>
          </table:table-cell>
          <table:table-cell office:value-type="float" office:value="2800" table:formula="of:=+[.F168]*[.G168]" table:style-name="ce14">
            <text:p><text:s/>RD$2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5</text:p>
          </table:table-cell>
          <table:table-cell office:value-type="string" table:style-name="ce19">
            <text:p>Ceftriaxona 1Gr. I.V. (calle)</text:p>
          </table:table-cell>
          <table:table-cell office:value-type="string" table:style-name="ce9">
            <text:p>ALMACEN DE FARMACIA</text:p>
          </table:table-cell>
          <table:table-cell office:value-type="float" office:value="2600" table:style-name="ce24">
            <text:p>2,600</text:p>
          </table:table-cell>
          <table:table-cell office:value-type="currency" office:value="101.08380889" table:style-name="ce23">
            <text:p><text:s/>$ 101.08<text:s/></text:p>
          </table:table-cell>
          <table:table-cell office:value-type="float" office:value="262817.90311399999" table:formula="of:=+[.N168]*[.O168]" table:style-name="ce14">
            <text:p><text:s/>RD$262,817.9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</text:p>
          </table:table-cell>
          <table:table-cell office:value-type="string" table:style-name="ce25">
            <text:p>Cefamandol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302.89999999999998" table:style-name="ce14">
            <text:p><text:s/>RD$302.90<text:s/></text:p>
          </table:table-cell>
          <table:table-cell office:value-type="float" office:value="302.89999999999998" table:formula="of:=+[.V168]*[.W168]" table:style-name="ce14">
            <text:p><text:s/>RD$302.9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9</text:p>
          </table:table-cell>
          <table:table-cell office:value-type="string" table:style-name="ce25">
            <text:p>Cepillo quirurgico clorecirina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3000" table:style-name="ce24">
            <text:p>3,000</text:p>
          </table:table-cell>
          <table:table-cell office:value-type="currency" office:value="22" table:style-name="ce23">
            <text:p><text:s/>$ 22.00<text:s/></text:p>
          </table:table-cell>
          <table:table-cell office:value-type="float" office:value="66000" table:formula="of:=+[.F169]*[.G169]" table:style-name="ce14">
            <text:p><text:s/>RD$6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</text:p>
          </table:table-cell>
          <table:table-cell office:value-type="string" table:style-name="ce19">
            <text:p>Ceftriazon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424" table:formula="of:=+[.N169]*[.O169]" table:style-name="ce14">
            <text:p><text:s/>RD$42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0</text:p>
          </table:table-cell>
          <table:table-cell office:value-type="string" table:style-name="ce25">
            <text:p>Cefazolina 1Gr. I.V. (calle)</text:p>
          </table:table-cell>
          <table:table-cell office:value-type="string" table:style-name="ce9">
            <text:p>ALMACEN DE FARMACIA</text:p>
          </table:table-cell>
          <table:table-cell office:value-type="float" office:value="750" table:style-name="ce31">
            <text:p>750</text:p>
          </table:table-cell>
          <table:table-cell office:value-type="float" office:value="5.7777777777777803" table:style-name="ce14">
            <text:p><text:s/>RD$5.78<text:s/></text:p>
          </table:table-cell>
          <table:table-cell office:value-type="float" office:value="4333.3333333333348" table:formula="of:=+[.V169]*[.W169]" table:style-name="ce14">
            <text:p><text:s/>RD$4,333.3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89</text:p>
          </table:table-cell>
          <table:table-cell office:value-type="string" table:style-name="ce25">
            <text:p>Cera Para Hueso (W31G) (C-12und) -promese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24">
            <text:p>96</text:p>
          </table:table-cell>
          <table:table-cell office:value-type="currency" office:value="73" table:style-name="ce23">
            <text:p><text:s/>$ 73.00<text:s/></text:p>
          </table:table-cell>
          <table:table-cell office:value-type="float" office:value="7008" table:formula="of:=+[.F170]*[.G170]" table:style-name="ce14">
            <text:p><text:s/>RD$7,00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6</text:p>
          </table:table-cell>
          <table:table-cell office:value-type="string" table:style-name="ce19">
            <text:p>CEMENTO DE OXIDO DE ZING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950" table:style-name="ce23">
            <text:p><text:s/>$ 950.00<text:s/></text:p>
          </table:table-cell>
          <table:table-cell office:value-type="float" office:value="1900" table:formula="of:=+[.N170]*[.O170]" table:style-name="ce14">
            <text:p><text:s/>RD$1,9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</text:p>
          </table:table-cell>
          <table:table-cell office:value-type="string" table:style-name="ce25">
            <text:p>Cefepim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88.5" table:style-name="ce14">
            <text:p><text:s/>RD$88.50<text:s/></text:p>
          </table:table-cell>
          <table:table-cell office:value-type="float" office:value="265.5" table:formula="of:=+[.V170]*[.W170]" table:style-name="ce14">
            <text:p><text:s/>RD$265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0</text:p>
          </table:table-cell>
          <table:table-cell office:value-type="string" table:style-name="ce25">
            <text:p>Chichiguita Codman (Neuroesponjas) Cajas</text:p>
          </table:table-cell>
          <table:table-cell office:value-type="string" table:style-name="ce9">
            <text:p>ALMACEN DE FARMACIA</text:p>
          </table:table-cell>
          <table:table-cell office:value-type="float" office:value="340" table:style-name="ce24">
            <text:p>340</text:p>
          </table:table-cell>
          <table:table-cell office:value-type="currency" office:value="206.92000000000002" table:style-name="ce23">
            <text:p><text:s/>$ 206.92<text:s/></text:p>
          </table:table-cell>
          <table:table-cell office:value-type="float" office:value="70352.800000000003" table:formula="of:=+[.F171]*[.G171]" table:style-name="ce14">
            <text:p><text:s/>RD$70,352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7</text:p>
          </table:table-cell>
          <table:table-cell office:value-type="string" table:style-name="ce21">
            <text:p>CEMENTO DE RESTAURACI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1315.8142857142859" table:style-name="ce23">
            <text:p><text:s/>$ 1,315.81<text:s/></text:p>
          </table:table-cell>
          <table:table-cell office:value-type="float" office:value="9210.7000000000007" table:formula="of:=+[.N171]*[.O171]" table:style-name="ce14">
            <text:p><text:s/>RD$9,210.7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1</text:p>
          </table:table-cell>
          <table:table-cell office:value-type="string" table:style-name="ce25">
            <text:p>Cefepime 1G (calle)</text:p>
          </table:table-cell>
          <table:table-cell office:value-type="string" table:style-name="ce9">
            <text:p>ALMACEN DE FARMACIA</text:p>
          </table:table-cell>
          <table:table-cell office:value-type="float" office:value="1250" table:style-name="ce31">
            <text:p>1250</text:p>
          </table:table-cell>
          <table:table-cell office:value-type="float" office:value="100" table:style-name="ce14">
            <text:p><text:s/>RD$100.00<text:s/></text:p>
          </table:table-cell>
          <table:table-cell office:value-type="float" office:value="125000" table:formula="of:=+[.V171]*[.W171]" table:style-name="ce14">
            <text:p><text:s/>RD$125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1</text:p>
          </table:table-cell>
          <table:table-cell office:value-type="string" table:style-name="ce25">
            <text:p>Cidex Opa Galon (calle)</text:p>
          </table:table-cell>
          <table:table-cell office:value-type="string" table:style-name="ce9">
            <text:p>ALMACEN DE FARMACIA</text:p>
          </table:table-cell>
          <table:table-cell office:value-type="float" office:value="56" table:style-name="ce24">
            <text:p>56</text:p>
          </table:table-cell>
          <table:table-cell office:value-type="currency" office:value="3785.43" table:style-name="ce23">
            <text:p><text:s/>$ 3,785.43<text:s/></text:p>
          </table:table-cell>
          <table:table-cell office:value-type="float" office:value="211984.08" table:formula="of:=+[.F172]*[.G172]" table:style-name="ce14">
            <text:p><text:s/>RD$211,984.0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9</text:p>
          </table:table-cell>
          <table:table-cell office:value-type="string" table:style-name="ce19">
            <text:p>Cepillo quirurgico clorecirina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22" table:style-name="ce23">
            <text:p><text:s/>$ 22.00<text:s/></text:p>
          </table:table-cell>
          <table:table-cell office:value-type="float" office:value="22000" table:formula="of:=+[.N172]*[.O172]" table:style-name="ce14">
            <text:p><text:s/>RD$22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2</text:p>
          </table:table-cell>
          <table:table-cell office:value-type="string" table:style-name="ce25">
            <text:p>Cefepime 1G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175.84" table:style-name="ce14">
            <text:p><text:s/>RD$175.84<text:s/></text:p>
          </table:table-cell>
          <table:table-cell office:value-type="float" office:value="70336" table:formula="of:=+[.V172]*[.W172]" table:style-name="ce14">
            <text:p><text:s/>RD$70,33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2</text:p>
          </table:table-cell>
          <table:table-cell office:value-type="string" table:style-name="ce26">
            <text:p>CINTA PARA ESTERILIZAR (Gas)(Calle)</text:p>
          </table:table-cell>
          <table:table-cell office:value-type="string" table:style-name="ce9">
            <text:p>ALMACEN DE FARMACIA</text:p>
          </table:table-cell>
          <table:table-cell office:value-type="float" office:value="622" table:style-name="ce24">
            <text:p>622</text:p>
          </table:table-cell>
          <table:table-cell office:value-type="currency" office:value="62.377329192546583" table:style-name="ce23">
            <text:p><text:s/>$ 62.38<text:s/></text:p>
          </table:table-cell>
          <table:table-cell office:value-type="float" office:value="38798.698757763974" table:formula="of:=+[.F173]*[.G173]" table:style-name="ce14">
            <text:p><text:s/>RD$38,798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89</text:p>
          </table:table-cell>
          <table:table-cell office:value-type="string" table:style-name="ce19">
            <text:p>Cera Para Hueso (W31G) (C-12und) -promese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24">
            <text:p>96</text:p>
          </table:table-cell>
          <table:table-cell office:value-type="currency" office:value="73" table:style-name="ce23">
            <text:p><text:s/>$ 73.00<text:s/></text:p>
          </table:table-cell>
          <table:table-cell office:value-type="float" office:value="7008" table:formula="of:=+[.N173]*[.O173]" table:style-name="ce14">
            <text:p><text:s/>RD$7,00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3</text:p>
          </table:table-cell>
          <table:table-cell office:value-type="string" table:style-name="ce25">
            <text:p>Cefotaxima 1G (calle)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31">
            <text:p>450</text:p>
          </table:table-cell>
          <table:table-cell office:value-type="float" office:value="20" table:style-name="ce14">
            <text:p><text:s/>RD$20.00<text:s/></text:p>
          </table:table-cell>
          <table:table-cell office:value-type="float" office:value="9000" table:formula="of:=+[.V173]*[.W173]" table:style-name="ce14">
            <text:p><text:s/>RD$9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3</text:p>
          </table:table-cell>
          <table:table-cell office:value-type="string" table:style-name="ce26">
            <text:p>CINTA PARA ESTERILIZAR (Vapor)(Calle)</text:p>
          </table:table-cell>
          <table:table-cell office:value-type="string" table:style-name="ce9">
            <text:p>ALMACEN DE FARMACIA</text:p>
          </table:table-cell>
          <table:table-cell office:value-type="float" office:value="325" table:style-name="ce24">
            <text:p>325</text:p>
          </table:table-cell>
          <table:table-cell office:value-type="currency" office:value="116.7556090651558" table:style-name="ce23">
            <text:p><text:s/>$ 116.76<text:s/></text:p>
          </table:table-cell>
          <table:table-cell office:value-type="float" office:value="37945.572946175635" table:formula="of:=+[.F174]*[.G174]" table:style-name="ce14">
            <text:p><text:s/>RD$37,945.5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0</text:p>
          </table:table-cell>
          <table:table-cell office:value-type="string" table:style-name="ce19">
            <text:p>Chichiguita Codman (Neuroesponjas) Cajas</text:p>
          </table:table-cell>
          <table:table-cell office:value-type="string" table:style-name="ce9">
            <text:p>ALMACEN DE FARMACIA</text:p>
          </table:table-cell>
          <table:table-cell office:value-type="float" office:value="340" table:style-name="ce24">
            <text:p>340</text:p>
          </table:table-cell>
          <table:table-cell office:value-type="currency" office:value="206.92000000000002" table:style-name="ce23">
            <text:p><text:s/>$ 206.92<text:s/></text:p>
          </table:table-cell>
          <table:table-cell office:value-type="float" office:value="70352.800000000003" table:formula="of:=+[.N174]*[.O174]" table:style-name="ce14">
            <text:p><text:s/>RD$70,352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4</text:p>
          </table:table-cell>
          <table:table-cell office:value-type="string" table:style-name="ce25">
            <text:p>Cefotaxima 1G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25.29" table:style-name="ce14">
            <text:p><text:s/>RD$25.29<text:s/></text:p>
          </table:table-cell>
          <table:table-cell office:value-type="float" office:value="1264.5" table:formula="of:=+[.V174]*[.W174]" table:style-name="ce14">
            <text:p><text:s/>RD$1,264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0</text:p>
          </table:table-cell>
          <table:table-cell office:value-type="string" table:style-name="ce26">
            <text:p>Ciprofloxacina 200mg/100ml iv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26.4" table:style-name="ce23">
            <text:p><text:s/>$ 26.40<text:s/></text:p>
          </table:table-cell>
          <table:table-cell office:value-type="float" office:value="1320" table:formula="of:=+[.F175]*[.G175]" table:style-name="ce14">
            <text:p><text:s/>RD$1,3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1</text:p>
          </table:table-cell>
          <table:table-cell office:value-type="string" table:style-name="ce19">
            <text:p>Cidex Opa Galon (calle)</text:p>
          </table:table-cell>
          <table:table-cell office:value-type="string" table:style-name="ce9">
            <text:p>ALMACEN DE FARMACIA</text:p>
          </table:table-cell>
          <table:table-cell office:value-type="float" office:value="46" table:style-name="ce24">
            <text:p>46</text:p>
          </table:table-cell>
          <table:table-cell office:value-type="currency" office:value="3785.43" table:style-name="ce23">
            <text:p><text:s/>$ 3,785.43<text:s/></text:p>
          </table:table-cell>
          <table:table-cell office:value-type="float" office:value="174129.78" table:formula="of:=+[.N175]*[.O175]" table:style-name="ce14">
            <text:p><text:s/>RD$174,129.7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PM-100</text:p>
          </table:table-cell>
          <table:table-cell office:value-type="string" table:style-name="ce25">
            <text:p>Ceftriaxona 1Gr. I.V. (Promese)</text:p>
          </table:table-cell>
          <table:table-cell office:value-type="string" table:style-name="ce9">
            <text:p>ALMACEN DE FARMACIA</text:p>
          </table:table-cell>
          <table:table-cell office:value-type="float" office:value="1100" table:style-name="ce31">
            <text:p>1100</text:p>
          </table:table-cell>
          <table:table-cell office:value-type="float" office:value="15.02" table:style-name="ce14">
            <text:p><text:s/>RD$15.02<text:s/></text:p>
          </table:table-cell>
          <table:table-cell office:value-type="float" office:value="16522" table:formula="of:=+[.V175]*[.W175]" table:style-name="ce14">
            <text:p><text:s/>RD$16,52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4</text:p>
          </table:table-cell>
          <table:table-cell office:value-type="string" table:style-name="ce25">
            <text:p>Ciprofloxa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258" table:style-name="ce23">
            <text:p><text:s/>$ 258.00<text:s/></text:p>
          </table:table-cell>
          <table:table-cell office:value-type="float" office:value="774" table:formula="of:=+[.F176]*[.G176]" table:style-name="ce14">
            <text:p><text:s/>RD$77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2</text:p>
          </table:table-cell>
          <table:table-cell office:value-type="string" table:style-name="ce22">
            <text:p>CINTA PARA ESTERILIZAR (Gas)(Calle)</text:p>
          </table:table-cell>
          <table:table-cell office:value-type="string" table:style-name="ce9">
            <text:p>ALMACEN DE FARMACIA</text:p>
          </table:table-cell>
          <table:table-cell office:value-type="float" office:value="602" table:style-name="ce24">
            <text:p>602</text:p>
          </table:table-cell>
          <table:table-cell office:value-type="currency" office:value="62.377331189999992" table:style-name="ce23">
            <text:p><text:s/>$ 62.38<text:s/></text:p>
          </table:table-cell>
          <table:table-cell office:value-type="float" office:value="37551.153376379996" table:formula="of:=+[.N176]*[.O176]" table:style-name="ce14">
            <text:p><text:s/>RD$37,551.1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5</text:p>
          </table:table-cell>
          <table:table-cell office:value-type="string" table:style-name="ce25">
            <text:p>Ceftriaxona 1Gr. I.V.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60.28" table:style-name="ce14">
            <text:p><text:s/>RD$60.28<text:s/></text:p>
          </table:table-cell>
          <table:table-cell office:value-type="float" office:value="24112" table:formula="of:=+[.V176]*[.W176]" table:style-name="ce14">
            <text:p><text:s/>RD$24,11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4</text:p>
          </table:table-cell>
          <table:table-cell office:value-type="string" table:style-name="ce25">
            <text:p>Ciprofloxacina 200 mg (promes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24.72" table:style-name="ce23">
            <text:p><text:s/>$ 24.72<text:s/></text:p>
          </table:table-cell>
          <table:table-cell office:value-type="float" office:value="3708" table:formula="of:=+[.F177]*[.G177]" table:style-name="ce14">
            <text:p><text:s/>RD$3,70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3</text:p>
          </table:table-cell>
          <table:table-cell office:value-type="string" table:style-name="ce22">
            <text:p>CINTA PARA ESTERILIZAR (Vapor)(Calle)</text:p>
          </table:table-cell>
          <table:table-cell office:value-type="string" table:style-name="ce9">
            <text:p>ALMACEN DE FARMACIA</text:p>
          </table:table-cell>
          <table:table-cell office:value-type="float" office:value="323" table:style-name="ce24">
            <text:p>323</text:p>
          </table:table-cell>
          <table:table-cell office:value-type="currency" office:value="116.7556" table:style-name="ce23">
            <text:p><text:s/>$ 116.76<text:s/></text:p>
          </table:table-cell>
          <table:table-cell office:value-type="float" office:value="37712.058799999999" table:formula="of:=+[.N177]*[.O177]" table:style-name="ce14">
            <text:p><text:s/>RD$37,712.0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</text:p>
          </table:table-cell>
          <table:table-cell office:value-type="string" table:style-name="ce25">
            <text:p>Ceftriazon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212" table:style-name="ce14">
            <text:p><text:s/>RD$212.00<text:s/></text:p>
          </table:table-cell>
          <table:table-cell office:value-type="float" office:value="424" table:formula="of:=+[.V177]*[.W177]" table:style-name="ce14">
            <text:p><text:s/>RD$42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7</text:p>
          </table:table-cell>
          <table:table-cell office:value-type="string" table:style-name="ce25">
            <text:p>Circuito de Anestesia ADULTO (PROMESE)</text:p>
          </table:table-cell>
          <table:table-cell office:value-type="string" table:style-name="ce9">
            <text:p>ALMACEN DE FARMACIA</text:p>
          </table:table-cell>
          <table:table-cell office:value-type="float" office:value="337" table:style-name="ce24">
            <text:p>337</text:p>
          </table:table-cell>
          <table:table-cell office:value-type="currency" office:value="296.39999999999998" table:style-name="ce23">
            <text:p><text:s/>$ 296.40<text:s/></text:p>
          </table:table-cell>
          <table:table-cell office:value-type="float" office:value="99886.799999999988" table:formula="of:=+[.F178]*[.G178]" table:style-name="ce14">
            <text:p><text:s/>RD$99,886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0</text:p>
          </table:table-cell>
          <table:table-cell office:value-type="string" table:style-name="ce22">
            <text:p>Ciprofloxacina 200mg/100ml iv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26.4" table:style-name="ce23">
            <text:p><text:s/>$ 26.40<text:s/></text:p>
          </table:table-cell>
          <table:table-cell office:value-type="float" office:value="3960" table:formula="of:=+[.N178]*[.O178]" table:style-name="ce14">
            <text:p><text:s/>RD$3,9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6</text:p>
          </table:table-cell>
          <table:table-cell office:value-type="string" table:style-name="ce25">
            <text:p>CEMENTO DE OXIDO DE ZING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950" table:style-name="ce14">
            <text:p><text:s/>RD$950.00<text:s/></text:p>
          </table:table-cell>
          <table:table-cell office:value-type="float" office:value="1900" table:formula="of:=+[.V178]*[.W178]" table:style-name="ce14">
            <text:p><text:s/>RD$1,9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8</text:p>
          </table:table-cell>
          <table:table-cell office:value-type="string" table:style-name="ce25">
            <text:p>Circuito de Anestesia Neonatal (calle)</text:p>
          </table:table-cell>
          <table:table-cell office:value-type="string" table:style-name="ce9">
            <text:p>ALMACEN DE FARMACIA</text:p>
          </table:table-cell>
          <table:table-cell office:value-type="float" office:value="92" table:style-name="ce24">
            <text:p>92</text:p>
          </table:table-cell>
          <table:table-cell office:value-type="currency" office:value="889.56521739130437" table:style-name="ce23">
            <text:p><text:s/>$ 889.57<text:s/></text:p>
          </table:table-cell>
          <table:table-cell office:value-type="float" office:value="81840" table:formula="of:=+[.F179]*[.G179]" table:style-name="ce14">
            <text:p><text:s/>RD$81,8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4</text:p>
          </table:table-cell>
          <table:table-cell office:value-type="string" table:style-name="ce19">
            <text:p>Ciprofloxa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58" table:style-name="ce23">
            <text:p><text:s/>$ 258.00<text:s/></text:p>
          </table:table-cell>
          <table:table-cell office:value-type="float" office:value="516" table:formula="of:=+[.N179]*[.O179]" table:style-name="ce14">
            <text:p><text:s/>RD$51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7</text:p>
          </table:table-cell>
          <table:table-cell office:value-type="string" table:style-name="ce27">
            <text:p>CEMENTO DE RESTAURACI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1400" table:style-name="ce14">
            <text:p><text:s/>RD$1,400.00<text:s/></text:p>
          </table:table-cell>
          <table:table-cell office:value-type="float" office:value="9800" table:formula="of:=+[.V179]*[.W179]" table:style-name="ce14">
            <text:p><text:s/>RD$9,8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99</text:p>
          </table:table-cell>
          <table:table-cell office:value-type="string" table:style-name="ce25">
            <text:p>Circuito de Anestesia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1240" table:style-name="ce23">
            <text:p><text:s/>$ 1,240.00<text:s/></text:p>
          </table:table-cell>
          <table:table-cell office:value-type="float" office:value="186000" table:formula="of:=+[.F180]*[.G180]" table:style-name="ce14">
            <text:p><text:s/>RD$18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4</text:p>
          </table:table-cell>
          <table:table-cell office:value-type="string" table:style-name="ce19">
            <text:p>Ciprofloxacina 200 mg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24.72" table:style-name="ce23">
            <text:p><text:s/>$ 24.72<text:s/></text:p>
          </table:table-cell>
          <table:table-cell office:value-type="float" office:value="1236" table:formula="of:=+[.N180]*[.O180]" table:style-name="ce14">
            <text:p><text:s/>RD$1,23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9</text:p>
          </table:table-cell>
          <table:table-cell office:value-type="string" table:style-name="ce25">
            <text:p>Cepillo quirurgico clorecirina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22" table:style-name="ce14">
            <text:p><text:s/>RD$22.00<text:s/></text:p>
          </table:table-cell>
          <table:table-cell office:value-type="float" office:value="22000" table:formula="of:=+[.V180]*[.W180]" table:style-name="ce14">
            <text:p><text:s/>RD$22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1</text:p>
          </table:table-cell>
          <table:table-cell office:value-type="string" table:style-name="ce25">
            <text:p>Circuito de Ventilacion Adulto (calle)</text:p>
          </table:table-cell>
          <table:table-cell office:value-type="string" table:style-name="ce9">
            <text:p>ALMACEN DE FARMACIA</text:p>
          </table:table-cell>
          <table:table-cell office:value-type="float" office:value="37" table:style-name="ce24">
            <text:p>37</text:p>
          </table:table-cell>
          <table:table-cell office:value-type="currency" office:value="846.25" table:style-name="ce23">
            <text:p><text:s/>$ 846.25<text:s/></text:p>
          </table:table-cell>
          <table:table-cell office:value-type="float" office:value="31311.25" table:formula="of:=+[.F181]*[.G181]" table:style-name="ce14">
            <text:p><text:s/>RD$31,311.2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7</text:p>
          </table:table-cell>
          <table:table-cell office:value-type="string" table:style-name="ce19">
            <text:p>Circuito de Anestesia ADULTO (PROMESE)</text:p>
          </table:table-cell>
          <table:table-cell office:value-type="string" table:style-name="ce9">
            <text:p>ALMACEN DE FARMACIA</text:p>
          </table:table-cell>
          <table:table-cell office:value-type="float" office:value="337" table:style-name="ce24">
            <text:p>337</text:p>
          </table:table-cell>
          <table:table-cell office:value-type="currency" office:value="296.39999999999998" table:style-name="ce23">
            <text:p><text:s/>$ 296.40<text:s/></text:p>
          </table:table-cell>
          <table:table-cell office:value-type="float" office:value="99886.799999999988" table:formula="of:=+[.N181]*[.O181]" table:style-name="ce14">
            <text:p><text:s/>RD$99,886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89</text:p>
          </table:table-cell>
          <table:table-cell office:value-type="string" table:style-name="ce25">
            <text:p>Cera Para Hueso (W31G) (C-12und) (calle)<text:s/>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227.93083333299998" table:style-name="ce14">
            <text:p><text:s/>RD$227.93<text:s/></text:p>
          </table:table-cell>
          <table:table-cell office:value-type="float" office:value="13675.849999979999" table:formula="of:=+[.V181]*[.W181]" table:style-name="ce14">
            <text:p><text:s/>RD$13,675.8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2</text:p>
          </table:table-cell>
          <table:table-cell office:value-type="string" table:style-name="ce25">
            <text:p>Circuito de ventilacion neonatal R-780-11 DRAGGER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341.54" table:style-name="ce23">
            <text:p><text:s/>$ 1,341.54<text:s/></text:p>
          </table:table-cell>
          <table:table-cell office:value-type="float" office:value="26830.799999999999" table:formula="of:=+[.F182]*[.G182]" table:style-name="ce14">
            <text:p><text:s/>RD$26,830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7</text:p>
          </table:table-cell>
          <table:table-cell office:value-type="string" table:style-name="ce19">
            <text:p>Circuito de Anestesia pediatrico (PROMES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419.48" table:style-name="ce23">
            <text:p><text:s/>$ 419.48<text:s/></text:p>
          </table:table-cell>
          <table:table-cell office:value-type="float" office:value="8389.6" table:formula="of:=+[.N182]*[.O182]" table:style-name="ce14">
            <text:p><text:s/>RD$8,389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0</text:p>
          </table:table-cell>
          <table:table-cell office:value-type="string" table:style-name="ce25">
            <text:p>Chichiguita Codman (Neuroesponjas) Cajas</text:p>
          </table:table-cell>
          <table:table-cell office:value-type="string" table:style-name="ce9">
            <text:p>ALMACEN DE FARMACIA</text:p>
          </table:table-cell>
          <table:table-cell office:value-type="float" office:value="340" table:style-name="ce31">
            <text:p>340</text:p>
          </table:table-cell>
          <table:table-cell office:value-type="float" office:value="206.92000000000002" table:style-name="ce14">
            <text:p><text:s/>RD$206.92<text:s/></text:p>
          </table:table-cell>
          <table:table-cell office:value-type="float" office:value="70352.800000000003" table:formula="of:=+[.V182]*[.W182]" table:style-name="ce14">
            <text:p><text:s/>RD$70,352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3</text:p>
          </table:table-cell>
          <table:table-cell office:value-type="string" table:style-name="ce25">
            <text:p>Circuito de ventilacion pediatrico</text:p>
          </table:table-cell>
          <table:table-cell office:value-type="string" table:style-name="ce9">
            <text:p>ALMACEN DE FARMACIA</text:p>
          </table:table-cell>
          <table:table-cell office:value-type="float" office:value="27" table:style-name="ce24">
            <text:p>27</text:p>
          </table:table-cell>
          <table:table-cell office:value-type="currency" office:value="1661.6900000000003" table:style-name="ce23">
            <text:p><text:s/>$ 1,661.69<text:s/></text:p>
          </table:table-cell>
          <table:table-cell office:value-type="float" office:value="44865.630000000005" table:formula="of:=+[.F183]*[.G183]" table:style-name="ce14">
            <text:p><text:s/>RD$44,865.6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8</text:p>
          </table:table-cell>
          <table:table-cell office:value-type="string" table:style-name="ce19">
            <text:p>Circuito de Anestesia Neonatal (calle)</text:p>
          </table:table-cell>
          <table:table-cell office:value-type="string" table:style-name="ce9">
            <text:p>ALMACEN DE FARMACIA</text:p>
          </table:table-cell>
          <table:table-cell office:value-type="float" office:value="92" table:style-name="ce24">
            <text:p>92</text:p>
          </table:table-cell>
          <table:table-cell office:value-type="currency" office:value="889.56521739000004" table:style-name="ce23">
            <text:p><text:s/>$ 889.57<text:s/></text:p>
          </table:table-cell>
          <table:table-cell office:value-type="float" office:value="81839.999999880005" table:formula="of:=+[.N183]*[.O183]" table:style-name="ce14">
            <text:p><text:s/>RD$81,8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1</text:p>
          </table:table-cell>
          <table:table-cell office:value-type="string" table:style-name="ce25">
            <text:p>Cidex Opa Galon (calle)</text:p>
          </table:table-cell>
          <table:table-cell office:value-type="string" table:style-name="ce9">
            <text:p>ALMACEN DE FARMACIA</text:p>
          </table:table-cell>
          <table:table-cell office:value-type="float" office:value="43" table:style-name="ce31">
            <text:p>43</text:p>
          </table:table-cell>
          <table:table-cell office:value-type="float" office:value="3785.43" table:style-name="ce14">
            <text:p><text:s/>RD$3,785.43<text:s/></text:p>
          </table:table-cell>
          <table:table-cell office:value-type="float" office:value="162773.49" table:formula="of:=+[.V183]*[.W183]" table:style-name="ce14">
            <text:p><text:s/>RD$162,773.4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4</text:p>
          </table:table-cell>
          <table:table-cell office:value-type="string" table:style-name="ce25">
            <text:p>Circuito Ventilacion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24">
            <text:p>29</text:p>
          </table:table-cell>
          <table:table-cell office:value-type="currency" office:value="995" table:style-name="ce23">
            <text:p><text:s/>$ 995.00<text:s/></text:p>
          </table:table-cell>
          <table:table-cell office:value-type="float" office:value="28855" table:formula="of:=+[.F184]*[.G184]" table:style-name="ce14">
            <text:p><text:s/>RD$28,85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99</text:p>
          </table:table-cell>
          <table:table-cell office:value-type="string" table:style-name="ce19">
            <text:p>Circuito de Anestesia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1240" table:style-name="ce23">
            <text:p><text:s/>$ 1,240.00<text:s/></text:p>
          </table:table-cell>
          <table:table-cell office:value-type="float" office:value="186000" table:formula="of:=+[.N184]*[.O184]" table:style-name="ce14">
            <text:p><text:s/>RD$18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2</text:p>
          </table:table-cell>
          <table:table-cell office:value-type="string" table:style-name="ce26">
            <text:p>CINTA PARA ESTERILIZAR (Gas)(Calle)</text:p>
          </table:table-cell>
          <table:table-cell office:value-type="string" table:style-name="ce9">
            <text:p>ALMACEN DE FARMACIA</text:p>
          </table:table-cell>
          <table:table-cell office:value-type="float" office:value="597" table:style-name="ce31">
            <text:p>597</text:p>
          </table:table-cell>
          <table:table-cell office:value-type="float" office:value="62.38" table:style-name="ce14">
            <text:p><text:s/>RD$62.38<text:s/></text:p>
          </table:table-cell>
          <table:table-cell office:value-type="float" office:value="37240.86" table:formula="of:=+[.V184]*[.W184]" table:style-name="ce14">
            <text:p><text:s/>RD$37,240.8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5</text:p>
          </table:table-cell>
          <table:table-cell office:value-type="string" table:style-name="ce25">
            <text:p>Circuito Ventilador neonatal 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461.94" table:style-name="ce23">
            <text:p><text:s/>$ 1,461.94<text:s/></text:p>
          </table:table-cell>
          <table:table-cell office:value-type="float" office:value="7309.7000000000007" table:formula="of:=+[.F185]*[.G185]" table:style-name="ce14">
            <text:p><text:s/>RD$7,309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1</text:p>
          </table:table-cell>
          <table:table-cell office:value-type="string" table:style-name="ce19">
            <text:p>Circuito de Ventilacion Adulto (calle)</text:p>
          </table:table-cell>
          <table:table-cell office:value-type="string" table:style-name="ce9">
            <text:p>ALMACEN DE FARMACIA</text:p>
          </table:table-cell>
          <table:table-cell office:value-type="float" office:value="25" table:style-name="ce24">
            <text:p>25</text:p>
          </table:table-cell>
          <table:table-cell office:value-type="currency" office:value="846.25" table:style-name="ce23">
            <text:p><text:s/>$ 846.25<text:s/></text:p>
          </table:table-cell>
          <table:table-cell office:value-type="float" office:value="21156.25" table:formula="of:=+[.N185]*[.O185]" table:style-name="ce14">
            <text:p><text:s/>RD$21,156.2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3</text:p>
          </table:table-cell>
          <table:table-cell office:value-type="string" table:style-name="ce26">
            <text:p>CINTA PARA ESTERILIZAR (Vapor)(Calle)</text:p>
          </table:table-cell>
          <table:table-cell office:value-type="string" table:style-name="ce9">
            <text:p>ALMACEN DE FARMACIA</text:p>
          </table:table-cell>
          <table:table-cell office:value-type="float" office:value="291" table:style-name="ce31">
            <text:p>291</text:p>
          </table:table-cell>
          <table:table-cell office:value-type="float" office:value="126.41" table:style-name="ce14">
            <text:p><text:s/>RD$126.41<text:s/></text:p>
          </table:table-cell>
          <table:table-cell office:value-type="float" office:value="36785.31" table:formula="of:=+[.V185]*[.W185]" table:style-name="ce14">
            <text:p><text:s/>RD$36,785.3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6</text:p>
          </table:table-cell>
          <table:table-cell office:value-type="string" table:style-name="ce25">
            <text:p>Citicolina 500MG/2ML (calle)</text:p>
          </table:table-cell>
          <table:table-cell office:value-type="string" table:style-name="ce9">
            <text:p>ALMACEN DE FARMACIA</text:p>
          </table:table-cell>
          <table:table-cell office:value-type="float" office:value="490" table:style-name="ce24">
            <text:p>490</text:p>
          </table:table-cell>
          <table:table-cell office:value-type="currency" office:value="190.69000028571429" table:style-name="ce23">
            <text:p><text:s/>$ 190.69<text:s/></text:p>
          </table:table-cell>
          <table:table-cell office:value-type="float" office:value="93438.10014000001" table:formula="of:=+[.F186]*[.G186]" table:style-name="ce14">
            <text:p><text:s/>RD$93,438.1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2</text:p>
          </table:table-cell>
          <table:table-cell office:value-type="string" table:style-name="ce19">
            <text:p>Circuito de ventilacion neonatal R-780-11 DRAGGER</text:p>
          </table:table-cell>
          <table:table-cell office:value-type="string" table:style-name="ce9">
            <text:p>ALMACEN DE FARMACIA</text:p>
          </table:table-cell>
          <table:table-cell office:value-type="float" office:value="58" table:style-name="ce24">
            <text:p>58</text:p>
          </table:table-cell>
          <table:table-cell office:value-type="currency" office:value="1147.5828571428572" table:style-name="ce23">
            <text:p><text:s/>$ 1,147.58<text:s/></text:p>
          </table:table-cell>
          <table:table-cell office:value-type="float" office:value="66559.805714285714" table:formula="of:=+[.N186]*[.O186]" table:style-name="ce14">
            <text:p><text:s/>RD$66,559.8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0</text:p>
          </table:table-cell>
          <table:table-cell office:value-type="string" table:style-name="ce26">
            <text:p>Ciprofloxacina 200mg/100ml iv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31">
            <text:p>150</text:p>
          </table:table-cell>
          <table:table-cell office:value-type="float" office:value="26.4" table:style-name="ce14">
            <text:p><text:s/>RD$26.40<text:s/></text:p>
          </table:table-cell>
          <table:table-cell office:value-type="float" office:value="3960" table:formula="of:=+[.V186]*[.W186]" table:style-name="ce14">
            <text:p><text:s/>RD$3,9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6</text:p>
          </table:table-cell>
          <table:table-cell office:value-type="string" table:style-name="ce25">
            <text:p>Citicolina 500MG/2ML tabletas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55.06" table:style-name="ce23">
            <text:p><text:s/>$ 155.06<text:s/></text:p>
          </table:table-cell>
          <table:table-cell office:value-type="float" office:value="15506" table:formula="of:=+[.F187]*[.G187]" table:style-name="ce14">
            <text:p><text:s/>RD$15,50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3</text:p>
          </table:table-cell>
          <table:table-cell office:value-type="string" table:style-name="ce19">
            <text:p>Circuito de ventilacion pediatrico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24">
            <text:p>65</text:p>
          </table:table-cell>
          <table:table-cell office:value-type="currency" office:value="1368.3848051948053" table:style-name="ce23">
            <text:p><text:s/>$ 1,368.38<text:s/></text:p>
          </table:table-cell>
          <table:table-cell office:value-type="float" office:value="88945.012337662338" table:formula="of:=+[.N187]*[.O187]" table:style-name="ce14">
            <text:p><text:s/>RD$88,945.0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4</text:p>
          </table:table-cell>
          <table:table-cell office:value-type="string" table:style-name="ce25">
            <text:p>Ciprofloxa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258" table:style-name="ce14">
            <text:p><text:s/>RD$258.00<text:s/></text:p>
          </table:table-cell>
          <table:table-cell office:value-type="float" office:value="258" table:formula="of:=+[.V187]*[.W187]" table:style-name="ce14">
            <text:p><text:s/>RD$25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09</text:p>
          </table:table-cell>
          <table:table-cell office:value-type="string" table:style-name="ce25">
            <text:p>Claritromicina Vial.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320" table:style-name="ce24">
            <text:p>320</text:p>
          </table:table-cell>
          <table:table-cell office:value-type="currency" office:value="1093.4047619047619" table:style-name="ce23">
            <text:p><text:s/>$ 1,093.40<text:s/></text:p>
          </table:table-cell>
          <table:table-cell office:value-type="float" office:value="349889.52380952379" table:formula="of:=+[.F188]*[.G188]" table:style-name="ce14">
            <text:p><text:s/>RD$349,889.5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4</text:p>
          </table:table-cell>
          <table:table-cell office:value-type="string" table:style-name="ce19">
            <text:p>Circuito Ventilacion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24">
            <text:p>29</text:p>
          </table:table-cell>
          <table:table-cell office:value-type="currency" office:value="995" table:style-name="ce23">
            <text:p><text:s/>$ 995.00<text:s/></text:p>
          </table:table-cell>
          <table:table-cell office:value-type="float" office:value="28855" table:formula="of:=+[.N188]*[.O188]" table:style-name="ce14">
            <text:p><text:s/>RD$28,85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4</text:p>
          </table:table-cell>
          <table:table-cell office:value-type="string" table:style-name="ce25">
            <text:p>Ciprofloxacina 200 mg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24.72" table:style-name="ce14">
            <text:p><text:s/>RD$24.72<text:s/></text:p>
          </table:table-cell>
          <table:table-cell office:value-type="float" office:value="1236" table:formula="of:=+[.V188]*[.W188]" table:style-name="ce14">
            <text:p><text:s/>RD$1,23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5</text:p>
          </table:table-cell>
          <table:table-cell office:value-type="string" table:style-name="ce25">
            <text:p>Claritromicy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70" table:style-name="ce23">
            <text:p><text:s/>$ 170.00<text:s/></text:p>
          </table:table-cell>
          <table:table-cell office:value-type="float" office:value="680" table:formula="of:=+[.F189]*[.G189]" table:style-name="ce14">
            <text:p><text:s/>RD$6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5</text:p>
          </table:table-cell>
          <table:table-cell office:value-type="string" table:style-name="ce19">
            <text:p>Circuito Ventilador neonatal 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461.94" table:style-name="ce23">
            <text:p><text:s/>$ 1,461.94<text:s/></text:p>
          </table:table-cell>
          <table:table-cell office:value-type="float" office:value="7309.7000000000007" table:formula="of:=+[.N189]*[.O189]" table:style-name="ce14">
            <text:p><text:s/>RD$7,309.7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7</text:p>
          </table:table-cell>
          <table:table-cell office:value-type="string" table:style-name="ce25">
            <text:p>Circuito de Anestesia ADULTO (PROMESE)</text:p>
          </table:table-cell>
          <table:table-cell office:value-type="string" table:style-name="ce9">
            <text:p>ALMACEN DE FARMACIA</text:p>
          </table:table-cell>
          <table:table-cell office:value-type="float" office:value="337" table:style-name="ce31">
            <text:p>337</text:p>
          </table:table-cell>
          <table:table-cell office:value-type="float" office:value="296.39999999999998" table:style-name="ce14">
            <text:p><text:s/>RD$296.40<text:s/></text:p>
          </table:table-cell>
          <table:table-cell office:value-type="float" office:value="99886.799999999988" table:formula="of:=+[.V189]*[.W189]" table:style-name="ce14">
            <text:p><text:s/>RD$99,886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</text:p>
          </table:table-cell>
          <table:table-cell office:value-type="string" table:style-name="ce30">
            <text:p>Cleanser Rayt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8554.7800000000007" table:style-name="ce23">
            <text:p><text:s/>$ 8,554.78<text:s/></text:p>
          </table:table-cell>
          <table:table-cell office:value-type="float" office:value="8554.7800000000007" table:formula="of:=+[.F190]*[.G190]" table:style-name="ce14">
            <text:p><text:s/>RD$8,554.7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6</text:p>
          </table:table-cell>
          <table:table-cell office:value-type="string" table:style-name="ce19">
            <text:p>Citicolina 500MG/2ML (calle)</text:p>
          </table:table-cell>
          <table:table-cell office:value-type="string" table:style-name="ce9">
            <text:p>ALMACEN DE FARMACIA</text:p>
          </table:table-cell>
          <table:table-cell office:value-type="float" office:value="390" table:style-name="ce24">
            <text:p>390</text:p>
          </table:table-cell>
          <table:table-cell office:value-type="currency" office:value="192.84932203389832" table:style-name="ce23">
            <text:p><text:s/>$ 192.85<text:s/></text:p>
          </table:table-cell>
          <table:table-cell office:value-type="float" office:value="75211.23559322035" table:formula="of:=+[.N190]*[.O190]" table:style-name="ce14">
            <text:p><text:s/>RD$75,211.2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7</text:p>
          </table:table-cell>
          <table:table-cell office:value-type="string" table:style-name="ce25">
            <text:p>Circuito de Anestesia pediatrico (PROMES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419.48" table:style-name="ce14">
            <text:p><text:s/>RD$419.48<text:s/></text:p>
          </table:table-cell>
          <table:table-cell office:value-type="float" office:value="8389.6" table:formula="of:=+[.V190]*[.W190]" table:style-name="ce14">
            <text:p><text:s/>RD$8,389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8</text:p>
          </table:table-cell>
          <table:table-cell office:value-type="string" table:style-name="ce25">
            <text:p>CLINDAMI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43" table:style-name="ce23">
            <text:p><text:s/>$ 43.00<text:s/></text:p>
          </table:table-cell>
          <table:table-cell office:value-type="float" office:value="129" table:formula="of:=+[.F191]*[.G191]" table:style-name="ce14">
            <text:p><text:s/>RD$129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6</text:p>
          </table:table-cell>
          <table:table-cell office:value-type="string" table:style-name="ce19">
            <text:p>Citicolina 500MG/2ML tabletas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55.06" table:style-name="ce23">
            <text:p><text:s/>$ 155.06<text:s/></text:p>
          </table:table-cell>
          <table:table-cell office:value-type="float" office:value="15506" table:formula="of:=+[.N191]*[.O191]" table:style-name="ce14">
            <text:p><text:s/>RD$15,50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8</text:p>
          </table:table-cell>
          <table:table-cell office:value-type="string" table:style-name="ce25">
            <text:p>Circuito de Anestesia Neonatal (calle)</text:p>
          </table:table-cell>
          <table:table-cell office:value-type="string" table:style-name="ce9">
            <text:p>ALMACEN DE FARMACIA</text:p>
          </table:table-cell>
          <table:table-cell office:value-type="float" office:value="92" table:style-name="ce31">
            <text:p>92</text:p>
          </table:table-cell>
          <table:table-cell office:value-type="float" office:value="889.57" table:style-name="ce14">
            <text:p><text:s/>RD$889.57<text:s/></text:p>
          </table:table-cell>
          <table:table-cell office:value-type="float" office:value="81840.44" table:formula="of:=+[.V191]*[.W191]" table:style-name="ce14">
            <text:p><text:s/>RD$81,840.4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01</text:p>
          </table:table-cell>
          <table:table-cell office:value-type="string" table:style-name="ce25">
            <text:p>Clorxima 30 mg tableta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29.76" table:style-name="ce23">
            <text:p><text:s/>$ 129.76<text:s/></text:p>
          </table:table-cell>
          <table:table-cell office:value-type="float" office:value="25952" table:formula="of:=+[.F192]*[.G192]" table:style-name="ce14">
            <text:p><text:s/>RD$25,95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8</text:p>
          </table:table-cell>
          <table:table-cell office:value-type="string" table:style-name="ce19">
            <text:p>Claritromicina Amp.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24">
            <text:p>250</text:p>
          </table:table-cell>
          <table:table-cell office:value-type="currency" office:value="800" table:style-name="ce23">
            <text:p><text:s/>$ 800.00<text:s/></text:p>
          </table:table-cell>
          <table:table-cell office:value-type="float" office:value="200000" table:formula="of:=+[.N192]*[.O192]" table:style-name="ce14">
            <text:p><text:s/>RD$20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99</text:p>
          </table:table-cell>
          <table:table-cell office:value-type="string" table:style-name="ce25">
            <text:p>Circuito de Anestesia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130" table:style-name="ce31">
            <text:p>130</text:p>
          </table:table-cell>
          <table:table-cell office:value-type="float" office:value="1240" table:style-name="ce14">
            <text:p><text:s/>RD$1,240.00<text:s/></text:p>
          </table:table-cell>
          <table:table-cell office:value-type="float" office:value="161200" table:formula="of:=+[.V192]*[.W192]" table:style-name="ce14">
            <text:p><text:s/>RD$161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</text:p>
          </table:table-cell>
          <table:table-cell office:value-type="string" table:style-name="ce25">
            <text:p>Cloruro de Calcio Caj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322.44444444444446" table:style-name="ce23">
            <text:p><text:s/>$ 322.44<text:s/></text:p>
          </table:table-cell>
          <table:table-cell office:value-type="float" office:value="2579.5555555555557" table:formula="of:=+[.F193]*[.G193]" table:style-name="ce14">
            <text:p><text:s/>RD$2,579.5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9</text:p>
          </table:table-cell>
          <table:table-cell office:value-type="string" table:style-name="ce19">
            <text:p>Claritromicina Vial.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1093.4047499999999" table:style-name="ce23">
            <text:p><text:s/>$ 1,093.40<text:s/></text:p>
          </table:table-cell>
          <table:table-cell office:value-type="float" office:value="65604.284999999989" table:formula="of:=+[.N193]*[.O193]" table:style-name="ce14">
            <text:p><text:s/>RD$65,604.2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1</text:p>
          </table:table-cell>
          <table:table-cell office:value-type="string" table:style-name="ce25">
            <text:p>Circuito de Ventilacion Adulto (calle)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31">
            <text:p>15</text:p>
          </table:table-cell>
          <table:table-cell office:value-type="float" office:value="846.25" table:style-name="ce14">
            <text:p><text:s/>RD$846.25<text:s/></text:p>
          </table:table-cell>
          <table:table-cell office:value-type="float" office:value="12693.75" table:formula="of:=+[.V193]*[.W193]" table:style-name="ce14">
            <text:p><text:s/>RD$12,693.7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</text:p>
          </table:table-cell>
          <table:table-cell office:value-type="string" table:style-name="ce25">
            <text:p>Cloruro de potasio 2G/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18" table:style-name="ce23">
            <text:p><text:s/>$ 18.00<text:s/></text:p>
          </table:table-cell>
          <table:table-cell office:value-type="float" office:value="12600" table:formula="of:=+[.F194]*[.G194]" table:style-name="ce14">
            <text:p><text:s/>RD$12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5</text:p>
          </table:table-cell>
          <table:table-cell office:value-type="string" table:style-name="ce19">
            <text:p>Claritromicy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70" table:style-name="ce23">
            <text:p><text:s/>$ 170.00<text:s/></text:p>
          </table:table-cell>
          <table:table-cell office:value-type="float" office:value="680" table:formula="of:=+[.N194]*[.O194]" table:style-name="ce14">
            <text:p><text:s/>RD$6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2</text:p>
          </table:table-cell>
          <table:table-cell office:value-type="string" table:style-name="ce25">
            <text:p>Circuito de ventilacion neonatal R-780-11 DRAGGER</text:p>
          </table:table-cell>
          <table:table-cell office:value-type="string" table:style-name="ce9">
            <text:p>ALMACEN DE FARMACIA</text:p>
          </table:table-cell>
          <table:table-cell office:value-type="float" office:value="53" table:style-name="ce31">
            <text:p>53</text:p>
          </table:table-cell>
          <table:table-cell office:value-type="float" office:value="0" table:style-name="ce14">
            <text:p><text:s/>RD$-<text:s text:c="3"/></text:p>
          </table:table-cell>
          <table:table-cell office:value-type="float" office:value="0" table:formula="of:=+[.V194]*[.W194]" table:style-name="ce14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12</text:p>
          </table:table-cell>
          <table:table-cell office:value-type="string" table:style-name="ce25">
            <text:p>Cloruro de potasio 2G/10ML (calle)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24">
            <text:p>250</text:p>
          </table:table-cell>
          <table:table-cell office:value-type="currency" office:value="4.75732" table:style-name="ce23">
            <text:p><text:s/>$ 4.76<text:s/></text:p>
          </table:table-cell>
          <table:table-cell office:value-type="float" office:value="1189.33" table:formula="of:=+[.F195]*[.G195]" table:style-name="ce14">
            <text:p><text:s/>RD$1,189.3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</text:p>
          </table:table-cell>
          <table:table-cell office:value-type="string" table:style-name="ce48">
            <text:p>Cleanser Rayt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8554.7800000000007" table:style-name="ce23">
            <text:p><text:s/>$ 8,554.78<text:s/></text:p>
          </table:table-cell>
          <table:table-cell office:value-type="float" office:value="8554.7800000000007" table:formula="of:=+[.N195]*[.O195]" table:style-name="ce14">
            <text:p><text:s/>RD$8,554.7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3</text:p>
          </table:table-cell>
          <table:table-cell office:value-type="string" table:style-name="ce25">
            <text:p>Circuito de ventilacion pediatrico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31">
            <text:p>65</text:p>
          </table:table-cell>
          <table:table-cell office:value-type="float" office:value="1661.69" table:style-name="ce14">
            <text:p><text:s/>RD$1,661.69<text:s/></text:p>
          </table:table-cell>
          <table:table-cell office:value-type="float" office:value="108009.85" table:formula="of:=+[.V195]*[.W195]" table:style-name="ce14">
            <text:p><text:s/>RD$108,009.8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0</text:p>
          </table:table-cell>
          <table:table-cell office:value-type="string" table:style-name="ce25">
            <text:p>Coagulasa Plasm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8685" table:style-name="ce23">
            <text:p><text:s/>$ 8,685.00<text:s/></text:p>
          </table:table-cell>
          <table:table-cell office:value-type="float" office:value="34740" table:formula="of:=+[.F196]*[.G196]" table:style-name="ce14">
            <text:p><text:s/>RD$34,7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8</text:p>
          </table:table-cell>
          <table:table-cell office:value-type="string" table:style-name="ce19">
            <text:p>CLINDAMI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43" table:style-name="ce23">
            <text:p><text:s/>$ 43.00<text:s/></text:p>
          </table:table-cell>
          <table:table-cell office:value-type="float" office:value="129" table:formula="of:=+[.N196]*[.O196]" table:style-name="ce14">
            <text:p><text:s/>RD$12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4</text:p>
          </table:table-cell>
          <table:table-cell office:value-type="string" table:style-name="ce25">
            <text:p>Circuito Ventilacion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19" table:style-name="ce31">
            <text:p>19</text:p>
          </table:table-cell>
          <table:table-cell office:value-type="float" office:value="995" table:style-name="ce14">
            <text:p><text:s/>RD$995.00<text:s/></text:p>
          </table:table-cell>
          <table:table-cell office:value-type="float" office:value="18905" table:formula="of:=+[.V196]*[.W196]" table:style-name="ce14">
            <text:p><text:s/>RD$18,90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13</text:p>
          </table:table-cell>
          <table:table-cell office:value-type="string" table:style-name="ce25">
            <text:p>COBAN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499" table:style-name="ce23">
            <text:p><text:s/>$ 499.00<text:s/></text:p>
          </table:table-cell>
          <table:table-cell office:value-type="float" office:value="24950" table:formula="of:=+[.F197]*[.G197]" table:style-name="ce14">
            <text:p><text:s/>RD$24,9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09</text:p>
          </table:table-cell>
          <table:table-cell office:value-type="string" table:style-name="ce19">
            <text:p>Clindamicina 600 MG/4ML (calle)</text:p>
          </table:table-cell>
          <table:table-cell office:value-type="string" table:style-name="ce9">
            <text:p>ALMACEN DE FARMACIA</text:p>
          </table:table-cell>
          <table:table-cell office:value-type="float" office:value="1850" table:style-name="ce24">
            <text:p>1,850</text:p>
          </table:table-cell>
          <table:table-cell office:value-type="currency" office:value="35" table:style-name="ce23">
            <text:p><text:s/>$ 35.00<text:s/></text:p>
          </table:table-cell>
          <table:table-cell office:value-type="float" office:value="64750" table:formula="of:=+[.N197]*[.O197]" table:style-name="ce14">
            <text:p><text:s/>RD$64,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6</text:p>
          </table:table-cell>
          <table:table-cell office:value-type="string" table:style-name="ce25">
            <text:p>Citicolina 500MG/2ML (calle)</text:p>
          </table:table-cell>
          <table:table-cell office:value-type="string" table:style-name="ce9">
            <text:p>ALMACEN DE FARMACIA</text:p>
          </table:table-cell>
          <table:table-cell office:value-type="float" office:value="390" table:style-name="ce31">
            <text:p>390</text:p>
          </table:table-cell>
          <table:table-cell office:value-type="float" office:value="188.566667" table:style-name="ce14">
            <text:p><text:s/>RD$188.57<text:s/></text:p>
          </table:table-cell>
          <table:table-cell office:value-type="float" office:value="73541.00013" table:formula="of:=+[.V197]*[.W197]" table:style-name="ce14">
            <text:p><text:s/>RD$73,541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3</text:p>
          </table:table-cell>
          <table:table-cell office:value-type="string" table:style-name="ce25">
            <text:p>Colector de Orina Adulto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27.23" table:style-name="ce23">
            <text:p><text:s/>$ 27.23<text:s/></text:p>
          </table:table-cell>
          <table:table-cell office:value-type="float" office:value="4084.5" table:formula="of:=+[.F198]*[.G198]" table:style-name="ce14">
            <text:p><text:s/>RD$4,084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1</text:p>
          </table:table-cell>
          <table:table-cell office:value-type="string" table:style-name="ce19">
            <text:p>Clorxima 30 mg tableta (calle)</text:p>
          </table:table-cell>
          <table:table-cell office:value-type="string" table:style-name="ce9">
            <text:p>ALMACEN DE FARMACIA</text:p>
          </table:table-cell>
          <table:table-cell office:value-type="float" office:value="110" table:style-name="ce24">
            <text:p>110</text:p>
          </table:table-cell>
          <table:table-cell office:value-type="currency" office:value="129.76" table:style-name="ce23">
            <text:p><text:s/>$ 129.76<text:s/></text:p>
          </table:table-cell>
          <table:table-cell office:value-type="float" office:value="14273.599999999999" table:formula="of:=+[.N198]*[.O198]" table:style-name="ce14">
            <text:p><text:s/>RD$14,273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6</text:p>
          </table:table-cell>
          <table:table-cell office:value-type="string" table:style-name="ce25">
            <text:p>Citicolina 500MG/2ML tabletas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155.06" table:style-name="ce14">
            <text:p><text:s/>RD$155.06<text:s/></text:p>
          </table:table-cell>
          <table:table-cell office:value-type="float" office:value="15506" table:formula="of:=+[.V198]*[.W198]" table:style-name="ce14">
            <text:p><text:s/>RD$15,50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15</text:p>
          </table:table-cell>
          <table:table-cell office:value-type="string" table:style-name="ce25">
            <text:p>Colector de Orina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5.4379166666666663" table:style-name="ce23">
            <text:p><text:s/>$ 5.44<text:s/></text:p>
          </table:table-cell>
          <table:table-cell office:value-type="float" office:value="2175.1666666666665" table:formula="of:=+[.F199]*[.G199]" table:style-name="ce14">
            <text:p><text:s/>RD$2,175.1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</text:p>
          </table:table-cell>
          <table:table-cell office:value-type="string" table:style-name="ce19">
            <text:p>Cloruro de Calcio Caj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322.44439999999997" table:style-name="ce23">
            <text:p><text:s/>$ 322.44<text:s/></text:p>
          </table:table-cell>
          <table:table-cell office:value-type="float" office:value="2579.5551999999998" table:formula="of:=+[.N199]*[.O199]" table:style-name="ce14">
            <text:p><text:s/>RD$2,579.5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8</text:p>
          </table:table-cell>
          <table:table-cell office:value-type="string" table:style-name="ce25">
            <text:p>Claritromicina Amp.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3">
            <text:p>100</text:p>
          </table:table-cell>
          <table:table-cell office:value-type="float" office:value="800" table:style-name="ce14">
            <text:p><text:s/>RD$800.00<text:s/></text:p>
          </table:table-cell>
          <table:table-cell office:value-type="float" office:value="80000" table:formula="of:=+[.V199]*[.W199]" table:style-name="ce14">
            <text:p><text:s/>RD$8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1</text:p>
          </table:table-cell>
          <table:table-cell office:value-type="string" table:style-name="ce25">
            <text:p>Colesterol directo A 25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6687.1822222222218" table:style-name="ce23">
            <text:p><text:s/>$ 6,687.18<text:s/></text:p>
          </table:table-cell>
          <table:table-cell office:value-type="float" office:value="46810.275555555549" table:formula="of:=+[.F200]*[.G200]" table:style-name="ce14">
            <text:p><text:s/>RD$46,810.2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</text:p>
          </table:table-cell>
          <table:table-cell office:value-type="string" table:style-name="ce19">
            <text:p>Cloruro de potasio 2G/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18" table:style-name="ce23">
            <text:p><text:s/>$ 18.00<text:s/></text:p>
          </table:table-cell>
          <table:table-cell office:value-type="float" office:value="12600" table:formula="of:=+[.N200]*[.O200]" table:style-name="ce14">
            <text:p><text:s/>RD$12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9</text:p>
          </table:table-cell>
          <table:table-cell office:value-type="string" table:style-name="ce25">
            <text:p>Claritromicina Vial.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1350" table:style-name="ce14">
            <text:p><text:s/>RD$1,350.00<text:s/></text:p>
          </table:table-cell>
          <table:table-cell office:value-type="float" office:value="81000" table:formula="of:=+[.V200]*[.W200]" table:style-name="ce14">
            <text:p><text:s/>RD$8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2</text:p>
          </table:table-cell>
          <table:table-cell office:value-type="string" table:style-name="ce25">
            <text:p>Colesterol Tota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03.4" table:style-name="ce23">
            <text:p><text:s/>$ 2,103.40<text:s/></text:p>
          </table:table-cell>
          <table:table-cell office:value-type="float" office:value="4206.8" table:formula="of:=+[.F201]*[.G201]" table:style-name="ce14">
            <text:p><text:s/>RD$4,206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12</text:p>
          </table:table-cell>
          <table:table-cell office:value-type="string" table:style-name="ce19">
            <text:p>Cloruro de potasio 2G/10ML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4.75732" table:style-name="ce23">
            <text:p><text:s/>$ 4.76<text:s/></text:p>
          </table:table-cell>
          <table:table-cell office:value-type="float" office:value="237.86599999999999" table:formula="of:=+[.N201]*[.O201]" table:style-name="ce14">
            <text:p><text:s/>RD$237.8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5</text:p>
          </table:table-cell>
          <table:table-cell office:value-type="string" table:style-name="ce25">
            <text:p>Claritromicy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170" table:style-name="ce14">
            <text:p><text:s/>RD$170.00<text:s/></text:p>
          </table:table-cell>
          <table:table-cell office:value-type="float" office:value="1190" table:formula="of:=+[.V201]*[.W201]" table:style-name="ce14">
            <text:p><text:s/>RD$1,19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6</text:p>
          </table:table-cell>
          <table:table-cell office:value-type="string" table:style-name="ce25">
            <text:p>Collar Cervical Blando M<text:s/>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452.91" table:style-name="ce23">
            <text:p><text:s/>$ 1,452.91<text:s/></text:p>
          </table:table-cell>
          <table:table-cell office:value-type="float" office:value="7264.55" table:formula="of:=+[.F202]*[.G202]" table:style-name="ce14">
            <text:p><text:s/>RD$7,264.5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0</text:p>
          </table:table-cell>
          <table:table-cell office:value-type="string" table:style-name="ce19">
            <text:p>Coagulasa Plasm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8685" table:style-name="ce23">
            <text:p><text:s/>$ 8,685.00<text:s/></text:p>
          </table:table-cell>
          <table:table-cell office:value-type="float" office:value="34740" table:formula="of:=+[.N202]*[.O202]" table:style-name="ce14">
            <text:p><text:s/>RD$34,7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</text:p>
          </table:table-cell>
          <table:table-cell office:value-type="string" table:style-name="ce30">
            <text:p>Cleanser Rayt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8554.7800000000007" table:style-name="ce14">
            <text:p><text:s/>RD$8,554.78<text:s/></text:p>
          </table:table-cell>
          <table:table-cell office:value-type="float" office:value="8554.7800000000007" table:formula="of:=+[.V202]*[.W202]" table:style-name="ce14">
            <text:p><text:s/>RD$8,554.7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8</text:p>
          </table:table-cell>
          <table:table-cell office:value-type="string" table:style-name="ce25">
            <text:p>Collar Cervical Blando S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452.91" table:style-name="ce23">
            <text:p><text:s/>$ 1,452.91<text:s/></text:p>
          </table:table-cell>
          <table:table-cell office:value-type="float" office:value="7264.55" table:formula="of:=+[.F203]*[.G203]" table:style-name="ce14">
            <text:p><text:s/>RD$7,264.5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13</text:p>
          </table:table-cell>
          <table:table-cell office:value-type="string" table:style-name="ce19">
            <text:p>COBAN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499" table:style-name="ce23">
            <text:p><text:s/>$ 499.00<text:s/></text:p>
          </table:table-cell>
          <table:table-cell office:value-type="float" office:value="24950" table:formula="of:=+[.N203]*[.O203]" table:style-name="ce14">
            <text:p><text:s/>RD$24,9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8</text:p>
          </table:table-cell>
          <table:table-cell office:value-type="string" table:style-name="ce25">
            <text:p>CLINDAMI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31">
            <text:p>11</text:p>
          </table:table-cell>
          <table:table-cell office:value-type="float" office:value="158.72499999999999" table:style-name="ce14">
            <text:p><text:s/>RD$158.73<text:s/></text:p>
          </table:table-cell>
          <table:table-cell office:value-type="float" office:value="1745.9749999999999" table:formula="of:=+[.V203]*[.W203]" table:style-name="ce14">
            <text:p><text:s/>RD$1,745.9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2</text:p>
          </table:table-cell>
          <table:table-cell office:value-type="string" table:style-name="ce25">
            <text:p>Collar Cervical BSN blando L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452.91" table:style-name="ce23">
            <text:p><text:s/>$ 1,452.91<text:s/></text:p>
          </table:table-cell>
          <table:table-cell office:value-type="float" office:value="7264.55" table:formula="of:=+[.F204]*[.G204]" table:style-name="ce14">
            <text:p><text:s/>RD$7,264.5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3</text:p>
          </table:table-cell>
          <table:table-cell office:value-type="string" table:style-name="ce19">
            <text:p>Colector de Orina Adulto(Call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27.23" table:style-name="ce23">
            <text:p><text:s/>$ 27.23<text:s/></text:p>
          </table:table-cell>
          <table:table-cell office:value-type="float" office:value="1089.2" table:formula="of:=+[.N204]*[.O204]" table:style-name="ce14">
            <text:p><text:s/>RD$1,089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09</text:p>
          </table:table-cell>
          <table:table-cell office:value-type="string" table:style-name="ce25">
            <text:p>Clindamicina 600 MG/4ML (calle)</text:p>
          </table:table-cell>
          <table:table-cell office:value-type="string" table:style-name="ce9">
            <text:p>ALMACEN DE FARMACIA</text:p>
          </table:table-cell>
          <table:table-cell office:value-type="float" office:value="2750" table:style-name="ce31">
            <text:p>2750</text:p>
          </table:table-cell>
          <table:table-cell office:value-type="float" office:value="35" table:style-name="ce14">
            <text:p><text:s/>RD$35.00<text:s/></text:p>
          </table:table-cell>
          <table:table-cell office:value-type="float" office:value="96250" table:formula="of:=+[.V204]*[.W204]" table:style-name="ce14">
            <text:p><text:s/>RD$96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17</text:p>
          </table:table-cell>
          <table:table-cell office:value-type="string" table:style-name="ce25">
            <text:p>Compresa de Gasa esteril 18x18 (Gasa laparatomia) Paq. 5/1</text:p>
          </table:table-cell>
          <table:table-cell office:value-type="string" table:style-name="ce9">
            <text:p>ALMACEN DE FARMACIA</text:p>
          </table:table-cell>
          <table:table-cell office:value-type="float" office:value="1100" table:style-name="ce24">
            <text:p>1,100</text:p>
          </table:table-cell>
          <table:table-cell office:value-type="currency" office:value="128.04" table:style-name="ce23">
            <text:p><text:s/>$ 128.04<text:s/></text:p>
          </table:table-cell>
          <table:table-cell office:value-type="float" office:value="140844" table:formula="of:=+[.F205]*[.G205]" table:style-name="ce14">
            <text:p><text:s/>RD$140,84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15</text:p>
          </table:table-cell>
          <table:table-cell office:value-type="string" table:style-name="ce19">
            <text:p>Colector de Orina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5.4379249999999999" table:style-name="ce23">
            <text:p><text:s/>$ 5.44<text:s/></text:p>
          </table:table-cell>
          <table:table-cell office:value-type="float" office:value="543.79250000000002" table:formula="of:=+[.N205]*[.O205]" table:style-name="ce14">
            <text:p><text:s/>RD$543.7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1</text:p>
          </table:table-cell>
          <table:table-cell office:value-type="string" table:style-name="ce25">
            <text:p>Clorxima 30 mg tableta (calle)</text:p>
          </table:table-cell>
          <table:table-cell office:value-type="string" table:style-name="ce9">
            <text:p>ALMACEN DE FARMACIA</text:p>
          </table:table-cell>
          <table:table-cell office:value-type="float" office:value="110" table:style-name="ce31">
            <text:p>110</text:p>
          </table:table-cell>
          <table:table-cell office:value-type="float" office:value="129.76" table:style-name="ce14">
            <text:p><text:s/>RD$129.76<text:s/></text:p>
          </table:table-cell>
          <table:table-cell office:value-type="float" office:value="14273.599999999999" table:formula="of:=+[.V205]*[.W205]" table:style-name="ce14">
            <text:p><text:s/>RD$14,273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0</text:p>
          </table:table-cell>
          <table:table-cell office:value-type="string" table:style-name="ce26">
            <text:p>Conector dos vías Y Baxter calle</text:p>
          </table:table-cell>
          <table:table-cell office:value-type="string" table:style-name="ce9">
            <text:p>ALMACEN DE FARMACIA</text:p>
          </table:table-cell>
          <table:table-cell office:value-type="float" office:value="3450" table:style-name="ce24">
            <text:p>3,450</text:p>
          </table:table-cell>
          <table:table-cell office:value-type="currency" office:value="6.2" table:style-name="ce23">
            <text:p><text:s/>$ 6.20<text:s/></text:p>
          </table:table-cell>
          <table:table-cell office:value-type="float" office:value="21390" table:formula="of:=+[.F206]*[.G206]" table:style-name="ce14">
            <text:p><text:s/>RD$21,39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1</text:p>
          </table:table-cell>
          <table:table-cell office:value-type="string" table:style-name="ce19">
            <text:p>Colesterol directo A 25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6687.1828570999996" table:style-name="ce23">
            <text:p><text:s/>$ 6,687.18<text:s/></text:p>
          </table:table-cell>
          <table:table-cell office:value-type="float" office:value="46810.279999699997" table:formula="of:=+[.N206]*[.O206]" table:style-name="ce14">
            <text:p><text:s/>RD$46,810.2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</text:p>
          </table:table-cell>
          <table:table-cell office:value-type="string" table:style-name="ce25">
            <text:p>Cloruro de Calcio Caj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31">
            <text:p>12</text:p>
          </table:table-cell>
          <table:table-cell office:value-type="float" office:value="347.23076923076923" table:style-name="ce14">
            <text:p><text:s/>RD$347.23<text:s/></text:p>
          </table:table-cell>
          <table:table-cell office:value-type="float" office:value="4166.7692307692305" table:formula="of:=+[.V206]*[.W206]" table:style-name="ce14">
            <text:p><text:s/>RD$4,166.7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1</text:p>
          </table:table-cell>
          <table:table-cell office:value-type="string" table:style-name="ce27">
            <text:p>Conos de Papel #15-40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60" table:style-name="ce23">
            <text:p><text:s/>$ 160.00<text:s/></text:p>
          </table:table-cell>
          <table:table-cell office:value-type="float" office:value="480" table:formula="of:=+[.F207]*[.G207]" table:style-name="ce14">
            <text:p><text:s/>RD$4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2</text:p>
          </table:table-cell>
          <table:table-cell office:value-type="string" table:style-name="ce19">
            <text:p>Colesterol Tota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2103.4" table:style-name="ce23">
            <text:p><text:s/>$ 2,103.40<text:s/></text:p>
          </table:table-cell>
          <table:table-cell office:value-type="float" office:value="2103.4" table:formula="of:=+[.N207]*[.O207]" table:style-name="ce14">
            <text:p><text:s/>RD$2,103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</text:p>
          </table:table-cell>
          <table:table-cell office:value-type="string" table:style-name="ce25">
            <text:p>Cloruro de potasio 2G/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31">
            <text:p>700</text:p>
          </table:table-cell>
          <table:table-cell office:value-type="float" office:value="18" table:style-name="ce14">
            <text:p><text:s/>RD$18.00<text:s/></text:p>
          </table:table-cell>
          <table:table-cell office:value-type="float" office:value="12600" table:formula="of:=+[.V207]*[.W207]" table:style-name="ce14">
            <text:p><text:s/>RD$12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2</text:p>
          </table:table-cell>
          <table:table-cell office:value-type="string" table:style-name="ce25">
            <text:p>Conos de Papel #30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60" table:style-name="ce23">
            <text:p><text:s/>$ 160.00<text:s/></text:p>
          </table:table-cell>
          <table:table-cell office:value-type="float" office:value="160" table:formula="of:=+[.F208]*[.G208]" table:style-name="ce14">
            <text:p><text:s/>RD$1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6</text:p>
          </table:table-cell>
          <table:table-cell office:value-type="string" table:style-name="ce19">
            <text:p>Collar Cervical Blando M<text:s/>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452.91" table:style-name="ce23">
            <text:p><text:s/>$ 1,452.91<text:s/></text:p>
          </table:table-cell>
          <table:table-cell office:value-type="float" office:value="5811.64" table:formula="of:=+[.N208]*[.O208]" table:style-name="ce14">
            <text:p><text:s/>RD$5,811.6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12</text:p>
          </table:table-cell>
          <table:table-cell office:value-type="string" table:style-name="ce25">
            <text:p>Cloruro de potasio 2G/10ML (calle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31">
            <text:p>30</text:p>
          </table:table-cell>
          <table:table-cell office:value-type="float" office:value="4.75732" table:style-name="ce14">
            <text:p><text:s/>RD$4.76<text:s/></text:p>
          </table:table-cell>
          <table:table-cell office:value-type="float" office:value="142.71960000000001" table:formula="of:=+[.V208]*[.W208]" table:style-name="ce14">
            <text:p><text:s/>RD$142.7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3</text:p>
          </table:table-cell>
          <table:table-cell office:value-type="string" table:style-name="ce25">
            <text:p>Contenedor de Aguja GRANDES <text:s/>(Guardianes) © (Calle)</text:p>
          </table:table-cell>
          <table:table-cell office:value-type="string" table:style-name="ce9">
            <text:p>ALMACEN DE FARMACIA</text:p>
          </table:table-cell>
          <table:table-cell office:value-type="float" office:value="23" table:style-name="ce24">
            <text:p>23</text:p>
          </table:table-cell>
          <table:table-cell office:value-type="currency" office:value="1395.02" table:style-name="ce23">
            <text:p><text:s/>$ 1,395.02<text:s/></text:p>
          </table:table-cell>
          <table:table-cell office:value-type="float" office:value="32085.46" table:formula="of:=+[.F209]*[.G209]" table:style-name="ce14">
            <text:p><text:s/>RD$32,085.4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8</text:p>
          </table:table-cell>
          <table:table-cell office:value-type="string" table:style-name="ce19">
            <text:p>Collar Cervical Blando S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452.91" table:style-name="ce23">
            <text:p><text:s/>$ 1,452.91<text:s/></text:p>
          </table:table-cell>
          <table:table-cell office:value-type="float" office:value="5811.64" table:formula="of:=+[.N209]*[.O209]" table:style-name="ce14">
            <text:p><text:s/>RD$5,811.6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0</text:p>
          </table:table-cell>
          <table:table-cell office:value-type="string" table:style-name="ce25">
            <text:p>Coagulasa Plasm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8685" table:style-name="ce14">
            <text:p><text:s/>RD$8,685.00<text:s/></text:p>
          </table:table-cell>
          <table:table-cell office:value-type="float" office:value="8685" table:formula="of:=+[.V209]*[.W209]" table:style-name="ce14">
            <text:p><text:s/>RD$8,68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5</text:p>
          </table:table-cell>
          <table:table-cell office:value-type="string" table:style-name="ce27">
            <text:p>Contra Angul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8500" table:style-name="ce23">
            <text:p><text:s/>$ 8,500.00<text:s/></text:p>
          </table:table-cell>
          <table:table-cell office:value-type="float" office:value="8500" table:formula="of:=+[.F210]*[.G210]" table:style-name="ce14">
            <text:p><text:s/>RD$8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8</text:p>
          </table:table-cell>
          <table:table-cell office:value-type="string" table:style-name="ce19">
            <text:p>Collar Cervical Blando S (promese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60.04" table:style-name="ce23">
            <text:p><text:s/>$ 160.04<text:s/></text:p>
          </table:table-cell>
          <table:table-cell office:value-type="float" office:value="160.04" table:formula="of:=+[.N210]*[.O210]" table:style-name="ce14">
            <text:p><text:s/>RD$160.0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13</text:p>
          </table:table-cell>
          <table:table-cell office:value-type="string" table:style-name="ce25">
            <text:p>vendaje COBAN no.4 (calle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31">
            <text:p>30</text:p>
          </table:table-cell>
          <table:table-cell office:value-type="float" office:value="499" table:style-name="ce14">
            <text:p><text:s/>RD$499.00<text:s/></text:p>
          </table:table-cell>
          <table:table-cell office:value-type="float" office:value="14970" table:formula="of:=+[.V210]*[.W210]" table:style-name="ce14">
            <text:p><text:s/>RD$14,9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6</text:p>
          </table:table-cell>
          <table:table-cell office:value-type="string" table:style-name="ce27">
            <text:p>Control Anormal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596.85" table:style-name="ce23">
            <text:p><text:s/>$ 596.85<text:s/></text:p>
          </table:table-cell>
          <table:table-cell office:value-type="float" office:value="4774.8" table:formula="of:=+[.F211]*[.G211]" table:style-name="ce14">
            <text:p><text:s/>RD$4,774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2</text:p>
          </table:table-cell>
          <table:table-cell office:value-type="string" table:style-name="ce19">
            <text:p>Collar Cervical BSN blando L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452.91" table:style-name="ce23">
            <text:p><text:s/>$ 1,452.91<text:s/></text:p>
          </table:table-cell>
          <table:table-cell office:value-type="float" office:value="7264.55" table:formula="of:=+[.N211]*[.O211]" table:style-name="ce14">
            <text:p><text:s/>RD$7,264.5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3</text:p>
          </table:table-cell>
          <table:table-cell office:value-type="string" table:style-name="ce25">
            <text:p>Colector de Orina Adulto(Call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31">
            <text:p>40</text:p>
          </table:table-cell>
          <table:table-cell office:value-type="float" office:value="27.23" table:style-name="ce14">
            <text:p><text:s/>RD$27.23<text:s/></text:p>
          </table:table-cell>
          <table:table-cell office:value-type="float" office:value="1089.2" table:formula="of:=+[.V211]*[.W211]" table:style-name="ce14">
            <text:p><text:s/>RD$1,089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7</text:p>
          </table:table-cell>
          <table:table-cell office:value-type="string" table:style-name="ce27">
            <text:p>CONTROL NORMAL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596.85" table:style-name="ce23">
            <text:p><text:s/>$ 596.85<text:s/></text:p>
          </table:table-cell>
          <table:table-cell office:value-type="float" office:value="5371.6500000000005" table:formula="of:=+[.F212]*[.G212]" table:style-name="ce14">
            <text:p><text:s/>RD$5,371.6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17</text:p>
          </table:table-cell>
          <table:table-cell office:value-type="string" table:style-name="ce19">
            <text:p>Compresa de Gasa esteril 18x18 (Gasa laparatomia) Paq. 5/1</text:p>
          </table:table-cell>
          <table:table-cell office:value-type="string" table:style-name="ce9">
            <text:p>ALMACEN DE FARMACIA</text:p>
          </table:table-cell>
          <table:table-cell office:value-type="float" office:value="1055" table:style-name="ce24">
            <text:p>1,055</text:p>
          </table:table-cell>
          <table:table-cell office:value-type="currency" office:value="128.04" table:style-name="ce23">
            <text:p><text:s/>$ 128.04<text:s/></text:p>
          </table:table-cell>
          <table:table-cell office:value-type="float" office:value="135082.19999999998" table:formula="of:=+[.N212]*[.O212]" table:style-name="ce14">
            <text:p><text:s/>RD$135,082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1</text:p>
          </table:table-cell>
          <table:table-cell office:value-type="string" table:style-name="ce25">
            <text:p>Colesterol directo A 25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7144.24" table:style-name="ce14">
            <text:p><text:s/>RD$7,144.24<text:s/></text:p>
          </table:table-cell>
          <table:table-cell office:value-type="float" office:value="7144.24" table:formula="of:=+[.V212]*[.W212]" table:style-name="ce14">
            <text:p><text:s/>RD$7,144.2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6</text:p>
          </table:table-cell>
          <table:table-cell office:value-type="string" table:style-name="ce30">
            <text:p>CONTROL DE COAGULACION (laboratorio) NV1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2696.9" table:style-name="ce23">
            <text:p><text:s/>$ 2,696.90<text:s/></text:p>
          </table:table-cell>
          <table:table-cell office:value-type="float" office:value="2696.9" table:formula="of:=+[.F213]*[.G213]" table:style-name="ce14">
            <text:p><text:s/>RD$2,696.9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0</text:p>
          </table:table-cell>
          <table:table-cell office:value-type="string" table:style-name="ce22">
            <text:p>Conector dos vías Y Baxter calle</text:p>
          </table:table-cell>
          <table:table-cell office:value-type="string" table:style-name="ce9">
            <text:p>ALMACEN DE FARMACIA</text:p>
          </table:table-cell>
          <table:table-cell office:value-type="float" office:value="1602" table:style-name="ce24">
            <text:p>1,602</text:p>
          </table:table-cell>
          <table:table-cell office:value-type="currency" office:value="6.2" table:style-name="ce23">
            <text:p><text:s/>$ 6.20<text:s/></text:p>
          </table:table-cell>
          <table:table-cell office:value-type="float" office:value="9932.4" table:formula="of:=+[.N213]*[.O213]" table:style-name="ce14">
            <text:p><text:s/>RD$9,932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2</text:p>
          </table:table-cell>
          <table:table-cell office:value-type="string" table:style-name="ce25">
            <text:p>Colesterol Tota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31">
            <text:p>11</text:p>
          </table:table-cell>
          <table:table-cell office:value-type="float" office:value="191.21818181818182" table:style-name="ce14">
            <text:p><text:s/>RD$191.22<text:s/></text:p>
          </table:table-cell>
          <table:table-cell office:value-type="float" office:value="2103.4" table:formula="of:=+[.V213]*[.W213]" table:style-name="ce14">
            <text:p><text:s/>RD$2,103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226</text:p>
          </table:table-cell>
          <table:table-cell office:value-type="string" table:style-name="ce30">
            <text:p>Control Positivo 125ml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1228" table:style-name="ce23">
            <text:p><text:s/>$ 11,228.00<text:s/></text:p>
          </table:table-cell>
          <table:table-cell office:value-type="float" office:value="11228" table:formula="of:=+[.F214]*[.G214]" table:style-name="ce14">
            <text:p><text:s/>RD$11,22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1</text:p>
          </table:table-cell>
          <table:table-cell office:value-type="string" table:style-name="ce21">
            <text:p>Conos de Papel #15-40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60" table:style-name="ce23">
            <text:p><text:s/>$ 160.00<text:s/></text:p>
          </table:table-cell>
          <table:table-cell office:value-type="float" office:value="480" table:formula="of:=+[.N214]*[.O214]" table:style-name="ce14">
            <text:p><text:s/>RD$4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000516</text:p>
          </table:table-cell>
          <table:table-cell office:value-type="string" table:style-name="ce25">
            <text:p>Reactivo Tincion de Wricht (paso#1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735.14" table:style-name="ce14">
            <text:p><text:s/>RD$735.14<text:s/></text:p>
          </table:table-cell>
          <table:table-cell office:value-type="float" office:value="735.14" table:formula="of:=+[.V214]*[.W214]" table:style-name="ce14">
            <text:p><text:s/>RD$735.1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223</text:p>
          </table:table-cell>
          <table:table-cell office:value-type="string" table:style-name="ce30">
            <text:p>Control Negativo 125 ml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1228" table:style-name="ce23">
            <text:p><text:s/>$ 11,228.00<text:s/></text:p>
          </table:table-cell>
          <table:table-cell office:value-type="float" office:value="11228" table:formula="of:=+[.F215]*[.G215]" table:style-name="ce14">
            <text:p><text:s/>RD$11,22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2</text:p>
          </table:table-cell>
          <table:table-cell office:value-type="string" table:style-name="ce19">
            <text:p>Conos de Papel #30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60" table:style-name="ce23">
            <text:p><text:s/>$ 160.00<text:s/></text:p>
          </table:table-cell>
          <table:table-cell office:value-type="float" office:value="160" table:formula="of:=+[.N215]*[.O215]" table:style-name="ce14">
            <text:p><text:s/>RD$1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6</text:p>
          </table:table-cell>
          <table:table-cell office:value-type="string" table:style-name="ce25">
            <text:p>Collar Cervical Blando M<text:s/>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1452.91" table:style-name="ce14">
            <text:p><text:s/>RD$1,452.91<text:s/></text:p>
          </table:table-cell>
          <table:table-cell office:value-type="float" office:value="4358.7300000000005" table:formula="of:=+[.V215]*[.W215]" table:style-name="ce14">
            <text:p><text:s/>RD$4,358.7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8</text:p>
          </table:table-cell>
          <table:table-cell office:value-type="string" table:style-name="ce25">
            <text:p>Controles negativos 8ml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500" table:style-name="ce23">
            <text:p><text:s/>$ 500.00<text:s/></text:p>
          </table:table-cell>
          <table:table-cell office:value-type="float" office:value="2000" table:formula="of:=+[.F216]*[.G216]" table:style-name="ce14">
            <text:p><text:s/>RD$2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3</text:p>
          </table:table-cell>
          <table:table-cell office:value-type="string" table:style-name="ce19">
            <text:p>Contenedor de Aguja GRANDES 8G (Guardianes) © (Calle)</text:p>
          </table:table-cell>
          <table:table-cell office:value-type="string" table:style-name="ce9">
            <text:p>ALMACEN DE FARMACIA</text:p>
          </table:table-cell>
          <table:table-cell office:value-type="float" office:value="98" table:style-name="ce24">
            <text:p>98</text:p>
          </table:table-cell>
          <table:table-cell office:value-type="currency" office:value="1236.4671544715447" table:style-name="ce23">
            <text:p><text:s/>$ 1,236.47<text:s/></text:p>
          </table:table-cell>
          <table:table-cell office:value-type="float" office:value="121173.78113821139" table:formula="of:=+[.N216]*[.O216]" table:style-name="ce14">
            <text:p><text:s/>RD$121,173.7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8</text:p>
          </table:table-cell>
          <table:table-cell office:value-type="string" table:style-name="ce25">
            <text:p>Collar Cervical Blando S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1452.91" table:style-name="ce14">
            <text:p><text:s/>RD$1,452.91<text:s/></text:p>
          </table:table-cell>
          <table:table-cell office:value-type="float" office:value="5811.64" table:formula="of:=+[.V216]*[.W216]" table:style-name="ce14">
            <text:p><text:s/>RD$5,811.6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</text:p>
          </table:table-cell>
          <table:table-cell office:value-type="string" table:style-name="ce25">
            <text:p>Controles positivos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500" table:style-name="ce23">
            <text:p><text:s/>$ 500.00<text:s/></text:p>
          </table:table-cell>
          <table:table-cell office:value-type="float" office:value="2000" table:formula="of:=+[.F217]*[.G217]" table:style-name="ce14">
            <text:p><text:s/>RD$2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3</text:p>
          </table:table-cell>
          <table:table-cell office:value-type="string" table:style-name="ce19">
            <text:p>Contenedor de Aguja PEQ 3G (Guardianes) © (Calle)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24">
            <text:p>12</text:p>
          </table:table-cell>
          <table:table-cell office:value-type="currency" office:value="407" table:style-name="ce23">
            <text:p><text:s/>$ 407.00<text:s/></text:p>
          </table:table-cell>
          <table:table-cell office:value-type="float" office:value="4884" table:formula="of:=+[.N217]*[.O217]" table:style-name="ce14">
            <text:p><text:s/>RD$4,88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8</text:p>
          </table:table-cell>
          <table:table-cell office:value-type="string" table:style-name="ce25">
            <text:p>Collar Cervical Blando S (promese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60.04" table:style-name="ce14">
            <text:p><text:s/>RD$160.04<text:s/></text:p>
          </table:table-cell>
          <table:table-cell office:value-type="float" office:value="160.04" table:formula="of:=+[.V217]*[.W217]" table:style-name="ce14">
            <text:p><text:s/>RD$160.0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1</text:p>
          </table:table-cell>
          <table:table-cell office:value-type="string" table:style-name="ce25">
            <text:p>CK 4*50 ML B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3847.3" table:style-name="ce23">
            <text:p><text:s/>$ 13,847.30<text:s/></text:p>
          </table:table-cell>
          <table:table-cell office:value-type="float" office:value="13847.3" table:formula="of:=+[.F218]*[.G218]" table:style-name="ce14">
            <text:p><text:s/>RD$13,847.3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5</text:p>
          </table:table-cell>
          <table:table-cell office:value-type="string" table:style-name="ce21">
            <text:p>Contra Angul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8500" table:style-name="ce23">
            <text:p><text:s/>$ 8,500.00<text:s/></text:p>
          </table:table-cell>
          <table:table-cell office:value-type="float" office:value="8500" table:formula="of:=+[.N218]*[.O218]" table:style-name="ce14">
            <text:p><text:s/>RD$8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2</text:p>
          </table:table-cell>
          <table:table-cell office:value-type="string" table:style-name="ce25">
            <text:p>Collar Cervical BSN blando L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1452.91" table:style-name="ce14">
            <text:p><text:s/>RD$1,452.91<text:s/></text:p>
          </table:table-cell>
          <table:table-cell office:value-type="float" office:value="7264.55" table:formula="of:=+[.V218]*[.W218]" table:style-name="ce14">
            <text:p><text:s/>RD$7,264.5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178</text:p>
          </table:table-cell>
          <table:table-cell office:value-type="string" table:style-name="ce25">
            <text:p>CKMB Por Ichroma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778.46" table:style-name="ce23">
            <text:p><text:s/>$ 5,778.46<text:s/></text:p>
          </table:table-cell>
          <table:table-cell office:value-type="float" office:value="5778.46" table:formula="of:=+[.F219]*[.G219]" table:style-name="ce14">
            <text:p><text:s/>RD$5,778.4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6</text:p>
          </table:table-cell>
          <table:table-cell office:value-type="string" table:style-name="ce21">
            <text:p>Control Anormal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596.85" table:style-name="ce23">
            <text:p><text:s/>$ 596.85<text:s/></text:p>
          </table:table-cell>
          <table:table-cell office:value-type="float" office:value="4774.8" table:formula="of:=+[.N219]*[.O219]" table:style-name="ce14">
            <text:p><text:s/>RD$4,774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17</text:p>
          </table:table-cell>
          <table:table-cell office:value-type="string" table:style-name="ce25">
            <text:p>Compresa de Gasa esteril 18x18 (Gasa laparatomia) Paq. 5/1</text:p>
          </table:table-cell>
          <table:table-cell office:value-type="string" table:style-name="ce9">
            <text:p>ALMACEN DE FARMACIA</text:p>
          </table:table-cell>
          <table:table-cell office:value-type="float" office:value="995" table:style-name="ce31">
            <text:p>995</text:p>
          </table:table-cell>
          <table:table-cell office:value-type="float" office:value="127.9" table:style-name="ce14">
            <text:p><text:s/>RD$127.90<text:s/></text:p>
          </table:table-cell>
          <table:table-cell office:value-type="float" office:value="127260.5" table:formula="of:=+[.V219]*[.W219]" table:style-name="ce14">
            <text:p><text:s/>RD$127,260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1</text:p>
          </table:table-cell>
          <table:table-cell office:value-type="string" table:style-name="ce25">
            <text:p>Creatin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135.21" table:style-name="ce23">
            <text:p><text:s/>$ 1,135.21<text:s/></text:p>
          </table:table-cell>
          <table:table-cell office:value-type="float" office:value="2270.42" table:formula="of:=+[.F220]*[.G220]" table:style-name="ce14">
            <text:p><text:s/>RD$2,270.4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7</text:p>
          </table:table-cell>
          <table:table-cell office:value-type="string" table:style-name="ce21">
            <text:p>CONTROL NORMAL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596.85" table:style-name="ce23">
            <text:p><text:s/>$ 596.85<text:s/></text:p>
          </table:table-cell>
          <table:table-cell office:value-type="float" office:value="5371.6500000000005" table:formula="of:=+[.N220]*[.O220]" table:style-name="ce14">
            <text:p><text:s/>RD$5,371.6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0</text:p>
          </table:table-cell>
          <table:table-cell office:value-type="string" table:style-name="ce26">
            <text:p>Conector dos vías Y Baxter calle</text:p>
          </table:table-cell>
          <table:table-cell office:value-type="string" table:style-name="ce9">
            <text:p>ALMACEN DE FARMACIA</text:p>
          </table:table-cell>
          <table:table-cell office:value-type="float" office:value="2200" table:style-name="ce31">
            <text:p>2200</text:p>
          </table:table-cell>
          <table:table-cell office:value-type="float" office:value="6.2" table:style-name="ce14">
            <text:p><text:s/>RD$6.20<text:s/></text:p>
          </table:table-cell>
          <table:table-cell office:value-type="float" office:value="13640" table:formula="of:=+[.V220]*[.W220]" table:style-name="ce14">
            <text:p><text:s/>RD$13,6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</text:p>
          </table:table-cell>
          <table:table-cell office:value-type="string" table:style-name="ce25">
            <text:p>Cubre objet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28.18333333333334" table:style-name="ce23">
            <text:p><text:s/>$ 128.18<text:s/></text:p>
          </table:table-cell>
          <table:table-cell office:value-type="float" office:value="640.91666666666674" table:formula="of:=+[.F221]*[.G221]" table:style-name="ce14">
            <text:p><text:s/>RD$640.9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226</text:p>
          </table:table-cell>
          <table:table-cell office:value-type="string" table:style-name="ce48">
            <text:p>Control Positivo 125ml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1228" table:style-name="ce23">
            <text:p><text:s/>$ 11,228.00<text:s/></text:p>
          </table:table-cell>
          <table:table-cell office:value-type="float" office:value="11228" table:formula="of:=+[.N221]*[.O221]" table:style-name="ce14">
            <text:p><text:s/>RD$11,22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1</text:p>
          </table:table-cell>
          <table:table-cell office:value-type="string" table:style-name="ce27">
            <text:p>Conos de Papel #15-40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160" table:style-name="ce14">
            <text:p><text:s/>RD$160.00<text:s/></text:p>
          </table:table-cell>
          <table:table-cell office:value-type="float" office:value="480" table:formula="of:=+[.V221]*[.W221]" table:style-name="ce14">
            <text:p><text:s/>RD$4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6</text:p>
          </table:table-cell>
          <table:table-cell office:value-type="string" table:style-name="ce27">
            <text:p>CUCHARILL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650" table:style-name="ce23">
            <text:p><text:s/>$ 650.00<text:s/></text:p>
          </table:table-cell>
          <table:table-cell office:value-type="float" office:value="6500" table:formula="of:=+[.F222]*[.G222]" table:style-name="ce14">
            <text:p><text:s/>RD$6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223</text:p>
          </table:table-cell>
          <table:table-cell office:value-type="string" table:style-name="ce48">
            <text:p>Control Negativo 125 ml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1228" table:style-name="ce23">
            <text:p><text:s/>$ 11,228.00<text:s/></text:p>
          </table:table-cell>
          <table:table-cell office:value-type="float" office:value="11228" table:formula="of:=+[.N222]*[.O222]" table:style-name="ce14">
            <text:p><text:s/>RD$11,22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3</text:p>
          </table:table-cell>
          <table:table-cell office:value-type="string" table:style-name="ce25">
            <text:p>Contenedor de Aguja GRANDES 8G (Guardianes) © (Calle)</text:p>
          </table:table-cell>
          <table:table-cell office:value-type="string" table:style-name="ce9">
            <text:p>ALMACEN DE FARMACIA</text:p>
          </table:table-cell>
          <table:table-cell office:value-type="float" office:value="68" table:style-name="ce35">
            <text:p>68</text:p>
          </table:table-cell>
          <table:table-cell office:value-type="float" office:value="1395.02" table:style-name="ce14">
            <text:p><text:s/>RD$1,395.02<text:s/></text:p>
          </table:table-cell>
          <table:table-cell office:value-type="float" office:value="94861.36" table:formula="of:=+[.V222]*[.W222]" table:style-name="ce14">
            <text:p><text:s/>RD$94,861.3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3</text:p>
          </table:table-cell>
          <table:table-cell office:value-type="string" table:style-name="ce25">
            <text:p>Culturetes / Transcult<text:s/>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14.630000000000003" table:style-name="ce23">
            <text:p><text:s/>$ 14.63<text:s/></text:p>
          </table:table-cell>
          <table:table-cell office:value-type="float" office:value="2048.2000000000003" table:formula="of:=+[.F223]*[.G223]" table:style-name="ce14">
            <text:p><text:s/>RD$2,048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8</text:p>
          </table:table-cell>
          <table:table-cell office:value-type="string" table:style-name="ce19">
            <text:p>Controles negativos 8ml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500" table:style-name="ce23">
            <text:p><text:s/>$ 500.00<text:s/></text:p>
          </table:table-cell>
          <table:table-cell office:value-type="float" office:value="2000" table:formula="of:=+[.N223]*[.O223]" table:style-name="ce14">
            <text:p><text:s/>RD$2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3</text:p>
          </table:table-cell>
          <table:table-cell office:value-type="string" table:style-name="ce25">
            <text:p>Contenedor de Aguja PEQ 3G (Guardianes) © (Calle)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31">
            <text:p>12</text:p>
          </table:table-cell>
          <table:table-cell office:value-type="float" office:value="407" table:style-name="ce14">
            <text:p><text:s/>RD$407.00<text:s/></text:p>
          </table:table-cell>
          <table:table-cell office:value-type="float" office:value="4884" table:formula="of:=+[.V223]*[.W223]" table:style-name="ce14">
            <text:p><text:s/>RD$4,88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27</text:p>
          </table:table-cell>
          <table:table-cell office:value-type="string" table:style-name="ce27">
            <text:p>Cuña de mader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24">
            <text:p>11</text:p>
          </table:table-cell>
          <table:table-cell office:value-type="currency" office:value="15" table:style-name="ce23">
            <text:p><text:s/>$ 15.00<text:s/></text:p>
          </table:table-cell>
          <table:table-cell office:value-type="float" office:value="165" table:formula="of:=+[.F224]*[.G224]" table:style-name="ce14">
            <text:p><text:s/>RD$16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</text:p>
          </table:table-cell>
          <table:table-cell office:value-type="string" table:style-name="ce19">
            <text:p>Controles positivos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500" table:style-name="ce23">
            <text:p><text:s/>$ 500.00<text:s/></text:p>
          </table:table-cell>
          <table:table-cell office:value-type="float" office:value="2000" table:formula="of:=+[.N224]*[.O224]" table:style-name="ce14">
            <text:p><text:s/>RD$2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5</text:p>
          </table:table-cell>
          <table:table-cell office:value-type="string" table:style-name="ce27">
            <text:p>Contra Angul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8500" table:style-name="ce14">
            <text:p><text:s/>RD$8,500.00<text:s/></text:p>
          </table:table-cell>
          <table:table-cell office:value-type="float" office:value="8500" table:formula="of:=+[.V224]*[.W224]" table:style-name="ce14">
            <text:p><text:s/>RD$8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</text:p>
          </table:table-cell>
          <table:table-cell office:value-type="string" table:style-name="ce25">
            <text:p>Curitas redondas (laboratorio) 1/100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85.170422535211273" table:style-name="ce23">
            <text:p><text:s/>$ 85.17<text:s/></text:p>
          </table:table-cell>
          <table:table-cell office:value-type="float" office:value="4258.5211267605637" table:formula="of:=+[.F225]*[.G225]" table:style-name="ce14">
            <text:p><text:s/>RD$4,258.5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1</text:p>
          </table:table-cell>
          <table:table-cell office:value-type="string" table:style-name="ce19">
            <text:p>CK 4*50 ML B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3847.3" table:style-name="ce23">
            <text:p><text:s/>$ 13,847.30<text:s/></text:p>
          </table:table-cell>
          <table:table-cell office:value-type="float" office:value="13847.3" table:formula="of:=+[.N225]*[.O225]" table:style-name="ce14">
            <text:p><text:s/>RD$13,847.3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6</text:p>
          </table:table-cell>
          <table:table-cell office:value-type="string" table:style-name="ce27">
            <text:p>Control Anormal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596.85" table:style-name="ce14">
            <text:p><text:s/>RD$596.85<text:s/></text:p>
          </table:table-cell>
          <table:table-cell office:value-type="float" office:value="4774.8" table:formula="of:=+[.V225]*[.W225]" table:style-name="ce14">
            <text:p><text:s/>RD$4,774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0</text:p>
          </table:table-cell>
          <table:table-cell office:value-type="string" table:style-name="ce25">
            <text:p>Delantal Protector Impermeable P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225" table:style-name="ce24">
            <text:p>225</text:p>
          </table:table-cell>
          <table:table-cell office:value-type="currency" office:value="141.6" table:style-name="ce23">
            <text:p><text:s/>$ 141.60<text:s/></text:p>
          </table:table-cell>
          <table:table-cell office:value-type="float" office:value="31860" table:formula="of:=+[.F226]*[.G226]" table:style-name="ce14">
            <text:p><text:s/>RD$31,8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178</text:p>
          </table:table-cell>
          <table:table-cell office:value-type="string" table:style-name="ce19">
            <text:p>CKMB Por Ichroma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778.46" table:style-name="ce23">
            <text:p><text:s/>$ 5,778.46<text:s/></text:p>
          </table:table-cell>
          <table:table-cell office:value-type="float" office:value="5778.46" table:formula="of:=+[.N226]*[.O226]" table:style-name="ce14">
            <text:p><text:s/>RD$5,778.4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7</text:p>
          </table:table-cell>
          <table:table-cell office:value-type="string" table:style-name="ce27">
            <text:p>CONTROL NORMAL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31">
            <text:p>9</text:p>
          </table:table-cell>
          <table:table-cell office:value-type="float" office:value="596.85" table:style-name="ce14">
            <text:p><text:s/>RD$596.85<text:s/></text:p>
          </table:table-cell>
          <table:table-cell office:value-type="float" office:value="5371.6500000000005" table:formula="of:=+[.V226]*[.W226]" table:style-name="ce14">
            <text:p><text:s/>RD$5,371.6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0</text:p>
          </table:table-cell>
          <table:table-cell office:value-type="string" table:style-name="ce25">
            <text:p>Dexametasona 4Mg/1ML (PROMESE)</text:p>
          </table:table-cell>
          <table:table-cell office:value-type="string" table:style-name="ce9">
            <text:p>ALMACEN DE FARMACIA</text:p>
          </table:table-cell>
          <table:table-cell office:value-type="float" office:value="2400" table:style-name="ce24">
            <text:p>2,400</text:p>
          </table:table-cell>
          <table:table-cell office:value-type="currency" office:value="21.6" table:style-name="ce23">
            <text:p><text:s/>$ 21.60<text:s/></text:p>
          </table:table-cell>
          <table:table-cell office:value-type="float" office:value="51840" table:formula="of:=+[.F227]*[.G227]" table:style-name="ce14">
            <text:p><text:s/>RD$51,8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1</text:p>
          </table:table-cell>
          <table:table-cell office:value-type="string" table:style-name="ce19">
            <text:p>Creatin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135.21" table:style-name="ce23">
            <text:p><text:s/>$ 1,135.21<text:s/></text:p>
          </table:table-cell>
          <table:table-cell office:value-type="float" office:value="1135.21" table:formula="of:=+[.N227]*[.O227]" table:style-name="ce14">
            <text:p><text:s/>RD$1,135.2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</text:p>
          </table:table-cell>
          <table:table-cell office:value-type="string" table:style-name="ce30">
            <text:p>CONTROL DE COAGULACION (laboratorio) NV1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4619" table:style-name="ce14">
            <text:p><text:s/>RD$4,619.00<text:s/></text:p>
          </table:table-cell>
          <table:table-cell office:value-type="float" office:value="27714" table:formula="of:=+[.V227]*[.W227]" table:style-name="ce14">
            <text:p><text:s/>RD$27,71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1</text:p>
          </table:table-cell>
          <table:table-cell office:value-type="string" table:style-name="ce25">
            <text:p>Dexametasona Ampolla 8ML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7600" table:style-name="ce24">
            <text:p>7,600</text:p>
          </table:table-cell>
          <table:table-cell office:value-type="currency" office:value="1.47" table:style-name="ce23">
            <text:p><text:s/>$ 1.47<text:s/></text:p>
          </table:table-cell>
          <table:table-cell office:value-type="float" office:value="11172" table:formula="of:=+[.F228]*[.G228]" table:style-name="ce14">
            <text:p><text:s/>RD$11,17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6</text:p>
          </table:table-cell>
          <table:table-cell office:value-type="string" table:style-name="ce21">
            <text:p>CUCHARILL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650" table:style-name="ce23">
            <text:p><text:s/>$ 650.00<text:s/></text:p>
          </table:table-cell>
          <table:table-cell office:value-type="float" office:value="6500" table:formula="of:=+[.N228]*[.O228]" table:style-name="ce14">
            <text:p><text:s/>RD$6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226</text:p>
          </table:table-cell>
          <table:table-cell office:value-type="string" table:style-name="ce30">
            <text:p>Control Positivo 125ml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31">
            <text:p>12</text:p>
          </table:table-cell>
          <table:table-cell office:value-type="float" office:value="11228" table:style-name="ce14">
            <text:p><text:s/>RD$11,228.00<text:s/></text:p>
          </table:table-cell>
          <table:table-cell office:value-type="float" office:value="134736" table:formula="of:=+[.V228]*[.W228]" table:style-name="ce14">
            <text:p><text:s/>RD$134,73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2</text:p>
          </table:table-cell>
          <table:table-cell office:value-type="string" table:style-name="ce25">
            <text:p>Dexmedetomidina 100 MCG/ML (PRECEDEX)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395" table:style-name="ce23">
            <text:p><text:s/>$ 1,395.00<text:s/></text:p>
          </table:table-cell>
          <table:table-cell office:value-type="float" office:value="69750" table:formula="of:=+[.F229]*[.G229]" table:style-name="ce14">
            <text:p><text:s/>RD$69,7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</text:p>
          </table:table-cell>
          <table:table-cell office:value-type="string" table:style-name="ce19">
            <text:p>Culturetes / Transcult<text:s/>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14.630000000000003" table:style-name="ce23">
            <text:p><text:s/>$ 14.63<text:s/></text:p>
          </table:table-cell>
          <table:table-cell office:value-type="float" office:value="585.20000000000005" table:formula="of:=+[.N229]*[.O229]" table:style-name="ce14">
            <text:p><text:s/>RD$585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223</text:p>
          </table:table-cell>
          <table:table-cell office:value-type="string" table:style-name="ce30">
            <text:p>Control Negativo 125 ml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11228" table:style-name="ce14">
            <text:p><text:s/>RD$11,228.00<text:s/></text:p>
          </table:table-cell>
          <table:table-cell office:value-type="float" office:value="89824" table:formula="of:=+[.V229]*[.W229]" table:style-name="ce14">
            <text:p><text:s/>RD$89,82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3</text:p>
          </table:table-cell>
          <table:table-cell office:value-type="string" table:style-name="ce25">
            <text:p>Dextrosa (50%) <text:s/>20ML AMP (calle)</text:p>
          </table:table-cell>
          <table:table-cell office:value-type="string" table:style-name="ce9">
            <text:p>ALMACEN DE FARMACIA</text:p>
          </table:table-cell>
          <table:table-cell office:value-type="float" office:value="281" table:style-name="ce24">
            <text:p>281</text:p>
          </table:table-cell>
          <table:table-cell office:value-type="currency" office:value="86" table:style-name="ce23">
            <text:p><text:s/>$ 86.00<text:s/></text:p>
          </table:table-cell>
          <table:table-cell office:value-type="float" office:value="24166" table:formula="of:=+[.F230]*[.G230]" table:style-name="ce14">
            <text:p><text:s/>RD$24,16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7</text:p>
          </table:table-cell>
          <table:table-cell office:value-type="string" table:style-name="ce21">
            <text:p>Cuña de mader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24">
            <text:p>11</text:p>
          </table:table-cell>
          <table:table-cell office:value-type="currency" office:value="15" table:style-name="ce23">
            <text:p><text:s/>$ 15.00<text:s/></text:p>
          </table:table-cell>
          <table:table-cell office:value-type="float" office:value="165" table:formula="of:=+[.N230]*[.O230]" table:style-name="ce14">
            <text:p><text:s/>RD$16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8</text:p>
          </table:table-cell>
          <table:table-cell office:value-type="string" table:style-name="ce25">
            <text:p>Controles negativos 8ml</text:p>
          </table:table-cell>
          <table:table-cell office:value-type="string" table:style-name="ce9">
            <text:p>ALMACEN DE FARMACIA</text:p>
          </table:table-cell>
          <table:table-cell office:value-type="float" office:value="21" table:style-name="ce31">
            <text:p>21</text:p>
          </table:table-cell>
          <table:table-cell office:value-type="float" office:value="500" table:style-name="ce14">
            <text:p><text:s/>RD$500.00<text:s/></text:p>
          </table:table-cell>
          <table:table-cell office:value-type="float" office:value="10500" table:formula="of:=+[.V230]*[.W230]" table:style-name="ce14">
            <text:p><text:s/>RD$10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4</text:p>
          </table:table-cell>
          <table:table-cell office:value-type="string" table:style-name="ce25">
            <text:p>Dextrosa al 50% (Promese)</text:p>
          </table:table-cell>
          <table:table-cell office:value-type="string" table:style-name="ce9">
            <text:p>ALMACEN DE FARMACIA</text:p>
          </table:table-cell>
          <table:table-cell office:value-type="float" office:value="960" table:style-name="ce24">
            <text:p>960</text:p>
          </table:table-cell>
          <table:table-cell office:value-type="currency" office:value="40" table:style-name="ce23">
            <text:p><text:s/>$ 40.00<text:s/></text:p>
          </table:table-cell>
          <table:table-cell office:value-type="float" office:value="38400" table:formula="of:=+[.F231]*[.G231]" table:style-name="ce14">
            <text:p><text:s/>RD$38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</text:p>
          </table:table-cell>
          <table:table-cell office:value-type="string" table:style-name="ce19">
            <text:p>Curitas redondas (laboratorio) 1/100</text:p>
          </table:table-cell>
          <table:table-cell office:value-type="string" table:style-name="ce9">
            <text:p>ALMACEN DE FARMACIA</text:p>
          </table:table-cell>
          <table:table-cell office:value-type="float" office:value="81" table:style-name="ce24">
            <text:p>81</text:p>
          </table:table-cell>
          <table:table-cell office:value-type="currency" office:value="63.195" table:style-name="ce23">
            <text:p><text:s/>$ 63.20<text:s/></text:p>
          </table:table-cell>
          <table:table-cell office:value-type="float" office:value="5118.7950000000001" table:formula="of:=+[.N231]*[.O231]" table:style-name="ce14">
            <text:p><text:s/>RD$5,118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</text:p>
          </table:table-cell>
          <table:table-cell office:value-type="string" table:style-name="ce25">
            <text:p>Controles positivos 8ML</text:p>
          </table:table-cell>
          <table:table-cell office:value-type="string" table:style-name="ce9">
            <text:p>ALMACEN DE FARMACIA</text:p>
          </table:table-cell>
          <table:table-cell office:value-type="float" office:value="22" table:style-name="ce31">
            <text:p>22</text:p>
          </table:table-cell>
          <table:table-cell office:value-type="float" office:value="500" table:style-name="ce14">
            <text:p><text:s/>RD$500.00<text:s/></text:p>
          </table:table-cell>
          <table:table-cell office:value-type="float" office:value="11000" table:formula="of:=+[.V231]*[.W231]" table:style-name="ce14">
            <text:p><text:s/>RD$1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7</text:p>
          </table:table-cell>
          <table:table-cell office:value-type="string" table:style-name="ce25">
            <text:p>Diclofenac Amp. 75MG/3ML (calle)</text:p>
          </table:table-cell>
          <table:table-cell office:value-type="string" table:style-name="ce9">
            <text:p>ALMACEN DE FARMACIA</text:p>
          </table:table-cell>
          <table:table-cell office:value-type="float" office:value="2000" table:style-name="ce24">
            <text:p>2,000</text:p>
          </table:table-cell>
          <table:table-cell office:value-type="currency" office:value="0.67567567567567599" table:style-name="ce23">
            <text:p><text:s/>$ 0.68<text:s/></text:p>
          </table:table-cell>
          <table:table-cell office:value-type="float" office:value="1351.3513513513519" table:formula="of:=+[.F232]*[.G232]" table:style-name="ce14">
            <text:p><text:s/>RD$1,351.3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0</text:p>
          </table:table-cell>
          <table:table-cell office:value-type="string" table:style-name="ce19">
            <text:p>Delantal Protector Impermeable P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225" table:style-name="ce24">
            <text:p>225</text:p>
          </table:table-cell>
          <table:table-cell office:value-type="currency" office:value="141.6" table:style-name="ce23">
            <text:p><text:s/>$ 141.60<text:s/></text:p>
          </table:table-cell>
          <table:table-cell office:value-type="float" office:value="31860" table:formula="of:=+[.N232]*[.O232]" table:style-name="ce14">
            <text:p><text:s/>RD$31,8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</text:p>
          </table:table-cell>
          <table:table-cell office:value-type="string" table:style-name="ce25">
            <text:p>CK 4*50 ML B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3847.3" table:style-name="ce14">
            <text:p><text:s/>RD$13,847.30<text:s/></text:p>
          </table:table-cell>
          <table:table-cell office:value-type="float" office:value="13847.3" table:formula="of:=+[.V232]*[.W232]" table:style-name="ce14">
            <text:p><text:s/>RD$13,847.3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39</text:p>
          </table:table-cell>
          <table:table-cell office:value-type="string" table:style-name="ce25">
            <text:p>Diclofenac Sodico Amp 75mg (Promese)</text:p>
          </table:table-cell>
          <table:table-cell office:value-type="string" table:style-name="ce9">
            <text:p>ALMACEN DE FARMACIA</text:p>
          </table:table-cell>
          <table:table-cell office:value-type="float" office:value="1400" table:style-name="ce24">
            <text:p>1,400</text:p>
          </table:table-cell>
          <table:table-cell office:value-type="currency" office:value="10.38" table:style-name="ce23">
            <text:p><text:s/>$ 10.38<text:s/></text:p>
          </table:table-cell>
          <table:table-cell office:value-type="float" office:value="14532.000000000002" table:formula="of:=+[.F233]*[.G233]" table:style-name="ce14">
            <text:p><text:s/>RD$14,53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29</text:p>
          </table:table-cell>
          <table:table-cell office:value-type="string" table:style-name="ce19">
            <text:p>Dexametasona 4Mg/1ML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8.9499999999999993" table:style-name="ce23">
            <text:p><text:s/>$ 8.95<text:s/></text:p>
          </table:table-cell>
          <table:table-cell office:value-type="float" office:value="2685" table:formula="of:=+[.N233]*[.O233]" table:style-name="ce14">
            <text:p><text:s/>RD$2,68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178</text:p>
          </table:table-cell>
          <table:table-cell office:value-type="string" table:style-name="ce25">
            <text:p>CKMB Por Ichroma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5778.46" table:style-name="ce14">
            <text:p><text:s/>RD$5,778.46<text:s/></text:p>
          </table:table-cell>
          <table:table-cell office:value-type="float" office:value="5778.46" table:formula="of:=+[.V233]*[.W233]" table:style-name="ce14">
            <text:p><text:s/>RD$5,778.4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40</text:p>
          </table:table-cell>
          <table:table-cell office:value-type="string" table:style-name="ce25">
            <text:p>Diclofenac Sodico supositorio 12.5mg (Promes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5.2" table:style-name="ce23">
            <text:p><text:s/>$ 5.20<text:s/></text:p>
          </table:table-cell>
          <table:table-cell office:value-type="float" office:value="1560" table:formula="of:=+[.F234]*[.G234]" table:style-name="ce14">
            <text:p><text:s/>RD$1,5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30</text:p>
          </table:table-cell>
          <table:table-cell office:value-type="string" table:style-name="ce19">
            <text:p>Dexametasona 4Mg/1ML (PROMESE)</text:p>
          </table:table-cell>
          <table:table-cell office:value-type="string" table:style-name="ce9">
            <text:p>ALMACEN DE FARMACIA</text:p>
          </table:table-cell>
          <table:table-cell office:value-type="float" office:value="2400" table:style-name="ce24">
            <text:p>2,400</text:p>
          </table:table-cell>
          <table:table-cell office:value-type="currency" office:value="21.6" table:style-name="ce23">
            <text:p><text:s/>$ 21.60<text:s/></text:p>
          </table:table-cell>
          <table:table-cell office:value-type="float" office:value="51840" table:formula="of:=+[.N234]*[.O234]" table:style-name="ce14">
            <text:p><text:s/>RD$51,8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</text:p>
          </table:table-cell>
          <table:table-cell office:value-type="string" table:style-name="ce25">
            <text:p>Cubre objet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141.6" table:style-name="ce14">
            <text:p><text:s/>RD$141.60<text:s/></text:p>
          </table:table-cell>
          <table:table-cell office:value-type="float" office:value="283.2" table:formula="of:=+[.V234]*[.W234]" table:style-name="ce14">
            <text:p><text:s/>RD$283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2</text:p>
          </table:table-cell>
          <table:table-cell office:value-type="string" table:style-name="ce25">
            <text:p>Diclofenaco Sodica IV-SC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2500" table:style-name="ce24">
            <text:p>2,500</text:p>
          </table:table-cell>
          <table:table-cell office:value-type="currency" office:value="1.72" table:style-name="ce23">
            <text:p><text:s/>$ 1.72<text:s/></text:p>
          </table:table-cell>
          <table:table-cell office:value-type="float" office:value="4300" table:formula="of:=+[.F235]*[.G235]" table:style-name="ce14">
            <text:p><text:s/>RD$4,3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31</text:p>
          </table:table-cell>
          <table:table-cell office:value-type="string" table:style-name="ce19">
            <text:p>Dexametasona Ampolla 8ML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7500" table:style-name="ce24">
            <text:p>7,500</text:p>
          </table:table-cell>
          <table:table-cell office:value-type="currency" office:value="1.47" table:style-name="ce23">
            <text:p><text:s/>$ 1.47<text:s/></text:p>
          </table:table-cell>
          <table:table-cell office:value-type="float" office:value="11025" table:formula="of:=+[.N235]*[.O235]" table:style-name="ce14">
            <text:p><text:s/>RD$11,02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6</text:p>
          </table:table-cell>
          <table:table-cell office:value-type="string" table:style-name="ce27">
            <text:p>CUCHARILL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650" table:style-name="ce14">
            <text:p><text:s/>RD$650.00<text:s/></text:p>
          </table:table-cell>
          <table:table-cell office:value-type="float" office:value="6500" table:formula="of:=+[.V235]*[.W235]" table:style-name="ce14">
            <text:p><text:s/>RD$6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41</text:p>
          </table:table-cell>
          <table:table-cell office:value-type="string" table:style-name="ce25">
            <text:p>Dicynone 250Mg/2ML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44.72499999999999" table:style-name="ce23">
            <text:p><text:s/>$ 244.73<text:s/></text:p>
          </table:table-cell>
          <table:table-cell office:value-type="float" office:value="48945" table:formula="of:=+[.F236]*[.G236]" table:style-name="ce14">
            <text:p><text:s/>RD$48,94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32</text:p>
          </table:table-cell>
          <table:table-cell office:value-type="string" table:style-name="ce19">
            <text:p>Dexmedetomidina 100 MCG/ML (PRECEDEX)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395" table:style-name="ce23">
            <text:p><text:s/>$ 1,395.00<text:s/></text:p>
          </table:table-cell>
          <table:table-cell office:value-type="float" office:value="69750" table:formula="of:=+[.N236]*[.O236]" table:style-name="ce14">
            <text:p><text:s/>RD$69,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3</text:p>
          </table:table-cell>
          <table:table-cell office:value-type="string" table:style-name="ce25">
            <text:p>Culturetes / Transcult<text:s/>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31">
            <text:p>40</text:p>
          </table:table-cell>
          <table:table-cell office:value-type="float" office:value="14.63" table:style-name="ce14">
            <text:p><text:s/>RD$14.63<text:s/></text:p>
          </table:table-cell>
          <table:table-cell office:value-type="float" office:value="585.20000000000005" table:formula="of:=+[.V236]*[.W236]" table:style-name="ce14">
            <text:p><text:s/>RD$585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43</text:p>
          </table:table-cell>
          <table:table-cell office:value-type="string" table:style-name="ce25">
            <text:p>Difenhidramina (Fendramin) 10MG PROMESE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4.9400000000000004" table:style-name="ce23">
            <text:p><text:s/>$ 4.94<text:s/></text:p>
          </table:table-cell>
          <table:table-cell office:value-type="float" office:value="4940" table:formula="of:=+[.F237]*[.G237]" table:style-name="ce14">
            <text:p><text:s/>RD$4,9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33</text:p>
          </table:table-cell>
          <table:table-cell office:value-type="string" table:style-name="ce19">
            <text:p>Dextrosa (50%) <text:s/>20ML AMP (calle)</text:p>
          </table:table-cell>
          <table:table-cell office:value-type="string" table:style-name="ce9">
            <text:p>ALMACEN DE FARMACIA</text:p>
          </table:table-cell>
          <table:table-cell office:value-type="float" office:value="281" table:style-name="ce24">
            <text:p>281</text:p>
          </table:table-cell>
          <table:table-cell office:value-type="currency" office:value="86" table:style-name="ce23">
            <text:p><text:s/>$ 86.00<text:s/></text:p>
          </table:table-cell>
          <table:table-cell office:value-type="float" office:value="24166" table:formula="of:=+[.N237]*[.O237]" table:style-name="ce14">
            <text:p><text:s/>RD$24,16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7</text:p>
          </table:table-cell>
          <table:table-cell office:value-type="string" table:style-name="ce27">
            <text:p>Cuña de mader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36">
            <text:p>11</text:p>
          </table:table-cell>
          <table:table-cell office:value-type="float" office:value="15" table:style-name="ce14">
            <text:p><text:s/>RD$15.00<text:s/></text:p>
          </table:table-cell>
          <table:table-cell office:value-type="float" office:value="165" table:formula="of:=+[.V237]*[.W237]" table:style-name="ce14">
            <text:p><text:s/>RD$16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44</text:p>
          </table:table-cell>
          <table:table-cell office:value-type="string" table:style-name="ce25">
            <text:p>Difenhidramina 20MG<text:s/>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5.85" table:style-name="ce23">
            <text:p><text:s/>$ 5.85<text:s/></text:p>
          </table:table-cell>
          <table:table-cell office:value-type="float" office:value="2340" table:formula="of:=+[.F238]*[.G238]" table:style-name="ce14">
            <text:p><text:s/>RD$2,3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34</text:p>
          </table:table-cell>
          <table:table-cell office:value-type="string" table:style-name="ce19">
            <text:p>Dextrosa al 50% (Promese)</text:p>
          </table:table-cell>
          <table:table-cell office:value-type="string" table:style-name="ce9">
            <text:p>ALMACEN DE FARMACIA</text:p>
          </table:table-cell>
          <table:table-cell office:value-type="float" office:value="960" table:style-name="ce24">
            <text:p>960</text:p>
          </table:table-cell>
          <table:table-cell office:value-type="currency" office:value="40" table:style-name="ce23">
            <text:p><text:s/>$ 40.00<text:s/></text:p>
          </table:table-cell>
          <table:table-cell office:value-type="float" office:value="38400" table:formula="of:=+[.N238]*[.O238]" table:style-name="ce14">
            <text:p><text:s/>RD$38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</text:p>
          </table:table-cell>
          <table:table-cell office:value-type="string" table:style-name="ce25">
            <text:p>Curitas redondas (laboratorio) 1/100</text:p>
          </table:table-cell>
          <table:table-cell office:value-type="string" table:style-name="ce9">
            <text:p>ALMACEN DE FARMACIA</text:p>
          </table:table-cell>
          <table:table-cell office:value-type="float" office:value="67" table:style-name="ce31">
            <text:p>67</text:p>
          </table:table-cell>
          <table:table-cell office:value-type="float" office:value="88.5" table:style-name="ce14">
            <text:p><text:s/>RD$88.50<text:s/></text:p>
          </table:table-cell>
          <table:table-cell office:value-type="float" office:value="5929.5" table:formula="of:=+[.V238]*[.W238]" table:style-name="ce14">
            <text:p><text:s/>RD$5,929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404</text:p>
          </table:table-cell>
          <table:table-cell office:value-type="string" table:style-name="ce25">
            <text:p>MEDONIC M-SERIES LISANTE 5 L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4051.7" table:style-name="ce23">
            <text:p><text:s/>$ 14,051.70<text:s/></text:p>
          </table:table-cell>
          <table:table-cell office:value-type="float" office:value="14051.7" table:formula="of:=+[.F239]*[.G239]" table:style-name="ce14">
            <text:p><text:s/>RD$14,051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37</text:p>
          </table:table-cell>
          <table:table-cell office:value-type="string" table:style-name="ce19">
            <text:p>Diclofenac Amp. 75MG/3ML (calle)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24">
            <text:p>800</text:p>
          </table:table-cell>
          <table:table-cell office:value-type="currency" office:value="0.67567567567567599" table:style-name="ce23">
            <text:p><text:s/>$ 0.68<text:s/></text:p>
          </table:table-cell>
          <table:table-cell office:value-type="float" office:value="540.54054054054075" table:formula="of:=+[.N239]*[.O239]" table:style-name="ce14">
            <text:p><text:s/>RD$540.5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0</text:p>
          </table:table-cell>
          <table:table-cell office:value-type="string" table:style-name="ce25">
            <text:p>Delantal Protector Impermeable P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225" table:style-name="ce36">
            <text:p>225</text:p>
          </table:table-cell>
          <table:table-cell office:value-type="float" office:value="141.6" table:style-name="ce14">
            <text:p><text:s/>RD$141.60<text:s/></text:p>
          </table:table-cell>
          <table:table-cell office:value-type="float" office:value="31860" table:formula="of:=+[.V239]*[.W239]" table:style-name="ce14">
            <text:p><text:s/>RD$31,8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</text:p>
          </table:table-cell>
          <table:table-cell office:value-type="string" table:style-name="ce25">
            <text:p>Diluente Menodi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5402.75" table:style-name="ce23">
            <text:p><text:s/>$ 15,402.75<text:s/></text:p>
          </table:table-cell>
          <table:table-cell office:value-type="float" office:value="46208.25" table:formula="of:=+[.F240]*[.G240]" table:style-name="ce14">
            <text:p><text:s/>RD$46,208.2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39</text:p>
          </table:table-cell>
          <table:table-cell office:value-type="string" table:style-name="ce19">
            <text:p>Diclofenac Sodico Amp 75mg (Promese)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24">
            <text:p>800</text:p>
          </table:table-cell>
          <table:table-cell office:value-type="currency" office:value="10.38" table:style-name="ce23">
            <text:p><text:s/>$ 10.38<text:s/></text:p>
          </table:table-cell>
          <table:table-cell office:value-type="float" office:value="8304" table:formula="of:=+[.N240]*[.O240]" table:style-name="ce14">
            <text:p><text:s/>RD$8,30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29</text:p>
          </table:table-cell>
          <table:table-cell office:value-type="string" table:style-name="ce25">
            <text:p>Dexametasona 4Mg/1ML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3">
            <text:p>300</text:p>
          </table:table-cell>
          <table:table-cell office:value-type="float" office:value="8.9499999999999993" table:style-name="ce14">
            <text:p><text:s/>RD$8.95<text:s/></text:p>
          </table:table-cell>
          <table:table-cell office:value-type="float" office:value="2685" table:formula="of:=+[.V240]*[.W240]" table:style-name="ce14">
            <text:p><text:s/>RD$2,68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46</text:p>
          </table:table-cell>
          <table:table-cell office:value-type="string" table:style-name="ce25">
            <text:p>Dimenhidrinato (Dramidon) 50MG IV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21" table:style-name="ce23">
            <text:p><text:s/>$ 21.00<text:s/></text:p>
          </table:table-cell>
          <table:table-cell office:value-type="float" office:value="8400" table:formula="of:=+[.F241]*[.G241]" table:style-name="ce14">
            <text:p><text:s/>RD$8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0</text:p>
          </table:table-cell>
          <table:table-cell office:value-type="string" table:style-name="ce19">
            <text:p>Diclofenac Sodico supositorio 12.5mg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4.79" table:style-name="ce23">
            <text:p><text:s/>$ 4.79<text:s/></text:p>
          </table:table-cell>
          <table:table-cell office:value-type="float" office:value="1437" table:formula="of:=+[.N241]*[.O241]" table:style-name="ce14">
            <text:p><text:s/>RD$1,437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30</text:p>
          </table:table-cell>
          <table:table-cell office:value-type="string" table:style-name="ce25">
            <text:p>Dexametasona 4Mg/1ML (PROMESE)</text:p>
          </table:table-cell>
          <table:table-cell office:value-type="string" table:style-name="ce9">
            <text:p>ALMACEN DE FARMACIA</text:p>
          </table:table-cell>
          <table:table-cell office:value-type="float" office:value="2100" table:style-name="ce31">
            <text:p>2100</text:p>
          </table:table-cell>
          <table:table-cell office:value-type="float" office:value="21.6" table:style-name="ce14">
            <text:p><text:s/>RD$21.60<text:s/></text:p>
          </table:table-cell>
          <table:table-cell office:value-type="float" office:value="45360" table:formula="of:=+[.V241]*[.W241]" table:style-name="ce14">
            <text:p><text:s/>RD$45,3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47</text:p>
          </table:table-cell>
          <table:table-cell office:value-type="string" table:style-name="ce25">
            <text:p>Dique de Goma Paquet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462.72" table:style-name="ce23">
            <text:p><text:s/>$ 462.72<text:s/></text:p>
          </table:table-cell>
          <table:table-cell office:value-type="float" office:value="1850.88" table:formula="of:=+[.F242]*[.G242]" table:style-name="ce14">
            <text:p><text:s/>RD$1,850.8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2</text:p>
          </table:table-cell>
          <table:table-cell office:value-type="string" table:style-name="ce19">
            <text:p>Diclofenaco Sodica IV-SC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.72" table:style-name="ce23">
            <text:p><text:s/>$ 1.72<text:s/></text:p>
          </table:table-cell>
          <table:table-cell office:value-type="float" office:value="344" table:formula="of:=+[.N242]*[.O242]" table:style-name="ce14">
            <text:p><text:s/>RD$34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31</text:p>
          </table:table-cell>
          <table:table-cell office:value-type="string" table:style-name="ce25">
            <text:p>Dexametasona Ampolla 8ML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7500" table:style-name="ce31">
            <text:p>7500</text:p>
          </table:table-cell>
          <table:table-cell office:value-type="float" office:value="1.47" table:style-name="ce14">
            <text:p><text:s/>RD$1.47<text:s/></text:p>
          </table:table-cell>
          <table:table-cell office:value-type="float" office:value="11025" table:formula="of:=+[.V242]*[.W242]" table:style-name="ce14">
            <text:p><text:s/>RD$11,0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48</text:p>
          </table:table-cell>
          <table:table-cell office:value-type="string" table:style-name="ce27">
            <text:p>Disco Puli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85" table:style-name="ce23">
            <text:p><text:s/>$ 85.00<text:s/></text:p>
          </table:table-cell>
          <table:table-cell office:value-type="float" office:value="85" table:formula="of:=+[.F243]*[.G243]" table:style-name="ce14">
            <text:p><text:s/>RD$8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1</text:p>
          </table:table-cell>
          <table:table-cell office:value-type="string" table:style-name="ce19">
            <text:p>Dicynone 250Mg/2ML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44.72499999999999" table:style-name="ce23">
            <text:p><text:s/>$ 244.73<text:s/></text:p>
          </table:table-cell>
          <table:table-cell office:value-type="float" office:value="48945" table:formula="of:=+[.N243]*[.O243]" table:style-name="ce14">
            <text:p><text:s/>RD$48,94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32</text:p>
          </table:table-cell>
          <table:table-cell office:value-type="string" table:style-name="ce25">
            <text:p>Dexmedetomidina 100 MCG/ML (PRECEDEX) (calle)</text:p>
          </table:table-cell>
          <table:table-cell office:value-type="string" table:style-name="ce9">
            <text:p>ALMACEN DE FARMACIA</text:p>
          </table:table-cell>
          <table:table-cell office:value-type="float" office:value="125" table:style-name="ce31">
            <text:p>125</text:p>
          </table:table-cell>
          <table:table-cell office:value-type="float" office:value="646" table:style-name="ce14">
            <text:p><text:s/>RD$646.00<text:s/></text:p>
          </table:table-cell>
          <table:table-cell office:value-type="float" office:value="80750" table:formula="of:=+[.V243]*[.W243]" table:style-name="ce14">
            <text:p><text:s/>RD$80,7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49</text:p>
          </table:table-cell>
          <table:table-cell office:value-type="string" table:style-name="ce25">
            <text:p>Dobutamina 250MG (calle)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205" table:style-name="ce23">
            <text:p><text:s/>$ 205.00<text:s/></text:p>
          </table:table-cell>
          <table:table-cell office:value-type="float" office:value="14350" table:formula="of:=+[.F244]*[.G244]" table:style-name="ce14">
            <text:p><text:s/>RD$14,3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3</text:p>
          </table:table-cell>
          <table:table-cell office:value-type="string" table:style-name="ce19">
            <text:p>Difenhidramina (Fendramin) 10MG PROMESE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4.9400000000000004" table:style-name="ce23">
            <text:p><text:s/>$ 4.94<text:s/></text:p>
          </table:table-cell>
          <table:table-cell office:value-type="float" office:value="2470" table:formula="of:=+[.N244]*[.O244]" table:style-name="ce14">
            <text:p><text:s/>RD$2,4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33</text:p>
          </table:table-cell>
          <table:table-cell office:value-type="string" table:style-name="ce25">
            <text:p>Dextrosa (50%) <text:s/>20ML AMP (calle)</text:p>
          </table:table-cell>
          <table:table-cell office:value-type="string" table:style-name="ce9">
            <text:p>ALMACEN DE FARMACIA</text:p>
          </table:table-cell>
          <table:table-cell office:value-type="float" office:value="261" table:style-name="ce33">
            <text:p>261</text:p>
          </table:table-cell>
          <table:table-cell office:value-type="float" office:value="86" table:style-name="ce14">
            <text:p><text:s/>RD$86.00<text:s/></text:p>
          </table:table-cell>
          <table:table-cell office:value-type="float" office:value="22446" table:formula="of:=+[.V244]*[.W244]" table:style-name="ce14">
            <text:p><text:s/>RD$22,44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0</text:p>
          </table:table-cell>
          <table:table-cell office:value-type="string" table:style-name="ce25">
            <text:p>Dopamina Clorhidrato 40mg/ml AMP 5ML (calle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57.666666666666664" table:style-name="ce23">
            <text:p><text:s/>$ 57.67<text:s/></text:p>
          </table:table-cell>
          <table:table-cell office:value-type="float" office:value="8073.333333333333" table:formula="of:=+[.F245]*[.G245]" table:style-name="ce14">
            <text:p><text:s/>RD$8,073.3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3</text:p>
          </table:table-cell>
          <table:table-cell office:value-type="string" table:style-name="ce19">
            <text:p>DIFENHIDRAMINA JARABE <text:s/>60ML PROMESE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16.86" table:style-name="ce23">
            <text:p><text:s/>$ 16.86<text:s/></text:p>
          </table:table-cell>
          <table:table-cell office:value-type="float" office:value="101.16" table:formula="of:=+[.N245]*[.O245]" table:style-name="ce14">
            <text:p><text:s/>RD$101.1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34</text:p>
          </table:table-cell>
          <table:table-cell office:value-type="string" table:style-name="ce25">
            <text:p>Dextrosa al 50% (Promese)</text:p>
          </table:table-cell>
          <table:table-cell office:value-type="string" table:style-name="ce9">
            <text:p>ALMACEN DE FARMACIA</text:p>
          </table:table-cell>
          <table:table-cell office:value-type="float" office:value="960" table:style-name="ce35">
            <text:p>960</text:p>
          </table:table-cell>
          <table:table-cell office:value-type="float" office:value="40" table:style-name="ce14">
            <text:p><text:s/>RD$40.00<text:s/></text:p>
          </table:table-cell>
          <table:table-cell office:value-type="float" office:value="38400" table:formula="of:=+[.V245]*[.W245]" table:style-name="ce14">
            <text:p><text:s/>RD$38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1</text:p>
          </table:table-cell>
          <table:table-cell office:value-type="string" table:style-name="ce25">
            <text:p>Dopamina Clorhidrato 40mg/ml AMP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05.52" table:style-name="ce23">
            <text:p><text:s/>$ 105.52<text:s/></text:p>
          </table:table-cell>
          <table:table-cell office:value-type="float" office:value="5276" table:formula="of:=+[.F246]*[.G246]" table:style-name="ce14">
            <text:p><text:s/>RD$5,27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4</text:p>
          </table:table-cell>
          <table:table-cell office:value-type="string" table:style-name="ce19">
            <text:p>Difenhidramina 20MG<text:s/>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5.85" table:style-name="ce23">
            <text:p><text:s/>$ 5.85<text:s/></text:p>
          </table:table-cell>
          <table:table-cell office:value-type="float" office:value="1755" table:formula="of:=+[.N246]*[.O246]" table:style-name="ce14">
            <text:p><text:s/>RD$1,75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37</text:p>
          </table:table-cell>
          <table:table-cell office:value-type="string" table:style-name="ce25">
            <text:p>Diclofenac Amp. 75MG/3ML (calle)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35">
            <text:p>800</text:p>
          </table:table-cell>
          <table:table-cell office:value-type="float" office:value="0.67567567567567588" table:style-name="ce14">
            <text:p><text:s/>RD$0.68<text:s/></text:p>
          </table:table-cell>
          <table:table-cell office:value-type="float" office:value="540.54054054054075" table:formula="of:=+[.V246]*[.W246]" table:style-name="ce14">
            <text:p><text:s/>RD$540.5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7</text:p>
          </table:table-cell>
          <table:table-cell office:value-type="string" table:style-name="ce25">
            <text:p>DREMS PENROSE FINI DE 1/4 X18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73.16" table:style-name="ce23">
            <text:p><text:s/>$ 73.16<text:s/></text:p>
          </table:table-cell>
          <table:table-cell office:value-type="float" office:value="365.79999999999995" table:formula="of:=+[.F247]*[.G247]" table:style-name="ce14">
            <text:p><text:s/>RD$365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404</text:p>
          </table:table-cell>
          <table:table-cell office:value-type="string" table:style-name="ce19">
            <text:p>MEDONIC M-SERIES LISANTE 5 L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4051.7" table:style-name="ce23">
            <text:p><text:s/>$ 14,051.70<text:s/></text:p>
          </table:table-cell>
          <table:table-cell office:value-type="float" office:value="14051.7" table:formula="of:=+[.N247]*[.O247]" table:style-name="ce14">
            <text:p><text:s/>RD$14,051.7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0</text:p>
          </table:table-cell>
          <table:table-cell office:value-type="string" table:style-name="ce25">
            <text:p>Diclofenac Sodico supositorio 12.5mg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5">
            <text:p>300</text:p>
          </table:table-cell>
          <table:table-cell office:value-type="float" office:value="4.79" table:style-name="ce14">
            <text:p><text:s/>RD$4.79<text:s/></text:p>
          </table:table-cell>
          <table:table-cell office:value-type="float" office:value="1437" table:formula="of:=+[.V247]*[.W247]" table:style-name="ce14">
            <text:p><text:s/>RD$1,437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3</text:p>
          </table:table-cell>
          <table:table-cell office:value-type="string" table:style-name="ce25">
            <text:p>Drenaje C/Reservorio Hemovac 10fr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513" table:style-name="ce23">
            <text:p><text:s/>$ 513.00<text:s/></text:p>
          </table:table-cell>
          <table:table-cell office:value-type="float" office:value="5130" table:formula="of:=+[.F248]*[.G248]" table:style-name="ce14">
            <text:p><text:s/>RD$5,13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</text:p>
          </table:table-cell>
          <table:table-cell office:value-type="string" table:style-name="ce19">
            <text:p>Diluente Menodi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5402.75" table:style-name="ce23">
            <text:p><text:s/>$ 15,402.75<text:s/></text:p>
          </table:table-cell>
          <table:table-cell office:value-type="float" office:value="30805.5" table:formula="of:=+[.N248]*[.O248]" table:style-name="ce14">
            <text:p><text:s/>RD$30,805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2</text:p>
          </table:table-cell>
          <table:table-cell office:value-type="string" table:style-name="ce25">
            <text:p>Diclofenaco Sodica IV-SC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1.72" table:style-name="ce14">
            <text:p><text:s/>RD$1.72<text:s/></text:p>
          </table:table-cell>
          <table:table-cell office:value-type="float" office:value="344" table:formula="of:=+[.V248]*[.W248]" table:style-name="ce14">
            <text:p><text:s/>RD$34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4</text:p>
          </table:table-cell>
          <table:table-cell office:value-type="string" table:style-name="ce25">
            <text:p>Drenaje C/Reservorio Hemovac 12fr<text:s/>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24">
            <text:p>15</text:p>
          </table:table-cell>
          <table:table-cell office:value-type="currency" office:value="830.5" table:style-name="ce23">
            <text:p><text:s/>$ 830.50<text:s/></text:p>
          </table:table-cell>
          <table:table-cell office:value-type="float" office:value="12457.5" table:formula="of:=+[.F249]*[.G249]" table:style-name="ce14">
            <text:p><text:s/>RD$12,457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6</text:p>
          </table:table-cell>
          <table:table-cell office:value-type="string" table:style-name="ce19">
            <text:p>Dimenhidrinato (Dramidon) 50MG IV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23.8" table:style-name="ce23">
            <text:p><text:s/>$ 23.80<text:s/></text:p>
          </table:table-cell>
          <table:table-cell office:value-type="float" office:value="11900" table:formula="of:=+[.N249]*[.O249]" table:style-name="ce14">
            <text:p><text:s/>RD$11,9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1</text:p>
          </table:table-cell>
          <table:table-cell office:value-type="string" table:style-name="ce25">
            <text:p>Dicynone 250Mg/2ML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244.72499999999999" table:style-name="ce14">
            <text:p><text:s/>RD$244.73<text:s/></text:p>
          </table:table-cell>
          <table:table-cell office:value-type="float" office:value="48945" table:formula="of:=+[.V249]*[.W249]" table:style-name="ce14">
            <text:p><text:s/>RD$48,94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5</text:p>
          </table:table-cell>
          <table:table-cell office:value-type="string" table:style-name="ce25">
            <text:p>Drenaje C/Reservorio Hemovac 16fr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830.5" table:style-name="ce23">
            <text:p><text:s/>$ 830.50<text:s/></text:p>
          </table:table-cell>
          <table:table-cell office:value-type="float" office:value="8305" table:formula="of:=+[.F250]*[.G250]" table:style-name="ce14">
            <text:p><text:s/>RD$8,30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7</text:p>
          </table:table-cell>
          <table:table-cell office:value-type="string" table:style-name="ce19">
            <text:p>Dique de Goma Paquet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462.72" table:style-name="ce23">
            <text:p><text:s/>$ 462.72<text:s/></text:p>
          </table:table-cell>
          <table:table-cell office:value-type="float" office:value="1850.88" table:formula="of:=+[.N250]*[.O250]" table:style-name="ce14">
            <text:p><text:s/>RD$1,850.8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3</text:p>
          </table:table-cell>
          <table:table-cell office:value-type="string" table:style-name="ce25">
            <text:p>Difenhidramina (Fendramin) 10MG PROMESE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4.9400000000000004" table:style-name="ce14">
            <text:p><text:s/>RD$4.94<text:s/></text:p>
          </table:table-cell>
          <table:table-cell office:value-type="float" office:value="1976.0000000000002" table:formula="of:=+[.V250]*[.W250]" table:style-name="ce14">
            <text:p><text:s/>RD$1,97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56</text:p>
          </table:table-cell>
          <table:table-cell office:value-type="string" table:style-name="ce25">
            <text:p>Drenaje penrouse (hemovac) (calle) 1/2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73.16" table:style-name="ce23">
            <text:p><text:s/>$ 73.16<text:s/></text:p>
          </table:table-cell>
          <table:table-cell office:value-type="float" office:value="365.79999999999995" table:formula="of:=+[.F251]*[.G251]" table:style-name="ce14">
            <text:p><text:s/>RD$365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8</text:p>
          </table:table-cell>
          <table:table-cell office:value-type="string" table:style-name="ce21">
            <text:p>Disco Puli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85" table:style-name="ce23">
            <text:p><text:s/>$ 85.00<text:s/></text:p>
          </table:table-cell>
          <table:table-cell office:value-type="float" office:value="85" table:formula="of:=+[.N251]*[.O251]" table:style-name="ce14">
            <text:p><text:s/>RD$8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3</text:p>
          </table:table-cell>
          <table:table-cell office:value-type="string" table:style-name="ce25">
            <text:p>DIFENHIDRAMINA JARABE <text:s/>60ML PROMESE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3">
            <text:p>6</text:p>
          </table:table-cell>
          <table:table-cell office:value-type="float" office:value="16.86" table:style-name="ce14">
            <text:p><text:s/>RD$16.86<text:s/></text:p>
          </table:table-cell>
          <table:table-cell office:value-type="float" office:value="101.16" table:formula="of:=+[.V251]*[.W251]" table:style-name="ce14">
            <text:p><text:s/>RD$101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60</text:p>
          </table:table-cell>
          <table:table-cell office:value-type="string" table:style-name="ce25">
            <text:p>Duraprep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310" table:style-name="ce23">
            <text:p><text:s/>$ 310.00<text:s/></text:p>
          </table:table-cell>
          <table:table-cell office:value-type="float" office:value="15500" table:formula="of:=+[.F252]*[.G252]" table:style-name="ce14">
            <text:p><text:s/>RD$15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49</text:p>
          </table:table-cell>
          <table:table-cell office:value-type="string" table:style-name="ce19">
            <text:p>Dobutamina 250MG (calle)</text:p>
          </table:table-cell>
          <table:table-cell office:value-type="string" table:style-name="ce9">
            <text:p>ALMACEN DE FARMACIA</text:p>
          </table:table-cell>
          <table:table-cell office:value-type="float" office:value="170" table:style-name="ce24">
            <text:p>170</text:p>
          </table:table-cell>
          <table:table-cell office:value-type="currency" office:value="318.52941176470586" table:style-name="ce23">
            <text:p><text:s/>$ 318.53<text:s/></text:p>
          </table:table-cell>
          <table:table-cell office:value-type="float" office:value="54149.999999999993" table:formula="of:=+[.N252]*[.O252]" table:style-name="ce14">
            <text:p><text:s/>RD$54,1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4</text:p>
          </table:table-cell>
          <table:table-cell office:value-type="string" table:style-name="ce25">
            <text:p>Difenhidramina 20MG<text:s/>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3">
            <text:p>100</text:p>
          </table:table-cell>
          <table:table-cell office:value-type="float" office:value="5.85" table:style-name="ce14">
            <text:p><text:s/>RD$5.85<text:s/></text:p>
          </table:table-cell>
          <table:table-cell office:value-type="float" office:value="585" table:formula="of:=+[.V252]*[.W252]" table:style-name="ce14">
            <text:p><text:s/>RD$58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61</text:p>
          </table:table-cell>
          <table:table-cell office:value-type="string" table:style-name="ce25">
            <text:p>EDTA Odontologia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95" table:style-name="ce23">
            <text:p><text:s/>$ 195.00<text:s/></text:p>
          </table:table-cell>
          <table:table-cell office:value-type="float" office:value="195" table:formula="of:=+[.F253]*[.G253]" table:style-name="ce14">
            <text:p><text:s/>RD$19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0</text:p>
          </table:table-cell>
          <table:table-cell office:value-type="string" table:style-name="ce19">
            <text:p>Dopamina Clorhidrato 40mg/ml AMP 5ML (calle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57.666642856999999" table:style-name="ce23">
            <text:p><text:s/>$ 57.67<text:s/></text:p>
          </table:table-cell>
          <table:table-cell office:value-type="float" office:value="8073.3299999800001" table:formula="of:=+[.N253]*[.O253]" table:style-name="ce14">
            <text:p><text:s/>RD$8,073.3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5</text:p>
          </table:table-cell>
          <table:table-cell office:value-type="string" table:style-name="ce25">
            <text:p>DS DILUENTE MINDRAY 20L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4250" table:style-name="ce14">
            <text:p><text:s/>RD$4,250.00<text:s/></text:p>
          </table:table-cell>
          <table:table-cell office:value-type="float" office:value="8500" table:formula="of:=+[.V253]*[.W253]" table:style-name="ce14">
            <text:p><text:s/>RD$8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66</text:p>
          </table:table-cell>
          <table:table-cell office:value-type="string" table:style-name="ce25">
            <text:p>Enalapril 10Mg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.99" table:style-name="ce23">
            <text:p><text:s/>$ 1.99<text:s/></text:p>
          </table:table-cell>
          <table:table-cell office:value-type="float" office:value="398" table:formula="of:=+[.F254]*[.G254]" table:style-name="ce14">
            <text:p><text:s/>RD$39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1</text:p>
          </table:table-cell>
          <table:table-cell office:value-type="string" table:style-name="ce19">
            <text:p>Dopamina Clorhidrato 40mg/ml AMP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05.52" table:style-name="ce23">
            <text:p><text:s/>$ 105.52<text:s/></text:p>
          </table:table-cell>
          <table:table-cell office:value-type="float" office:value="5276" table:formula="of:=+[.N254]*[.O254]" table:style-name="ce14">
            <text:p><text:s/>RD$5,27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404</text:p>
          </table:table-cell>
          <table:table-cell office:value-type="string" table:style-name="ce25">
            <text:p>MEDONIC M-SERIES LISANTE 5 L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4051.7" table:style-name="ce14">
            <text:p><text:s/>RD$14,051.70<text:s/></text:p>
          </table:table-cell>
          <table:table-cell office:value-type="float" office:value="14051.7" table:formula="of:=+[.V254]*[.W254]" table:style-name="ce14">
            <text:p><text:s/>RD$14,051.7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66</text:p>
          </table:table-cell>
          <table:table-cell office:value-type="string" table:style-name="ce25">
            <text:p>Enalapril 10Mg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8" table:style-name="ce23">
            <text:p><text:s/>$ 8.00<text:s/></text:p>
          </table:table-cell>
          <table:table-cell office:value-type="float" office:value="1600" table:formula="of:=+[.F255]*[.G255]" table:style-name="ce14">
            <text:p><text:s/>RD$1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7</text:p>
          </table:table-cell>
          <table:table-cell office:value-type="string" table:style-name="ce19">
            <text:p>DREMS PENROSE FINI DE 1/4 X18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73.16" table:style-name="ce23">
            <text:p><text:s/>$ 73.16<text:s/></text:p>
          </table:table-cell>
          <table:table-cell office:value-type="float" office:value="365.79999999999995" table:formula="of:=+[.N255]*[.O255]" table:style-name="ce14">
            <text:p><text:s/>RD$365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6</text:p>
          </table:table-cell>
          <table:table-cell office:value-type="string" table:style-name="ce25">
            <text:p>Diluente Menodi 20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12709.8" table:style-name="ce14">
            <text:p><text:s/>RD$12,709.80<text:s/></text:p>
          </table:table-cell>
          <table:table-cell office:value-type="float" office:value="50839.199999999997" table:formula="of:=+[.V255]*[.W255]" table:style-name="ce14">
            <text:p><text:s/>RD$50,839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0</text:p>
          </table:table-cell>
          <table:table-cell office:value-type="string" table:style-name="ce25">
            <text:p>Enema Fleet Adulto calle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24">
            <text:p>13</text:p>
          </table:table-cell>
          <table:table-cell office:value-type="currency" office:value="284.08999999999997" table:style-name="ce23">
            <text:p><text:s/>$ 284.09<text:s/></text:p>
          </table:table-cell>
          <table:table-cell office:value-type="float" office:value="3693.1699999999996" table:formula="of:=+[.F256]*[.G256]" table:style-name="ce14">
            <text:p><text:s/>RD$3,693.1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3</text:p>
          </table:table-cell>
          <table:table-cell office:value-type="string" table:style-name="ce19">
            <text:p>Drenaje C/Reservorio Hemovac 10fr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513" table:style-name="ce23">
            <text:p><text:s/>$ 513.00<text:s/></text:p>
          </table:table-cell>
          <table:table-cell office:value-type="float" office:value="5130" table:formula="of:=+[.N256]*[.O256]" table:style-name="ce14">
            <text:p><text:s/>RD$5,13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6</text:p>
          </table:table-cell>
          <table:table-cell office:value-type="string" table:style-name="ce25">
            <text:p>Dimenhidrinato (Dramidon) 50MG IV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31">
            <text:p>500</text:p>
          </table:table-cell>
          <table:table-cell office:value-type="float" office:value="21" table:style-name="ce14">
            <text:p><text:s/>RD$21.00<text:s/></text:p>
          </table:table-cell>
          <table:table-cell office:value-type="float" office:value="10500" table:formula="of:=+[.V256]*[.W256]" table:style-name="ce14">
            <text:p><text:s/>RD$10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0</text:p>
          </table:table-cell>
          <table:table-cell office:value-type="string" table:style-name="ce25">
            <text:p>Enema Fleet Pediatrico Calle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209" table:style-name="ce23">
            <text:p><text:s/>$ 209.00<text:s/></text:p>
          </table:table-cell>
          <table:table-cell office:value-type="float" office:value="2090" table:formula="of:=+[.F257]*[.G257]" table:style-name="ce14">
            <text:p><text:s/>RD$2,09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4</text:p>
          </table:table-cell>
          <table:table-cell office:value-type="string" table:style-name="ce19">
            <text:p>Drenaje C/Reservorio Hemovac 12fr<text:s/>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24">
            <text:p>15</text:p>
          </table:table-cell>
          <table:table-cell office:value-type="currency" office:value="830.5" table:style-name="ce23">
            <text:p><text:s/>$ 830.50<text:s/></text:p>
          </table:table-cell>
          <table:table-cell office:value-type="float" office:value="12457.5" table:formula="of:=+[.N257]*[.O257]" table:style-name="ce14">
            <text:p><text:s/>RD$12,457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7</text:p>
          </table:table-cell>
          <table:table-cell office:value-type="string" table:style-name="ce25">
            <text:p>Dique de Goma Paquet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462.72" table:style-name="ce14">
            <text:p><text:s/>RD$462.72<text:s/></text:p>
          </table:table-cell>
          <table:table-cell office:value-type="float" office:value="1850.88" table:formula="of:=+[.V257]*[.W257]" table:style-name="ce14">
            <text:p><text:s/>RD$1,850.8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1</text:p>
          </table:table-cell>
          <table:table-cell office:value-type="string" table:style-name="ce25">
            <text:p>Enoxaparina 20MG/0.2ML (promese)</text:p>
          </table:table-cell>
          <table:table-cell office:value-type="string" table:style-name="ce9">
            <text:p>ALMACEN DE FARMACIA</text:p>
          </table:table-cell>
          <table:table-cell office:value-type="float" office:value="80" table:style-name="ce24">
            <text:p>80</text:p>
          </table:table-cell>
          <table:table-cell office:value-type="currency" office:value="110.35" table:style-name="ce23">
            <text:p><text:s/>$ 110.35<text:s/></text:p>
          </table:table-cell>
          <table:table-cell office:value-type="float" office:value="8828" table:formula="of:=+[.F258]*[.G258]" table:style-name="ce14">
            <text:p><text:s/>RD$8,82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5</text:p>
          </table:table-cell>
          <table:table-cell office:value-type="string" table:style-name="ce19">
            <text:p>Drenaje C/Reservorio Hemovac 16fr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830.5" table:style-name="ce23">
            <text:p><text:s/>$ 830.50<text:s/></text:p>
          </table:table-cell>
          <table:table-cell office:value-type="float" office:value="8305" table:formula="of:=+[.N258]*[.O258]" table:style-name="ce14">
            <text:p><text:s/>RD$8,30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8</text:p>
          </table:table-cell>
          <table:table-cell office:value-type="string" table:style-name="ce27">
            <text:p>Disco Puli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85" table:style-name="ce14">
            <text:p><text:s/>RD$85.00<text:s/></text:p>
          </table:table-cell>
          <table:table-cell office:value-type="float" office:value="85" table:formula="of:=+[.V258]*[.W258]" table:style-name="ce14">
            <text:p><text:s/>RD$8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2</text:p>
          </table:table-cell>
          <table:table-cell office:value-type="string" table:style-name="ce25">
            <text:p>Enoxaparina Sodica 40MG (promese)</text:p>
          </table:table-cell>
          <table:table-cell office:value-type="string" table:style-name="ce9">
            <text:p>ALMACEN DE FARMACIA</text:p>
          </table:table-cell>
          <table:table-cell office:value-type="float" office:value="110" table:style-name="ce24">
            <text:p>110</text:p>
          </table:table-cell>
          <table:table-cell office:value-type="currency" office:value="275" table:style-name="ce23">
            <text:p><text:s/>$ 275.00<text:s/></text:p>
          </table:table-cell>
          <table:table-cell office:value-type="float" office:value="30250" table:formula="of:=+[.F259]*[.G259]" table:style-name="ce14">
            <text:p><text:s/>RD$30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56</text:p>
          </table:table-cell>
          <table:table-cell office:value-type="string" table:style-name="ce19">
            <text:p>Drenaje penrouse (hemovac) (calle) 1/2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73.16" table:style-name="ce23">
            <text:p><text:s/>$ 73.16<text:s/></text:p>
          </table:table-cell>
          <table:table-cell office:value-type="float" office:value="365.79999999999995" table:formula="of:=+[.N259]*[.O259]" table:style-name="ce14">
            <text:p><text:s/>RD$365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49</text:p>
          </table:table-cell>
          <table:table-cell office:value-type="string" table:style-name="ce25">
            <text:p>Dobutamina 250MG (calle)</text:p>
          </table:table-cell>
          <table:table-cell office:value-type="string" table:style-name="ce9">
            <text:p>ALMACEN DE FARMACIA</text:p>
          </table:table-cell>
          <table:table-cell office:value-type="float" office:value="170" table:style-name="ce31">
            <text:p>170</text:p>
          </table:table-cell>
          <table:table-cell office:value-type="float" office:value="205" table:style-name="ce14">
            <text:p><text:s/>RD$205.00<text:s/></text:p>
          </table:table-cell>
          <table:table-cell office:value-type="float" office:value="34850" table:formula="of:=+[.V259]*[.W259]" table:style-name="ce14">
            <text:p><text:s/>RD$34,8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8</text:p>
          </table:table-cell>
          <table:table-cell office:value-type="string" table:style-name="ce25">
            <text:p>Eosin MEDIO CULTIV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150" table:style-name="ce23">
            <text:p><text:s/>$ 3,150.00<text:s/></text:p>
          </table:table-cell>
          <table:table-cell office:value-type="float" office:value="3150" table:formula="of:=+[.F260]*[.G260]" table:style-name="ce14">
            <text:p><text:s/>RD$3,1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60</text:p>
          </table:table-cell>
          <table:table-cell office:value-type="string" table:style-name="ce19">
            <text:p>Duraprep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965.05882352941171" table:style-name="ce23">
            <text:p><text:s/>$ 965.06<text:s/></text:p>
          </table:table-cell>
          <table:table-cell office:value-type="float" office:value="19301.176470588234" table:formula="of:=+[.N260]*[.O260]" table:style-name="ce14">
            <text:p><text:s/>RD$19,301.1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0</text:p>
          </table:table-cell>
          <table:table-cell office:value-type="string" table:style-name="ce25">
            <text:p>Dopamina Clorhidrato 40mg/ml AMP 5ML (calle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31">
            <text:p>140</text:p>
          </table:table-cell>
          <table:table-cell office:value-type="float" office:value="45" table:style-name="ce14">
            <text:p><text:s/>RD$45.00<text:s/></text:p>
          </table:table-cell>
          <table:table-cell office:value-type="float" office:value="6300" table:formula="of:=+[.V260]*[.W260]" table:style-name="ce14">
            <text:p><text:s/>RD$6,3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9</text:p>
          </table:table-cell>
          <table:table-cell office:value-type="string" table:style-name="ce25">
            <text:p>ERITROMIC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424" table:formula="of:=+[.F261]*[.G261]" table:style-name="ce14">
            <text:p><text:s/>RD$42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61</text:p>
          </table:table-cell>
          <table:table-cell office:value-type="string" table:style-name="ce19">
            <text:p>EDTA Odontologia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95" table:style-name="ce23">
            <text:p><text:s/>$ 195.00<text:s/></text:p>
          </table:table-cell>
          <table:table-cell office:value-type="float" office:value="195" table:formula="of:=+[.N261]*[.O261]" table:style-name="ce14">
            <text:p><text:s/>RD$19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1</text:p>
          </table:table-cell>
          <table:table-cell office:value-type="string" table:style-name="ce25">
            <text:p>Dopamina Clorhidrato 40mg/ml AMP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105.52" table:style-name="ce14">
            <text:p><text:s/>RD$105.52<text:s/></text:p>
          </table:table-cell>
          <table:table-cell office:value-type="float" office:value="5276" table:formula="of:=+[.V261]*[.W261]" table:style-name="ce14">
            <text:p><text:s/>RD$5,27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4</text:p>
          </table:table-cell>
          <table:table-cell office:value-type="string" table:style-name="ce25">
            <text:p>Eritropoyetina Huamana Recombinante 4,000UI/ML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680" table:style-name="ce23">
            <text:p><text:s/>$ 680.00<text:s/></text:p>
          </table:table-cell>
          <table:table-cell office:value-type="float" office:value="13600" table:formula="of:=+[.F262]*[.G262]" table:style-name="ce14">
            <text:p><text:s/>RD$13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64</text:p>
          </table:table-cell>
          <table:table-cell office:value-type="string" table:style-name="ce19">
            <text:p>Electrodos fastrace (cardiolgia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16.600000000000001" table:style-name="ce23">
            <text:p><text:s/>$ 16.60<text:s/></text:p>
          </table:table-cell>
          <table:table-cell office:value-type="float" office:value="8300" table:formula="of:=+[.N262]*[.O262]" table:style-name="ce14">
            <text:p><text:s/>RD$8,3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7</text:p>
          </table:table-cell>
          <table:table-cell office:value-type="string" table:style-name="ce25">
            <text:p>DREMS PENROSE FINI DE 1/4 X18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73.16" table:style-name="ce14">
            <text:p><text:s/>RD$73.16<text:s/></text:p>
          </table:table-cell>
          <table:table-cell office:value-type="float" office:value="365.79999999999995" table:formula="of:=+[.V262]*[.W262]" table:style-name="ce14">
            <text:p><text:s/>RD$365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655</text:p>
          </table:table-cell>
          <table:table-cell office:value-type="string" table:style-name="ce25">
            <text:p>Escobilla para tubos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5" table:style-name="ce23">
            <text:p><text:s/>$ 25.00<text:s/></text:p>
          </table:table-cell>
          <table:table-cell office:value-type="float" office:value="150" table:formula="of:=+[.F263]*[.G263]" table:style-name="ce14">
            <text:p><text:s/>RD$1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66</text:p>
          </table:table-cell>
          <table:table-cell office:value-type="string" table:style-name="ce19">
            <text:p>Enalapril 10Mg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.99" table:style-name="ce23">
            <text:p><text:s/>$ 1.99<text:s/></text:p>
          </table:table-cell>
          <table:table-cell office:value-type="float" office:value="398" table:formula="of:=+[.N263]*[.O263]" table:style-name="ce14">
            <text:p><text:s/>RD$39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3</text:p>
          </table:table-cell>
          <table:table-cell office:value-type="string" table:style-name="ce25">
            <text:p>Drenaje C/Reservorio Hemovac 10fr<text:s/>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513" table:style-name="ce14">
            <text:p><text:s/>RD$513.00<text:s/></text:p>
          </table:table-cell>
          <table:table-cell office:value-type="float" office:value="3591" table:formula="of:=+[.V263]*[.W263]" table:style-name="ce14">
            <text:p><text:s/>RD$3,591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6</text:p>
          </table:table-cell>
          <table:table-cell office:value-type="string" table:style-name="ce27">
            <text:p>ESPATUL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450" table:style-name="ce23">
            <text:p><text:s/>$ 450.00<text:s/></text:p>
          </table:table-cell>
          <table:table-cell office:value-type="float" office:value="3600" table:formula="of:=+[.F264]*[.G264]" table:style-name="ce14">
            <text:p><text:s/>RD$3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66</text:p>
          </table:table-cell>
          <table:table-cell office:value-type="string" table:style-name="ce19">
            <text:p>Enalapril 10Mg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8" table:style-name="ce23">
            <text:p><text:s/>$ 8.00<text:s/></text:p>
          </table:table-cell>
          <table:table-cell office:value-type="float" office:value="1600" table:formula="of:=+[.N264]*[.O264]" table:style-name="ce14">
            <text:p><text:s/>RD$1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4</text:p>
          </table:table-cell>
          <table:table-cell office:value-type="string" table:style-name="ce25">
            <text:p>Drenaje C/Reservorio Hemovac 12fr<text:s/>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31">
            <text:p>15</text:p>
          </table:table-cell>
          <table:table-cell office:value-type="float" office:value="830.5" table:style-name="ce14">
            <text:p><text:s/>RD$830.50<text:s/></text:p>
          </table:table-cell>
          <table:table-cell office:value-type="float" office:value="12457.5" table:formula="of:=+[.V264]*[.W264]" table:style-name="ce14">
            <text:p><text:s/>RD$12,45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7</text:p>
          </table:table-cell>
          <table:table-cell office:value-type="string" table:style-name="ce27">
            <text:p>Especulo Vaginal (Promese)</text:p>
          </table:table-cell>
          <table:table-cell office:value-type="string" table:style-name="ce9">
            <text:p>ALMACEN DE FARMACIA</text:p>
          </table:table-cell>
          <table:table-cell office:value-type="float" office:value="95" table:style-name="ce24">
            <text:p>95</text:p>
          </table:table-cell>
          <table:table-cell office:value-type="currency" office:value="19.13" table:style-name="ce23">
            <text:p><text:s/>$ 19.13<text:s/></text:p>
          </table:table-cell>
          <table:table-cell office:value-type="float" office:value="1817.35" table:formula="of:=+[.F265]*[.G265]" table:style-name="ce14">
            <text:p><text:s/>RD$1,817.3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70</text:p>
          </table:table-cell>
          <table:table-cell office:value-type="string" table:style-name="ce19">
            <text:p>Enema Fleet Pediatrico Calle</text:p>
          </table:table-cell>
          <table:table-cell office:value-type="string" table:style-name="ce9">
            <text:p>ALMACEN DE FARMACIA</text:p>
          </table:table-cell>
          <table:table-cell office:value-type="float" office:value="95" table:style-name="ce24">
            <text:p>95</text:p>
          </table:table-cell>
          <table:table-cell office:value-type="currency" office:value="209" table:style-name="ce23">
            <text:p><text:s/>$ 209.00<text:s/></text:p>
          </table:table-cell>
          <table:table-cell office:value-type="float" office:value="19855" table:formula="of:=+[.N265]*[.O265]" table:style-name="ce14">
            <text:p><text:s/>RD$19,85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5</text:p>
          </table:table-cell>
          <table:table-cell office:value-type="string" table:style-name="ce25">
            <text:p>Drenaje C/Reservorio Hemovac 16fr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830.5" table:style-name="ce14">
            <text:p><text:s/>RD$830.50<text:s/></text:p>
          </table:table-cell>
          <table:table-cell office:value-type="float" office:value="8305" table:formula="of:=+[.V265]*[.W265]" table:style-name="ce14">
            <text:p><text:s/>RD$8,30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7</text:p>
          </table:table-cell>
          <table:table-cell office:value-type="string" table:style-name="ce25">
            <text:p>Especulo de Oido <text:s/>Adulto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3.1597222222222" table:style-name="ce23">
            <text:p><text:s/>$ 13.16<text:s/></text:p>
          </table:table-cell>
          <table:table-cell office:value-type="float" office:value="263.194444444444" table:formula="of:=+[.F266]*[.G266]" table:style-name="ce14">
            <text:p><text:s/>RD$263.1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71</text:p>
          </table:table-cell>
          <table:table-cell office:value-type="string" table:style-name="ce19">
            <text:p>Enoxaparina 20MG/0.2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10.35" table:style-name="ce23">
            <text:p><text:s/>$ 110.35<text:s/></text:p>
          </table:table-cell>
          <table:table-cell office:value-type="float" office:value="11035" table:formula="of:=+[.N266]*[.O266]" table:style-name="ce14">
            <text:p><text:s/>RD$11,03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6</text:p>
          </table:table-cell>
          <table:table-cell office:value-type="string" table:style-name="ce25">
            <text:p>Drenaje penrouse (hemovac) (calle) 1/2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73.16" table:style-name="ce14">
            <text:p><text:s/>RD$73.16<text:s/></text:p>
          </table:table-cell>
          <table:table-cell office:value-type="float" office:value="365.79999999999995" table:formula="of:=+[.V266]*[.W266]" table:style-name="ce14">
            <text:p><text:s/>RD$365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79</text:p>
          </table:table-cell>
          <table:table-cell office:value-type="string" table:style-name="ce25">
            <text:p>Espejo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500" table:style-name="ce23">
            <text:p><text:s/>$ 500.00<text:s/></text:p>
          </table:table-cell>
          <table:table-cell office:value-type="float" office:value="3000" table:formula="of:=+[.F267]*[.G267]" table:style-name="ce14">
            <text:p><text:s/>RD$3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72</text:p>
          </table:table-cell>
          <table:table-cell office:value-type="string" table:style-name="ce19">
            <text:p>Enoxaparina Sodica 40MG (promes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231.20266666666669" table:style-name="ce23">
            <text:p><text:s/>$ 231.20<text:s/></text:p>
          </table:table-cell>
          <table:table-cell office:value-type="float" office:value="34680.400000000001" table:formula="of:=+[.N267]*[.O267]" table:style-name="ce14">
            <text:p><text:s/>RD$34,680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59</text:p>
          </table:table-cell>
          <table:table-cell office:value-type="string" table:style-name="ce25">
            <text:p>Durapore <text:s/>cajas 6 uds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31">
            <text:p>240</text:p>
          </table:table-cell>
          <table:table-cell office:value-type="float" office:value="281.25" table:style-name="ce14">
            <text:p><text:s/>RD$281.25<text:s/></text:p>
          </table:table-cell>
          <table:table-cell office:value-type="float" office:value="67500" table:formula="of:=+[.V267]*[.W267]" table:style-name="ce14">
            <text:p><text:s/>RD$67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80</text:p>
          </table:table-cell>
          <table:table-cell office:value-type="string" table:style-name="ce26">
            <text:p>Espirometro (Calle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507.8" table:style-name="ce23">
            <text:p><text:s/>$ 1,507.80<text:s/></text:p>
          </table:table-cell>
          <table:table-cell office:value-type="float" office:value="6031.2" table:formula="of:=+[.F268]*[.G268]" table:style-name="ce14">
            <text:p><text:s/>RD$6,031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8</text:p>
          </table:table-cell>
          <table:table-cell office:value-type="string" table:style-name="ce19">
            <text:p>Eosin MEDIO CULTIV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150" table:style-name="ce23">
            <text:p><text:s/>$ 3,150.00<text:s/></text:p>
          </table:table-cell>
          <table:table-cell office:value-type="float" office:value="3150" table:formula="of:=+[.N268]*[.O268]" table:style-name="ce14">
            <text:p><text:s/>RD$3,1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60</text:p>
          </table:table-cell>
          <table:table-cell office:value-type="string" table:style-name="ce25">
            <text:p>Duraprep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1006" table:style-name="ce14">
            <text:p><text:s/>RD$1,006.00<text:s/></text:p>
          </table:table-cell>
          <table:table-cell office:value-type="float" office:value="60360" table:formula="of:=+[.V268]*[.W268]" table:style-name="ce14">
            <text:p><text:s/>RD$60,3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81</text:p>
          </table:table-cell>
          <table:table-cell office:value-type="string" table:style-name="ce25">
            <text:p>Espironolactona 25Mg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4.5999999999999996" table:style-name="ce23">
            <text:p><text:s/>$ 4.60<text:s/></text:p>
          </table:table-cell>
          <table:table-cell office:value-type="float" office:value="919.99999999999989" table:formula="of:=+[.F269]*[.G269]" table:style-name="ce14">
            <text:p><text:s/>RD$9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</text:p>
          </table:table-cell>
          <table:table-cell office:value-type="string" table:style-name="ce19">
            <text:p>ERITROMIC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424" table:formula="of:=+[.N269]*[.O269]" table:style-name="ce14">
            <text:p><text:s/>RD$42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61</text:p>
          </table:table-cell>
          <table:table-cell office:value-type="string" table:style-name="ce25">
            <text:p>EDTA Odontologia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95" table:style-name="ce14">
            <text:p><text:s/>RD$195.00<text:s/></text:p>
          </table:table-cell>
          <table:table-cell office:value-type="float" office:value="195" table:formula="of:=+[.V269]*[.W269]" table:style-name="ce14">
            <text:p><text:s/>RD$19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82</text:p>
          </table:table-cell>
          <table:table-cell office:value-type="string" table:style-name="ce25">
            <text:p>Eyectores Paquete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43" table:style-name="ce23">
            <text:p><text:s/>$ 343.00<text:s/></text:p>
          </table:table-cell>
          <table:table-cell office:value-type="float" office:value="3430" table:formula="of:=+[.F270]*[.G270]" table:style-name="ce14">
            <text:p><text:s/>RD$3,43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74</text:p>
          </table:table-cell>
          <table:table-cell office:value-type="string" table:style-name="ce19">
            <text:p>Eritropoyetina Huamana Recombinante 4,000UI/ML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680" table:style-name="ce23">
            <text:p><text:s/>$ 680.00<text:s/></text:p>
          </table:table-cell>
          <table:table-cell office:value-type="float" office:value="13600" table:formula="of:=+[.N270]*[.O270]" table:style-name="ce14">
            <text:p><text:s/>RD$13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66</text:p>
          </table:table-cell>
          <table:table-cell office:value-type="string" table:style-name="ce25">
            <text:p>Enalapril 10Mg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1.99" table:style-name="ce14">
            <text:p><text:s/>RD$1.99<text:s/></text:p>
          </table:table-cell>
          <table:table-cell office:value-type="float" office:value="398" table:formula="of:=+[.V270]*[.W270]" table:style-name="ce14">
            <text:p><text:s/>RD$39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</text:p>
          </table:table-cell>
          <table:table-cell office:value-type="string" table:style-name="ce25">
            <text:p>Falcemia caj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5071.43" table:style-name="ce23">
            <text:p><text:s/>$ 5,071.43<text:s/></text:p>
          </table:table-cell>
          <table:table-cell office:value-type="float" office:value="30428.58" table:formula="of:=+[.F271]*[.G271]" table:style-name="ce14">
            <text:p><text:s/>RD$30,428.5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655</text:p>
          </table:table-cell>
          <table:table-cell office:value-type="string" table:style-name="ce19">
            <text:p>Escobilla para tubos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5" table:style-name="ce23">
            <text:p><text:s/>$ 25.00<text:s/></text:p>
          </table:table-cell>
          <table:table-cell office:value-type="float" office:value="150" table:formula="of:=+[.N271]*[.O271]" table:style-name="ce14">
            <text:p><text:s/>RD$1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66</text:p>
          </table:table-cell>
          <table:table-cell office:value-type="string" table:style-name="ce25">
            <text:p>Enalapril 10Mg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8" table:style-name="ce14">
            <text:p><text:s/>RD$8.00<text:s/></text:p>
          </table:table-cell>
          <table:table-cell office:value-type="float" office:value="1600" table:formula="of:=+[.V271]*[.W271]" table:style-name="ce14">
            <text:p><text:s/>RD$1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85</text:p>
          </table:table-cell>
          <table:table-cell office:value-type="string" table:style-name="ce25">
            <text:p>Fenitoina 250MG/5MG Promese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70" table:style-name="ce23">
            <text:p><text:s/>$ 70.00<text:s/></text:p>
          </table:table-cell>
          <table:table-cell office:value-type="float" office:value="28000" table:formula="of:=+[.F272]*[.G272]" table:style-name="ce14">
            <text:p><text:s/>RD$28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76</text:p>
          </table:table-cell>
          <table:table-cell office:value-type="string" table:style-name="ce21">
            <text:p>ESPATUL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450" table:style-name="ce23">
            <text:p><text:s/>$ 450.00<text:s/></text:p>
          </table:table-cell>
          <table:table-cell office:value-type="float" office:value="3600" table:formula="of:=+[.N272]*[.O272]" table:style-name="ce14">
            <text:p><text:s/>RD$3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70</text:p>
          </table:table-cell>
          <table:table-cell office:value-type="string" table:style-name="ce25">
            <text:p>Enema Fleet Pediatrico Calle</text:p>
          </table:table-cell>
          <table:table-cell office:value-type="string" table:style-name="ce9">
            <text:p>ALMACEN DE FARMACIA</text:p>
          </table:table-cell>
          <table:table-cell office:value-type="float" office:value="85" table:style-name="ce31">
            <text:p>85</text:p>
          </table:table-cell>
          <table:table-cell office:value-type="float" office:value="209" table:style-name="ce14">
            <text:p><text:s/>RD$209.00<text:s/></text:p>
          </table:table-cell>
          <table:table-cell office:value-type="float" office:value="17765" table:formula="of:=+[.V272]*[.W272]" table:style-name="ce14">
            <text:p><text:s/>RD$17,76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87</text:p>
          </table:table-cell>
          <table:table-cell office:value-type="string" table:style-name="ce25">
            <text:p>Fentanilo citrato 0.05mg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101.32" table:style-name="ce23">
            <text:p><text:s/>$ 101.32<text:s/></text:p>
          </table:table-cell>
          <table:table-cell office:value-type="float" office:value="101320" table:formula="of:=+[.F273]*[.G273]" table:style-name="ce14">
            <text:p><text:s/>RD$101,3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77</text:p>
          </table:table-cell>
          <table:table-cell office:value-type="string" table:style-name="ce21">
            <text:p>Especulo Vaginal (Promese)</text:p>
          </table:table-cell>
          <table:table-cell office:value-type="string" table:style-name="ce9">
            <text:p>ALMACEN DE FARMACIA</text:p>
          </table:table-cell>
          <table:table-cell office:value-type="float" office:value="95" table:style-name="ce24">
            <text:p>95</text:p>
          </table:table-cell>
          <table:table-cell office:value-type="currency" office:value="19.13" table:style-name="ce23">
            <text:p><text:s/>$ 19.13<text:s/></text:p>
          </table:table-cell>
          <table:table-cell office:value-type="float" office:value="1817.35" table:formula="of:=+[.N273]*[.O273]" table:style-name="ce14">
            <text:p><text:s/>RD$1,817.3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71</text:p>
          </table:table-cell>
          <table:table-cell office:value-type="string" table:style-name="ce25">
            <text:p>Enoxaparina 20MG/0.2ML (promes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110.35" table:style-name="ce14">
            <text:p><text:s/>RD$110.35<text:s/></text:p>
          </table:table-cell>
          <table:table-cell office:value-type="float" office:value="2207" table:formula="of:=+[.V273]*[.W273]" table:style-name="ce14">
            <text:p><text:s/>RD$2,207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87</text:p>
          </table:table-cell>
          <table:table-cell office:value-type="string" table:style-name="ce25">
            <text:p>Fentanilo citrato 0.05mg promese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57.56" table:style-name="ce23">
            <text:p><text:s/>$ 57.56<text:s/></text:p>
          </table:table-cell>
          <table:table-cell office:value-type="float" office:value="57560" table:formula="of:=+[.F274]*[.G274]" table:style-name="ce14">
            <text:p><text:s/>RD$57,5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77</text:p>
          </table:table-cell>
          <table:table-cell office:value-type="string" table:style-name="ce19">
            <text:p>Especulo de Oido <text:s/>Adulto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3.1597222222222" table:style-name="ce23">
            <text:p><text:s/>$ 13.16<text:s/></text:p>
          </table:table-cell>
          <table:table-cell office:value-type="float" office:value="263.194444444444" table:formula="of:=+[.N274]*[.O274]" table:style-name="ce14">
            <text:p><text:s/>RD$263.1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72</text:p>
          </table:table-cell>
          <table:table-cell office:value-type="string" table:style-name="ce25">
            <text:p>Enoxaparina Sodica 40MG (promese)</text:p>
          </table:table-cell>
          <table:table-cell office:value-type="string" table:style-name="ce9">
            <text:p>ALMACEN DE FARMACIA</text:p>
          </table:table-cell>
          <table:table-cell office:value-type="float" office:value="110" table:style-name="ce33">
            <text:p>110</text:p>
          </table:table-cell>
          <table:table-cell office:value-type="float" office:value="275" table:style-name="ce14">
            <text:p><text:s/>RD$275.00<text:s/></text:p>
          </table:table-cell>
          <table:table-cell office:value-type="float" office:value="30250" table:formula="of:=+[.V274]*[.W274]" table:style-name="ce14">
            <text:p><text:s/>RD$30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89</text:p>
          </table:table-cell>
          <table:table-cell office:value-type="string" table:style-name="ce25">
            <text:p>Fitomenadiona (vitamina k) 10MG/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3.4375" table:style-name="ce23">
            <text:p><text:s/>$ 3.44<text:s/></text:p>
          </table:table-cell>
          <table:table-cell office:value-type="float" office:value="343.75" table:formula="of:=+[.F275]*[.G275]" table:style-name="ce14">
            <text:p><text:s/>RD$343.7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79</text:p>
          </table:table-cell>
          <table:table-cell office:value-type="string" table:style-name="ce19">
            <text:p>Espejo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500" table:style-name="ce23">
            <text:p><text:s/>$ 500.00<text:s/></text:p>
          </table:table-cell>
          <table:table-cell office:value-type="float" office:value="3000" table:formula="of:=+[.N275]*[.O275]" table:style-name="ce14">
            <text:p><text:s/>RD$3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8</text:p>
          </table:table-cell>
          <table:table-cell office:value-type="string" table:style-name="ce25">
            <text:p>Eosin MEDIO CULTIV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3150" table:style-name="ce14">
            <text:p><text:s/>RD$3,150.00<text:s/></text:p>
          </table:table-cell>
          <table:table-cell office:value-type="float" office:value="3150" table:formula="of:=+[.V275]*[.W275]" table:style-name="ce14">
            <text:p><text:s/>RD$3,1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92</text:p>
          </table:table-cell>
          <table:table-cell office:value-type="string" table:style-name="ce25">
            <text:p>Fluconazol 200mg/100ML Soluc. Inyectable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70" table:style-name="ce23">
            <text:p><text:s/>$ 70.00<text:s/></text:p>
          </table:table-cell>
          <table:table-cell office:value-type="float" office:value="3500" table:formula="of:=+[.F276]*[.G276]" table:style-name="ce14">
            <text:p><text:s/>RD$3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80</text:p>
          </table:table-cell>
          <table:table-cell office:value-type="string" table:style-name="ce22">
            <text:p>Espirometro (Calle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507.8" table:style-name="ce23">
            <text:p><text:s/>$ 1,507.80<text:s/></text:p>
          </table:table-cell>
          <table:table-cell office:value-type="float" office:value="6031.2" table:formula="of:=+[.N276]*[.O276]" table:style-name="ce14">
            <text:p><text:s/>RD$6,031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9</text:p>
          </table:table-cell>
          <table:table-cell office:value-type="string" table:style-name="ce25">
            <text:p>ERITROMIC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212" table:style-name="ce14">
            <text:p><text:s/>RD$212.00<text:s/></text:p>
          </table:table-cell>
          <table:table-cell office:value-type="float" office:value="848" table:formula="of:=+[.V276]*[.W276]" table:style-name="ce14">
            <text:p><text:s/>RD$84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92</text:p>
          </table:table-cell>
          <table:table-cell office:value-type="string" table:style-name="ce25">
            <text:p>Fluconazol 200mg/100ML Soluc. Inyectable (promese)</text:p>
          </table:table-cell>
          <table:table-cell office:value-type="string" table:style-name="ce9">
            <text:p>ALMACEN DE FARMACIA</text:p>
          </table:table-cell>
          <table:table-cell office:value-type="float" office:value="42" table:style-name="ce24">
            <text:p>42</text:p>
          </table:table-cell>
          <table:table-cell office:value-type="currency" office:value="33.42" table:style-name="ce23">
            <text:p><text:s/>$ 33.42<text:s/></text:p>
          </table:table-cell>
          <table:table-cell office:value-type="float" office:value="1403.64" table:formula="of:=+[.F277]*[.G277]" table:style-name="ce14">
            <text:p><text:s/>RD$1,403.6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81</text:p>
          </table:table-cell>
          <table:table-cell office:value-type="string" table:style-name="ce19">
            <text:p>Espironolactona 25Mg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4.5999999999999996" table:style-name="ce23">
            <text:p><text:s/>$ 4.60<text:s/></text:p>
          </table:table-cell>
          <table:table-cell office:value-type="float" office:value="919.99999999999989" table:formula="of:=+[.N277]*[.O277]" table:style-name="ce14">
            <text:p><text:s/>RD$9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74</text:p>
          </table:table-cell>
          <table:table-cell office:value-type="string" table:style-name="ce25">
            <text:p>Eritropoyetina Huamana Recombinante 4,000UI/ML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680" table:style-name="ce14">
            <text:p><text:s/>RD$680.00<text:s/></text:p>
          </table:table-cell>
          <table:table-cell office:value-type="float" office:value="13600" table:formula="of:=+[.V277]*[.W277]" table:style-name="ce14">
            <text:p><text:s/>RD$13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94</text:p>
          </table:table-cell>
          <table:table-cell office:value-type="string" table:style-name="ce25">
            <text:p>FLUORASEA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1040" table:style-name="ce23">
            <text:p><text:s/>$ 1,040.00<text:s/></text:p>
          </table:table-cell>
          <table:table-cell office:value-type="float" office:value="6240" table:formula="of:=+[.F278]*[.G278]" table:style-name="ce14">
            <text:p><text:s/>RD$6,2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82</text:p>
          </table:table-cell>
          <table:table-cell office:value-type="string" table:style-name="ce19">
            <text:p>Eyectores Paquete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226.5" table:style-name="ce23">
            <text:p><text:s/>$ 226.50<text:s/></text:p>
          </table:table-cell>
          <table:table-cell office:value-type="float" office:value="4530" table:formula="of:=+[.N278]*[.O278]" table:style-name="ce14">
            <text:p><text:s/>RD$4,53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655</text:p>
          </table:table-cell>
          <table:table-cell office:value-type="string" table:style-name="ce25">
            <text:p>Escobilla para tubos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25" table:style-name="ce14">
            <text:p><text:s/>RD$25.00<text:s/></text:p>
          </table:table-cell>
          <table:table-cell office:value-type="float" office:value="150" table:formula="of:=+[.V278]*[.W278]" table:style-name="ce14">
            <text:p><text:s/>RD$1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</text:p>
          </table:table-cell>
          <table:table-cell office:value-type="string" table:style-name="ce25">
            <text:p>Fluorocel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9995.5489999999991" table:style-name="ce23">
            <text:p><text:s/>$ 9,995.55<text:s/></text:p>
          </table:table-cell>
          <table:table-cell office:value-type="float" office:value="89959.940999999992" table:formula="of:=+[.F279]*[.G279]" table:style-name="ce14">
            <text:p><text:s/>RD$89,959.9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</text:p>
          </table:table-cell>
          <table:table-cell office:value-type="string" table:style-name="ce19">
            <text:p>Falcemia caj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5071.43" table:style-name="ce23">
            <text:p><text:s/>$ 5,071.43<text:s/></text:p>
          </table:table-cell>
          <table:table-cell office:value-type="float" office:value="30428.58" table:formula="of:=+[.N279]*[.O279]" table:style-name="ce14">
            <text:p><text:s/>RD$30,428.5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76</text:p>
          </table:table-cell>
          <table:table-cell office:value-type="string" table:style-name="ce27">
            <text:p>ESPATUL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450" table:style-name="ce14">
            <text:p><text:s/>RD$450.00<text:s/></text:p>
          </table:table-cell>
          <table:table-cell office:value-type="float" office:value="3600" table:formula="of:=+[.V279]*[.W279]" table:style-name="ce14">
            <text:p><text:s/>RD$3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4</text:p>
          </table:table-cell>
          <table:table-cell office:value-type="string" table:style-name="ce25">
            <text:p>Formaldehido al 2% p/esterilizacion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124.87" table:style-name="ce23">
            <text:p><text:s/>$ 3,124.87<text:s/></text:p>
          </table:table-cell>
          <table:table-cell office:value-type="float" office:value="31248.699999999997" table:formula="of:=+[.F280]*[.G280]" table:style-name="ce14">
            <text:p><text:s/>RD$31,248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85</text:p>
          </table:table-cell>
          <table:table-cell office:value-type="string" table:style-name="ce19">
            <text:p>Fenitoina 250MG/5MG Promese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70" table:style-name="ce23">
            <text:p><text:s/>$ 70.00<text:s/></text:p>
          </table:table-cell>
          <table:table-cell office:value-type="float" office:value="28000" table:formula="of:=+[.N280]*[.O280]" table:style-name="ce14">
            <text:p><text:s/>RD$2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77</text:p>
          </table:table-cell>
          <table:table-cell office:value-type="string" table:style-name="ce27">
            <text:p>Especulo Vaginal (Promese)</text:p>
          </table:table-cell>
          <table:table-cell office:value-type="string" table:style-name="ce9">
            <text:p>ALMACEN DE FARMACIA</text:p>
          </table:table-cell>
          <table:table-cell office:value-type="float" office:value="95" table:style-name="ce31">
            <text:p>95</text:p>
          </table:table-cell>
          <table:table-cell office:value-type="float" office:value="19.13" table:style-name="ce14">
            <text:p><text:s/>RD$19.13<text:s/></text:p>
          </table:table-cell>
          <table:table-cell office:value-type="float" office:value="1817.35" table:formula="of:=+[.V280]*[.W280]" table:style-name="ce14">
            <text:p><text:s/>RD$1,817.3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97</text:p>
          </table:table-cell>
          <table:table-cell office:value-type="string" table:style-name="ce27">
            <text:p>Formocresol Frasc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850" table:style-name="ce23">
            <text:p><text:s/>$ 850.00<text:s/></text:p>
          </table:table-cell>
          <table:table-cell office:value-type="float" office:value="2550" table:formula="of:=+[.F281]*[.G281]" table:style-name="ce14">
            <text:p><text:s/>RD$2,5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88</text:p>
          </table:table-cell>
          <table:table-cell office:value-type="string" table:style-name="ce19">
            <text:p>FILTRO ELECTROTACT PEDIATRICO (DONADO)</text:p>
          </table:table-cell>
          <table:table-cell office:value-type="string" table:style-name="ce9">
            <text:p>ALMACEN DE FARMACIA</text:p>
          </table:table-cell>
          <table:table-cell office:value-type="float" office:value="590" table:style-name="ce57">
            <text:p>590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281]*[.O281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77</text:p>
          </table:table-cell>
          <table:table-cell office:value-type="string" table:style-name="ce25">
            <text:p>Especulo de Oido <text:s/>Adulto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13.1597222222222" table:style-name="ce14">
            <text:p><text:s/>RD$13.16<text:s/></text:p>
          </table:table-cell>
          <table:table-cell office:value-type="float" office:value="263.194444444444" table:formula="of:=+[.V281]*[.W281]" table:style-name="ce14">
            <text:p><text:s/>RD$263.1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98</text:p>
          </table:table-cell>
          <table:table-cell office:value-type="string" table:style-name="ce27">
            <text:p>Fosfatasa Alcalina 200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569.72" table:style-name="ce23">
            <text:p><text:s/>$ 3,569.72<text:s/></text:p>
          </table:table-cell>
          <table:table-cell office:value-type="float" office:value="7139.44" table:formula="of:=+[.F282]*[.G282]" table:style-name="ce14">
            <text:p><text:s/>RD$7,139.4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89</text:p>
          </table:table-cell>
          <table:table-cell office:value-type="string" table:style-name="ce19">
            <text:p>Fitomenadiona (vitamina k) 10MG/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3.4375" table:style-name="ce23">
            <text:p><text:s/>$ 3.44<text:s/></text:p>
          </table:table-cell>
          <table:table-cell office:value-type="float" office:value="343.75" table:formula="of:=+[.N282]*[.O282]" table:style-name="ce14">
            <text:p><text:s/>RD$343.7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79</text:p>
          </table:table-cell>
          <table:table-cell office:value-type="string" table:style-name="ce25">
            <text:p>Espejo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500" table:style-name="ce14">
            <text:p><text:s/>RD$500.00<text:s/></text:p>
          </table:table-cell>
          <table:table-cell office:value-type="float" office:value="3000" table:formula="of:=+[.V282]*[.W282]" table:style-name="ce14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1</text:p>
          </table:table-cell>
          <table:table-cell office:value-type="string" table:style-name="ce25">
            <text:p>Fosfato de MonoPotasico 10ML (calle)</text:p>
          </table:table-cell>
          <table:table-cell office:value-type="string" table:style-name="ce9">
            <text:p>ALMACEN DE FARMACIA</text:p>
          </table:table-cell>
          <table:table-cell office:value-type="float" office:value="167" table:style-name="ce24">
            <text:p>167</text:p>
          </table:table-cell>
          <table:table-cell office:value-type="currency" office:value="320" table:style-name="ce23">
            <text:p><text:s/>$ 320.00<text:s/></text:p>
          </table:table-cell>
          <table:table-cell office:value-type="float" office:value="53440" table:formula="of:=+[.F283]*[.G283]" table:style-name="ce14">
            <text:p><text:s/>RD$53,4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92</text:p>
          </table:table-cell>
          <table:table-cell office:value-type="string" table:style-name="ce19">
            <text:p>Fluconazol 200mg/100ML Soluc. Inyectable (calle)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24">
            <text:p>450</text:p>
          </table:table-cell>
          <table:table-cell office:value-type="currency" office:value="70" table:style-name="ce23">
            <text:p><text:s/>$ 70.00<text:s/></text:p>
          </table:table-cell>
          <table:table-cell office:value-type="float" office:value="31500" table:formula="of:=+[.N283]*[.O283]" table:style-name="ce14">
            <text:p><text:s/>RD$31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80</text:p>
          </table:table-cell>
          <table:table-cell office:value-type="string" table:style-name="ce26">
            <text:p>Espirometro (Calle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1507.8" table:style-name="ce14">
            <text:p><text:s/>RD$1,507.80<text:s/></text:p>
          </table:table-cell>
          <table:table-cell office:value-type="float" office:value="6031.2" table:formula="of:=+[.V283]*[.W283]" table:style-name="ce14">
            <text:p><text:s/>RD$6,031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0</text:p>
          </table:table-cell>
          <table:table-cell office:value-type="string" table:style-name="ce25">
            <text:p>Fosfato de Potasico 10ML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780" table:style-name="ce23">
            <text:p><text:s/>$ 780.00<text:s/></text:p>
          </table:table-cell>
          <table:table-cell office:value-type="float" office:value="117000" table:formula="of:=+[.F284]*[.G284]" table:style-name="ce14">
            <text:p><text:s/>RD$117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92</text:p>
          </table:table-cell>
          <table:table-cell office:value-type="string" table:style-name="ce19">
            <text:p>Fluconazol 200mg/100ML Soluc. Inyectable (promese)</text:p>
          </table:table-cell>
          <table:table-cell office:value-type="string" table:style-name="ce9">
            <text:p>ALMACEN DE FARMACIA</text:p>
          </table:table-cell>
          <table:table-cell office:value-type="float" office:value="242" table:style-name="ce24">
            <text:p>242</text:p>
          </table:table-cell>
          <table:table-cell office:value-type="currency" office:value="28.6100826446281" table:style-name="ce23">
            <text:p><text:s/>$ 28.61<text:s/></text:p>
          </table:table-cell>
          <table:table-cell office:value-type="float" office:value="6923.64" table:formula="of:=+[.N284]*[.O284]" table:style-name="ce14">
            <text:p><text:s/>RD$6,923.6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81</text:p>
          </table:table-cell>
          <table:table-cell office:value-type="string" table:style-name="ce25">
            <text:p>Espironolactona 25Mg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4.5999999999999996" table:style-name="ce14">
            <text:p><text:s/>RD$4.60<text:s/></text:p>
          </table:table-cell>
          <table:table-cell office:value-type="float" office:value="459.99999999999994" table:formula="of:=+[.V284]*[.W284]" table:style-name="ce14">
            <text:p><text:s/>RD$4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2</text:p>
          </table:table-cell>
          <table:table-cell office:value-type="string" table:style-name="ce25">
            <text:p>Fosfomicina 250MG/5ML Suspension PROMESE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799.5" table:style-name="ce23">
            <text:p><text:s/>$ 799.50<text:s/></text:p>
          </table:table-cell>
          <table:table-cell office:value-type="float" office:value="19188" table:formula="of:=+[.F285]*[.G285]" table:style-name="ce14">
            <text:p><text:s/>RD$19,18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94</text:p>
          </table:table-cell>
          <table:table-cell office:value-type="string" table:style-name="ce19">
            <text:p>FLUORASEA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1040" table:style-name="ce23">
            <text:p><text:s/>$ 1,040.00<text:s/></text:p>
          </table:table-cell>
          <table:table-cell office:value-type="float" office:value="6240" table:formula="of:=+[.N285]*[.O285]" table:style-name="ce14">
            <text:p><text:s/>RD$6,2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82</text:p>
          </table:table-cell>
          <table:table-cell office:value-type="string" table:style-name="ce25">
            <text:p>Eyectores Paquete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343" table:style-name="ce14">
            <text:p><text:s/>RD$343.00<text:s/></text:p>
          </table:table-cell>
          <table:table-cell office:value-type="float" office:value="6860" table:formula="of:=+[.V285]*[.W285]" table:style-name="ce14">
            <text:p><text:s/>RD$6,8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3</text:p>
          </table:table-cell>
          <table:table-cell office:value-type="string" table:style-name="ce25">
            <text:p>Fosfosoda Laxante 45ml Frascos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95.06" table:style-name="ce23">
            <text:p><text:s/>$ 95.06<text:s/></text:p>
          </table:table-cell>
          <table:table-cell office:value-type="float" office:value="950.6" table:formula="of:=+[.F286]*[.G286]" table:style-name="ce14">
            <text:p><text:s/>RD$950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</text:p>
          </table:table-cell>
          <table:table-cell office:value-type="string" table:style-name="ce19">
            <text:p>Fluorocel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9995.5488889999997" table:style-name="ce23">
            <text:p><text:s/>$ 9,995.55<text:s/></text:p>
          </table:table-cell>
          <table:table-cell office:value-type="float" office:value="79964.391111999998" table:formula="of:=+[.N286]*[.O286]" table:style-name="ce14">
            <text:p><text:s/>RD$79,964.3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</text:p>
          </table:table-cell>
          <table:table-cell office:value-type="string" table:style-name="ce25">
            <text:p>Falcemia caj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5071.43" table:style-name="ce14">
            <text:p><text:s/>RD$5,071.43<text:s/></text:p>
          </table:table-cell>
          <table:table-cell office:value-type="float" office:value="30428.58" table:formula="of:=+[.V286]*[.W286]" table:style-name="ce14">
            <text:p><text:s/>RD$30,428.5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</text:p>
          </table:table-cell>
          <table:table-cell office:value-type="string" table:style-name="ce25">
            <text:p>Frasco de orina esteriles laboratorio</text:p>
          </table:table-cell>
          <table:table-cell office:value-type="string" table:style-name="ce9">
            <text:p>ALMACEN DE FARMACIA</text:p>
          </table:table-cell>
          <table:table-cell office:value-type="float" office:value="519" table:style-name="ce24">
            <text:p>519</text:p>
          </table:table-cell>
          <table:table-cell office:value-type="currency" office:value="37.730198491464868" table:style-name="ce23">
            <text:p><text:s/>$ 37.73<text:s/></text:p>
          </table:table-cell>
          <table:table-cell office:value-type="float" office:value="19581.973017070268" table:formula="of:=+[.F287]*[.G287]" table:style-name="ce14">
            <text:p><text:s/>RD$19,581.9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4</text:p>
          </table:table-cell>
          <table:table-cell office:value-type="string" table:style-name="ce19">
            <text:p>Formaldehido al 2% p/esterilizacion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124.87" table:style-name="ce23">
            <text:p><text:s/>$ 3,124.87<text:s/></text:p>
          </table:table-cell>
          <table:table-cell office:value-type="float" office:value="31248.699999999997" table:formula="of:=+[.N287]*[.O287]" table:style-name="ce14">
            <text:p><text:s/>RD$31,248.7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85</text:p>
          </table:table-cell>
          <table:table-cell office:value-type="string" table:style-name="ce25">
            <text:p>Fenitoina 250MG/5MG Promese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70" table:style-name="ce14">
            <text:p><text:s/>RD$70.00<text:s/></text:p>
          </table:table-cell>
          <table:table-cell office:value-type="float" office:value="28000" table:formula="of:=+[.V287]*[.W287]" table:style-name="ce14">
            <text:p><text:s/>RD$28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</text:p>
          </table:table-cell>
          <table:table-cell office:value-type="string" table:style-name="ce25">
            <text:p>Frasco de orina no esteri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495" table:style-name="ce24">
            <text:p>2,495</text:p>
          </table:table-cell>
          <table:table-cell office:value-type="currency" office:value="7.655150139999999" table:style-name="ce23">
            <text:p><text:s/>$ 7.66<text:s/></text:p>
          </table:table-cell>
          <table:table-cell office:value-type="float" office:value="19099.599599299996" table:formula="of:=+[.F288]*[.G288]" table:style-name="ce14">
            <text:p><text:s/>RD$19,099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97</text:p>
          </table:table-cell>
          <table:table-cell office:value-type="string" table:style-name="ce21">
            <text:p>Formocresol Frasc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850" table:style-name="ce23">
            <text:p><text:s/>$ 850.00<text:s/></text:p>
          </table:table-cell>
          <table:table-cell office:value-type="float" office:value="2550" table:formula="of:=+[.N288]*[.O288]" table:style-name="ce14">
            <text:p><text:s/>RD$2,5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88</text:p>
          </table:table-cell>
          <table:table-cell office:value-type="string" table:style-name="ce25">
            <text:p>FILTRO ELECTROTACT PEDIATRICO (DONADO)</text:p>
          </table:table-cell>
          <table:table-cell office:value-type="string" table:style-name="ce9">
            <text:p>ALMACEN DE FARMACIA</text:p>
          </table:table-cell>
          <table:table-cell office:value-type="float" office:value="590" table:style-name="ce31">
            <text:p>590</text:p>
          </table:table-cell>
          <table:table-cell office:value-type="float" office:value="0" table:style-name="ce14">
            <text:p><text:s/>RD$-<text:s text:c="3"/></text:p>
          </table:table-cell>
          <table:table-cell office:value-type="float" office:value="0" table:formula="of:=+[.V288]*[.W288]" table:style-name="ce14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4</text:p>
          </table:table-cell>
          <table:table-cell office:value-type="string" table:style-name="ce25">
            <text:p>FRESA HUES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38.14" table:style-name="ce23">
            <text:p><text:s/>$ 38.14<text:s/></text:p>
          </table:table-cell>
          <table:table-cell office:value-type="float" office:value="266.98" table:formula="of:=+[.F289]*[.G289]" table:style-name="ce14">
            <text:p><text:s/>RD$266.9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98</text:p>
          </table:table-cell>
          <table:table-cell office:value-type="string" table:style-name="ce21">
            <text:p>Fosfatasa Alcalina 200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569.72" table:style-name="ce23">
            <text:p><text:s/>$ 3,569.72<text:s/></text:p>
          </table:table-cell>
          <table:table-cell office:value-type="float" office:value="7139.44" table:formula="of:=+[.N289]*[.O289]" table:style-name="ce14">
            <text:p><text:s/>RD$7,139.4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89</text:p>
          </table:table-cell>
          <table:table-cell office:value-type="string" table:style-name="ce25">
            <text:p>Fitomenadiona (vitamina k) 10MG/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3.4375" table:style-name="ce14">
            <text:p><text:s/>RD$3.44<text:s/></text:p>
          </table:table-cell>
          <table:table-cell office:value-type="float" office:value="343.75" table:formula="of:=+[.V289]*[.W289]" table:style-name="ce14">
            <text:p><text:s/>RD$343.7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5</text:p>
          </table:table-cell>
          <table:table-cell office:value-type="string" table:style-name="ce25">
            <text:p>FRESA REDONDA KG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92.1" table:style-name="ce23">
            <text:p><text:s/>$ 92.10<text:s/></text:p>
          </table:table-cell>
          <table:table-cell office:value-type="float" office:value="368.4" table:formula="of:=+[.F290]*[.G290]" table:style-name="ce14">
            <text:p><text:s/>RD$368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1</text:p>
          </table:table-cell>
          <table:table-cell office:value-type="string" table:style-name="ce19">
            <text:p>Fosfato de MonoPotasico 10ML (calle)</text:p>
          </table:table-cell>
          <table:table-cell office:value-type="string" table:style-name="ce9">
            <text:p>ALMACEN DE FARMACIA</text:p>
          </table:table-cell>
          <table:table-cell office:value-type="float" office:value="167" table:style-name="ce24">
            <text:p>167</text:p>
          </table:table-cell>
          <table:table-cell office:value-type="currency" office:value="320" table:style-name="ce23">
            <text:p><text:s/>$ 320.00<text:s/></text:p>
          </table:table-cell>
          <table:table-cell office:value-type="float" office:value="53440" table:formula="of:=+[.N290]*[.O290]" table:style-name="ce14">
            <text:p><text:s/>RD$53,4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92</text:p>
          </table:table-cell>
          <table:table-cell office:value-type="string" table:style-name="ce25">
            <text:p>Fluconazol 200mg/100ML Soluc. Inyectable (calle)</text:p>
          </table:table-cell>
          <table:table-cell office:value-type="string" table:style-name="ce9">
            <text:p>ALMACEN DE FARMACIA</text:p>
          </table:table-cell>
          <table:table-cell office:value-type="float" office:value="350" table:style-name="ce32">
            <text:p>350</text:p>
          </table:table-cell>
          <table:table-cell office:value-type="float" office:value="70" table:style-name="ce14">
            <text:p><text:s/>RD$70.00<text:s/></text:p>
          </table:table-cell>
          <table:table-cell office:value-type="float" office:value="24500" table:formula="of:=+[.V290]*[.W290]" table:style-name="ce14">
            <text:p><text:s/>RD$24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6</text:p>
          </table:table-cell>
          <table:table-cell office:value-type="string" table:style-name="ce27">
            <text:p>FUNDA DE ESTERILIZACION <text:s/>31/2 X9MM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600" table:style-name="ce24">
            <text:p>1,600</text:p>
          </table:table-cell>
          <table:table-cell office:value-type="currency" office:value="170" table:style-name="ce23">
            <text:p><text:s/>$ 170.00<text:s/></text:p>
          </table:table-cell>
          <table:table-cell office:value-type="float" office:value="272000" table:formula="of:=+[.F291]*[.G291]" table:style-name="ce14">
            <text:p><text:s/>RD$272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0</text:p>
          </table:table-cell>
          <table:table-cell office:value-type="string" table:style-name="ce19">
            <text:p>Fosfato de Potasico 10ML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780" table:style-name="ce23">
            <text:p><text:s/>$ 780.00<text:s/></text:p>
          </table:table-cell>
          <table:table-cell office:value-type="float" office:value="117000" table:formula="of:=+[.N291]*[.O291]" table:style-name="ce14">
            <text:p><text:s/>RD$117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92</text:p>
          </table:table-cell>
          <table:table-cell office:value-type="string" table:style-name="ce25">
            <text:p>Fluconazol 200mg/100ML Soluc. Inyectable (promese)</text:p>
          </table:table-cell>
          <table:table-cell office:value-type="string" table:style-name="ce9">
            <text:p>ALMACEN DE FARMACIA</text:p>
          </table:table-cell>
          <table:table-cell office:value-type="float" office:value="242" table:style-name="ce33">
            <text:p>242</text:p>
          </table:table-cell>
          <table:table-cell office:value-type="float" office:value="33.42" table:style-name="ce14">
            <text:p><text:s/>RD$33.42<text:s/></text:p>
          </table:table-cell>
          <table:table-cell office:value-type="float" office:value="8087.64" table:formula="of:=+[.V291]*[.W291]" table:style-name="ce14">
            <text:p><text:s/>RD$8,087.6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7</text:p>
          </table:table-cell>
          <table:table-cell office:value-type="string" table:style-name="ce27">
            <text:p>FUNDA DE ESTERILIZACION 5.3X10MM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595" table:style-name="ce23">
            <text:p><text:s/>$ 595.00<text:s/></text:p>
          </table:table-cell>
          <table:table-cell office:value-type="float" office:value="4760" table:formula="of:=+[.F292]*[.G292]" table:style-name="ce14">
            <text:p><text:s/>RD$4,7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2</text:p>
          </table:table-cell>
          <table:table-cell office:value-type="string" table:style-name="ce19">
            <text:p>Fosfomicina 250MG/5ML Suspension PROMESE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799.5" table:style-name="ce23">
            <text:p><text:s/>$ 799.50<text:s/></text:p>
          </table:table-cell>
          <table:table-cell office:value-type="float" office:value="19188" table:formula="of:=+[.N292]*[.O292]" table:style-name="ce14">
            <text:p><text:s/>RD$19,18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94</text:p>
          </table:table-cell>
          <table:table-cell office:value-type="string" table:style-name="ce25">
            <text:p>FLUORASEA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1040" table:style-name="ce14">
            <text:p><text:s/>RD$1,040.00<text:s/></text:p>
          </table:table-cell>
          <table:table-cell office:value-type="float" office:value="6240" table:formula="of:=+[.V292]*[.W292]" table:style-name="ce14">
            <text:p><text:s/>RD$6,2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09</text:p>
          </table:table-cell>
          <table:table-cell office:value-type="string" table:style-name="ce25">
            <text:p>Furosemida Ampolla 20MG/1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.47" table:style-name="ce23">
            <text:p><text:s/>$ 1.47<text:s/></text:p>
          </table:table-cell>
          <table:table-cell office:value-type="float" office:value="294" table:formula="of:=+[.F293]*[.G293]" table:style-name="ce14">
            <text:p><text:s/>RD$29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3</text:p>
          </table:table-cell>
          <table:table-cell office:value-type="string" table:style-name="ce19">
            <text:p>Fosfosoda Laxante 45ml Frascos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482.51" table:style-name="ce23">
            <text:p><text:s/>$ 482.51<text:s/></text:p>
          </table:table-cell>
          <table:table-cell office:value-type="float" office:value="28950.6" table:formula="of:=+[.N293]*[.O293]" table:style-name="ce14">
            <text:p><text:s/>RD$28,950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</text:p>
          </table:table-cell>
          <table:table-cell office:value-type="string" table:style-name="ce25">
            <text:p>Fluorocel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11791" table:style-name="ce14">
            <text:p><text:s/>RD$11,791.00<text:s/></text:p>
          </table:table-cell>
          <table:table-cell office:value-type="float" office:value="94328" table:formula="of:=+[.V293]*[.W293]" table:style-name="ce14">
            <text:p><text:s/>RD$94,32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0</text:p>
          </table:table-cell>
          <table:table-cell office:value-type="string" table:style-name="ce25">
            <text:p>GGT 200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6517.67" table:style-name="ce23">
            <text:p><text:s/>$ 6,517.67<text:s/></text:p>
          </table:table-cell>
          <table:table-cell office:value-type="float" office:value="6517.67" table:formula="of:=+[.F294]*[.G294]" table:style-name="ce14">
            <text:p><text:s/>RD$6,517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</text:p>
          </table:table-cell>
          <table:table-cell office:value-type="string" table:style-name="ce19">
            <text:p>Frasco de orina esteriles laboratorio</text:p>
          </table:table-cell>
          <table:table-cell office:value-type="string" table:style-name="ce9">
            <text:p>ALMACEN DE FARMACIA</text:p>
          </table:table-cell>
          <table:table-cell office:value-type="float" office:value="750" table:style-name="ce24">
            <text:p>750</text:p>
          </table:table-cell>
          <table:table-cell office:value-type="currency" office:value="17.170487162529295" table:style-name="ce23">
            <text:p><text:s/>$ 17.17<text:s/></text:p>
          </table:table-cell>
          <table:table-cell office:value-type="float" office:value="12877.865371896971" table:formula="of:=+[.N294]*[.O294]" table:style-name="ce14">
            <text:p><text:s/>RD$12,877.8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</text:p>
          </table:table-cell>
          <table:table-cell office:value-type="string" table:style-name="ce25">
            <text:p>Focus 125ML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16228" table:style-name="ce14">
            <text:p><text:s/>RD$16,228.00<text:s/></text:p>
          </table:table-cell>
          <table:table-cell office:value-type="float" office:value="129824" table:formula="of:=+[.V294]*[.W294]" table:style-name="ce14">
            <text:p><text:s/>RD$129,82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2</text:p>
          </table:table-cell>
          <table:table-cell office:value-type="string" table:style-name="ce25">
            <text:p>GALONES DE REVELA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625" table:style-name="ce23">
            <text:p><text:s/>$ 625.00<text:s/></text:p>
          </table:table-cell>
          <table:table-cell office:value-type="float" office:value="625" table:formula="of:=+[.F295]*[.G295]" table:style-name="ce14">
            <text:p><text:s/>RD$62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</text:p>
          </table:table-cell>
          <table:table-cell office:value-type="string" table:style-name="ce19">
            <text:p>Frasco de orina no esteri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2000" table:style-name="ce24">
            <text:p>12,000</text:p>
          </table:table-cell>
          <table:table-cell office:value-type="currency" office:value="7.2732881316101965" table:style-name="ce23">
            <text:p><text:s/>$ 7.27<text:s/></text:p>
          </table:table-cell>
          <table:table-cell office:value-type="float" office:value="87279.457579322363" table:formula="of:=+[.N295]*[.O295]" table:style-name="ce14">
            <text:p><text:s/>RD$87,279.4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4</text:p>
          </table:table-cell>
          <table:table-cell office:value-type="string" table:style-name="ce25">
            <text:p>Formaldehido al 2% p/esterilizacion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3124.87" table:style-name="ce14">
            <text:p><text:s/>RD$3,124.87<text:s/></text:p>
          </table:table-cell>
          <table:table-cell office:value-type="float" office:value="31248.699999999997" table:formula="of:=+[.V295]*[.W295]" table:style-name="ce14">
            <text:p><text:s/>RD$31,248.7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3</text:p>
          </table:table-cell>
          <table:table-cell office:value-type="string" table:style-name="ce25">
            <text:p>GALONES FIJA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625" table:style-name="ce23">
            <text:p><text:s/>$ 625.00<text:s/></text:p>
          </table:table-cell>
          <table:table-cell office:value-type="float" office:value="625" table:formula="of:=+[.F296]*[.G296]" table:style-name="ce14">
            <text:p><text:s/>RD$62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4</text:p>
          </table:table-cell>
          <table:table-cell office:value-type="string" table:style-name="ce19">
            <text:p>FRESA HUES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38.14" table:style-name="ce23">
            <text:p><text:s/>$ 38.14<text:s/></text:p>
          </table:table-cell>
          <table:table-cell office:value-type="float" office:value="266.98" table:formula="of:=+[.N296]*[.O296]" table:style-name="ce14">
            <text:p><text:s/>RD$266.9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97</text:p>
          </table:table-cell>
          <table:table-cell office:value-type="string" table:style-name="ce27">
            <text:p>Formocresol Frasc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850" table:style-name="ce14">
            <text:p><text:s/>RD$850.00<text:s/></text:p>
          </table:table-cell>
          <table:table-cell office:value-type="float" office:value="2550" table:formula="of:=+[.V296]*[.W296]" table:style-name="ce14">
            <text:p><text:s/>RD$2,5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5</text:p>
          </table:table-cell>
          <table:table-cell office:value-type="string" table:style-name="ce25">
            <text:p>Gasa 36/100 tipo almohada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505.92" table:style-name="ce23">
            <text:p><text:s/>$ 505.92<text:s/></text:p>
          </table:table-cell>
          <table:table-cell office:value-type="float" office:value="25296" table:formula="of:=+[.F297]*[.G297]" table:style-name="ce14">
            <text:p><text:s/>RD$25,29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5</text:p>
          </table:table-cell>
          <table:table-cell office:value-type="string" table:style-name="ce19">
            <text:p>FRESA REDONDA KG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37.85" table:style-name="ce23">
            <text:p><text:s/>$ 37.85<text:s/></text:p>
          </table:table-cell>
          <table:table-cell office:value-type="float" office:value="908.40000000000009" table:formula="of:=+[.N297]*[.O297]" table:style-name="ce14">
            <text:p><text:s/>RD$908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98</text:p>
          </table:table-cell>
          <table:table-cell office:value-type="string" table:style-name="ce27">
            <text:p>Fosfatasa Alcalina 200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3569.72" table:style-name="ce14">
            <text:p><text:s/>RD$3,569.72<text:s/></text:p>
          </table:table-cell>
          <table:table-cell office:value-type="float" office:value="10709.16" table:formula="of:=+[.V297]*[.W297]" table:style-name="ce14">
            <text:p><text:s/>RD$10,709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5</text:p>
          </table:table-cell>
          <table:table-cell office:value-type="string" table:style-name="ce25">
            <text:p>Gasa Tipo Almohada (calle)</text:p>
          </table:table-cell>
          <table:table-cell office:value-type="string" table:style-name="ce9">
            <text:p>ALMACEN DE FARMACIA</text:p>
          </table:table-cell>
          <table:table-cell office:value-type="float" office:value="46" table:style-name="ce24">
            <text:p>46</text:p>
          </table:table-cell>
          <table:table-cell office:value-type="currency" office:value="1659.15" table:style-name="ce23">
            <text:p><text:s/>$ 1,659.15<text:s/></text:p>
          </table:table-cell>
          <table:table-cell office:value-type="float" office:value="76320.900000000009" table:formula="of:=+[.F298]*[.G298]" table:style-name="ce14">
            <text:p><text:s/>RD$76,320.9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6</text:p>
          </table:table-cell>
          <table:table-cell office:value-type="string" table:style-name="ce21">
            <text:p>FUNDA DE ESTERILIZACION <text:s/>31/2 X9MM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170" table:style-name="ce23">
            <text:p><text:s/>$ 170.00<text:s/></text:p>
          </table:table-cell>
          <table:table-cell office:value-type="float" office:value="170000" table:formula="of:=+[.N298]*[.O298]" table:style-name="ce14">
            <text:p><text:s/>RD$17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1</text:p>
          </table:table-cell>
          <table:table-cell office:value-type="string" table:style-name="ce25">
            <text:p>Fosfato de MonoPotasico 10ML (calle)</text:p>
          </table:table-cell>
          <table:table-cell office:value-type="string" table:style-name="ce9">
            <text:p>ALMACEN DE FARMACIA</text:p>
          </table:table-cell>
          <table:table-cell office:value-type="float" office:value="167" table:style-name="ce31">
            <text:p>167</text:p>
          </table:table-cell>
          <table:table-cell office:value-type="float" office:value="320" table:style-name="ce14">
            <text:p><text:s/>RD$320.00<text:s/></text:p>
          </table:table-cell>
          <table:table-cell office:value-type="float" office:value="53440" table:formula="of:=+[.V298]*[.W298]" table:style-name="ce14">
            <text:p><text:s/>RD$53,4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7</text:p>
          </table:table-cell>
          <table:table-cell office:value-type="string" table:style-name="ce25">
            <text:p>Gasa Vendaje Absorbente #2 (calle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23.4" table:style-name="ce23">
            <text:p><text:s/>$ 23.40<text:s/></text:p>
          </table:table-cell>
          <table:table-cell office:value-type="float" office:value="163.79999999999998" table:formula="of:=+[.F299]*[.G299]" table:style-name="ce14">
            <text:p><text:s/>RD$163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7</text:p>
          </table:table-cell>
          <table:table-cell office:value-type="string" table:style-name="ce21">
            <text:p>FUNDA DE ESTERILIZACION 5.3X10MM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595" table:style-name="ce23">
            <text:p><text:s/>$ 595.00<text:s/></text:p>
          </table:table-cell>
          <table:table-cell office:value-type="float" office:value="4760" table:formula="of:=+[.N299]*[.O299]" table:style-name="ce14">
            <text:p><text:s/>RD$4,7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0</text:p>
          </table:table-cell>
          <table:table-cell office:value-type="string" table:style-name="ce25">
            <text:p>Fosfato de Potasico 10ML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31">
            <text:p>150</text:p>
          </table:table-cell>
          <table:table-cell office:value-type="float" office:value="780" table:style-name="ce14">
            <text:p><text:s/>RD$780.00<text:s/></text:p>
          </table:table-cell>
          <table:table-cell office:value-type="float" office:value="117000" table:formula="of:=+[.V299]*[.W299]" table:style-name="ce14">
            <text:p><text:s/>RD$117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18</text:p>
          </table:table-cell>
          <table:table-cell office:value-type="string" table:style-name="ce25">
            <text:p>Gastrovue 100ML (Calle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320" table:style-name="ce23">
            <text:p><text:s/>$ 320.00<text:s/></text:p>
          </table:table-cell>
          <table:table-cell office:value-type="float" office:value="44800" table:formula="of:=+[.F300]*[.G300]" table:style-name="ce14">
            <text:p><text:s/>RD$44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9</text:p>
          </table:table-cell>
          <table:table-cell office:value-type="string" table:style-name="ce19">
            <text:p>Furosemida Ampolla 20MG/1ML (calle)</text:p>
          </table:table-cell>
          <table:table-cell office:value-type="string" table:style-name="ce9">
            <text:p>ALMACEN DE FARMACIA</text:p>
          </table:table-cell>
          <table:table-cell office:value-type="float" office:value="1300" table:style-name="ce24">
            <text:p>1,300</text:p>
          </table:table-cell>
          <table:table-cell office:value-type="currency" office:value="4.4528571428571428" table:style-name="ce23">
            <text:p><text:s/>$ 4.45<text:s/></text:p>
          </table:table-cell>
          <table:table-cell office:value-type="float" office:value="5788.7142857142853" table:formula="of:=+[.N300]*[.O300]" table:style-name="ce14">
            <text:p><text:s/>RD$5,788.7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2</text:p>
          </table:table-cell>
          <table:table-cell office:value-type="string" table:style-name="ce25">
            <text:p>Fosfomicina 250MG/5ML Suspension PROMESE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33">
            <text:p>24</text:p>
          </table:table-cell>
          <table:table-cell office:value-type="float" office:value="799.5" table:style-name="ce14">
            <text:p><text:s/>RD$799.50<text:s/></text:p>
          </table:table-cell>
          <table:table-cell office:value-type="float" office:value="19188" table:formula="of:=+[.V300]*[.W300]" table:style-name="ce14">
            <text:p><text:s/>RD$19,18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0</text:p>
          </table:table-cell>
          <table:table-cell office:value-type="string" table:style-name="ce25">
            <text:p>Gel Antibacterial GL (calle) Manita Limpia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24">
            <text:p>29</text:p>
          </table:table-cell>
          <table:table-cell office:value-type="currency" office:value="133.33333300000001" table:style-name="ce23">
            <text:p><text:s/>$ 133.33<text:s/></text:p>
          </table:table-cell>
          <table:table-cell office:value-type="float" office:value="3866.6666570000002" table:formula="of:=+[.F301]*[.G301]" table:style-name="ce14">
            <text:p><text:s/>RD$3,866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09</text:p>
          </table:table-cell>
          <table:table-cell office:value-type="string" table:style-name="ce19">
            <text:p>Furosemida Ampolla 40MG/1ML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.9" table:style-name="ce23">
            <text:p><text:s/>$ 1.90<text:s/></text:p>
          </table:table-cell>
          <table:table-cell office:value-type="float" office:value="190" table:formula="of:=+[.N301]*[.O301]" table:style-name="ce14">
            <text:p><text:s/>RD$1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3</text:p>
          </table:table-cell>
          <table:table-cell office:value-type="string" table:style-name="ce25">
            <text:p>Fosfosoda Laxante 45ml Frascos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95.06" table:style-name="ce14">
            <text:p><text:s/>RD$95.06<text:s/></text:p>
          </table:table-cell>
          <table:table-cell office:value-type="float" office:value="4753" table:formula="of:=+[.V301]*[.W301]" table:style-name="ce14">
            <text:p><text:s/>RD$4,75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2</text:p>
          </table:table-cell>
          <table:table-cell office:value-type="string" table:style-name="ce25">
            <text:p>Gel de Sonografia GALON (calle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618.51428571428573" table:style-name="ce23">
            <text:p><text:s/>$ 618.51<text:s/></text:p>
          </table:table-cell>
          <table:table-cell office:value-type="float" office:value="5566.6285714285714" table:formula="of:=+[.F302]*[.G302]" table:style-name="ce14">
            <text:p><text:s/>RD$5,566.6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0</text:p>
          </table:table-cell>
          <table:table-cell office:value-type="string" table:style-name="ce19">
            <text:p>GGT 200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6517.67" table:style-name="ce23">
            <text:p><text:s/>$ 6,517.67<text:s/></text:p>
          </table:table-cell>
          <table:table-cell office:value-type="float" office:value="6517.67" table:formula="of:=+[.N302]*[.O302]" table:style-name="ce14">
            <text:p><text:s/>RD$6,517.6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</text:p>
          </table:table-cell>
          <table:table-cell office:value-type="string" table:style-name="ce25">
            <text:p>Frasco de orina esteriles laboratorio</text:p>
          </table:table-cell>
          <table:table-cell office:value-type="string" table:style-name="ce9">
            <text:p>ALMACEN DE FARMACIA</text:p>
          </table:table-cell>
          <table:table-cell office:value-type="float" office:value="1650" table:style-name="ce31">
            <text:p>1650</text:p>
          </table:table-cell>
          <table:table-cell office:value-type="float" office:value="17.69857142857143" table:style-name="ce14">
            <text:p><text:s/>RD$17.70<text:s/></text:p>
          </table:table-cell>
          <table:table-cell office:value-type="float" office:value="29202.642857142859" table:formula="of:=+[.V302]*[.W302]" table:style-name="ce14">
            <text:p><text:s/>RD$29,202.6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1</text:p>
          </table:table-cell>
          <table:table-cell office:value-type="string" table:style-name="ce25">
            <text:p>Gentami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424" table:formula="of:=+[.F303]*[.G303]" table:style-name="ce14">
            <text:p><text:s/>RD$42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2</text:p>
          </table:table-cell>
          <table:table-cell office:value-type="string" table:style-name="ce19">
            <text:p>GALONES DE REVELA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625" table:style-name="ce23">
            <text:p><text:s/>$ 625.00<text:s/></text:p>
          </table:table-cell>
          <table:table-cell office:value-type="float" office:value="625" table:formula="of:=+[.N303]*[.O303]" table:style-name="ce14">
            <text:p><text:s/>RD$62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</text:p>
          </table:table-cell>
          <table:table-cell office:value-type="string" table:style-name="ce25">
            <text:p>Frasco de orina no esteri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0900" table:style-name="ce31">
            <text:p>10900</text:p>
          </table:table-cell>
          <table:table-cell office:value-type="float" office:value="7.6551501399999999" table:style-name="ce14">
            <text:p><text:s/>RD$7.66<text:s/></text:p>
          </table:table-cell>
          <table:table-cell office:value-type="float" office:value="83441.136526000002" table:formula="of:=+[.V303]*[.W303]" table:style-name="ce14">
            <text:p><text:s/>RD$83,441.1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-167</text:p>
          </table:table-cell>
          <table:table-cell office:value-type="string" table:style-name="ce25">
            <text:p>GENTAMICINA 80MG/2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24">
            <text:p>90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19080" table:formula="of:=+[.F304]*[.G304]" table:style-name="ce14">
            <text:p><text:s/>RD$19,0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3</text:p>
          </table:table-cell>
          <table:table-cell office:value-type="string" table:style-name="ce19">
            <text:p>GALONES FIJA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625" table:style-name="ce23">
            <text:p><text:s/>$ 625.00<text:s/></text:p>
          </table:table-cell>
          <table:table-cell office:value-type="float" office:value="625" table:formula="of:=+[.N304]*[.O304]" table:style-name="ce14">
            <text:p><text:s/>RD$62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4</text:p>
          </table:table-cell>
          <table:table-cell office:value-type="string" table:style-name="ce25">
            <text:p>FRESA HUES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6">
            <text:p>7</text:p>
          </table:table-cell>
          <table:table-cell office:value-type="float" office:value="38.14" table:style-name="ce14">
            <text:p><text:s/>RD$38.14<text:s/></text:p>
          </table:table-cell>
          <table:table-cell office:value-type="float" office:value="266.98" table:formula="of:=+[.V304]*[.W304]" table:style-name="ce14">
            <text:p><text:s/>RD$266.9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4</text:p>
          </table:table-cell>
          <table:table-cell office:value-type="string" table:style-name="ce25">
            <text:p>Gentamicina 160MG (calle)</text:p>
          </table:table-cell>
          <table:table-cell office:value-type="string" table:style-name="ce9">
            <text:p>ALMACEN DE FARMACIA</text:p>
          </table:table-cell>
          <table:table-cell office:value-type="float" office:value="1300" table:style-name="ce24">
            <text:p>1,300</text:p>
          </table:table-cell>
          <table:table-cell office:value-type="currency" office:value="12.68" table:style-name="ce23">
            <text:p><text:s/>$ 12.68<text:s/></text:p>
          </table:table-cell>
          <table:table-cell office:value-type="float" office:value="16484" table:formula="of:=+[.F305]*[.G305]" table:style-name="ce14">
            <text:p><text:s/>RD$16,48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5</text:p>
          </table:table-cell>
          <table:table-cell office:value-type="string" table:style-name="ce19">
            <text:p>Gasa 36/100 tipo almohada (Promese)</text:p>
          </table:table-cell>
          <table:table-cell office:value-type="string" table:style-name="ce9">
            <text:p>ALMACEN DE FARMACIA</text:p>
          </table:table-cell>
          <table:table-cell office:value-type="float" office:value="58" table:style-name="ce24">
            <text:p>58</text:p>
          </table:table-cell>
          <table:table-cell office:value-type="currency" office:value="505.92" table:style-name="ce23">
            <text:p><text:s/>$ 505.92<text:s/></text:p>
          </table:table-cell>
          <table:table-cell office:value-type="float" office:value="29343.360000000001" table:formula="of:=+[.N305]*[.O305]" table:style-name="ce14">
            <text:p><text:s/>RD$29,343.3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5</text:p>
          </table:table-cell>
          <table:table-cell office:value-type="string" table:style-name="ce25">
            <text:p>FRESA REDONDA KG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31">
            <text:p>24</text:p>
          </table:table-cell>
          <table:table-cell office:value-type="float" office:value="92.09999999999998" table:style-name="ce14">
            <text:p><text:s/>RD$92.10<text:s/></text:p>
          </table:table-cell>
          <table:table-cell office:value-type="float" office:value="2210.3999999999996" table:formula="of:=+[.V305]*[.W305]" table:style-name="ce14">
            <text:p><text:s/>RD$2,210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5</text:p>
          </table:table-cell>
          <table:table-cell office:value-type="string" table:style-name="ce25">
            <text:p>Gentamicina 40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4500" table:style-name="ce24">
            <text:p>4,500</text:p>
          </table:table-cell>
          <table:table-cell office:value-type="currency" office:value="3.01" table:style-name="ce23">
            <text:p><text:s/>$ 3.01<text:s/></text:p>
          </table:table-cell>
          <table:table-cell office:value-type="float" office:value="13544.999999999998" table:formula="of:=+[.F306]*[.G306]" table:style-name="ce14">
            <text:p><text:s/>RD$13,54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5</text:p>
          </table:table-cell>
          <table:table-cell office:value-type="string" table:style-name="ce19">
            <text:p>Gasa Tipo Almohada (calle)</text:p>
          </table:table-cell>
          <table:table-cell office:value-type="string" table:style-name="ce9">
            <text:p>ALMACEN DE FARMACIA</text:p>
          </table:table-cell>
          <table:table-cell office:value-type="float" office:value="26" table:style-name="ce24">
            <text:p>26</text:p>
          </table:table-cell>
          <table:table-cell office:value-type="currency" office:value="1659.15" table:style-name="ce23">
            <text:p><text:s/>$ 1,659.15<text:s/></text:p>
          </table:table-cell>
          <table:table-cell office:value-type="float" office:value="43137.9" table:formula="of:=+[.N306]*[.O306]" table:style-name="ce14">
            <text:p><text:s/>RD$43,137.9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6</text:p>
          </table:table-cell>
          <table:table-cell office:value-type="string" table:style-name="ce27">
            <text:p>FUNDA DE ESTERILIZACION <text:s/>31/2 X9MM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170" table:style-name="ce14">
            <text:p><text:s/>RD$170.00<text:s/></text:p>
          </table:table-cell>
          <table:table-cell office:value-type="float" office:value="170000" table:formula="of:=+[.V306]*[.W306]" table:style-name="ce14">
            <text:p><text:s/>RD$17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5</text:p>
          </table:table-cell>
          <table:table-cell office:value-type="string" table:style-name="ce25">
            <text:p>Gentamicina 80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12.24" table:style-name="ce23">
            <text:p><text:s/>$ 12.24<text:s/></text:p>
          </table:table-cell>
          <table:table-cell office:value-type="float" office:value="12240" table:formula="of:=+[.F307]*[.G307]" table:style-name="ce14">
            <text:p><text:s/>RD$12,2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7</text:p>
          </table:table-cell>
          <table:table-cell office:value-type="string" table:style-name="ce19">
            <text:p>Gasa Vendaje Absorbente #2 (calle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23.4" table:style-name="ce23">
            <text:p><text:s/>$ 23.40<text:s/></text:p>
          </table:table-cell>
          <table:table-cell office:value-type="float" office:value="163.79999999999998" table:formula="of:=+[.N307]*[.O307]" table:style-name="ce14">
            <text:p><text:s/>RD$163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7</text:p>
          </table:table-cell>
          <table:table-cell office:value-type="string" table:style-name="ce27">
            <text:p>FUNDA DE ESTERILIZACION 5.3X10MM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595" table:style-name="ce14">
            <text:p><text:s/>RD$595.00<text:s/></text:p>
          </table:table-cell>
          <table:table-cell office:value-type="float" office:value="4760" table:formula="of:=+[.V307]*[.W307]" table:style-name="ce14">
            <text:p><text:s/>RD$4,7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2</text:p>
          </table:table-cell>
          <table:table-cell office:value-type="string" table:style-name="ce25">
            <text:p>Glucola 75 MG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71.8" table:style-name="ce23">
            <text:p><text:s/>$ 371.80<text:s/></text:p>
          </table:table-cell>
          <table:table-cell office:value-type="float" office:value="743.6" table:formula="of:=+[.F308]*[.G308]" table:style-name="ce14">
            <text:p><text:s/>RD$743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18</text:p>
          </table:table-cell>
          <table:table-cell office:value-type="string" table:style-name="ce19">
            <text:p>Gastrovue 100ML (Calle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320" table:style-name="ce23">
            <text:p><text:s/>$ 320.00<text:s/></text:p>
          </table:table-cell>
          <table:table-cell office:value-type="float" office:value="44800" table:formula="of:=+[.N308]*[.O308]" table:style-name="ce14">
            <text:p><text:s/>RD$44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09</text:p>
          </table:table-cell>
          <table:table-cell office:value-type="string" table:style-name="ce25">
            <text:p>Furosemida Ampolla 20MG/1ML (call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1.47" table:style-name="ce14">
            <text:p><text:s/>RD$1.47<text:s/></text:p>
          </table:table-cell>
          <table:table-cell office:value-type="float" office:value="1470" table:formula="of:=+[.V308]*[.W308]" table:style-name="ce14">
            <text:p><text:s/>RD$1,4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7</text:p>
          </table:table-cell>
          <table:table-cell office:value-type="string" table:style-name="ce25">
            <text:p>Glucometro Codefree (calle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2297.1" table:style-name="ce23">
            <text:p><text:s/>$ 2,297.10<text:s/></text:p>
          </table:table-cell>
          <table:table-cell office:value-type="float" office:value="2297.1" table:formula="of:=+[.F309]*[.G309]" table:style-name="ce14">
            <text:p><text:s/>RD$2,297.1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0</text:p>
          </table:table-cell>
          <table:table-cell office:value-type="string" table:style-name="ce19">
            <text:p>Gel Antibacterial GL (calle) Manita Limpia</text:p>
          </table:table-cell>
          <table:table-cell office:value-type="string" table:style-name="ce9">
            <text:p>ALMACEN DE FARMACIA</text:p>
          </table:table-cell>
          <table:table-cell office:value-type="float" office:value="21" table:style-name="ce24">
            <text:p>21</text:p>
          </table:table-cell>
          <table:table-cell office:value-type="currency" office:value="133.33333300000001" table:style-name="ce23">
            <text:p><text:s/>$ 133.33<text:s/></text:p>
          </table:table-cell>
          <table:table-cell office:value-type="float" office:value="2799.9999930000004" table:formula="of:=+[.N309]*[.O309]" table:style-name="ce14">
            <text:p><text:s/>RD$2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0</text:p>
          </table:table-cell>
          <table:table-cell office:value-type="string" table:style-name="ce25">
            <text:p>GGT 200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6517.67" table:style-name="ce14">
            <text:p><text:s/>RD$6,517.67<text:s/></text:p>
          </table:table-cell>
          <table:table-cell office:value-type="float" office:value="6517.67" table:formula="of:=+[.V309]*[.W309]" table:style-name="ce14">
            <text:p><text:s/>RD$6,517.6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8</text:p>
          </table:table-cell>
          <table:table-cell office:value-type="string" table:style-name="ce25">
            <text:p>Gluconato de calcio (calle)</text:p>
          </table:table-cell>
          <table:table-cell office:value-type="string" table:style-name="ce9">
            <text:p>ALMACEN DE FARMACIA</text:p>
          </table:table-cell>
          <table:table-cell office:value-type="float" office:value="635" table:style-name="ce24">
            <text:p>635</text:p>
          </table:table-cell>
          <table:table-cell office:value-type="currency" office:value="66.140362199999998" table:style-name="ce23">
            <text:p><text:s/>$ 66.14<text:s/></text:p>
          </table:table-cell>
          <table:table-cell office:value-type="float" office:value="41999.129996999996" table:formula="of:=+[.F310]*[.G310]" table:style-name="ce14">
            <text:p><text:s/>RD$41,999.1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2</text:p>
          </table:table-cell>
          <table:table-cell office:value-type="string" table:style-name="ce19">
            <text:p>Gel de Sonografia GALON (calle)</text:p>
          </table:table-cell>
          <table:table-cell office:value-type="string" table:style-name="ce9">
            <text:p>ALMACEN DE FARMACIA</text:p>
          </table:table-cell>
          <table:table-cell office:value-type="float" office:value="18" table:style-name="ce24">
            <text:p>18</text:p>
          </table:table-cell>
          <table:table-cell office:value-type="currency" office:value="654.26749999799995" table:style-name="ce23">
            <text:p><text:s/>$ 654.27<text:s/></text:p>
          </table:table-cell>
          <table:table-cell office:value-type="float" office:value="11776.814999963999" table:formula="of:=+[.N310]*[.O310]" table:style-name="ce14">
            <text:p><text:s/>RD$11,776.8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2</text:p>
          </table:table-cell>
          <table:table-cell office:value-type="string" table:style-name="ce25">
            <text:p>GALONES DE REVELA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625" table:style-name="ce14">
            <text:p><text:s/>RD$625.00<text:s/></text:p>
          </table:table-cell>
          <table:table-cell office:value-type="float" office:value="625" table:formula="of:=+[.V310]*[.W310]" table:style-name="ce14">
            <text:p><text:s/>RD$6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29</text:p>
          </table:table-cell>
          <table:table-cell office:value-type="string" table:style-name="ce25">
            <text:p>Gluconato de calcio (Promese)</text:p>
          </table:table-cell>
          <table:table-cell office:value-type="string" table:style-name="ce9">
            <text:p>ALMACEN DE FARMACIA</text:p>
          </table:table-cell>
          <table:table-cell office:value-type="float" office:value="1800" table:style-name="ce24">
            <text:p>1,800</text:p>
          </table:table-cell>
          <table:table-cell office:value-type="currency" office:value="21.201052631578946" table:style-name="ce23">
            <text:p><text:s/>$ 21.20<text:s/></text:p>
          </table:table-cell>
          <table:table-cell office:value-type="float" office:value="38161.894736842107" table:formula="of:=+[.F311]*[.G311]" table:style-name="ce14">
            <text:p><text:s/>RD$38,161.8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1</text:p>
          </table:table-cell>
          <table:table-cell office:value-type="string" table:style-name="ce19">
            <text:p>Gentami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424" table:formula="of:=+[.N311]*[.O311]" table:style-name="ce14">
            <text:p><text:s/>RD$42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3</text:p>
          </table:table-cell>
          <table:table-cell office:value-type="string" table:style-name="ce25">
            <text:p>GALONES FIJAD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625" table:style-name="ce14">
            <text:p><text:s/>RD$625.00<text:s/></text:p>
          </table:table-cell>
          <table:table-cell office:value-type="float" office:value="625" table:formula="of:=+[.V311]*[.W311]" table:style-name="ce14">
            <text:p><text:s/>RD$6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3</text:p>
          </table:table-cell>
          <table:table-cell office:value-type="string" table:style-name="ce25">
            <text:p>Glucosa Liquid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529.79" table:style-name="ce23">
            <text:p><text:s/>$ 529.79<text:s/></text:p>
          </table:table-cell>
          <table:table-cell office:value-type="float" office:value="2119.16" table:formula="of:=+[.F312]*[.G312]" table:style-name="ce14">
            <text:p><text:s/>RD$2,119.1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-167</text:p>
          </table:table-cell>
          <table:table-cell office:value-type="string" table:style-name="ce19">
            <text:p>GENTAMICINA 80MG/2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24">
            <text:p>90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19080" table:formula="of:=+[.N312]*[.O312]" table:style-name="ce14">
            <text:p><text:s/>RD$19,0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5</text:p>
          </table:table-cell>
          <table:table-cell office:value-type="string" table:style-name="ce25">
            <text:p>Gasa 36/100 tipo almohada (Promese)</text:p>
          </table:table-cell>
          <table:table-cell office:value-type="string" table:style-name="ce9">
            <text:p>ALMACEN DE FARMACIA</text:p>
          </table:table-cell>
          <table:table-cell office:value-type="float" office:value="98" table:style-name="ce31">
            <text:p>98</text:p>
          </table:table-cell>
          <table:table-cell office:value-type="float" office:value="505.91999999999996" table:style-name="ce14">
            <text:p><text:s/>RD$505.92<text:s/></text:p>
          </table:table-cell>
          <table:table-cell office:value-type="float" office:value="49580.159999999996" table:formula="of:=+[.V312]*[.W312]" table:style-name="ce14">
            <text:p><text:s/>RD$49,580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8</text:p>
          </table:table-cell>
          <table:table-cell office:value-type="string" table:style-name="ce25">
            <text:p>Glutafar plus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3100" table:style-name="ce23">
            <text:p><text:s/>$ 3,100.00<text:s/></text:p>
          </table:table-cell>
          <table:table-cell office:value-type="float" office:value="27900" table:formula="of:=+[.F313]*[.G313]" table:style-name="ce14">
            <text:p><text:s/>RD$27,9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4</text:p>
          </table:table-cell>
          <table:table-cell office:value-type="string" table:style-name="ce19">
            <text:p>Gentamicina 160MG (calle)</text:p>
          </table:table-cell>
          <table:table-cell office:value-type="string" table:style-name="ce9">
            <text:p>ALMACEN DE FARMACIA</text:p>
          </table:table-cell>
          <table:table-cell office:value-type="float" office:value="1300" table:style-name="ce24">
            <text:p>1,300</text:p>
          </table:table-cell>
          <table:table-cell office:value-type="currency" office:value="12.68" table:style-name="ce23">
            <text:p><text:s/>$ 12.68<text:s/></text:p>
          </table:table-cell>
          <table:table-cell office:value-type="float" office:value="16484" table:formula="of:=+[.N313]*[.O313]" table:style-name="ce14">
            <text:p><text:s/>RD$16,48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7</text:p>
          </table:table-cell>
          <table:table-cell office:value-type="string" table:style-name="ce25">
            <text:p>Gasa Vendaje Absorbente #2 (calle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23.4" table:style-name="ce14">
            <text:p><text:s/>RD$23.40<text:s/></text:p>
          </table:table-cell>
          <table:table-cell office:value-type="float" office:value="163.79999999999998" table:formula="of:=+[.V313]*[.W313]" table:style-name="ce14">
            <text:p><text:s/>RD$163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32</text:p>
          </table:table-cell>
          <table:table-cell office:value-type="string" table:style-name="ce28">
            <text:p>Gorro Desechable para Mujer (Promese)</text:p>
          </table:table-cell>
          <table:table-cell office:value-type="string" table:style-name="ce9">
            <text:p>ALMACEN DE FARMACIA</text:p>
          </table:table-cell>
          <table:table-cell office:value-type="float" office:value="12100" table:style-name="ce24">
            <text:p>12,100</text:p>
          </table:table-cell>
          <table:table-cell office:value-type="currency" office:value="0.6" table:style-name="ce23">
            <text:p><text:s/>$ 0.60<text:s/></text:p>
          </table:table-cell>
          <table:table-cell office:value-type="float" office:value="7260" table:formula="of:=+[.F314]*[.G314]" table:style-name="ce14">
            <text:p><text:s/>RD$7,2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5</text:p>
          </table:table-cell>
          <table:table-cell office:value-type="string" table:style-name="ce19">
            <text:p>Gentamicina 40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4500" table:style-name="ce24">
            <text:p>4,500</text:p>
          </table:table-cell>
          <table:table-cell office:value-type="currency" office:value="3.01" table:style-name="ce23">
            <text:p><text:s/>$ 3.01<text:s/></text:p>
          </table:table-cell>
          <table:table-cell office:value-type="float" office:value="13544.999999999998" table:formula="of:=+[.N314]*[.O314]" table:style-name="ce14">
            <text:p><text:s/>RD$13,54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</text:p>
          </table:table-cell>
          <table:table-cell office:value-type="string" table:style-name="ce25">
            <text:p>Gases Gem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41070.33" table:style-name="ce14">
            <text:p><text:s/>RD$41,070.33<text:s/></text:p>
          </table:table-cell>
          <table:table-cell office:value-type="float" office:value="41070.33" table:formula="of:=+[.V314]*[.W314]" table:style-name="ce14">
            <text:p><text:s/>RD$41,070.3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33</text:p>
          </table:table-cell>
          <table:table-cell office:value-type="string" table:style-name="ce28">
            <text:p>Gotas Flouresceina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633.75" table:style-name="ce23">
            <text:p><text:s/>$ 633.75<text:s/></text:p>
          </table:table-cell>
          <table:table-cell office:value-type="float" office:value="1267.5" table:formula="of:=+[.F315]*[.G315]" table:style-name="ce14">
            <text:p><text:s/>RD$1,267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5</text:p>
          </table:table-cell>
          <table:table-cell office:value-type="string" table:style-name="ce19">
            <text:p>Gentamicina 80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1100" table:style-name="ce24">
            <text:p>1,100</text:p>
          </table:table-cell>
          <table:table-cell office:value-type="currency" office:value="12.381818181818181" table:style-name="ce23">
            <text:p><text:s/>$ 12.38<text:s/></text:p>
          </table:table-cell>
          <table:table-cell office:value-type="float" office:value="13619.999999999998" table:formula="of:=+[.N315]*[.O315]" table:style-name="ce14">
            <text:p><text:s/>RD$13,6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8</text:p>
          </table:table-cell>
          <table:table-cell office:value-type="string" table:style-name="ce25">
            <text:p>Gastrovue (medio de contraste) 100ML (Calle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31">
            <text:p>90</text:p>
          </table:table-cell>
          <table:table-cell office:value-type="float" office:value="853.00416666666672" table:style-name="ce14">
            <text:p><text:s/>RD$853.00<text:s/></text:p>
          </table:table-cell>
          <table:table-cell office:value-type="float" office:value="76770.375" table:formula="of:=+[.V315]*[.W315]" table:style-name="ce14">
            <text:p><text:s/>RD$76,770.3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35</text:p>
          </table:table-cell>
          <table:table-cell office:value-type="string" table:style-name="ce27">
            <text:p>Grapa Corten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80" table:style-name="ce23">
            <text:p><text:s/>$ 280.00<text:s/></text:p>
          </table:table-cell>
          <table:table-cell office:value-type="float" office:value="560" table:formula="of:=+[.F316]*[.G316]" table:style-name="ce14">
            <text:p><text:s/>RD$5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5</text:p>
          </table:table-cell>
          <table:table-cell office:value-type="string" table:style-name="ce19">
            <text:p>Gentamicina 80MG/2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6.75" table:style-name="ce23">
            <text:p><text:s/>$ 6.75<text:s/></text:p>
          </table:table-cell>
          <table:table-cell office:value-type="float" office:value="1350" table:formula="of:=+[.N316]*[.O316]" table:style-name="ce14">
            <text:p><text:s/>RD$1,3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0</text:p>
          </table:table-cell>
          <table:table-cell office:value-type="string" table:style-name="ce25">
            <text:p>Gel Antibacterial GL (calle) Manita Limpia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31">
            <text:p>24</text:p>
          </table:table-cell>
          <table:table-cell office:value-type="float" office:value="133.332916375" table:style-name="ce14">
            <text:p><text:s/>RD$133.33<text:s/></text:p>
          </table:table-cell>
          <table:table-cell office:value-type="float" office:value="3199.9899930000001" table:formula="of:=+[.V316]*[.W316]" table:style-name="ce14">
            <text:p><text:s/>RD$3,199.9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36</text:p>
          </table:table-cell>
          <table:table-cell office:value-type="string" table:style-name="ce25">
            <text:p>Grapadora de Piel (calle)</text:p>
          </table:table-cell>
          <table:table-cell office:value-type="string" table:style-name="ce9">
            <text:p>ALMACEN DE FARMACIA</text:p>
          </table:table-cell>
          <table:table-cell office:value-type="float" office:value="52" table:style-name="ce24">
            <text:p>52</text:p>
          </table:table-cell>
          <table:table-cell office:value-type="currency" office:value="209" table:style-name="ce23">
            <text:p><text:s/>$ 209.00<text:s/></text:p>
          </table:table-cell>
          <table:table-cell office:value-type="float" office:value="10868" table:formula="of:=+[.F317]*[.G317]" table:style-name="ce14">
            <text:p><text:s/>RD$10,86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308</text:p>
          </table:table-cell>
          <table:table-cell office:value-type="string" table:style-name="ce19">
            <text:p>Glicemia enzima liq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803.23" table:style-name="ce23">
            <text:p><text:s/>$ 1,803.23<text:s/></text:p>
          </table:table-cell>
          <table:table-cell office:value-type="float" office:value="1803.23" table:formula="of:=+[.N317]*[.O317]" table:style-name="ce14">
            <text:p><text:s/>RD$1,803.2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2</text:p>
          </table:table-cell>
          <table:table-cell office:value-type="string" table:style-name="ce25">
            <text:p>Gel de Sonografia GALON (calle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31">
            <text:p>16</text:p>
          </table:table-cell>
          <table:table-cell office:value-type="float" office:value="456" table:style-name="ce14">
            <text:p><text:s/>RD$456.00<text:s/></text:p>
          </table:table-cell>
          <table:table-cell office:value-type="float" office:value="7296" table:formula="of:=+[.V317]*[.W317]" table:style-name="ce14">
            <text:p><text:s/>RD$7,29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39</text:p>
          </table:table-cell>
          <table:table-cell office:value-type="string" table:style-name="ce25">
            <text:p>Guante Esterill 6.5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29.5" table:style-name="ce23">
            <text:p><text:s/>$ 29.50<text:s/></text:p>
          </table:table-cell>
          <table:table-cell office:value-type="float" office:value="8850" table:formula="of:=+[.F318]*[.G318]" table:style-name="ce14">
            <text:p><text:s/>RD$8,8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</text:p>
          </table:table-cell>
          <table:table-cell office:value-type="string" table:style-name="ce19">
            <text:p>Glucola 75 MG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24">
            <text:p>12</text:p>
          </table:table-cell>
          <table:table-cell office:value-type="currency" office:value="207.4" table:style-name="ce23">
            <text:p><text:s/>$ 207.40<text:s/></text:p>
          </table:table-cell>
          <table:table-cell office:value-type="float" office:value="2488.8000000000002" table:formula="of:=+[.N318]*[.O318]" table:style-name="ce14">
            <text:p><text:s/>RD$2,488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1</text:p>
          </table:table-cell>
          <table:table-cell office:value-type="string" table:style-name="ce25">
            <text:p>Gentami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212" table:style-name="ce14">
            <text:p><text:s/>RD$212.00<text:s/></text:p>
          </table:table-cell>
          <table:table-cell office:value-type="float" office:value="848" table:formula="of:=+[.V318]*[.W318]" table:style-name="ce14">
            <text:p><text:s/>RD$84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40</text:p>
          </table:table-cell>
          <table:table-cell office:value-type="string" table:style-name="ce25">
            <text:p>Guante Esterill 7.0 (calle)</text:p>
          </table:table-cell>
          <table:table-cell office:value-type="string" table:style-name="ce9">
            <text:p>ALMACEN DE FARMACIA</text:p>
          </table:table-cell>
          <table:table-cell office:value-type="float" office:value="350" table:style-name="ce24">
            <text:p>350</text:p>
          </table:table-cell>
          <table:table-cell office:value-type="currency" office:value="28.12" table:style-name="ce23">
            <text:p><text:s/>$ 28.12<text:s/></text:p>
          </table:table-cell>
          <table:table-cell office:value-type="float" office:value="9842" table:formula="of:=+[.F319]*[.G319]" table:style-name="ce14">
            <text:p><text:s/>RD$9,84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7</text:p>
          </table:table-cell>
          <table:table-cell office:value-type="string" table:style-name="ce19">
            <text:p>Glucometro Codefree (calle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2297.1" table:style-name="ce23">
            <text:p><text:s/>$ 2,297.10<text:s/></text:p>
          </table:table-cell>
          <table:table-cell office:value-type="float" office:value="2297.1" table:formula="of:=+[.N319]*[.O319]" table:style-name="ce14">
            <text:p><text:s/>RD$2,297.1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-167</text:p>
          </table:table-cell>
          <table:table-cell office:value-type="string" table:style-name="ce25">
            <text:p>GENTAMICINA 80MG/2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31">
            <text:p>90</text:p>
          </table:table-cell>
          <table:table-cell office:value-type="float" office:value="212" table:style-name="ce14">
            <text:p><text:s/>RD$212.00<text:s/></text:p>
          </table:table-cell>
          <table:table-cell office:value-type="float" office:value="19080" table:formula="of:=+[.V319]*[.W319]" table:style-name="ce14">
            <text:p><text:s/>RD$19,0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41</text:p>
          </table:table-cell>
          <table:table-cell office:value-type="string" table:style-name="ce25">
            <text:p>Guante Esterill 7.0 (PROMESE)</text:p>
          </table:table-cell>
          <table:table-cell office:value-type="string" table:style-name="ce9">
            <text:p>ALMACEN DE FARMACIA</text:p>
          </table:table-cell>
          <table:table-cell office:value-type="float" office:value="3650" table:style-name="ce24">
            <text:p>3,650</text:p>
          </table:table-cell>
          <table:table-cell office:value-type="currency" office:value="10.356666666666667" table:style-name="ce23">
            <text:p><text:s/>$ 10.36<text:s/></text:p>
          </table:table-cell>
          <table:table-cell office:value-type="float" office:value="37801.833333333336" table:formula="of:=+[.F320]*[.G320]" table:style-name="ce14">
            <text:p><text:s/>RD$37,801.8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8</text:p>
          </table:table-cell>
          <table:table-cell office:value-type="string" table:style-name="ce19">
            <text:p>Gluconato de calcio (calle)</text:p>
          </table:table-cell>
          <table:table-cell office:value-type="string" table:style-name="ce9">
            <text:p>ALMACEN DE FARMACIA</text:p>
          </table:table-cell>
          <table:table-cell office:value-type="float" office:value="635" table:style-name="ce24">
            <text:p>635</text:p>
          </table:table-cell>
          <table:table-cell office:value-type="currency" office:value="66.140362199999998" table:style-name="ce23">
            <text:p><text:s/>$ 66.14<text:s/></text:p>
          </table:table-cell>
          <table:table-cell office:value-type="float" office:value="41999.129996999996" table:formula="of:=+[.N320]*[.O320]" table:style-name="ce14">
            <text:p><text:s/>RD$41,999.1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4</text:p>
          </table:table-cell>
          <table:table-cell office:value-type="string" table:style-name="ce25">
            <text:p>Gentamicina 160MG (calle)</text:p>
          </table:table-cell>
          <table:table-cell office:value-type="string" table:style-name="ce9">
            <text:p>ALMACEN DE FARMACIA</text:p>
          </table:table-cell>
          <table:table-cell office:value-type="float" office:value="1300" table:style-name="ce31">
            <text:p>1300</text:p>
          </table:table-cell>
          <table:table-cell office:value-type="float" office:value="12.68" table:style-name="ce14">
            <text:p><text:s/>RD$12.68<text:s/></text:p>
          </table:table-cell>
          <table:table-cell office:value-type="float" office:value="16484" table:formula="of:=+[.V320]*[.W320]" table:style-name="ce14">
            <text:p><text:s/>RD$16,48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42</text:p>
          </table:table-cell>
          <table:table-cell office:value-type="string" table:style-name="ce25">
            <text:p>Guante Esterill 7.5 (calle)</text:p>
          </table:table-cell>
          <table:table-cell office:value-type="string" table:style-name="ce9">
            <text:p>ALMACEN DE FARMACIA</text:p>
          </table:table-cell>
          <table:table-cell office:value-type="float" office:value="550" table:style-name="ce24">
            <text:p>550</text:p>
          </table:table-cell>
          <table:table-cell office:value-type="currency" office:value="34.81" table:style-name="ce23">
            <text:p><text:s/>$ 34.81<text:s/></text:p>
          </table:table-cell>
          <table:table-cell office:value-type="float" office:value="19145.5" table:formula="of:=+[.F321]*[.G321]" table:style-name="ce14">
            <text:p><text:s/>RD$19,145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29</text:p>
          </table:table-cell>
          <table:table-cell office:value-type="string" table:style-name="ce19">
            <text:p>Gluconato de calcio (Promese)</text:p>
          </table:table-cell>
          <table:table-cell office:value-type="string" table:style-name="ce9">
            <text:p>ALMACEN DE FARMACIA</text:p>
          </table:table-cell>
          <table:table-cell office:value-type="float" office:value="1800" table:style-name="ce24">
            <text:p>1,800</text:p>
          </table:table-cell>
          <table:table-cell office:value-type="currency" office:value="20.201049999999999" table:style-name="ce23">
            <text:p><text:s/>$ 20.20<text:s/></text:p>
          </table:table-cell>
          <table:table-cell office:value-type="float" office:value="36361.89" table:formula="of:=+[.N321]*[.O321]" table:style-name="ce14">
            <text:p><text:s/>RD$36,361.8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5</text:p>
          </table:table-cell>
          <table:table-cell office:value-type="string" table:style-name="ce25">
            <text:p>Gentamicina 40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4500" table:style-name="ce31">
            <text:p>4500</text:p>
          </table:table-cell>
          <table:table-cell office:value-type="float" office:value="3.01" table:style-name="ce14">
            <text:p><text:s/>RD$3.01<text:s/></text:p>
          </table:table-cell>
          <table:table-cell office:value-type="float" office:value="13544.999999999998" table:formula="of:=+[.V321]*[.W321]" table:style-name="ce14">
            <text:p><text:s/>RD$13,54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3</text:p>
          </table:table-cell>
          <table:table-cell office:value-type="string" table:style-name="ce25">
            <text:p>Guante Examen L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47.55000000000001" table:style-name="ce23">
            <text:p><text:s/>$ 147.55<text:s/></text:p>
          </table:table-cell>
          <table:table-cell office:value-type="float" office:value="14755.000000000002" table:formula="of:=+[.F322]*[.G322]" table:style-name="ce14">
            <text:p><text:s/>RD$14,75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3</text:p>
          </table:table-cell>
          <table:table-cell office:value-type="string" table:style-name="ce19">
            <text:p>Glucosa Liquid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529.79" table:style-name="ce23">
            <text:p><text:s/>$ 529.79<text:s/></text:p>
          </table:table-cell>
          <table:table-cell office:value-type="float" office:value="1059.58" table:formula="of:=+[.N322]*[.O322]" table:style-name="ce14">
            <text:p><text:s/>RD$1,059.5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5</text:p>
          </table:table-cell>
          <table:table-cell office:value-type="string" table:style-name="ce25">
            <text:p>Gentamicina 80MG/2ML (Promese)</text:p>
          </table:table-cell>
          <table:table-cell office:value-type="string" table:style-name="ce9">
            <text:p>ALMACEN DE FARMACIA</text:p>
          </table:table-cell>
          <table:table-cell office:value-type="float" office:value="1100" table:style-name="ce33">
            <text:p>1100</text:p>
          </table:table-cell>
          <table:table-cell office:value-type="float" office:value="12.24" table:style-name="ce14">
            <text:p><text:s/>RD$12.24<text:s/></text:p>
          </table:table-cell>
          <table:table-cell office:value-type="float" office:value="13464" table:formula="of:=+[.V322]*[.W322]" table:style-name="ce14">
            <text:p><text:s/>RD$13,46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48</text:p>
          </table:table-cell>
          <table:table-cell office:value-type="string" table:style-name="ce25">
            <text:p>Guantes Desechables EXTRALarge (Cajas de 100 und) promese</text:p>
          </table:table-cell>
          <table:table-cell office:value-type="string" table:style-name="ce9">
            <text:p>ALMACEN DE FARMACIA</text:p>
          </table:table-cell>
          <table:table-cell office:value-type="float" office:value="28500" table:style-name="ce24">
            <text:p>28,500</text:p>
          </table:table-cell>
          <table:table-cell office:value-type="currency" office:value="2.44" table:style-name="ce23">
            <text:p><text:s/>$ 2.44<text:s/></text:p>
          </table:table-cell>
          <table:table-cell office:value-type="float" office:value="69540" table:formula="of:=+[.F323]*[.G323]" table:style-name="ce14">
            <text:p><text:s/>RD$69,5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8</text:p>
          </table:table-cell>
          <table:table-cell office:value-type="string" table:style-name="ce19">
            <text:p>Glutafar plus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3100" table:style-name="ce23">
            <text:p><text:s/>$ 3,100.00<text:s/></text:p>
          </table:table-cell>
          <table:table-cell office:value-type="float" office:value="27900" table:formula="of:=+[.N323]*[.O323]" table:style-name="ce14">
            <text:p><text:s/>RD$27,9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5</text:p>
          </table:table-cell>
          <table:table-cell office:value-type="string" table:style-name="ce25">
            <text:p>Gentamicina 80MG/2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6.75" table:style-name="ce14">
            <text:p><text:s/>RD$6.75<text:s/></text:p>
          </table:table-cell>
          <table:table-cell office:value-type="float" office:value="1350" table:formula="of:=+[.V323]*[.W323]" table:style-name="ce14">
            <text:p><text:s/>RD$1,3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53</text:p>
          </table:table-cell>
          <table:table-cell office:value-type="string" table:style-name="ce25">
            <text:p>GUTTA PERCHA NO.25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60" table:style-name="ce23">
            <text:p><text:s/>$ 160.00<text:s/></text:p>
          </table:table-cell>
          <table:table-cell office:value-type="float" office:value="640" table:formula="of:=+[.F324]*[.G324]" table:style-name="ce14">
            <text:p><text:s/>RD$6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32</text:p>
          </table:table-cell>
          <table:table-cell office:value-type="string" table:style-name="ce20">
            <text:p>Gorro Desechable para Mujer (Promese)</text:p>
          </table:table-cell>
          <table:table-cell office:value-type="string" table:style-name="ce9">
            <text:p>ALMACEN DE FARMACIA</text:p>
          </table:table-cell>
          <table:table-cell office:value-type="float" office:value="11100" table:style-name="ce24">
            <text:p>11,100</text:p>
          </table:table-cell>
          <table:table-cell office:value-type="currency" office:value="0.6" table:style-name="ce23">
            <text:p><text:s/>$ 0.60<text:s/></text:p>
          </table:table-cell>
          <table:table-cell office:value-type="float" office:value="6660" table:formula="of:=+[.N324]*[.O324]" table:style-name="ce14">
            <text:p><text:s/>RD$6,6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308</text:p>
          </table:table-cell>
          <table:table-cell office:value-type="string" table:style-name="ce25">
            <text:p>Glicemia enzima liq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0" table:style-name="ce14">
            <text:p><text:s/>RD$-<text:s text:c="3"/></text:p>
          </table:table-cell>
          <table:table-cell office:value-type="float" office:value="0" table:formula="of:=+[.V324]*[.W324]" table:style-name="ce14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</text:p>
          </table:table-cell>
          <table:table-cell office:value-type="string" table:style-name="ce25">
            <text:p>HAV Hepatitis 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52" table:style-name="ce23">
            <text:p><text:s/>$ 52.00<text:s/></text:p>
          </table:table-cell>
          <table:table-cell office:value-type="float" office:value="1248" table:formula="of:=+[.F325]*[.G325]" table:style-name="ce14">
            <text:p><text:s/>RD$1,24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33</text:p>
          </table:table-cell>
          <table:table-cell office:value-type="string" table:style-name="ce20">
            <text:p>Gotas Flouresceina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633.75" table:style-name="ce23">
            <text:p><text:s/>$ 633.75<text:s/></text:p>
          </table:table-cell>
          <table:table-cell office:value-type="float" office:value="1267.5" table:formula="of:=+[.N325]*[.O325]" table:style-name="ce14">
            <text:p><text:s/>RD$1,267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</text:p>
          </table:table-cell>
          <table:table-cell office:value-type="string" table:style-name="ce25">
            <text:p>Glucola 75 MG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31">
            <text:p>11</text:p>
          </table:table-cell>
          <table:table-cell office:value-type="float" office:value="371.8" table:style-name="ce14">
            <text:p><text:s/>RD$371.80<text:s/></text:p>
          </table:table-cell>
          <table:table-cell office:value-type="float" office:value="4089.8" table:formula="of:=+[.V325]*[.W325]" table:style-name="ce14">
            <text:p><text:s/>RD$4,089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</text:p>
          </table:table-cell>
          <table:table-cell office:value-type="string" table:style-name="ce25">
            <text:p>HBSAG Hepatitis B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936.26086956521738" table:style-name="ce23">
            <text:p><text:s/>$ 936.26<text:s/></text:p>
          </table:table-cell>
          <table:table-cell office:value-type="float" office:value="140439.13043478259" table:formula="of:=+[.F326]*[.G326]" table:style-name="ce14">
            <text:p><text:s/>RD$140,439.1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35</text:p>
          </table:table-cell>
          <table:table-cell office:value-type="string" table:style-name="ce21">
            <text:p>Grapa Corten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80" table:style-name="ce23">
            <text:p><text:s/>$ 280.00<text:s/></text:p>
          </table:table-cell>
          <table:table-cell office:value-type="float" office:value="560" table:formula="of:=+[.N326]*[.O326]" table:style-name="ce14">
            <text:p><text:s/>RD$5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8</text:p>
          </table:table-cell>
          <table:table-cell office:value-type="string" table:style-name="ce25">
            <text:p>Gluconato de calcio (calle)</text:p>
          </table:table-cell>
          <table:table-cell office:value-type="string" table:style-name="ce9">
            <text:p>ALMACEN DE FARMACIA</text:p>
          </table:table-cell>
          <table:table-cell office:value-type="float" office:value="635" table:style-name="ce31">
            <text:p>635</text:p>
          </table:table-cell>
          <table:table-cell office:value-type="float" office:value="66.140362199999998" table:style-name="ce14">
            <text:p><text:s/>RD$66.14<text:s/></text:p>
          </table:table-cell>
          <table:table-cell office:value-type="float" office:value="41999.129996999996" table:formula="of:=+[.V326]*[.W326]" table:style-name="ce14">
            <text:p><text:s/>RD$41,999.1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331</text:p>
          </table:table-cell>
          <table:table-cell office:value-type="string" table:style-name="ce25">
            <text:p>Helicobacter Pylori en hece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625" table:style-name="ce23">
            <text:p><text:s/>$ 3,625.00<text:s/></text:p>
          </table:table-cell>
          <table:table-cell office:value-type="float" office:value="3625" table:formula="of:=+[.F327]*[.G327]" table:style-name="ce14">
            <text:p><text:s/>RD$3,62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36</text:p>
          </table:table-cell>
          <table:table-cell office:value-type="string" table:style-name="ce19">
            <text:p>Grapadora de Piel (calle)</text:p>
          </table:table-cell>
          <table:table-cell office:value-type="string" table:style-name="ce9">
            <text:p>ALMACEN DE FARMACIA</text:p>
          </table:table-cell>
          <table:table-cell office:value-type="float" office:value="103" table:style-name="ce24">
            <text:p>103</text:p>
          </table:table-cell>
          <table:table-cell office:value-type="currency" office:value="680.0526315789474" table:style-name="ce23">
            <text:p><text:s/>$ 680.05<text:s/></text:p>
          </table:table-cell>
          <table:table-cell office:value-type="float" office:value="70045.421052631587" table:formula="of:=+[.N327]*[.O327]" table:style-name="ce14">
            <text:p><text:s/>RD$70,045.4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29</text:p>
          </table:table-cell>
          <table:table-cell office:value-type="string" table:style-name="ce25">
            <text:p>Gluconato de calcio (Promese)</text:p>
          </table:table-cell>
          <table:table-cell office:value-type="string" table:style-name="ce9">
            <text:p>ALMACEN DE FARMACIA</text:p>
          </table:table-cell>
          <table:table-cell office:value-type="float" office:value="1600" table:style-name="ce31">
            <text:p>1600</text:p>
          </table:table-cell>
          <table:table-cell office:value-type="float" office:value="20.78" table:style-name="ce14">
            <text:p><text:s/>RD$20.78<text:s/></text:p>
          </table:table-cell>
          <table:table-cell office:value-type="float" office:value="33248" table:formula="of:=+[.V327]*[.W327]" table:style-name="ce14">
            <text:p><text:s/>RD$33,24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54</text:p>
          </table:table-cell>
          <table:table-cell office:value-type="string" table:style-name="ce25">
            <text:p>Hemaclear Amarillo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39" table:style-name="ce23">
            <text:p><text:s/>$ 339.00<text:s/></text:p>
          </table:table-cell>
          <table:table-cell office:value-type="float" office:value="3390" table:formula="of:=+[.F328]*[.G328]" table:style-name="ce14">
            <text:p><text:s/>RD$3,39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39</text:p>
          </table:table-cell>
          <table:table-cell office:value-type="string" table:style-name="ce19">
            <text:p>Guante Esterill 6.5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29.5" table:style-name="ce23">
            <text:p><text:s/>$ 29.50<text:s/></text:p>
          </table:table-cell>
          <table:table-cell office:value-type="float" office:value="8850" table:formula="of:=+[.N328]*[.O328]" table:style-name="ce14">
            <text:p><text:s/>RD$8,8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3</text:p>
          </table:table-cell>
          <table:table-cell office:value-type="string" table:style-name="ce25">
            <text:p>Glucosa Liquid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529.79" table:style-name="ce14">
            <text:p><text:s/>RD$529.79<text:s/></text:p>
          </table:table-cell>
          <table:table-cell office:value-type="float" office:value="4238.32" table:formula="of:=+[.V328]*[.W328]" table:style-name="ce14">
            <text:p><text:s/>RD$4,238.3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55</text:p>
          </table:table-cell>
          <table:table-cell office:value-type="string" table:style-name="ce25">
            <text:p>Hemaclear Blanco/Negro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39" table:style-name="ce23">
            <text:p><text:s/>$ 339.00<text:s/></text:p>
          </table:table-cell>
          <table:table-cell office:value-type="float" office:value="3390" table:formula="of:=+[.F329]*[.G329]" table:style-name="ce14">
            <text:p><text:s/>RD$3,39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40</text:p>
          </table:table-cell>
          <table:table-cell office:value-type="string" table:style-name="ce19">
            <text:p>Guante Esterill 7.0 (calle)</text:p>
          </table:table-cell>
          <table:table-cell office:value-type="string" table:style-name="ce9">
            <text:p>ALMACEN DE FARMACIA</text:p>
          </table:table-cell>
          <table:table-cell office:value-type="float" office:value="1700" table:style-name="ce24">
            <text:p>1,700</text:p>
          </table:table-cell>
          <table:table-cell office:value-type="currency" office:value="24.102978723404256" table:style-name="ce23">
            <text:p><text:s/>$ 24.10<text:s/></text:p>
          </table:table-cell>
          <table:table-cell office:value-type="float" office:value="40975.063829787236" table:formula="of:=+[.N329]*[.O329]" table:style-name="ce14">
            <text:p><text:s/>RD$40,975.0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8</text:p>
          </table:table-cell>
          <table:table-cell office:value-type="string" table:style-name="ce25">
            <text:p>Glutafar plus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31">
            <text:p>9</text:p>
          </table:table-cell>
          <table:table-cell office:value-type="float" office:value="3100" table:style-name="ce14">
            <text:p><text:s/>RD$3,100.00<text:s/></text:p>
          </table:table-cell>
          <table:table-cell office:value-type="float" office:value="27900" table:formula="of:=+[.V329]*[.W329]" table:style-name="ce14">
            <text:p><text:s/>RD$27,9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9</text:p>
          </table:table-cell>
          <table:table-cell office:value-type="string" table:style-name="ce25">
            <text:p>Hemocultivo</text:p>
          </table:table-cell>
          <table:table-cell office:value-type="string" table:style-name="ce9">
            <text:p>ALMACEN DE FARMACIA</text:p>
          </table:table-cell>
          <table:table-cell office:value-type="float" office:value="254" table:style-name="ce24">
            <text:p>254</text:p>
          </table:table-cell>
          <table:table-cell office:value-type="currency" office:value="120" table:style-name="ce23">
            <text:p><text:s/>$ 120.00<text:s/></text:p>
          </table:table-cell>
          <table:table-cell office:value-type="float" office:value="30480" table:formula="of:=+[.F330]*[.G330]" table:style-name="ce14">
            <text:p><text:s/>RD$30,4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41</text:p>
          </table:table-cell>
          <table:table-cell office:value-type="string" table:style-name="ce19">
            <text:p>Guante Esterill 7.0 (PROMESE)</text:p>
          </table:table-cell>
          <table:table-cell office:value-type="string" table:style-name="ce9">
            <text:p>ALMACEN DE FARMACIA</text:p>
          </table:table-cell>
          <table:table-cell office:value-type="float" office:value="4150" table:style-name="ce24">
            <text:p>4,150</text:p>
          </table:table-cell>
          <table:table-cell office:value-type="currency" office:value="10.342609638180722" table:style-name="ce23">
            <text:p><text:s/>$ 10.34<text:s/></text:p>
          </table:table-cell>
          <table:table-cell office:value-type="float" office:value="42921.829998449997" table:formula="of:=+[.N330]*[.O330]" table:style-name="ce14">
            <text:p><text:s/>RD$42,921.8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30</text:p>
          </table:table-cell>
          <table:table-cell office:value-type="string" table:style-name="ce28">
            <text:p>Gorro Desechable para Medico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1.5" table:style-name="ce14">
            <text:p><text:s/>RD$1.50<text:s/></text:p>
          </table:table-cell>
          <table:table-cell office:value-type="float" office:value="300" table:formula="of:=+[.V330]*[.W330]" table:style-name="ce14">
            <text:p><text:s/>RD$3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4</text:p>
          </table:table-cell>
          <table:table-cell office:value-type="string" table:style-name="ce25">
            <text:p>Hepanina IV-SC 5ml (promese)<text:s text:c="2"/>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00.39" table:style-name="ce23">
            <text:p><text:s/>$ 100.39<text:s/></text:p>
          </table:table-cell>
          <table:table-cell office:value-type="float" office:value="5019.5" table:formula="of:=+[.F331]*[.G331]" table:style-name="ce14">
            <text:p><text:s/>RD$5,019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3</text:p>
          </table:table-cell>
          <table:table-cell office:value-type="string" table:style-name="ce19">
            <text:p>Guante Examen L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47.55000000000001" table:style-name="ce23">
            <text:p><text:s/>$ 147.55<text:s/></text:p>
          </table:table-cell>
          <table:table-cell office:value-type="float" office:value="14755.000000000002" table:formula="of:=+[.N331]*[.O331]" table:style-name="ce14">
            <text:p><text:s/>RD$14,75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32</text:p>
          </table:table-cell>
          <table:table-cell office:value-type="string" table:style-name="ce28">
            <text:p>Gorro Desechable para Mujer (Promese)</text:p>
          </table:table-cell>
          <table:table-cell office:value-type="string" table:style-name="ce9">
            <text:p>ALMACEN DE FARMACIA</text:p>
          </table:table-cell>
          <table:table-cell office:value-type="float" office:value="10600" table:style-name="ce33">
            <text:p>10600</text:p>
          </table:table-cell>
          <table:table-cell office:value-type="float" office:value="0.6" table:style-name="ce14">
            <text:p><text:s/>RD$0.60<text:s/></text:p>
          </table:table-cell>
          <table:table-cell office:value-type="float" office:value="6360" table:formula="of:=+[.V331]*[.W331]" table:style-name="ce14">
            <text:p><text:s/>RD$6,3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5</text:p>
          </table:table-cell>
          <table:table-cell office:value-type="string" table:style-name="ce25">
            <text:p>Heparina Sodica 5000UI/5ML (Promese)</text:p>
          </table:table-cell>
          <table:table-cell office:value-type="string" table:style-name="ce9">
            <text:p>ALMACEN DE FARMACIA</text:p>
          </table:table-cell>
          <table:table-cell office:value-type="float" office:value="190" table:style-name="ce24">
            <text:p>190</text:p>
          </table:table-cell>
          <table:table-cell office:value-type="currency" office:value="97.72" table:style-name="ce23">
            <text:p><text:s/>$ 97.72<text:s/></text:p>
          </table:table-cell>
          <table:table-cell office:value-type="float" office:value="18566.8" table:formula="of:=+[.F332]*[.G332]" table:style-name="ce14">
            <text:p><text:s/>RD$18,566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4</text:p>
          </table:table-cell>
          <table:table-cell office:value-type="string" table:style-name="ce19">
            <text:p>Guantes Desechable Large (Cajas de 100 und) (calle)</text:p>
          </table:table-cell>
          <table:table-cell office:value-type="string" table:style-name="ce9">
            <text:p>ALMACEN DE FARMACIA</text:p>
          </table:table-cell>
          <table:table-cell office:value-type="float" office:value="5500" table:style-name="ce24">
            <text:p>5,500</text:p>
          </table:table-cell>
          <table:table-cell office:value-type="currency" office:value="3.4809999999999999" table:style-name="ce23">
            <text:p><text:s/>$ 3.48<text:s/></text:p>
          </table:table-cell>
          <table:table-cell office:value-type="float" office:value="19145.5" table:formula="of:=+[.N332]*[.O332]" table:style-name="ce14">
            <text:p><text:s/>RD$19,145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33</text:p>
          </table:table-cell>
          <table:table-cell office:value-type="string" table:style-name="ce28">
            <text:p>Gotas Flouresceina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3">
            <text:p>2</text:p>
          </table:table-cell>
          <table:table-cell office:value-type="float" office:value="633.75" table:style-name="ce14">
            <text:p><text:s/>RD$633.75<text:s/></text:p>
          </table:table-cell>
          <table:table-cell office:value-type="float" office:value="1267.5" table:formula="of:=+[.V332]*[.W332]" table:style-name="ce14">
            <text:p><text:s/>RD$1,26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58</text:p>
          </table:table-cell>
          <table:table-cell office:value-type="string" table:style-name="ce25">
            <text:p>Heparina Sodica 25000UI/5ML (call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200" table:style-name="ce23">
            <text:p><text:s/>$ 200.00<text:s/></text:p>
          </table:table-cell>
          <table:table-cell office:value-type="float" office:value="8000" table:formula="of:=+[.F333]*[.G333]" table:style-name="ce14">
            <text:p><text:s/>RD$8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48</text:p>
          </table:table-cell>
          <table:table-cell office:value-type="string" table:style-name="ce19">
            <text:p>Guantes Desechables EXTRALarge (Cajas de 100 und) promese</text:p>
          </table:table-cell>
          <table:table-cell office:value-type="string" table:style-name="ce9">
            <text:p>ALMACEN DE FARMACIA</text:p>
          </table:table-cell>
          <table:table-cell office:value-type="float" office:value="21500" table:style-name="ce24">
            <text:p>21,500</text:p>
          </table:table-cell>
          <table:table-cell office:value-type="currency" office:value="2.44" table:style-name="ce23">
            <text:p><text:s/>$ 2.44<text:s/></text:p>
          </table:table-cell>
          <table:table-cell office:value-type="float" office:value="52460" table:formula="of:=+[.N333]*[.O333]" table:style-name="ce14">
            <text:p><text:s/>RD$52,4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35</text:p>
          </table:table-cell>
          <table:table-cell office:value-type="string" table:style-name="ce27">
            <text:p>Grapa Corten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280" table:style-name="ce14">
            <text:p><text:s/>RD$280.00<text:s/></text:p>
          </table:table-cell>
          <table:table-cell office:value-type="float" office:value="560" table:formula="of:=+[.V333]*[.W333]" table:style-name="ce14">
            <text:p><text:s/>RD$5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0</text:p>
          </table:table-cell>
          <table:table-cell office:value-type="string" table:style-name="ce25">
            <text:p>Hidroxiurea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40.6" table:style-name="ce23">
            <text:p><text:s/>$ 40.60<text:s/></text:p>
          </table:table-cell>
          <table:table-cell office:value-type="float" office:value="4060" table:formula="of:=+[.F334]*[.G334]" table:style-name="ce14">
            <text:p><text:s/>RD$4,0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49</text:p>
          </table:table-cell>
          <table:table-cell office:value-type="string" table:style-name="ce19">
            <text:p>Guantes Desechables Medium (Cajas de 100 und) (calle)</text:p>
          </table:table-cell>
          <table:table-cell office:value-type="string" table:style-name="ce9">
            <text:p>ALMACEN DE FARMACIA</text:p>
          </table:table-cell>
          <table:table-cell office:value-type="float" office:value="11300" table:style-name="ce24">
            <text:p>11,300</text:p>
          </table:table-cell>
          <table:table-cell office:value-type="currency" office:value="3.4809999999999999" table:style-name="ce23">
            <text:p><text:s/>$ 3.48<text:s/></text:p>
          </table:table-cell>
          <table:table-cell office:value-type="float" office:value="39335.299999999996" table:formula="of:=+[.N334]*[.O334]" table:style-name="ce14">
            <text:p><text:s/>RD$39,335.3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36</text:p>
          </table:table-cell>
          <table:table-cell office:value-type="string" table:style-name="ce25">
            <text:p>Grapadora de Piel (calle)</text:p>
          </table:table-cell>
          <table:table-cell office:value-type="string" table:style-name="ce9">
            <text:p>ALMACEN DE FARMACIA</text:p>
          </table:table-cell>
          <table:table-cell office:value-type="float" office:value="103" table:style-name="ce31">
            <text:p>103</text:p>
          </table:table-cell>
          <table:table-cell office:value-type="float" office:value="209" table:style-name="ce14">
            <text:p><text:s/>RD$209.00<text:s/></text:p>
          </table:table-cell>
          <table:table-cell office:value-type="float" office:value="21527" table:formula="of:=+[.V334]*[.W334]" table:style-name="ce14">
            <text:p><text:s/>RD$21,527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1</text:p>
          </table:table-cell>
          <table:table-cell office:value-type="string" table:style-name="ce25">
            <text:p>Hidrocortizona 10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900" table:style-name="ce24">
            <text:p>900</text:p>
          </table:table-cell>
          <table:table-cell office:value-type="currency" office:value="90" table:style-name="ce23">
            <text:p><text:s/>$ 90.00<text:s/></text:p>
          </table:table-cell>
          <table:table-cell office:value-type="float" office:value="81000" table:formula="of:=+[.F335]*[.G335]" table:style-name="ce14">
            <text:p><text:s/>RD$81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53</text:p>
          </table:table-cell>
          <table:table-cell office:value-type="string" table:style-name="ce19">
            <text:p>GUTTA PERCHA NO.25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60" table:style-name="ce23">
            <text:p><text:s/>$ 160.00<text:s/></text:p>
          </table:table-cell>
          <table:table-cell office:value-type="float" office:value="640" table:formula="of:=+[.N335]*[.O335]" table:style-name="ce14">
            <text:p><text:s/>RD$6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39</text:p>
          </table:table-cell>
          <table:table-cell office:value-type="string" table:style-name="ce25">
            <text:p>Guante Esterill 6.5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29.5" table:style-name="ce14">
            <text:p><text:s/>RD$29.50<text:s/></text:p>
          </table:table-cell>
          <table:table-cell office:value-type="float" office:value="8850" table:formula="of:=+[.V335]*[.W335]" table:style-name="ce14">
            <text:p><text:s/>RD$8,8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2</text:p>
          </table:table-cell>
          <table:table-cell office:value-type="string" table:style-name="ce25">
            <text:p>Hidrocortizona 100Mg/ML (promese)</text:p>
          </table:table-cell>
          <table:table-cell office:value-type="string" table:style-name="ce9">
            <text:p>ALMACEN DE FARMACIA</text:p>
          </table:table-cell>
          <table:table-cell office:value-type="float" office:value="2000" table:style-name="ce24">
            <text:p>2,000</text:p>
          </table:table-cell>
          <table:table-cell office:value-type="currency" office:value="18" table:style-name="ce23">
            <text:p><text:s/>$ 18.00<text:s/></text:p>
          </table:table-cell>
          <table:table-cell office:value-type="float" office:value="36000" table:formula="of:=+[.F336]*[.G336]" table:style-name="ce14">
            <text:p><text:s/>RD$3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</text:p>
          </table:table-cell>
          <table:table-cell office:value-type="string" table:style-name="ce19">
            <text:p>HAV Hepatitis 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3" table:style-name="ce24">
            <text:p>23</text:p>
          </table:table-cell>
          <table:table-cell office:value-type="currency" office:value="52" table:style-name="ce23">
            <text:p><text:s/>$ 52.00<text:s/></text:p>
          </table:table-cell>
          <table:table-cell office:value-type="float" office:value="1196" table:formula="of:=+[.N336]*[.O336]" table:style-name="ce14">
            <text:p><text:s/>RD$1,19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40</text:p>
          </table:table-cell>
          <table:table-cell office:value-type="string" table:style-name="ce25">
            <text:p>Guante Esterill 7.0 (calle)</text:p>
          </table:table-cell>
          <table:table-cell office:value-type="string" table:style-name="ce9">
            <text:p>ALMACEN DE FARMACIA</text:p>
          </table:table-cell>
          <table:table-cell office:value-type="float" office:value="1700" table:style-name="ce31">
            <text:p>1700</text:p>
          </table:table-cell>
          <table:table-cell office:value-type="float" office:value="28.12" table:style-name="ce14">
            <text:p><text:s/>RD$28.12<text:s/></text:p>
          </table:table-cell>
          <table:table-cell office:value-type="float" office:value="47804" table:formula="of:=+[.V336]*[.W336]" table:style-name="ce14">
            <text:p><text:s/>RD$47,80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4</text:p>
          </table:table-cell>
          <table:table-cell office:value-type="string" table:style-name="ce27">
            <text:p>HIDROXIDO DE CALCI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200" table:style-name="ce23">
            <text:p><text:s/>$ 1,200.00<text:s/></text:p>
          </table:table-cell>
          <table:table-cell office:value-type="float" office:value="1200" table:formula="of:=+[.F337]*[.G337]" table:style-name="ce14">
            <text:p><text:s/>RD$1,2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</text:p>
          </table:table-cell>
          <table:table-cell office:value-type="string" table:style-name="ce19">
            <text:p>HBSAG Hepatitis B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42" table:style-name="ce24">
            <text:p>442</text:p>
          </table:table-cell>
          <table:table-cell office:value-type="currency" office:value="328.08" table:style-name="ce23">
            <text:p><text:s/>$ 328.08<text:s/></text:p>
          </table:table-cell>
          <table:table-cell office:value-type="float" office:value="145011.35999999999" table:formula="of:=+[.N337]*[.O337]" table:style-name="ce14">
            <text:p><text:s/>RD$145,011.3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41</text:p>
          </table:table-cell>
          <table:table-cell office:value-type="string" table:style-name="ce25">
            <text:p>Guante Esterill 7.0 (PROMESE)</text:p>
          </table:table-cell>
          <table:table-cell office:value-type="string" table:style-name="ce9">
            <text:p>ALMACEN DE FARMACIA</text:p>
          </table:table-cell>
          <table:table-cell office:value-type="float" office:value="4750" table:style-name="ce31">
            <text:p>4750</text:p>
          </table:table-cell>
          <table:table-cell office:value-type="float" office:value="10.458421052631579" table:style-name="ce14">
            <text:p><text:s/>RD$10.46<text:s/></text:p>
          </table:table-cell>
          <table:table-cell office:value-type="float" office:value="49677.5" table:formula="of:=+[.V337]*[.W337]" table:style-name="ce14">
            <text:p><text:s/>RD$49,67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5</text:p>
          </table:table-cell>
          <table:table-cell office:value-type="string" table:style-name="ce25">
            <text:p>Hidroxietil Almidon (200/0.5) Al6% 500ML (calle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90" table:style-name="ce23">
            <text:p><text:s/>$ 590.00<text:s/></text:p>
          </table:table-cell>
          <table:table-cell office:value-type="float" office:value="590" table:formula="of:=+[.F338]*[.G338]" table:style-name="ce14">
            <text:p><text:s/>RD$59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</text:p>
          </table:table-cell>
          <table:table-cell office:value-type="string" table:style-name="ce19">
            <text:p>HCG Prueba de Embarazo <text:s/>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24">
            <text:p>16</text:p>
          </table:table-cell>
          <table:table-cell office:value-type="currency" office:value="5500" table:style-name="ce23">
            <text:p><text:s/>$ 5,500.00<text:s/></text:p>
          </table:table-cell>
          <table:table-cell office:value-type="float" office:value="88000" table:formula="of:=+[.N338]*[.O338]" table:style-name="ce14">
            <text:p><text:s/>RD$8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42</text:p>
          </table:table-cell>
          <table:table-cell office:value-type="string" table:style-name="ce25">
            <text:p>Guante Esterill 7.5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9.9499999999999993" table:style-name="ce14">
            <text:p><text:s/>RD$9.95<text:s/></text:p>
          </table:table-cell>
          <table:table-cell office:value-type="float" office:value="3979.9999999999995" table:formula="of:=+[.V338]*[.W338]" table:style-name="ce14">
            <text:p><text:s/>RD$3,9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10</text:p>
          </table:table-cell>
          <table:table-cell office:value-type="string" table:style-name="ce25">
            <text:p>Hilo Vicryl Plus #3 SH VCP316H C/36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24">
            <text:p>360</text:p>
          </table:table-cell>
          <table:table-cell office:value-type="currency" office:value="710" table:style-name="ce23">
            <text:p><text:s/>$ 710.00<text:s/></text:p>
          </table:table-cell>
          <table:table-cell office:value-type="float" office:value="255600" table:formula="of:=+[.F339]*[.G339]" table:style-name="ce14">
            <text:p><text:s/>RD$255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331</text:p>
          </table:table-cell>
          <table:table-cell office:value-type="string" table:style-name="ce19">
            <text:p>Helicobacter Pylori en hece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625" table:style-name="ce23">
            <text:p><text:s/>$ 3,625.00<text:s/></text:p>
          </table:table-cell>
          <table:table-cell office:value-type="float" office:value="3625" table:formula="of:=+[.N339]*[.O339]" table:style-name="ce14">
            <text:p><text:s/>RD$3,62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4</text:p>
          </table:table-cell>
          <table:table-cell office:value-type="string" table:style-name="ce25">
            <text:p>Guantes DesechableS Large (Cajas de 100 und) (calle)</text:p>
          </table:table-cell>
          <table:table-cell office:value-type="string" table:style-name="ce9">
            <text:p>ALMACEN DE FARMACIA</text:p>
          </table:table-cell>
          <table:table-cell office:value-type="float" office:value="13500" table:style-name="ce31">
            <text:p>13500</text:p>
          </table:table-cell>
          <table:table-cell office:value-type="float" office:value="3.48" table:style-name="ce14">
            <text:p><text:s/>RD$3.48<text:s/></text:p>
          </table:table-cell>
          <table:table-cell office:value-type="float" office:value="46980" table:formula="of:=+[.V339]*[.W339]" table:style-name="ce14">
            <text:p><text:s/>RD$46,9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11</text:p>
          </table:table-cell>
          <table:table-cell office:value-type="string" table:style-name="ce25">
            <text:p>Hilo Vicryl Plus #1-0 <text:s/>(CT1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24">
            <text:p>360</text:p>
          </table:table-cell>
          <table:table-cell office:value-type="currency" office:value="323" table:style-name="ce23">
            <text:p><text:s/>$ 323.00<text:s/></text:p>
          </table:table-cell>
          <table:table-cell office:value-type="float" office:value="116280" table:formula="of:=+[.F340]*[.G340]" table:style-name="ce14">
            <text:p><text:s/>RD$116,2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54</text:p>
          </table:table-cell>
          <table:table-cell office:value-type="string" table:style-name="ce19">
            <text:p>Hemaclear Amarillo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39" table:style-name="ce23">
            <text:p><text:s/>$ 339.00<text:s/></text:p>
          </table:table-cell>
          <table:table-cell office:value-type="float" office:value="3390" table:formula="of:=+[.N340]*[.O340]" table:style-name="ce14">
            <text:p><text:s/>RD$3,3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48</text:p>
          </table:table-cell>
          <table:table-cell office:value-type="string" table:style-name="ce25">
            <text:p>Guantes Desechables EXTRALarge (Cajas de 100 und) promese</text:p>
          </table:table-cell>
          <table:table-cell office:value-type="string" table:style-name="ce9">
            <text:p>ALMACEN DE FARMACIA</text:p>
          </table:table-cell>
          <table:table-cell office:value-type="float" office:value="20000" table:style-name="ce31">
            <text:p>20000</text:p>
          </table:table-cell>
          <table:table-cell office:value-type="float" office:value="2.44" table:style-name="ce14">
            <text:p><text:s/>RD$2.44<text:s/></text:p>
          </table:table-cell>
          <table:table-cell office:value-type="float" office:value="48800" table:formula="of:=+[.V340]*[.W340]" table:style-name="ce14">
            <text:p><text:s/>RD$48,8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09</text:p>
          </table:table-cell>
          <table:table-cell office:value-type="string" table:style-name="ce25">
            <text:p>Hilo Vicryl Plus <text:s/>#0 CT1 (VCP339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24">
            <text:p>72</text:p>
          </table:table-cell>
          <table:table-cell office:value-type="currency" office:value="221" table:style-name="ce23">
            <text:p><text:s/>$ 221.00<text:s/></text:p>
          </table:table-cell>
          <table:table-cell office:value-type="float" office:value="15912" table:formula="of:=+[.F341]*[.G341]" table:style-name="ce14">
            <text:p><text:s/>RD$15,91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55</text:p>
          </table:table-cell>
          <table:table-cell office:value-type="string" table:style-name="ce19">
            <text:p>Hemaclear Blanco/Negro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39" table:style-name="ce23">
            <text:p><text:s/>$ 339.00<text:s/></text:p>
          </table:table-cell>
          <table:table-cell office:value-type="float" office:value="3390" table:formula="of:=+[.N341]*[.O341]" table:style-name="ce14">
            <text:p><text:s/>RD$3,3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49</text:p>
          </table:table-cell>
          <table:table-cell office:value-type="string" table:style-name="ce25">
            <text:p>Guantes Desechables Medium (Cajas de 100 und) (calle)</text:p>
          </table:table-cell>
          <table:table-cell office:value-type="string" table:style-name="ce9">
            <text:p>ALMACEN DE FARMACIA</text:p>
          </table:table-cell>
          <table:table-cell office:value-type="float" office:value="3000" table:style-name="ce31">
            <text:p>3000</text:p>
          </table:table-cell>
          <table:table-cell office:value-type="float" office:value="52.43" table:style-name="ce14">
            <text:p><text:s/>RD$52.43<text:s/></text:p>
          </table:table-cell>
          <table:table-cell office:value-type="float" office:value="157290" table:formula="of:=+[.V341]*[.W341]" table:style-name="ce14">
            <text:p><text:s/>RD$157,29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07</text:p>
          </table:table-cell>
          <table:table-cell office:value-type="string" table:style-name="ce25">
            <text:p>Hilo Vicryl #5-0 (RB1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611" table:style-name="ce24">
            <text:p>611</text:p>
          </table:table-cell>
          <table:table-cell office:value-type="currency" office:value="323" table:style-name="ce23">
            <text:p><text:s/>$ 323.00<text:s/></text:p>
          </table:table-cell>
          <table:table-cell office:value-type="float" office:value="197353" table:formula="of:=+[.F342]*[.G342]" table:style-name="ce14">
            <text:p><text:s/>RD$197,353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</text:p>
          </table:table-cell>
          <table:table-cell office:value-type="string" table:style-name="ce19">
            <text:p>Hemocultivo</text:p>
          </table:table-cell>
          <table:table-cell office:value-type="string" table:style-name="ce9">
            <text:p>ALMACEN DE FARMACIA</text:p>
          </table:table-cell>
          <table:table-cell office:value-type="float" office:value="252" table:style-name="ce24">
            <text:p>252</text:p>
          </table:table-cell>
          <table:table-cell office:value-type="currency" office:value="120" table:style-name="ce23">
            <text:p><text:s/>$ 120.00<text:s/></text:p>
          </table:table-cell>
          <table:table-cell office:value-type="float" office:value="30240" table:formula="of:=+[.N342]*[.O342]" table:style-name="ce14">
            <text:p><text:s/>RD$30,2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50</text:p>
          </table:table-cell>
          <table:table-cell office:value-type="string" table:style-name="ce25">
            <text:p>Guantes Desechables medium (Cajas de 100 und) promese</text:p>
          </table:table-cell>
          <table:table-cell office:value-type="string" table:style-name="ce9">
            <text:p>ALMACEN DE FARMACIA</text:p>
          </table:table-cell>
          <table:table-cell office:value-type="float" office:value="78600" table:style-name="ce31">
            <text:p>78600</text:p>
          </table:table-cell>
          <table:table-cell office:value-type="float" office:value="1.4755000000000003" table:style-name="ce14">
            <text:p><text:s/>RD$1.48<text:s/></text:p>
          </table:table-cell>
          <table:table-cell office:value-type="float" office:value="115974.30000000002" table:formula="of:=+[.V342]*[.W342]" table:style-name="ce14">
            <text:p><text:s/>RD$115,974.3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05</text:p>
          </table:table-cell>
          <table:table-cell office:value-type="string" table:style-name="ce25">
            <text:p>Hilo Vicryl #4-0 PS-2(J315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144" table:style-name="ce24">
            <text:p>144</text:p>
          </table:table-cell>
          <table:table-cell office:value-type="currency" office:value="258.39999999999998" table:style-name="ce23">
            <text:p><text:s/>$ 258.40<text:s/></text:p>
          </table:table-cell>
          <table:table-cell office:value-type="float" office:value="37209.599999999999" table:formula="of:=+[.F343]*[.G343]" table:style-name="ce14">
            <text:p><text:s/>RD$37,209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4</text:p>
          </table:table-cell>
          <table:table-cell office:value-type="string" table:style-name="ce19">
            <text:p>Hepanina IV-SC 5ml (promese)<text:s text:c="2"/>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00.39" table:style-name="ce23">
            <text:p><text:s/>$ 100.39<text:s/></text:p>
          </table:table-cell>
          <table:table-cell office:value-type="float" office:value="5019.5" table:formula="of:=+[.N343]*[.O343]" table:style-name="ce14">
            <text:p><text:s/>RD$5,019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47</text:p>
          </table:table-cell>
          <table:table-cell office:value-type="string" table:style-name="ce25">
            <text:p>Guantes Desechables medium nitrilo (Cajas de 100 und) (call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247.8" table:style-name="ce14">
            <text:p><text:s/>RD$247.80<text:s/></text:p>
          </table:table-cell>
          <table:table-cell office:value-type="float" office:value="247800" table:formula="of:=+[.V343]*[.W343]" table:style-name="ce14">
            <text:p><text:s/>RD$247,8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04</text:p>
          </table:table-cell>
          <table:table-cell office:value-type="string" table:style-name="ce25">
            <text:p>Hilo Vicryl #4-0 PLUS SH(J315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180" table:style-name="ce24">
            <text:p>180</text:p>
          </table:table-cell>
          <table:table-cell office:value-type="currency" office:value="140.096" table:style-name="ce23">
            <text:p><text:s/>$ 140.10<text:s/></text:p>
          </table:table-cell>
          <table:table-cell office:value-type="float" office:value="25217.279999999999" table:formula="of:=+[.F344]*[.G344]" table:style-name="ce14">
            <text:p><text:s/>RD$25,217.2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5</text:p>
          </table:table-cell>
          <table:table-cell office:value-type="string" table:style-name="ce19">
            <text:p>Heparina Sodica 5000UI/5ML (Promese)</text:p>
          </table:table-cell>
          <table:table-cell office:value-type="string" table:style-name="ce9">
            <text:p>ALMACEN DE FARMACIA</text:p>
          </table:table-cell>
          <table:table-cell office:value-type="float" office:value="170" table:style-name="ce24">
            <text:p>170</text:p>
          </table:table-cell>
          <table:table-cell office:value-type="currency" office:value="97.72" table:style-name="ce23">
            <text:p><text:s/>$ 97.72<text:s/></text:p>
          </table:table-cell>
          <table:table-cell office:value-type="float" office:value="16612.400000000001" table:formula="of:=+[.N344]*[.O344]" table:style-name="ce14">
            <text:p><text:s/>RD$16,612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4<text:s/></text:p>
          </table:table-cell>
          <table:table-cell office:value-type="string" table:style-name="ce25">
            <text:p>Guantes Desechables Small (Cajas de 100 und) Calle</text:p>
          </table:table-cell>
          <table:table-cell office:value-type="string" table:style-name="ce9">
            <text:p>ALMACEN DE FARMACIA</text:p>
          </table:table-cell>
          <table:table-cell office:value-type="float" office:value="1700" table:style-name="ce31">
            <text:p>1700</text:p>
          </table:table-cell>
          <table:table-cell office:value-type="float" office:value="3.48" table:style-name="ce14">
            <text:p><text:s/>RD$3.48<text:s/></text:p>
          </table:table-cell>
          <table:table-cell office:value-type="float" office:value="5916" table:formula="of:=+[.V344]*[.W344]" table:style-name="ce14">
            <text:p><text:s/>RD$5,91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03</text:p>
          </table:table-cell>
          <table:table-cell office:value-type="string" table:style-name="ce25">
            <text:p>Hilo Vicryl #3-0 <text:s/>SH(VCP316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247" table:style-name="ce24">
            <text:p>247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54340" table:formula="of:=+[.F345]*[.G345]" table:style-name="ce14">
            <text:p><text:s/>RD$54,3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58</text:p>
          </table:table-cell>
          <table:table-cell office:value-type="string" table:style-name="ce19">
            <text:p>Heparina Sodica 25000UI/5ML (call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200" table:style-name="ce23">
            <text:p><text:s/>$ 200.00<text:s/></text:p>
          </table:table-cell>
          <table:table-cell office:value-type="float" office:value="8000" table:formula="of:=+[.N345]*[.O345]" table:style-name="ce14">
            <text:p><text:s/>RD$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51</text:p>
          </table:table-cell>
          <table:table-cell office:value-type="string" table:style-name="ce25">
            <text:p>Guantes Desechables Small (Cajas de 100 und) promese</text:p>
          </table:table-cell>
          <table:table-cell office:value-type="string" table:style-name="ce9">
            <text:p>ALMACEN DE FARMACIA</text:p>
          </table:table-cell>
          <table:table-cell office:value-type="float" office:value="10000" table:style-name="ce31">
            <text:p>10000</text:p>
          </table:table-cell>
          <table:table-cell office:value-type="float" office:value="1.4755" table:style-name="ce14">
            <text:p><text:s/>RD$1.48<text:s/></text:p>
          </table:table-cell>
          <table:table-cell office:value-type="float" office:value="14755" table:formula="of:=+[.V345]*[.W345]" table:style-name="ce14">
            <text:p><text:s/>RD$14,75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01</text:p>
          </table:table-cell>
          <table:table-cell office:value-type="string" table:style-name="ce25">
            <text:p>Hilo Vicryl #2-0 (VCP339H) (C-36und) (calle) CT1 PLUS<text:s/></text:p>
          </table:table-cell>
          <table:table-cell office:value-type="string" table:style-name="ce9">
            <text:p>ALMACEN DE FARMACIA</text:p>
          </table:table-cell>
          <table:table-cell office:value-type="float" office:value="324" table:style-name="ce24">
            <text:p>324</text:p>
          </table:table-cell>
          <table:table-cell office:value-type="currency" office:value="175.73" table:style-name="ce23">
            <text:p><text:s/>$ 175.73<text:s/></text:p>
          </table:table-cell>
          <table:table-cell office:value-type="float" office:value="56936.52" table:formula="of:=+[.F346]*[.G346]" table:style-name="ce14">
            <text:p><text:s/>RD$56,936.5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0</text:p>
          </table:table-cell>
          <table:table-cell office:value-type="string" table:style-name="ce19">
            <text:p>Hidroxiurea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40.6" table:style-name="ce23">
            <text:p><text:s/>$ 40.60<text:s/></text:p>
          </table:table-cell>
          <table:table-cell office:value-type="float" office:value="4060" table:formula="of:=+[.N346]*[.O346]" table:style-name="ce14">
            <text:p><text:s/>RD$4,0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53</text:p>
          </table:table-cell>
          <table:table-cell office:value-type="string" table:style-name="ce25">
            <text:p>GUTTA PERCHA NO.25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160" table:style-name="ce14">
            <text:p><text:s/>RD$160.00<text:s/></text:p>
          </table:table-cell>
          <table:table-cell office:value-type="float" office:value="640" table:formula="of:=+[.V346]*[.W346]" table:style-name="ce14">
            <text:p><text:s/>RD$6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00</text:p>
          </table:table-cell>
          <table:table-cell office:value-type="string" table:style-name="ce25">
            <text:p>Hilo Vicryl #2-0 <text:s/>SH (VCP339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96" table:style-name="ce24">
            <text:p>396</text:p>
          </table:table-cell>
          <table:table-cell office:value-type="currency" office:value="120" table:style-name="ce23">
            <text:p><text:s/>$ 120.00<text:s/></text:p>
          </table:table-cell>
          <table:table-cell office:value-type="float" office:value="47520" table:formula="of:=+[.F347]*[.G347]" table:style-name="ce14">
            <text:p><text:s/>RD$47,5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1</text:p>
          </table:table-cell>
          <table:table-cell office:value-type="string" table:style-name="ce19">
            <text:p>Hidrocortizona 10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7200" table:style-name="ce24">
            <text:p>7,200</text:p>
          </table:table-cell>
          <table:table-cell office:value-type="currency" office:value="90" table:style-name="ce23">
            <text:p><text:s/>$ 90.00<text:s/></text:p>
          </table:table-cell>
          <table:table-cell office:value-type="float" office:value="648000" table:formula="of:=+[.N347]*[.O347]" table:style-name="ce14">
            <text:p><text:s/>RD$64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</text:p>
          </table:table-cell>
          <table:table-cell office:value-type="string" table:style-name="ce25">
            <text:p>HAV Hepatitis 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30" table:style-name="ce31">
            <text:p>330</text:p>
          </table:table-cell>
          <table:table-cell office:value-type="float" office:value="52" table:style-name="ce14">
            <text:p><text:s/>RD$52.00<text:s/></text:p>
          </table:table-cell>
          <table:table-cell office:value-type="float" office:value="17160" table:formula="of:=+[.V347]*[.W347]" table:style-name="ce14">
            <text:p><text:s/>RD$17,1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9</text:p>
          </table:table-cell>
          <table:table-cell office:value-type="string" table:style-name="ce25">
            <text:p>Hilo Seda #5-0 (K870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229" table:style-name="ce23">
            <text:p><text:s/>$ 229.00<text:s/></text:p>
          </table:table-cell>
          <table:table-cell office:value-type="float" office:value="5496" table:formula="of:=+[.F348]*[.G348]" table:style-name="ce14">
            <text:p><text:s/>RD$5,49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2</text:p>
          </table:table-cell>
          <table:table-cell office:value-type="string" table:style-name="ce19">
            <text:p>Hidrocortizona 100Mg/ML (promese)</text:p>
          </table:table-cell>
          <table:table-cell office:value-type="string" table:style-name="ce9">
            <text:p>ALMACEN DE FARMACIA</text:p>
          </table:table-cell>
          <table:table-cell office:value-type="float" office:value="2400" table:style-name="ce24">
            <text:p>2,400</text:p>
          </table:table-cell>
          <table:table-cell office:value-type="currency" office:value="18" table:style-name="ce23">
            <text:p><text:s/>$ 18.00<text:s/></text:p>
          </table:table-cell>
          <table:table-cell office:value-type="float" office:value="43200" table:formula="of:=+[.N348]*[.O348]" table:style-name="ce14">
            <text:p><text:s/>RD$43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</text:p>
          </table:table-cell>
          <table:table-cell office:value-type="string" table:style-name="ce25">
            <text:p>HBSAG Hepatitis B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591.9473684210526" table:style-name="ce14">
            <text:p><text:s/>RD$591.95<text:s/></text:p>
          </table:table-cell>
          <table:table-cell office:value-type="float" office:value="236778.94736842104" table:formula="of:=+[.V348]*[.W348]" table:style-name="ce14">
            <text:p><text:s/>RD$236,778.9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8</text:p>
          </table:table-cell>
          <table:table-cell office:value-type="string" table:style-name="ce25">
            <text:p>Hilo Seda #4-0 (K831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24" table:style-name="ce24">
            <text:p>324</text:p>
          </table:table-cell>
          <table:table-cell office:value-type="currency" office:value="146" table:style-name="ce23">
            <text:p><text:s/>$ 146.00<text:s/></text:p>
          </table:table-cell>
          <table:table-cell office:value-type="float" office:value="47304" table:formula="of:=+[.F349]*[.G349]" table:style-name="ce14">
            <text:p><text:s/>RD$47,30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4</text:p>
          </table:table-cell>
          <table:table-cell office:value-type="string" table:style-name="ce21">
            <text:p>HIDROXIDO DE CALCI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200" table:style-name="ce23">
            <text:p><text:s/>$ 1,200.00<text:s/></text:p>
          </table:table-cell>
          <table:table-cell office:value-type="float" office:value="1200" table:formula="of:=+[.N349]*[.O349]" table:style-name="ce14">
            <text:p><text:s/>RD$1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</text:p>
          </table:table-cell>
          <table:table-cell office:value-type="string" table:style-name="ce25">
            <text:p>HCG Prueba de Embarazo <text:s/>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7" table:style-name="ce31">
            <text:p>17</text:p>
          </table:table-cell>
          <table:table-cell office:value-type="float" office:value="5500" table:style-name="ce14">
            <text:p><text:s/>RD$5,500.00<text:s/></text:p>
          </table:table-cell>
          <table:table-cell office:value-type="float" office:value="93500" table:formula="of:=+[.V349]*[.W349]" table:style-name="ce14">
            <text:p><text:s/>RD$93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7</text:p>
          </table:table-cell>
          <table:table-cell office:value-type="string" table:style-name="ce25">
            <text:p>Hilo Seda #3-0 (K832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540" table:style-name="ce24">
            <text:p>540</text:p>
          </table:table-cell>
          <table:table-cell office:value-type="currency" office:value="104.28571428571399" table:style-name="ce23">
            <text:p><text:s/>$ 104.29<text:s/></text:p>
          </table:table-cell>
          <table:table-cell office:value-type="float" office:value="56314.285714285557" table:formula="of:=+[.F350]*[.G350]" table:style-name="ce14">
            <text:p><text:s/>RD$56,314.2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5</text:p>
          </table:table-cell>
          <table:table-cell office:value-type="string" table:style-name="ce19">
            <text:p>Hidroxietil Almidon (200/0.5) Al6% 500ML (calle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90" table:style-name="ce23">
            <text:p><text:s/>$ 590.00<text:s/></text:p>
          </table:table-cell>
          <table:table-cell office:value-type="float" office:value="590" table:formula="of:=+[.N350]*[.O350]" table:style-name="ce14">
            <text:p><text:s/>RD$5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331</text:p>
          </table:table-cell>
          <table:table-cell office:value-type="string" table:style-name="ce25">
            <text:p>Helicobacter Pylori en hece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3625" table:style-name="ce14">
            <text:p><text:s/>RD$3,625.00<text:s/></text:p>
          </table:table-cell>
          <table:table-cell office:value-type="float" office:value="3625" table:formula="of:=+[.V350]*[.W350]" table:style-name="ce14">
            <text:p><text:s/>RD$3,6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6</text:p>
          </table:table-cell>
          <table:table-cell office:value-type="string" table:style-name="ce25">
            <text:p>Hilo Seda #2-0 (SA85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285" table:style-name="ce23">
            <text:p><text:s/>$ 285.00<text:s/></text:p>
          </table:table-cell>
          <table:table-cell office:value-type="float" office:value="5700" table:formula="of:=+[.F351]*[.G351]" table:style-name="ce14">
            <text:p><text:s/>RD$5,7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10</text:p>
          </table:table-cell>
          <table:table-cell office:value-type="string" table:style-name="ce19">
            <text:p>Hilo Vicryl Plus #3 SH VCP316H C/36</text:p>
          </table:table-cell>
          <table:table-cell office:value-type="string" table:style-name="ce9">
            <text:p>ALMACEN DE FARMACIA</text:p>
          </table:table-cell>
          <table:table-cell office:value-type="float" office:value="540" table:style-name="ce24">
            <text:p>540</text:p>
          </table:table-cell>
          <table:table-cell office:value-type="currency" office:value="627.16666666666663" table:style-name="ce23">
            <text:p><text:s/>$ 627.17<text:s/></text:p>
          </table:table-cell>
          <table:table-cell office:value-type="float" office:value="338670" table:formula="of:=+[.N351]*[.O351]" table:style-name="ce14">
            <text:p><text:s/>RD$338,6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54</text:p>
          </table:table-cell>
          <table:table-cell office:value-type="string" table:style-name="ce25">
            <text:p>Hemaclear Amarillo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339" table:style-name="ce14">
            <text:p><text:s/>RD$339.00<text:s/></text:p>
          </table:table-cell>
          <table:table-cell office:value-type="float" office:value="3390" table:formula="of:=+[.V351]*[.W351]" table:style-name="ce14">
            <text:p><text:s/>RD$3,39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5</text:p>
          </table:table-cell>
          <table:table-cell office:value-type="string" table:style-name="ce25">
            <text:p>Hilo Seda #0 (K834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180" table:style-name="ce24">
            <text:p>180</text:p>
          </table:table-cell>
          <table:table-cell office:value-type="currency" office:value="146" table:style-name="ce23">
            <text:p><text:s/>$ 146.00<text:s/></text:p>
          </table:table-cell>
          <table:table-cell office:value-type="float" office:value="26280" table:formula="of:=+[.F352]*[.G352]" table:style-name="ce14">
            <text:p><text:s/>RD$26,2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11</text:p>
          </table:table-cell>
          <table:table-cell office:value-type="string" table:style-name="ce19">
            <text:p>Hilo Vicryl Plus #1-0 <text:s/>(CT1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252" table:style-name="ce24">
            <text:p>252</text:p>
          </table:table-cell>
          <table:table-cell office:value-type="currency" office:value="323" table:style-name="ce23">
            <text:p><text:s/>$ 323.00<text:s/></text:p>
          </table:table-cell>
          <table:table-cell office:value-type="float" office:value="81396" table:formula="of:=+[.N352]*[.O352]" table:style-name="ce14">
            <text:p><text:s/>RD$81,39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</text:p>
          </table:table-cell>
          <table:table-cell office:value-type="string" table:style-name="ce25">
            <text:p>Hemocultivo</text:p>
          </table:table-cell>
          <table:table-cell office:value-type="string" table:style-name="ce9">
            <text:p>ALMACEN DE FARMACIA</text:p>
          </table:table-cell>
          <table:table-cell office:value-type="float" office:value="800" table:style-name="ce31">
            <text:p>800</text:p>
          </table:table-cell>
          <table:table-cell office:value-type="float" office:value="120" table:style-name="ce14">
            <text:p><text:s/>RD$120.00<text:s/></text:p>
          </table:table-cell>
          <table:table-cell office:value-type="float" office:value="96000" table:formula="of:=+[.V352]*[.W352]" table:style-name="ce14">
            <text:p><text:s/>RD$96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4</text:p>
          </table:table-cell>
          <table:table-cell office:value-type="string" table:style-name="ce25">
            <text:p>Hilo Prolene #6-0 (8711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12" table:style-name="ce24">
            <text:p>312</text:p>
          </table:table-cell>
          <table:table-cell office:value-type="currency" office:value="187.29" table:style-name="ce23">
            <text:p><text:s/>$ 187.29<text:s/></text:p>
          </table:table-cell>
          <table:table-cell office:value-type="float" office:value="58434.479999999996" table:formula="of:=+[.F353]*[.G353]" table:style-name="ce14">
            <text:p><text:s/>RD$58,434.4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09</text:p>
          </table:table-cell>
          <table:table-cell office:value-type="string" table:style-name="ce19">
            <text:p>Hilo Vicryl Plus <text:s/>#0 CT1 (VCP339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144" table:style-name="ce24">
            <text:p>144</text:p>
          </table:table-cell>
          <table:table-cell office:value-type="currency" office:value="322.329365" table:style-name="ce23">
            <text:p><text:s/>$ 322.33<text:s/></text:p>
          </table:table-cell>
          <table:table-cell office:value-type="float" office:value="46415.42856" table:formula="of:=+[.N353]*[.O353]" table:style-name="ce14">
            <text:p><text:s/>RD$46,415.4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4</text:p>
          </table:table-cell>
          <table:table-cell office:value-type="string" table:style-name="ce25">
            <text:p>Hepanina IV-SC 5ml (promese)<text:s text:c="2"/>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100.39" table:style-name="ce14">
            <text:p><text:s/>RD$100.39<text:s/></text:p>
          </table:table-cell>
          <table:table-cell office:value-type="float" office:value="5019.5" table:formula="of:=+[.V353]*[.W353]" table:style-name="ce14">
            <text:p><text:s/>RD$5,019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2</text:p>
          </table:table-cell>
          <table:table-cell office:value-type="string" table:style-name="ce25">
            <text:p>Hilo Prolene #4-0 (8831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24">
            <text:p>72</text:p>
          </table:table-cell>
          <table:table-cell office:value-type="currency" office:value="130.5" table:style-name="ce23">
            <text:p><text:s/>$ 130.50<text:s/></text:p>
          </table:table-cell>
          <table:table-cell office:value-type="float" office:value="9396" table:formula="of:=+[.F354]*[.G354]" table:style-name="ce14">
            <text:p><text:s/>RD$9,39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07</text:p>
          </table:table-cell>
          <table:table-cell office:value-type="string" table:style-name="ce19">
            <text:p>Hilo Vicryl #5-0 (RB1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467" table:style-name="ce24">
            <text:p>467</text:p>
          </table:table-cell>
          <table:table-cell office:value-type="currency" office:value="323" table:style-name="ce23">
            <text:p><text:s/>$ 323.00<text:s/></text:p>
          </table:table-cell>
          <table:table-cell office:value-type="float" office:value="150841" table:formula="of:=+[.N354]*[.O354]" table:style-name="ce14">
            <text:p><text:s/>RD$150,841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5</text:p>
          </table:table-cell>
          <table:table-cell office:value-type="string" table:style-name="ce25">
            <text:p>Heparina Sodica 5000UI/5ML (Promese)</text:p>
          </table:table-cell>
          <table:table-cell office:value-type="string" table:style-name="ce9">
            <text:p>ALMACEN DE FARMACIA</text:p>
          </table:table-cell>
          <table:table-cell office:value-type="float" office:value="170" table:style-name="ce31">
            <text:p>170</text:p>
          </table:table-cell>
          <table:table-cell office:value-type="float" office:value="97.720000000000013" table:style-name="ce14">
            <text:p><text:s/>RD$97.72<text:s/></text:p>
          </table:table-cell>
          <table:table-cell office:value-type="float" office:value="16612.400000000001" table:formula="of:=+[.V354]*[.W354]" table:style-name="ce14">
            <text:p><text:s/>RD$16,612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1</text:p>
          </table:table-cell>
          <table:table-cell office:value-type="string" table:style-name="ce25">
            <text:p>Hilo Prolene #3-0 (8832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24">
            <text:p>360</text:p>
          </table:table-cell>
          <table:table-cell office:value-type="currency" office:value="208" table:style-name="ce23">
            <text:p><text:s/>$ 208.00<text:s/></text:p>
          </table:table-cell>
          <table:table-cell office:value-type="float" office:value="74880" table:formula="of:=+[.F355]*[.G355]" table:style-name="ce14">
            <text:p><text:s/>RD$74,8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05</text:p>
          </table:table-cell>
          <table:table-cell office:value-type="string" table:style-name="ce19">
            <text:p>Hilo Vicryl #4-0 PS-2(J315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144" table:style-name="ce24">
            <text:p>144</text:p>
          </table:table-cell>
          <table:table-cell office:value-type="currency" office:value="258.39999999999998" table:style-name="ce23">
            <text:p><text:s/>$ 258.40<text:s/></text:p>
          </table:table-cell>
          <table:table-cell office:value-type="float" office:value="37209.599999999999" table:formula="of:=+[.N355]*[.O355]" table:style-name="ce14">
            <text:p><text:s/>RD$37,209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58</text:p>
          </table:table-cell>
          <table:table-cell office:value-type="string" table:style-name="ce25">
            <text:p>Heparina Sodica 25000UI/5ML (call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31">
            <text:p>40</text:p>
          </table:table-cell>
          <table:table-cell office:value-type="float" office:value="200" table:style-name="ce14">
            <text:p><text:s/>RD$200.00<text:s/></text:p>
          </table:table-cell>
          <table:table-cell office:value-type="float" office:value="8000" table:formula="of:=+[.V355]*[.W355]" table:style-name="ce14">
            <text:p><text:s/>RD$8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0</text:p>
          </table:table-cell>
          <table:table-cell office:value-type="string" table:style-name="ce25">
            <text:p>Hilo Prolene #2-0 (8833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480" table:style-name="ce24">
            <text:p>480</text:p>
          </table:table-cell>
          <table:table-cell office:value-type="currency" office:value="160.95238095238099" table:style-name="ce23">
            <text:p><text:s/>$ 160.95<text:s/></text:p>
          </table:table-cell>
          <table:table-cell office:value-type="float" office:value="77257.14285714287" table:formula="of:=+[.F356]*[.G356]" table:style-name="ce14">
            <text:p><text:s/>RD$77,257.1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04</text:p>
          </table:table-cell>
          <table:table-cell office:value-type="string" table:style-name="ce19">
            <text:p>Hilo Vicryl #4-0 PLUS SH(J315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252" table:style-name="ce24">
            <text:p>252</text:p>
          </table:table-cell>
          <table:table-cell office:value-type="currency" office:value="394.78172444444448" table:style-name="ce23">
            <text:p><text:s/>$ 394.78<text:s/></text:p>
          </table:table-cell>
          <table:table-cell office:value-type="float" office:value="99484.994560000006" table:formula="of:=+[.N356]*[.O356]" table:style-name="ce14">
            <text:p><text:s/>RD$99,484.9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0</text:p>
          </table:table-cell>
          <table:table-cell office:value-type="string" table:style-name="ce25">
            <text:p>Hidroxiurea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40.6" table:style-name="ce14">
            <text:p><text:s/>RD$40.60<text:s/></text:p>
          </table:table-cell>
          <table:table-cell office:value-type="float" office:value="4060" table:formula="of:=+[.V356]*[.W356]" table:style-name="ce14">
            <text:p><text:s/>RD$4,0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89</text:p>
          </table:table-cell>
          <table:table-cell office:value-type="string" table:style-name="ce25">
            <text:p>Hilo Prolene #1 (8425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24">
            <text:p>72</text:p>
          </table:table-cell>
          <table:table-cell office:value-type="currency" office:value="208" table:style-name="ce23">
            <text:p><text:s/>$ 208.00<text:s/></text:p>
          </table:table-cell>
          <table:table-cell office:value-type="float" office:value="14976" table:formula="of:=+[.F357]*[.G357]" table:style-name="ce14">
            <text:p><text:s/>RD$14,97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03</text:p>
          </table:table-cell>
          <table:table-cell office:value-type="string" table:style-name="ce19">
            <text:p>Hilo Vicryl #3-0 <text:s/>SH(VCP316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103" table:style-name="ce24">
            <text:p>103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22660" table:formula="of:=+[.N357]*[.O357]" table:style-name="ce14">
            <text:p><text:s/>RD$22,6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1</text:p>
          </table:table-cell>
          <table:table-cell office:value-type="string" table:style-name="ce25">
            <text:p>Hidrocortizona 10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7200" table:style-name="ce32">
            <text:p>7200</text:p>
          </table:table-cell>
          <table:table-cell office:value-type="float" office:value="80" table:style-name="ce14">
            <text:p><text:s/>RD$80.00<text:s/></text:p>
          </table:table-cell>
          <table:table-cell office:value-type="float" office:value="576000" table:formula="of:=+[.V357]*[.W357]" table:style-name="ce14">
            <text:p><text:s/>RD$576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88</text:p>
          </table:table-cell>
          <table:table-cell office:value-type="string" table:style-name="ce25">
            <text:p>Hilo Prolene #0 (8424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336" table:style-name="ce24">
            <text:p>336</text:p>
          </table:table-cell>
          <table:table-cell office:value-type="currency" office:value="97.5" table:style-name="ce23">
            <text:p><text:s/>$ 97.50<text:s/></text:p>
          </table:table-cell>
          <table:table-cell office:value-type="float" office:value="32760" table:formula="of:=+[.F358]*[.G358]" table:style-name="ce14">
            <text:p><text:s/>RD$32,7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01</text:p>
          </table:table-cell>
          <table:table-cell office:value-type="string" table:style-name="ce19">
            <text:p>Hilo Vicryl #2-0 (VCP339H) (C-36und) (calle) CT1 PLUS<text:s/></text:p>
          </table:table-cell>
          <table:table-cell office:value-type="string" table:style-name="ce9">
            <text:p>ALMACEN DE FARMACIA</text:p>
          </table:table-cell>
          <table:table-cell office:value-type="float" office:value="324" table:style-name="ce24">
            <text:p>324</text:p>
          </table:table-cell>
          <table:table-cell office:value-type="currency" office:value="175.73" table:style-name="ce23">
            <text:p><text:s/>$ 175.73<text:s/></text:p>
          </table:table-cell>
          <table:table-cell office:value-type="float" office:value="56936.52" table:formula="of:=+[.N358]*[.O358]" table:style-name="ce14">
            <text:p><text:s/>RD$56,936.5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2</text:p>
          </table:table-cell>
          <table:table-cell office:value-type="string" table:style-name="ce25">
            <text:p>Hidrocortizona 100Mg/ML (promese)</text:p>
          </table:table-cell>
          <table:table-cell office:value-type="string" table:style-name="ce9">
            <text:p>ALMACEN DE FARMACIA</text:p>
          </table:table-cell>
          <table:table-cell office:value-type="float" office:value="1800" table:style-name="ce33">
            <text:p>1800</text:p>
          </table:table-cell>
          <table:table-cell office:value-type="float" office:value="9.73" table:style-name="ce14">
            <text:p><text:s/>RD$9.73<text:s/></text:p>
          </table:table-cell>
          <table:table-cell office:value-type="float" office:value="17514" table:formula="of:=+[.V358]*[.W358]" table:style-name="ce14">
            <text:p><text:s/>RD$17,51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86</text:p>
          </table:table-cell>
          <table:table-cell office:value-type="string" table:style-name="ce25">
            <text:p>Hilo PDS #6-0 (14501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76" table:style-name="ce24">
            <text:p>76</text:p>
          </table:table-cell>
          <table:table-cell office:value-type="currency" office:value="1518.79" table:style-name="ce23">
            <text:p><text:s/>$ 1,518.79<text:s/></text:p>
          </table:table-cell>
          <table:table-cell office:value-type="float" office:value="115428.04" table:formula="of:=+[.F359]*[.G359]" table:style-name="ce14">
            <text:p><text:s/>RD$115,428.0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00</text:p>
          </table:table-cell>
          <table:table-cell office:value-type="string" table:style-name="ce19">
            <text:p>Hilo Vicryl #2-0 <text:s/>SH (VCP339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96" table:style-name="ce24">
            <text:p>396</text:p>
          </table:table-cell>
          <table:table-cell office:value-type="currency" office:value="120" table:style-name="ce23">
            <text:p><text:s/>$ 120.00<text:s/></text:p>
          </table:table-cell>
          <table:table-cell office:value-type="float" office:value="47520" table:formula="of:=+[.N359]*[.O359]" table:style-name="ce14">
            <text:p><text:s/>RD$47,5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4</text:p>
          </table:table-cell>
          <table:table-cell office:value-type="string" table:style-name="ce27">
            <text:p>HIDROXIDO DE CALCI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3">
            <text:p>1</text:p>
          </table:table-cell>
          <table:table-cell office:value-type="float" office:value="1200" table:style-name="ce14">
            <text:p><text:s/>RD$1,200.00<text:s/></text:p>
          </table:table-cell>
          <table:table-cell office:value-type="float" office:value="1200" table:formula="of:=+[.V359]*[.W359]" table:style-name="ce14">
            <text:p><text:s/>RD$1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82</text:p>
          </table:table-cell>
          <table:table-cell office:value-type="string" table:style-name="ce25">
            <text:p>Hilo Mononylon #6-0(calle)</text:p>
          </table:table-cell>
          <table:table-cell office:value-type="string" table:style-name="ce9">
            <text:p>ALMACEN DE FARMACIA</text:p>
          </table:table-cell>
          <table:table-cell office:value-type="float" office:value="552" table:style-name="ce24">
            <text:p>552</text:p>
          </table:table-cell>
          <table:table-cell office:value-type="currency" office:value="119" table:style-name="ce23">
            <text:p><text:s/>$ 119.00<text:s/></text:p>
          </table:table-cell>
          <table:table-cell office:value-type="float" office:value="65688" table:formula="of:=+[.F360]*[.G360]" table:style-name="ce14">
            <text:p><text:s/>RD$65,68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9</text:p>
          </table:table-cell>
          <table:table-cell office:value-type="string" table:style-name="ce19">
            <text:p>Hilo Seda #5-0 (K870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229" table:style-name="ce23">
            <text:p><text:s/>$ 229.00<text:s/></text:p>
          </table:table-cell>
          <table:table-cell office:value-type="float" office:value="5496" table:formula="of:=+[.N360]*[.O360]" table:style-name="ce14">
            <text:p><text:s/>RD$5,49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5</text:p>
          </table:table-cell>
          <table:table-cell office:value-type="string" table:style-name="ce25">
            <text:p>Hidroxietil Almidon (200/0.5) Al6% 500ML (calle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590" table:style-name="ce14">
            <text:p><text:s/>RD$590.00<text:s/></text:p>
          </table:table-cell>
          <table:table-cell office:value-type="float" office:value="590" table:formula="of:=+[.V360]*[.W360]" table:style-name="ce14">
            <text:p><text:s/>RD$59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81</text:p>
          </table:table-cell>
          <table:table-cell office:value-type="string" table:style-name="ce25">
            <text:p>Hilo Mononylon #5-0 (14501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68" table:style-name="ce24">
            <text:p>68</text:p>
          </table:table-cell>
          <table:table-cell office:value-type="currency" office:value="357.5" table:style-name="ce23">
            <text:p><text:s/>$ 357.50<text:s/></text:p>
          </table:table-cell>
          <table:table-cell office:value-type="float" office:value="24310" table:formula="of:=+[.F361]*[.G361]" table:style-name="ce14">
            <text:p><text:s/>RD$24,31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8</text:p>
          </table:table-cell>
          <table:table-cell office:value-type="string" table:style-name="ce19">
            <text:p>Hilo Seda #4-0 (K831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24" table:style-name="ce24">
            <text:p>324</text:p>
          </table:table-cell>
          <table:table-cell office:value-type="currency" office:value="146" table:style-name="ce23">
            <text:p><text:s/>$ 146.00<text:s/></text:p>
          </table:table-cell>
          <table:table-cell office:value-type="float" office:value="47304" table:formula="of:=+[.N361]*[.O361]" table:style-name="ce14">
            <text:p><text:s/>RD$47,30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10</text:p>
          </table:table-cell>
          <table:table-cell office:value-type="string" table:style-name="ce25">
            <text:p>Hilo Vicryl Plus #3 CT-1 VCP338H C/36</text:p>
          </table:table-cell>
          <table:table-cell office:value-type="string" table:style-name="ce9">
            <text:p>ALMACEN DE FARMACIA</text:p>
          </table:table-cell>
          <table:table-cell office:value-type="float" office:value="468" table:style-name="ce31">
            <text:p>468</text:p>
          </table:table-cell>
          <table:table-cell office:value-type="float" office:value="381.25" table:style-name="ce14">
            <text:p><text:s/>RD$381.25<text:s/></text:p>
          </table:table-cell>
          <table:table-cell office:value-type="float" office:value="178425" table:formula="of:=+[.V361]*[.W361]" table:style-name="ce14">
            <text:p><text:s/>RD$178,4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80</text:p>
          </table:table-cell>
          <table:table-cell office:value-type="string" table:style-name="ce25">
            <text:p>Hilo Mononylon #4-0 (14502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369.42290000000008" table:style-name="ce23">
            <text:p><text:s/>$ 369.42<text:s/></text:p>
          </table:table-cell>
          <table:table-cell office:value-type="float" office:value="7388.4580000000014" table:formula="of:=+[.F362]*[.G362]" table:style-name="ce14">
            <text:p><text:s/>RD$7,388.4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7</text:p>
          </table:table-cell>
          <table:table-cell office:value-type="string" table:style-name="ce19">
            <text:p>Hilo Seda #3-0 (K832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612" table:style-name="ce24">
            <text:p>612</text:p>
          </table:table-cell>
          <table:table-cell office:value-type="currency" office:value="142.9017857142855" table:style-name="ce23">
            <text:p><text:s/>$ 142.90<text:s/></text:p>
          </table:table-cell>
          <table:table-cell office:value-type="float" office:value="87455.892857142724" table:formula="of:=+[.N362]*[.O362]" table:style-name="ce14">
            <text:p><text:s/>RD$87,455.8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11</text:p>
          </table:table-cell>
          <table:table-cell office:value-type="string" table:style-name="ce25">
            <text:p>Hilo Vicryl Plus #5-0 <text:s/>(S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612" table:style-name="ce31">
            <text:p>612</text:p>
          </table:table-cell>
          <table:table-cell office:value-type="float" office:value="380" table:style-name="ce14">
            <text:p><text:s/>RD$380.00<text:s/></text:p>
          </table:table-cell>
          <table:table-cell office:value-type="float" office:value="232560" table:formula="of:=+[.V362]*[.W362]" table:style-name="ce14">
            <text:p><text:s/>RD$232,5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93</text:p>
          </table:table-cell>
          <table:table-cell office:value-type="string" table:style-name="ce25">
            <text:p>Hilo Mononylon #2 (14505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16" table:style-name="ce24">
            <text:p>216</text:p>
          </table:table-cell>
          <table:table-cell office:value-type="currency" office:value="359.625" table:style-name="ce23">
            <text:p><text:s/>$ 359.63<text:s/></text:p>
          </table:table-cell>
          <table:table-cell office:value-type="float" office:value="77679" table:formula="of:=+[.F363]*[.G363]" table:style-name="ce14">
            <text:p><text:s/>RD$77,679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6</text:p>
          </table:table-cell>
          <table:table-cell office:value-type="string" table:style-name="ce19">
            <text:p>Hilo Seda #2-0 (SA85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297.82499999999999" table:style-name="ce23">
            <text:p><text:s/>$ 297.83<text:s/></text:p>
          </table:table-cell>
          <table:table-cell office:value-type="float" office:value="5956.5" table:formula="of:=+[.N363]*[.O363]" table:style-name="ce14">
            <text:p><text:s/>RD$5,956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09</text:p>
          </table:table-cell>
          <table:table-cell office:value-type="string" table:style-name="ce25">
            <text:p>Hilo Vicryl Plus <text:s/>#0 CT1 (VCP3404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144" table:style-name="ce31">
            <text:p>144</text:p>
          </table:table-cell>
          <table:table-cell office:value-type="float" office:value="324.87223785714286" table:style-name="ce14">
            <text:p><text:s/>RD$324.87<text:s/></text:p>
          </table:table-cell>
          <table:table-cell office:value-type="float" office:value="46781.602251428572" table:formula="of:=+[.V363]*[.W363]" table:style-name="ce14">
            <text:p><text:s/>RD$46,781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74</text:p>
          </table:table-cell>
          <table:table-cell office:value-type="string" table:style-name="ce25">
            <text:p>Hilo Mononylon #0 (14505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64" table:style-name="ce24">
            <text:p>264</text:p>
          </table:table-cell>
          <table:table-cell office:value-type="currency" office:value="126" table:style-name="ce23">
            <text:p><text:s/>$ 126.00<text:s/></text:p>
          </table:table-cell>
          <table:table-cell office:value-type="float" office:value="33264" table:formula="of:=+[.F364]*[.G364]" table:style-name="ce14">
            <text:p><text:s/>RD$33,26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5</text:p>
          </table:table-cell>
          <table:table-cell office:value-type="string" table:style-name="ce19">
            <text:p>Hilo Seda #0 (K834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180" table:style-name="ce24">
            <text:p>180</text:p>
          </table:table-cell>
          <table:table-cell office:value-type="currency" office:value="146" table:style-name="ce23">
            <text:p><text:s/>$ 146.00<text:s/></text:p>
          </table:table-cell>
          <table:table-cell office:value-type="float" office:value="26280" table:formula="of:=+[.N364]*[.O364]" table:style-name="ce14">
            <text:p><text:s/>RD$26,2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07</text:p>
          </table:table-cell>
          <table:table-cell office:value-type="string" table:style-name="ce25">
            <text:p>Hilo Vicryl #5-0 (RB1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468" table:style-name="ce31">
            <text:p>468</text:p>
          </table:table-cell>
          <table:table-cell office:value-type="float" office:value="336.54000000000008" table:style-name="ce14">
            <text:p><text:s/>RD$336.54<text:s/></text:p>
          </table:table-cell>
          <table:table-cell office:value-type="float" office:value="157500.72000000003" table:formula="of:=+[.V364]*[.W364]" table:style-name="ce14">
            <text:p><text:s/>RD$157,500.7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73</text:p>
          </table:table-cell>
          <table:table-cell office:value-type="string" table:style-name="ce25">
            <text:p>Hilo Monocryl #4-0 (MCP427H) (C-36und)(calle)</text:p>
          </table:table-cell>
          <table:table-cell office:value-type="string" table:style-name="ce9">
            <text:p>ALMACEN DE FARMACIA</text:p>
          </table:table-cell>
          <table:table-cell office:value-type="float" office:value="189" table:style-name="ce24">
            <text:p>189</text:p>
          </table:table-cell>
          <table:table-cell office:value-type="currency" office:value="809.69" table:style-name="ce23">
            <text:p><text:s/>$ 809.69<text:s/></text:p>
          </table:table-cell>
          <table:table-cell office:value-type="float" office:value="153031.41" table:formula="of:=+[.F365]*[.G365]" table:style-name="ce14">
            <text:p><text:s/>RD$153,031.4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4</text:p>
          </table:table-cell>
          <table:table-cell office:value-type="string" table:style-name="ce19">
            <text:p>Hilo Prolene #6-0 (8711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12" table:style-name="ce24">
            <text:p>312</text:p>
          </table:table-cell>
          <table:table-cell office:value-type="currency" office:value="187.29" table:style-name="ce23">
            <text:p><text:s/>$ 187.29<text:s/></text:p>
          </table:table-cell>
          <table:table-cell office:value-type="float" office:value="58434.479999999996" table:formula="of:=+[.N365]*[.O365]" table:style-name="ce14">
            <text:p><text:s/>RD$58,434.4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05</text:p>
          </table:table-cell>
          <table:table-cell office:value-type="string" table:style-name="ce25">
            <text:p>Hilo Vicryl #4-0 PS-2(JP496G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31">
            <text:p>84</text:p>
          </table:table-cell>
          <table:table-cell office:value-type="float" office:value="258.39999999999998" table:style-name="ce14">
            <text:p><text:s/>RD$258.40<text:s/></text:p>
          </table:table-cell>
          <table:table-cell office:value-type="float" office:value="21705.599999999999" table:formula="of:=+[.V365]*[.W365]" table:style-name="ce14">
            <text:p><text:s/>RD$21,705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72</text:p>
          </table:table-cell>
          <table:table-cell office:value-type="string" table:style-name="ce25">
            <text:p>Hilo Monocryl #3-0 (MCP427H) (C-36und)(calle)</text:p>
          </table:table-cell>
          <table:table-cell office:value-type="string" table:style-name="ce9">
            <text:p>ALMACEN DE FARMACIA</text:p>
          </table:table-cell>
          <table:table-cell office:value-type="float" office:value="288" table:style-name="ce24">
            <text:p>288</text:p>
          </table:table-cell>
          <table:table-cell office:value-type="currency" office:value="341.67" table:style-name="ce23">
            <text:p><text:s/>$ 341.67<text:s/></text:p>
          </table:table-cell>
          <table:table-cell office:value-type="float" office:value="98400.960000000006" table:formula="of:=+[.F366]*[.G366]" table:style-name="ce14">
            <text:p><text:s/>RD$98,400.9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4</text:p>
          </table:table-cell>
          <table:table-cell office:value-type="string" table:style-name="ce19">
            <text:p>Hilo Prolene #5-0 (8711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6" table:style-name="ce24">
            <text:p>36</text:p>
          </table:table-cell>
          <table:table-cell office:value-type="currency" office:value="1551.9166600000001" table:style-name="ce23">
            <text:p><text:s/>$ 1,551.92<text:s/></text:p>
          </table:table-cell>
          <table:table-cell office:value-type="float" office:value="55868.999760000006" table:formula="of:=+[.N366]*[.O366]" table:style-name="ce14">
            <text:p><text:s/>RD$55,86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04</text:p>
          </table:table-cell>
          <table:table-cell office:value-type="string" table:style-name="ce25">
            <text:p>Hilo Vicryl #4-0 PLUS SH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6" table:style-name="ce31">
            <text:p>36</text:p>
          </table:table-cell>
          <table:table-cell office:value-type="float" office:value="140.096" table:style-name="ce14">
            <text:p><text:s/>RD$140.10<text:s/></text:p>
          </table:table-cell>
          <table:table-cell office:value-type="float" office:value="5043.4560000000001" table:formula="of:=+[.V366]*[.W366]" table:style-name="ce14">
            <text:p><text:s/>RD$5,043.4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71</text:p>
          </table:table-cell>
          <table:table-cell office:value-type="string" table:style-name="ce25">
            <text:p>Hilo Dental con Flour Odontologia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00" table:style-name="ce23">
            <text:p><text:s/>$ 300.00<text:s/></text:p>
          </table:table-cell>
          <table:table-cell office:value-type="float" office:value="3000" table:formula="of:=+[.F367]*[.G367]" table:style-name="ce14">
            <text:p><text:s/>RD$3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2</text:p>
          </table:table-cell>
          <table:table-cell office:value-type="string" table:style-name="ce19">
            <text:p>Hilo Prolene #4-0 (8831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24">
            <text:p>72</text:p>
          </table:table-cell>
          <table:table-cell office:value-type="currency" office:value="130.5" table:style-name="ce23">
            <text:p><text:s/>$ 130.50<text:s/></text:p>
          </table:table-cell>
          <table:table-cell office:value-type="float" office:value="9396" table:formula="of:=+[.N367]*[.O367]" table:style-name="ce14">
            <text:p><text:s/>RD$9,39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03</text:p>
          </table:table-cell>
          <table:table-cell office:value-type="string" table:style-name="ce25">
            <text:p>Hilo Vicryl #3-0 <text:s/>SH(VCP316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252" table:style-name="ce31">
            <text:p>252</text:p>
          </table:table-cell>
          <table:table-cell office:value-type="float" office:value="710" table:style-name="ce14">
            <text:p><text:s/>RD$710.00<text:s/></text:p>
          </table:table-cell>
          <table:table-cell office:value-type="float" office:value="178920" table:formula="of:=+[.V367]*[.W367]" table:style-name="ce14">
            <text:p><text:s/>RD$178,9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70</text:p>
          </table:table-cell>
          <table:table-cell office:value-type="string" table:style-name="ce25">
            <text:p>Hilo Cromico #5 (U202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12" table:style-name="ce24">
            <text:p>212</text:p>
          </table:table-cell>
          <table:table-cell office:value-type="currency" office:value="410" table:style-name="ce23">
            <text:p><text:s/>$ 410.00<text:s/></text:p>
          </table:table-cell>
          <table:table-cell office:value-type="float" office:value="86920" table:formula="of:=+[.F368]*[.G368]" table:style-name="ce14">
            <text:p><text:s/>RD$86,9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1</text:p>
          </table:table-cell>
          <table:table-cell office:value-type="string" table:style-name="ce19">
            <text:p>Hilo Prolene #3-0 (8832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24">
            <text:p>360</text:p>
          </table:table-cell>
          <table:table-cell office:value-type="currency" office:value="208" table:style-name="ce23">
            <text:p><text:s/>$ 208.00<text:s/></text:p>
          </table:table-cell>
          <table:table-cell office:value-type="float" office:value="74880" table:formula="of:=+[.N368]*[.O368]" table:style-name="ce14">
            <text:p><text:s/>RD$74,8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01</text:p>
          </table:table-cell>
          <table:table-cell office:value-type="string" table:style-name="ce25">
            <text:p>Hilo Vicryl #2-0 (VCP339H) (C-36und) (calle) CT1 PLUS<text:s/></text:p>
          </table:table-cell>
          <table:table-cell office:value-type="string" table:style-name="ce9">
            <text:p>ALMACEN DE FARMACIA</text:p>
          </table:table-cell>
          <table:table-cell office:value-type="float" office:value="252" table:style-name="ce31">
            <text:p>252</text:p>
          </table:table-cell>
          <table:table-cell office:value-type="float" office:value="336.72005789473684" table:style-name="ce14">
            <text:p><text:s/>RD$336.72<text:s/></text:p>
          </table:table-cell>
          <table:table-cell office:value-type="float" office:value="84853.45458947368" table:formula="of:=+[.V368]*[.W368]" table:style-name="ce14">
            <text:p><text:s/>RD$84,853.4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9</text:p>
          </table:table-cell>
          <table:table-cell office:value-type="string" table:style-name="ce25">
            <text:p>Hilo Cromico #4 (U203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116" table:style-name="ce24">
            <text:p>116</text:p>
          </table:table-cell>
          <table:table-cell office:value-type="currency" office:value="86.574074074074105" table:style-name="ce23">
            <text:p><text:s/>$ 86.57<text:s/></text:p>
          </table:table-cell>
          <table:table-cell office:value-type="float" office:value="10042.592592592597" table:formula="of:=+[.F369]*[.G369]" table:style-name="ce14">
            <text:p><text:s/>RD$10,042.5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0</text:p>
          </table:table-cell>
          <table:table-cell office:value-type="string" table:style-name="ce19">
            <text:p>Hilo Prolene #2-0 (8833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480" table:style-name="ce24">
            <text:p>480</text:p>
          </table:table-cell>
          <table:table-cell office:value-type="currency" office:value="160.95238095238099" table:style-name="ce23">
            <text:p><text:s/>$ 160.95<text:s/></text:p>
          </table:table-cell>
          <table:table-cell office:value-type="float" office:value="77257.14285714287" table:formula="of:=+[.N369]*[.O369]" table:style-name="ce14">
            <text:p><text:s/>RD$77,257.1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00</text:p>
          </table:table-cell>
          <table:table-cell office:value-type="string" table:style-name="ce25">
            <text:p>Hilo Vicryl #2-0 <text:s/>SH (VCP317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252" table:style-name="ce31">
            <text:p>252</text:p>
          </table:table-cell>
          <table:table-cell office:value-type="float" office:value="120" table:style-name="ce14">
            <text:p><text:s/>RD$120.00<text:s/></text:p>
          </table:table-cell>
          <table:table-cell office:value-type="float" office:value="30240" table:formula="of:=+[.V369]*[.W369]" table:style-name="ce14">
            <text:p><text:s/>RD$30,2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8</text:p>
          </table:table-cell>
          <table:table-cell office:value-type="string" table:style-name="ce25">
            <text:p>Hilo Cromico #3 (810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528" table:style-name="ce24">
            <text:p>528</text:p>
          </table:table-cell>
          <table:table-cell office:value-type="currency" office:value="170" table:style-name="ce23">
            <text:p><text:s/>$ 170.00<text:s/></text:p>
          </table:table-cell>
          <table:table-cell office:value-type="float" office:value="89760" table:formula="of:=+[.F370]*[.G370]" table:style-name="ce14">
            <text:p><text:s/>RD$89,7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89</text:p>
          </table:table-cell>
          <table:table-cell office:value-type="string" table:style-name="ce19">
            <text:p>Hilo Prolene #1 (8425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24">
            <text:p>72</text:p>
          </table:table-cell>
          <table:table-cell office:value-type="currency" office:value="208" table:style-name="ce23">
            <text:p><text:s/>$ 208.00<text:s/></text:p>
          </table:table-cell>
          <table:table-cell office:value-type="float" office:value="14976" table:formula="of:=+[.N370]*[.O370]" table:style-name="ce14">
            <text:p><text:s/>RD$14,97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8</text:p>
          </table:table-cell>
          <table:table-cell office:value-type="string" table:style-name="ce25">
            <text:p>Hilo Seda #4-0 (K831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288" table:style-name="ce31">
            <text:p>288</text:p>
          </table:table-cell>
          <table:table-cell office:value-type="float" office:value="146" table:style-name="ce14">
            <text:p><text:s/>RD$146.00<text:s/></text:p>
          </table:table-cell>
          <table:table-cell office:value-type="float" office:value="42048" table:formula="of:=+[.V370]*[.W370]" table:style-name="ce14">
            <text:p><text:s/>RD$42,04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7</text:p>
          </table:table-cell>
          <table:table-cell office:value-type="string" table:style-name="ce25">
            <text:p>Hilo Cromico #2 (811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120" table:style-name="ce24">
            <text:p>120</text:p>
          </table:table-cell>
          <table:table-cell office:value-type="currency" office:value="170" table:style-name="ce23">
            <text:p><text:s/>$ 170.00<text:s/></text:p>
          </table:table-cell>
          <table:table-cell office:value-type="float" office:value="20400" table:formula="of:=+[.F371]*[.G371]" table:style-name="ce14">
            <text:p><text:s/>RD$20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88</text:p>
          </table:table-cell>
          <table:table-cell office:value-type="string" table:style-name="ce19">
            <text:p>Hilo Prolene #0 (8424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336" table:style-name="ce24">
            <text:p>336</text:p>
          </table:table-cell>
          <table:table-cell office:value-type="currency" office:value="97.5" table:style-name="ce23">
            <text:p><text:s/>$ 97.50<text:s/></text:p>
          </table:table-cell>
          <table:table-cell office:value-type="float" office:value="32760" table:formula="of:=+[.N371]*[.O371]" table:style-name="ce14">
            <text:p><text:s/>RD$32,7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7</text:p>
          </table:table-cell>
          <table:table-cell office:value-type="string" table:style-name="ce25">
            <text:p>Hilo Seda #3-0 (K832H) (C-36und) (calle)</text:p>
          </table:table-cell>
          <table:table-cell office:value-type="string" table:style-name="ce9">
            <text:p>ALMACEN DE FARMACIA</text:p>
          </table:table-cell>
          <table:table-cell office:value-type="float" office:value="396" table:style-name="ce31">
            <text:p>396</text:p>
          </table:table-cell>
          <table:table-cell office:value-type="float" office:value="258.75" table:style-name="ce14">
            <text:p><text:s/>RD$258.75<text:s/></text:p>
          </table:table-cell>
          <table:table-cell office:value-type="float" office:value="102465" table:formula="of:=+[.V371]*[.W371]" table:style-name="ce14">
            <text:p><text:s/>RD$102,46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366</text:p>
          </table:table-cell>
          <table:table-cell office:value-type="string" table:style-name="ce25">
            <text:p>Hilo Cromico #1 (813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88" table:style-name="ce24">
            <text:p>288</text:p>
          </table:table-cell>
          <table:table-cell office:value-type="currency" office:value="2.3611111111111098" table:style-name="ce23">
            <text:p><text:s/>$ 2.36<text:s/></text:p>
          </table:table-cell>
          <table:table-cell office:value-type="float" office:value="679.99999999999966" table:formula="of:=+[.F372]*[.G372]" table:style-name="ce14">
            <text:p><text:s/>RD$6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86</text:p>
          </table:table-cell>
          <table:table-cell office:value-type="string" table:style-name="ce19">
            <text:p>Hilo PDS #6-0 (14501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8" table:style-name="ce24">
            <text:p>28</text:p>
          </table:table-cell>
          <table:table-cell office:value-type="currency" office:value="1518.79" table:style-name="ce23">
            <text:p><text:s/>$ 1,518.79<text:s/></text:p>
          </table:table-cell>
          <table:table-cell office:value-type="float" office:value="42526.119999999995" table:formula="of:=+[.N372]*[.O372]" table:style-name="ce14">
            <text:p><text:s/>RD$42,526.1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6</text:p>
          </table:table-cell>
          <table:table-cell office:value-type="string" table:style-name="ce25">
            <text:p>Hilo Seda #2-0 (K833H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216" table:style-name="ce31">
            <text:p>216</text:p>
          </table:table-cell>
          <table:table-cell office:value-type="float" office:value="299.25" table:style-name="ce14">
            <text:p><text:s/>RD$299.25<text:s/></text:p>
          </table:table-cell>
          <table:table-cell office:value-type="float" office:value="64638" table:formula="of:=+[.V372]*[.W372]" table:style-name="ce14">
            <text:p><text:s/>RD$64,63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82</text:p>
          </table:table-cell>
          <table:table-cell office:value-type="string" table:style-name="ce25">
            <text:p>HYPERSOL NEBU</text:p>
          </table:table-cell>
          <table:table-cell office:value-type="string" table:style-name="ce9">
            <text:p>ALMACEN DE FARMACIA</text:p>
          </table:table-cell>
          <table:table-cell office:value-type="float" office:value="108" table:style-name="ce24">
            <text:p>108</text:p>
          </table:table-cell>
          <table:table-cell office:value-type="currency" office:value="351" table:style-name="ce23">
            <text:p><text:s/>$ 351.00<text:s/></text:p>
          </table:table-cell>
          <table:table-cell office:value-type="float" office:value="37908" table:formula="of:=+[.F373]*[.G373]" table:style-name="ce14">
            <text:p><text:s/>RD$37,90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82</text:p>
          </table:table-cell>
          <table:table-cell office:value-type="string" table:style-name="ce19">
            <text:p>Hilo Mononylon #6-0(calle)</text:p>
          </table:table-cell>
          <table:table-cell office:value-type="string" table:style-name="ce9">
            <text:p>ALMACEN DE FARMACIA</text:p>
          </table:table-cell>
          <table:table-cell office:value-type="float" office:value="552" table:style-name="ce24">
            <text:p>552</text:p>
          </table:table-cell>
          <table:table-cell office:value-type="currency" office:value="119" table:style-name="ce23">
            <text:p><text:s/>$ 119.00<text:s/></text:p>
          </table:table-cell>
          <table:table-cell office:value-type="float" office:value="65688" table:formula="of:=+[.N373]*[.O373]" table:style-name="ce14">
            <text:p><text:s/>RD$65,68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4</text:p>
          </table:table-cell>
          <table:table-cell office:value-type="string" table:style-name="ce25">
            <text:p>Hilo Prolene #5-0 (8720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31">
            <text:p>96</text:p>
          </table:table-cell>
          <table:table-cell office:value-type="float" office:value="713.95871794871778" table:style-name="ce14">
            <text:p><text:s/>RD$713.96<text:s/></text:p>
          </table:table-cell>
          <table:table-cell office:value-type="float" office:value="68540.036923076899" table:formula="of:=+[.V373]*[.W373]" table:style-name="ce14">
            <text:p><text:s/>RD$68,540.0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0</text:p>
          </table:table-cell>
          <table:table-cell office:value-type="string" table:style-name="ce25">
            <text:p>HIV</text:p>
          </table:table-cell>
          <table:table-cell office:value-type="string" table:style-name="ce9">
            <text:p>ALMACEN DE FARMACIA</text:p>
          </table:table-cell>
          <table:table-cell office:value-type="float" office:value="197" table:style-name="ce24">
            <text:p>197</text:p>
          </table:table-cell>
          <table:table-cell office:value-type="currency" office:value="51.75" table:style-name="ce23">
            <text:p><text:s/>$ 51.75<text:s/></text:p>
          </table:table-cell>
          <table:table-cell office:value-type="float" office:value="10194.75" table:formula="of:=+[.F374]*[.G374]" table:style-name="ce14">
            <text:p><text:s/>RD$10,194.7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81</text:p>
          </table:table-cell>
          <table:table-cell office:value-type="string" table:style-name="ce19">
            <text:p>Hilo Mononylon #5-0 (14501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68" table:style-name="ce24">
            <text:p>68</text:p>
          </table:table-cell>
          <table:table-cell office:value-type="currency" office:value="377.80769230769232" table:style-name="ce23">
            <text:p><text:s/>$ 377.81<text:s/></text:p>
          </table:table-cell>
          <table:table-cell office:value-type="float" office:value="25690.923076923078" table:formula="of:=+[.N374]*[.O374]" table:style-name="ce14">
            <text:p><text:s/>RD$25,690.9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2</text:p>
          </table:table-cell>
          <table:table-cell office:value-type="string" table:style-name="ce25">
            <text:p>Hilo Prolene #4-0 (8831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31">
            <text:p>72</text:p>
          </table:table-cell>
          <table:table-cell office:value-type="float" office:value="130.5" table:style-name="ce14">
            <text:p><text:s/>RD$130.50<text:s/></text:p>
          </table:table-cell>
          <table:table-cell office:value-type="float" office:value="9396" table:formula="of:=+[.V374]*[.W374]" table:style-name="ce14">
            <text:p><text:s/>RD$9,39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</text:p>
          </table:table-cell>
          <table:table-cell office:value-type="string" table:style-name="ce25">
            <text:p>HVC Hepatitis C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95" table:style-name="ce24">
            <text:p>295</text:p>
          </table:table-cell>
          <table:table-cell office:value-type="currency" office:value="51.656521739130433" table:style-name="ce23">
            <text:p><text:s/>$ 51.66<text:s/></text:p>
          </table:table-cell>
          <table:table-cell office:value-type="float" office:value="15238.673913043478" table:formula="of:=+[.F375]*[.G375]" table:style-name="ce14">
            <text:p><text:s/>RD$15,238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80</text:p>
          </table:table-cell>
          <table:table-cell office:value-type="string" table:style-name="ce19">
            <text:p>Hilo Mononylon #4-0 (14502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164" table:style-name="ce24">
            <text:p>164</text:p>
          </table:table-cell>
          <table:table-cell office:value-type="currency" office:value="252.32292452830188" table:style-name="ce23">
            <text:p><text:s/>$ 252.32<text:s/></text:p>
          </table:table-cell>
          <table:table-cell office:value-type="float" office:value="41380.959622641509" table:formula="of:=+[.N375]*[.O375]" table:style-name="ce14">
            <text:p><text:s/>RD$41,380.9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1</text:p>
          </table:table-cell>
          <table:table-cell office:value-type="string" table:style-name="ce25">
            <text:p>Hilo Prolene #3-0 (8832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192" table:style-name="ce31">
            <text:p>192</text:p>
          </table:table-cell>
          <table:table-cell office:value-type="float" office:value="208" table:style-name="ce14">
            <text:p><text:s/>RD$208.00<text:s/></text:p>
          </table:table-cell>
          <table:table-cell office:value-type="float" office:value="39936" table:formula="of:=+[.V375]*[.W375]" table:style-name="ce14">
            <text:p><text:s/>RD$39,93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</text:p>
          </table:table-cell>
          <table:table-cell office:value-type="string" table:style-name="ce25">
            <text:p>Imipenen 10MCG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53" table:style-name="ce23">
            <text:p><text:s/>$ 153.00<text:s/></text:p>
          </table:table-cell>
          <table:table-cell office:value-type="float" office:value="765" table:formula="of:=+[.F376]*[.G376]" table:style-name="ce14">
            <text:p><text:s/>RD$76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2<text:s text:c="2"/></text:p>
          </table:table-cell>
          <table:table-cell office:value-type="string" table:style-name="ce19">
            <text:p>Hilo Mononylon #3-0 (163-T)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24">
            <text:p>48</text:p>
          </table:table-cell>
          <table:table-cell office:value-type="currency" office:value="245.54166660000001" table:style-name="ce23">
            <text:p><text:s/>$ 245.54<text:s/></text:p>
          </table:table-cell>
          <table:table-cell office:value-type="float" office:value="11785.999996800001" table:formula="of:=+[.N376]*[.O376]" table:style-name="ce14">
            <text:p><text:s/>RD$11,78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0</text:p>
          </table:table-cell>
          <table:table-cell office:value-type="string" table:style-name="ce25">
            <text:p>Hilo Prolene #2-0 (8833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480" table:style-name="ce31">
            <text:p>480</text:p>
          </table:table-cell>
          <table:table-cell office:value-type="float" office:value="160.95238095238099" table:style-name="ce14">
            <text:p><text:s/>RD$160.95<text:s/></text:p>
          </table:table-cell>
          <table:table-cell office:value-type="float" office:value="77257.14285714287" table:formula="of:=+[.V376]*[.W376]" table:style-name="ce14">
            <text:p><text:s/>RD$77,257.1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5</text:p>
          </table:table-cell>
          <table:table-cell office:value-type="string" table:style-name="ce25">
            <text:p>Inmunoglobina Humana 250ml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358" table:style-name="ce24">
            <text:p>358</text:p>
          </table:table-cell>
          <table:table-cell office:value-type="currency" office:value="888" table:style-name="ce23">
            <text:p><text:s/>$ 888.00<text:s/></text:p>
          </table:table-cell>
          <table:table-cell office:value-type="float" office:value="317904" table:formula="of:=+[.F377]*[.G377]" table:style-name="ce14">
            <text:p><text:s/>RD$317,90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93</text:p>
          </table:table-cell>
          <table:table-cell office:value-type="string" table:style-name="ce19">
            <text:p>Hilo Mononylon #2 (14505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384" table:style-name="ce24">
            <text:p>384</text:p>
          </table:table-cell>
          <table:table-cell office:value-type="currency" office:value="300.38970588235293" table:style-name="ce23">
            <text:p><text:s/>$ 300.39<text:s/></text:p>
          </table:table-cell>
          <table:table-cell office:value-type="float" office:value="115349.64705882352" table:formula="of:=+[.N377]*[.O377]" table:style-name="ce14">
            <text:p><text:s/>RD$115,349.6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88</text:p>
          </table:table-cell>
          <table:table-cell office:value-type="string" table:style-name="ce25">
            <text:p>Hilo Prolene #0 (8424T) (C-24und) (calle)</text:p>
          </table:table-cell>
          <table:table-cell office:value-type="string" table:style-name="ce9">
            <text:p>ALMACEN DE FARMACIA</text:p>
          </table:table-cell>
          <table:table-cell office:value-type="float" office:value="120" table:style-name="ce31">
            <text:p>120</text:p>
          </table:table-cell>
          <table:table-cell office:value-type="float" office:value="97.5" table:style-name="ce14">
            <text:p><text:s/>RD$97.50<text:s/></text:p>
          </table:table-cell>
          <table:table-cell office:value-type="float" office:value="11700" table:formula="of:=+[.V377]*[.W377]" table:style-name="ce14">
            <text:p><text:s/>RD$11,7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0</text:p>
          </table:table-cell>
          <table:table-cell office:value-type="string" table:style-name="ce27">
            <text:p>INSTRUMENTO DE OSTURACION PLASTIC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550" table:style-name="ce23">
            <text:p><text:s/>$ 550.00<text:s/></text:p>
          </table:table-cell>
          <table:table-cell office:value-type="float" office:value="3850" table:formula="of:=+[.F378]*[.G378]" table:style-name="ce14">
            <text:p><text:s/>RD$3,8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74</text:p>
          </table:table-cell>
          <table:table-cell office:value-type="string" table:style-name="ce19">
            <text:p>Hilo Mononylon #0 (14505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64" table:style-name="ce24">
            <text:p>264</text:p>
          </table:table-cell>
          <table:table-cell office:value-type="currency" office:value="126" table:style-name="ce23">
            <text:p><text:s/>$ 126.00<text:s/></text:p>
          </table:table-cell>
          <table:table-cell office:value-type="float" office:value="33264" table:formula="of:=+[.N378]*[.O378]" table:style-name="ce14">
            <text:p><text:s/>RD$33,26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87</text:p>
          </table:table-cell>
          <table:table-cell office:value-type="string" table:style-name="ce25">
            <text:p>Hilo PDS #7-0 (14501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31">
            <text:p>72</text:p>
          </table:table-cell>
          <table:table-cell office:value-type="float" office:value="1169.142777778" table:style-name="ce14">
            <text:p><text:s/>RD$1,169.14<text:s/></text:p>
          </table:table-cell>
          <table:table-cell office:value-type="float" office:value="84178.280000016006" table:formula="of:=+[.V378]*[.W378]" table:style-name="ce14">
            <text:p><text:s/>RD$84,178.2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1</text:p>
          </table:table-cell>
          <table:table-cell office:value-type="string" table:style-name="ce25">
            <text:p>Insulina Bifasica Isofana 30:70 100UI/ML Calle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100" table:style-name="ce23">
            <text:p><text:s/>$ 1,100.00<text:s/></text:p>
          </table:table-cell>
          <table:table-cell office:value-type="float" office:value="11000" table:formula="of:=+[.F379]*[.G379]" table:style-name="ce14">
            <text:p><text:s/>RD$11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73</text:p>
          </table:table-cell>
          <table:table-cell office:value-type="string" table:style-name="ce19">
            <text:p>Hilo Monocryl #4-0 (MCP427H) (C-36und)(calle)</text:p>
          </table:table-cell>
          <table:table-cell office:value-type="string" table:style-name="ce9">
            <text:p>ALMACEN DE FARMACIA</text:p>
          </table:table-cell>
          <table:table-cell office:value-type="float" office:value="153" table:style-name="ce24">
            <text:p>153</text:p>
          </table:table-cell>
          <table:table-cell office:value-type="currency" office:value="809.69" table:style-name="ce23">
            <text:p><text:s/>$ 809.69<text:s/></text:p>
          </table:table-cell>
          <table:table-cell office:value-type="float" office:value="123882.57" table:formula="of:=+[.N379]*[.O379]" table:style-name="ce14">
            <text:p><text:s/>RD$123,882.5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58">
            <text:p>MM-01086</text:p>
          </table:table-cell>
          <table:table-cell office:value-type="string" table:style-name="ce25">
            <text:p>Hilo PDS #5-0 (Z126H) (C-36und)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31">
            <text:p>72</text:p>
          </table:table-cell>
          <table:table-cell office:value-type="float" office:value="1373.09" table:style-name="ce14">
            <text:p><text:s/>RD$1,373.09<text:s/></text:p>
          </table:table-cell>
          <table:table-cell office:value-type="float" office:value="98862.48" table:formula="of:=+[.V379]*[.W379]" table:style-name="ce14">
            <text:p><text:s/>RD$98,862.4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1</text:p>
          </table:table-cell>
          <table:table-cell office:value-type="string" table:style-name="ce25">
            <text:p>Insulina Bifasica Isofana 30:70 100UI/ML promese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225.6" table:style-name="ce23">
            <text:p><text:s/>$ 225.60<text:s/></text:p>
          </table:table-cell>
          <table:table-cell office:value-type="float" office:value="4512" table:formula="of:=+[.F380]*[.G380]" table:style-name="ce14">
            <text:p><text:s/>RD$4,51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72</text:p>
          </table:table-cell>
          <table:table-cell office:value-type="string" table:style-name="ce19">
            <text:p>Hilo Monocryl #3-0 (MCP427H) (C-36und)(calle)</text:p>
          </table:table-cell>
          <table:table-cell office:value-type="string" table:style-name="ce9">
            <text:p>ALMACEN DE FARMACIA</text:p>
          </table:table-cell>
          <table:table-cell office:value-type="float" office:value="288" table:style-name="ce24">
            <text:p>288</text:p>
          </table:table-cell>
          <table:table-cell office:value-type="currency" office:value="341.67" table:style-name="ce23">
            <text:p><text:s/>$ 341.67<text:s/></text:p>
          </table:table-cell>
          <table:table-cell office:value-type="float" office:value="98400.960000000006" table:formula="of:=+[.N380]*[.O380]" table:style-name="ce14">
            <text:p><text:s/>RD$98,400.9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82</text:p>
          </table:table-cell>
          <table:table-cell office:value-type="string" table:style-name="ce25">
            <text:p>Hilo Mononylon #6-0(calle)</text:p>
          </table:table-cell>
          <table:table-cell office:value-type="string" table:style-name="ce9">
            <text:p>ALMACEN DE FARMACIA</text:p>
          </table:table-cell>
          <table:table-cell office:value-type="float" office:value="576" table:style-name="ce31">
            <text:p>576</text:p>
          </table:table-cell>
          <table:table-cell office:value-type="float" office:value="120.48750000000001" table:style-name="ce14">
            <text:p><text:s/>RD$120.49<text:s/></text:p>
          </table:table-cell>
          <table:table-cell office:value-type="float" office:value="69400.800000000003" table:formula="of:=+[.V380]*[.W380]" table:style-name="ce14">
            <text:p><text:s/>RD$69,400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2</text:p>
          </table:table-cell>
          <table:table-cell office:value-type="string" table:style-name="ce25">
            <text:p>Insulina Lantus Solostar 300ML/UI (calle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4515" table:style-name="ce23">
            <text:p><text:s/>$ 4,515.00<text:s/></text:p>
          </table:table-cell>
          <table:table-cell office:value-type="float" office:value="40635" table:formula="of:=+[.F381]*[.G381]" table:style-name="ce14">
            <text:p><text:s/>RD$40,63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71</text:p>
          </table:table-cell>
          <table:table-cell office:value-type="string" table:style-name="ce19">
            <text:p>Hilo Dental con Flour Odontologia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00" table:style-name="ce23">
            <text:p><text:s/>$ 300.00<text:s/></text:p>
          </table:table-cell>
          <table:table-cell office:value-type="float" office:value="3000" table:formula="of:=+[.N381]*[.O381]" table:style-name="ce14">
            <text:p><text:s/>RD$3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81</text:p>
          </table:table-cell>
          <table:table-cell office:value-type="string" table:style-name="ce25">
            <text:p>Hilo Mononylon #5-0 (14501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31">
            <text:p>240</text:p>
          </table:table-cell>
          <table:table-cell office:value-type="float" office:value="261.16579861111063" table:style-name="ce14">
            <text:p><text:s/>RD$261.17<text:s/></text:p>
          </table:table-cell>
          <table:table-cell office:value-type="float" office:value="62679.791666666555" table:formula="of:=+[.V381]*[.W381]" table:style-name="ce14">
            <text:p><text:s/>RD$62,679.7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3</text:p>
          </table:table-cell>
          <table:table-cell office:value-type="string" table:style-name="ce25">
            <text:p>Insulina NPH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400" table:style-name="ce23">
            <text:p><text:s/>$ 1,400.00<text:s/></text:p>
          </table:table-cell>
          <table:table-cell office:value-type="float" office:value="140000" table:formula="of:=+[.F382]*[.G382]" table:style-name="ce14">
            <text:p><text:s/>RD$140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70</text:p>
          </table:table-cell>
          <table:table-cell office:value-type="string" table:style-name="ce19">
            <text:p>Hilo Cromico #5 (U202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84" table:style-name="ce24">
            <text:p>284</text:p>
          </table:table-cell>
          <table:table-cell office:value-type="currency" office:value="444.22535211267603" table:style-name="ce23">
            <text:p><text:s/>$ 444.23<text:s/></text:p>
          </table:table-cell>
          <table:table-cell office:value-type="float" office:value="126160" table:formula="of:=+[.N382]*[.O382]" table:style-name="ce14">
            <text:p><text:s/>RD$126,1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80</text:p>
          </table:table-cell>
          <table:table-cell office:value-type="string" table:style-name="ce25">
            <text:p>Hilo Mononylon #4-0 (14502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31">
            <text:p>96</text:p>
          </table:table-cell>
          <table:table-cell office:value-type="float" office:value="134.47" table:style-name="ce14">
            <text:p><text:s/>RD$134.47<text:s/></text:p>
          </table:table-cell>
          <table:table-cell office:value-type="float" office:value="12909.119999999999" table:formula="of:=+[.V382]*[.W382]" table:style-name="ce14">
            <text:p><text:s/>RD$12,909.1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4</text:p>
          </table:table-cell>
          <table:table-cell office:value-type="string" table:style-name="ce25">
            <text:p>Insulina NPH (promes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228.6" table:style-name="ce23">
            <text:p><text:s/>$ 228.60<text:s/></text:p>
          </table:table-cell>
          <table:table-cell office:value-type="float" office:value="9144" table:formula="of:=+[.F383]*[.G383]" table:style-name="ce14">
            <text:p><text:s/>RD$9,14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9</text:p>
          </table:table-cell>
          <table:table-cell office:value-type="string" table:style-name="ce19">
            <text:p>Hilo Cromico #4 (U203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116" table:style-name="ce24">
            <text:p>116</text:p>
          </table:table-cell>
          <table:table-cell office:value-type="currency" office:value="86.574074074074105" table:style-name="ce23">
            <text:p><text:s/>$ 86.57<text:s/></text:p>
          </table:table-cell>
          <table:table-cell office:value-type="float" office:value="10042.592592592597" table:formula="of:=+[.N383]*[.O383]" table:style-name="ce14">
            <text:p><text:s/>RD$10,042.5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2<text:s text:c="2"/></text:p>
          </table:table-cell>
          <table:table-cell office:value-type="string" table:style-name="ce25">
            <text:p>Hilo Mononylon #3-0 (163-T)</text:p>
          </table:table-cell>
          <table:table-cell office:value-type="string" table:style-name="ce9">
            <text:p>ALMACEN DE FARMACIA</text:p>
          </table:table-cell>
          <table:table-cell office:value-type="float" office:value="144" table:style-name="ce32">
            <text:p>144</text:p>
          </table:table-cell>
          <table:table-cell office:value-type="float" office:value="245.54138888888832" table:style-name="ce14">
            <text:p><text:s/>RD$245.54<text:s/></text:p>
          </table:table-cell>
          <table:table-cell office:value-type="float" office:value="35357.959999999919" table:formula="of:=+[.V383]*[.W383]" table:style-name="ce14">
            <text:p><text:s/>RD$35,357.9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6</text:p>
          </table:table-cell>
          <table:table-cell office:value-type="string" table:style-name="ce25">
            <text:p>Insulina Rapida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650" table:style-name="ce23">
            <text:p><text:s/>$ 650.00<text:s/></text:p>
          </table:table-cell>
          <table:table-cell office:value-type="float" office:value="65000" table:formula="of:=+[.F384]*[.G384]" table:style-name="ce14">
            <text:p><text:s/>RD$65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8</text:p>
          </table:table-cell>
          <table:table-cell office:value-type="string" table:style-name="ce19">
            <text:p>Hilo Cromico #3 (810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528" table:style-name="ce24">
            <text:p>528</text:p>
          </table:table-cell>
          <table:table-cell office:value-type="currency" office:value="170" table:style-name="ce23">
            <text:p><text:s/>$ 170.00<text:s/></text:p>
          </table:table-cell>
          <table:table-cell office:value-type="float" office:value="89760" table:formula="of:=+[.N384]*[.O384]" table:style-name="ce14">
            <text:p><text:s/>RD$89,7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93</text:p>
          </table:table-cell>
          <table:table-cell office:value-type="string" table:style-name="ce25">
            <text:p>Hilo Mononylon #2-0 (164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32">
            <text:p>24</text:p>
          </table:table-cell>
          <table:table-cell office:value-type="float" office:value="359.62999999999994" table:style-name="ce14">
            <text:p><text:s/>RD$359.63<text:s/></text:p>
          </table:table-cell>
          <table:table-cell office:value-type="float" office:value="8631.119999999999" table:formula="of:=+[.V384]*[.W384]" table:style-name="ce14">
            <text:p><text:s/>RD$8,631.1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39</text:p>
          </table:table-cell>
          <table:table-cell office:value-type="string" table:style-name="ce25">
            <text:p>IONOMERO DE SEMENTACI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24">
            <text:p>14</text:p>
          </table:table-cell>
          <table:table-cell office:value-type="currency" office:value="1755" table:style-name="ce23">
            <text:p><text:s/>$ 1,755.00<text:s/></text:p>
          </table:table-cell>
          <table:table-cell office:value-type="float" office:value="24570" table:formula="of:=+[.F385]*[.G385]" table:style-name="ce14">
            <text:p><text:s/>RD$24,57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7</text:p>
          </table:table-cell>
          <table:table-cell office:value-type="string" table:style-name="ce19">
            <text:p>Hilo Cromico #2 (811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120" table:style-name="ce24">
            <text:p>120</text:p>
          </table:table-cell>
          <table:table-cell office:value-type="currency" office:value="170" table:style-name="ce23">
            <text:p><text:s/>$ 170.00<text:s/></text:p>
          </table:table-cell>
          <table:table-cell office:value-type="float" office:value="20400" table:formula="of:=+[.N385]*[.O385]" table:style-name="ce14">
            <text:p><text:s/>RD$20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74</text:p>
          </table:table-cell>
          <table:table-cell office:value-type="string" table:style-name="ce25">
            <text:p>Hilo Mononylon #0 (14505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170" table:style-name="ce31">
            <text:p>170</text:p>
          </table:table-cell>
          <table:table-cell office:value-type="float" office:value="126" table:style-name="ce14">
            <text:p><text:s/>RD$126.00<text:s/></text:p>
          </table:table-cell>
          <table:table-cell office:value-type="float" office:value="21420" table:formula="of:=+[.V385]*[.W385]" table:style-name="ce14">
            <text:p><text:s/>RD$21,4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40</text:p>
          </table:table-cell>
          <table:table-cell office:value-type="string" table:style-name="ce25">
            <text:p>Ionometro de Fuyi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365" table:style-name="ce23">
            <text:p><text:s/>$ 1,365.00<text:s/></text:p>
          </table:table-cell>
          <table:table-cell office:value-type="float" office:value="1365" table:formula="of:=+[.F386]*[.G386]" table:style-name="ce14">
            <text:p><text:s/>RD$1,36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366</text:p>
          </table:table-cell>
          <table:table-cell office:value-type="string" table:style-name="ce19">
            <text:p>Hilo Cromico #1 (813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88" table:style-name="ce24">
            <text:p>288</text:p>
          </table:table-cell>
          <table:table-cell office:value-type="currency" office:value="2.3611111111111098" table:style-name="ce23">
            <text:p><text:s/>$ 2.36<text:s/></text:p>
          </table:table-cell>
          <table:table-cell office:value-type="float" office:value="679.99999999999966" table:formula="of:=+[.N386]*[.O386]" table:style-name="ce14">
            <text:p><text:s/>RD$6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73</text:p>
          </table:table-cell>
          <table:table-cell office:value-type="string" table:style-name="ce25">
            <text:p>Hilo Monocryl #4-0 (MCP426H) (C-36und)(calle)</text:p>
          </table:table-cell>
          <table:table-cell office:value-type="string" table:style-name="ce9">
            <text:p>ALMACEN DE FARMACIA</text:p>
          </table:table-cell>
          <table:table-cell office:value-type="float" office:value="180" table:style-name="ce31">
            <text:p>180</text:p>
          </table:table-cell>
          <table:table-cell office:value-type="float" office:value="804.25850000000003" table:style-name="ce14">
            <text:p><text:s/>RD$804.26<text:s/></text:p>
          </table:table-cell>
          <table:table-cell office:value-type="float" office:value="144766.53" table:formula="of:=+[.V386]*[.W386]" table:style-name="ce14">
            <text:p><text:s/>RD$144,766.5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340</text:p>
          </table:table-cell>
          <table:table-cell office:value-type="string" table:style-name="ce25">
            <text:p>Isopos esteriles cs/100 (PS Rompible+viscos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84.08" table:style-name="ce23">
            <text:p><text:s/>$ 184.08<text:s/></text:p>
          </table:table-cell>
          <table:table-cell office:value-type="float" office:value="184.08" table:formula="of:=+[.F387]*[.G387]" table:style-name="ce14">
            <text:p><text:s/>RD$184.0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82</text:p>
          </table:table-cell>
          <table:table-cell office:value-type="string" table:style-name="ce19">
            <text:p>HYPERSOL NEBU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351" table:style-name="ce23">
            <text:p><text:s/>$ 351.00<text:s/></text:p>
          </table:table-cell>
          <table:table-cell office:value-type="float" office:value="21060" table:formula="of:=+[.N387]*[.O387]" table:style-name="ce14">
            <text:p><text:s/>RD$21,0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72</text:p>
          </table:table-cell>
          <table:table-cell office:value-type="string" table:style-name="ce25">
            <text:p>Hilo Monocryl #3-0 (MCP427H) (C-36und)(calle)</text:p>
          </table:table-cell>
          <table:table-cell office:value-type="string" table:style-name="ce9">
            <text:p>ALMACEN DE FARMACIA</text:p>
          </table:table-cell>
          <table:table-cell office:value-type="float" office:value="288" table:style-name="ce31">
            <text:p>288</text:p>
          </table:table-cell>
          <table:table-cell office:value-type="float" office:value="341.67" table:style-name="ce14">
            <text:p><text:s/>RD$341.67<text:s/></text:p>
          </table:table-cell>
          <table:table-cell office:value-type="float" office:value="98400.960000000006" table:formula="of:=+[.V387]*[.W387]" table:style-name="ce14">
            <text:p><text:s/>RD$98,400.9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42</text:p>
          </table:table-cell>
          <table:table-cell office:value-type="string" table:style-name="ce25">
            <text:p>Jabon Clorhexidina GL</text:p>
          </table:table-cell>
          <table:table-cell office:value-type="string" table:style-name="ce9">
            <text:p>ALMACEN DE FARMACIA</text:p>
          </table:table-cell>
          <table:table-cell office:value-type="float" office:value="31" table:style-name="ce24">
            <text:p>31</text:p>
          </table:table-cell>
          <table:table-cell office:value-type="currency" office:value="592.33333333333303" table:style-name="ce23">
            <text:p><text:s/>$ 592.33<text:s/></text:p>
          </table:table-cell>
          <table:table-cell office:value-type="float" office:value="18362.333333333325" table:formula="of:=+[.F388]*[.G388]" table:style-name="ce14">
            <text:p><text:s/>RD$18,362.3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</text:p>
          </table:table-cell>
          <table:table-cell office:value-type="string" table:style-name="ce19">
            <text:p>HIV</text:p>
          </table:table-cell>
          <table:table-cell office:value-type="string" table:style-name="ce9">
            <text:p>ALMACEN DE FARMACIA</text:p>
          </table:table-cell>
          <table:table-cell office:value-type="float" office:value="197" table:style-name="ce24">
            <text:p>197</text:p>
          </table:table-cell>
          <table:table-cell office:value-type="currency" office:value="51.75" table:style-name="ce23">
            <text:p><text:s/>$ 51.75<text:s/></text:p>
          </table:table-cell>
          <table:table-cell office:value-type="float" office:value="10194.75" table:formula="of:=+[.N388]*[.O388]" table:style-name="ce14">
            <text:p><text:s/>RD$10,194.7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71</text:p>
          </table:table-cell>
          <table:table-cell office:value-type="string" table:style-name="ce25">
            <text:p>Hilo Dental con Flour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330.5" table:style-name="ce14">
            <text:p><text:s/>RD$330.50<text:s/></text:p>
          </table:table-cell>
          <table:table-cell office:value-type="float" office:value="3305" table:formula="of:=+[.V388]*[.W388]" table:style-name="ce14">
            <text:p><text:s/>RD$3,30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43</text:p>
          </table:table-cell>
          <table:table-cell office:value-type="string" table:style-name="ce25">
            <text:p>Jalea Gel Lubricante 60G (Calle)</text:p>
          </table:table-cell>
          <table:table-cell office:value-type="string" table:style-name="ce9">
            <text:p>ALMACEN DE FARMACIA</text:p>
          </table:table-cell>
          <table:table-cell office:value-type="float" office:value="27" table:style-name="ce24">
            <text:p>27</text:p>
          </table:table-cell>
          <table:table-cell office:value-type="currency" office:value="76.06" table:style-name="ce23">
            <text:p><text:s/>$ 76.06<text:s/></text:p>
          </table:table-cell>
          <table:table-cell office:value-type="float" office:value="2053.62" table:formula="of:=+[.F389]*[.G389]" table:style-name="ce14">
            <text:p><text:s/>RD$2,053.6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19</text:p>
          </table:table-cell>
          <table:table-cell office:value-type="string" table:style-name="ce19">
            <text:p>HUMIFICADOR DE OXIGENO -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62.1" table:style-name="ce23">
            <text:p><text:s/>$ 62.10<text:s/></text:p>
          </table:table-cell>
          <table:table-cell office:value-type="float" office:value="12420" table:formula="of:=+[.N389]*[.O389]" table:style-name="ce14">
            <text:p><text:s/>RD$12,4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70</text:p>
          </table:table-cell>
          <table:table-cell office:value-type="string" table:style-name="ce25">
            <text:p>Hilo Cromico #5 (U202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624" table:style-name="ce33">
            <text:p>624</text:p>
          </table:table-cell>
          <table:table-cell office:value-type="float" office:value="504.3935897435897" table:style-name="ce14">
            <text:p><text:s/>RD$504.39<text:s/></text:p>
          </table:table-cell>
          <table:table-cell office:value-type="float" office:value="314741.59999999998" table:formula="of:=+[.V389]*[.W389]" table:style-name="ce14">
            <text:p><text:s/>RD$314,741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44</text:p>
          </table:table-cell>
          <table:table-cell office:value-type="string" table:style-name="ce25">
            <text:p>Jeringa de Bulbo 60 ml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50.827999999999996" table:style-name="ce23">
            <text:p><text:s/>$ 50.83<text:s/></text:p>
          </table:table-cell>
          <table:table-cell office:value-type="float" office:value="15248.4" table:formula="of:=+[.F390]*[.G390]" table:style-name="ce14">
            <text:p><text:s/>RD$15,248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</text:p>
          </table:table-cell>
          <table:table-cell office:value-type="string" table:style-name="ce19">
            <text:p>HVC Hepatitis C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83" table:style-name="ce24">
            <text:p>583</text:p>
          </table:table-cell>
          <table:table-cell office:value-type="currency" office:value="43.762470588445375" table:style-name="ce23">
            <text:p><text:s/>$ 43.76<text:s/></text:p>
          </table:table-cell>
          <table:table-cell office:value-type="float" office:value="25513.520353063654" table:formula="of:=+[.N390]*[.O390]" table:style-name="ce14">
            <text:p><text:s/>RD$25,513.5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9</text:p>
          </table:table-cell>
          <table:table-cell office:value-type="string" table:style-name="ce25">
            <text:p>Hilo Cromico #4 (U203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216" table:style-name="ce31">
            <text:p>216</text:p>
          </table:table-cell>
          <table:table-cell office:value-type="float" office:value="236.52083332999999" table:style-name="ce14">
            <text:p><text:s/>RD$236.52<text:s/></text:p>
          </table:table-cell>
          <table:table-cell office:value-type="float" office:value="51088.49999928" table:formula="of:=+[.V390]*[.W390]" table:style-name="ce14">
            <text:p><text:s/>RD$51,088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47</text:p>
          </table:table-cell>
          <table:table-cell office:value-type="string" table:style-name="ce25">
            <text:p>Jeringa Hipodermica 20 ml</text:p>
          </table:table-cell>
          <table:table-cell office:value-type="string" table:style-name="ce9">
            <text:p>ALMACEN DE FARMACIA</text:p>
          </table:table-cell>
          <table:table-cell office:value-type="float" office:value="950" table:style-name="ce24">
            <text:p>950</text:p>
          </table:table-cell>
          <table:table-cell office:value-type="currency" office:value="3.7" table:style-name="ce23">
            <text:p><text:s/>$ 3.70<text:s/></text:p>
          </table:table-cell>
          <table:table-cell office:value-type="float" office:value="3515" table:formula="of:=+[.F391]*[.G391]" table:style-name="ce14">
            <text:p><text:s/>RD$3,51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</text:p>
          </table:table-cell>
          <table:table-cell office:value-type="string" table:style-name="ce19">
            <text:p>Imipenen 10MCG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53" table:style-name="ce23">
            <text:p><text:s/>$ 153.00<text:s/></text:p>
          </table:table-cell>
          <table:table-cell office:value-type="float" office:value="765" table:formula="of:=+[.N391]*[.O391]" table:style-name="ce14">
            <text:p><text:s/>RD$76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68</text:p>
          </table:table-cell>
          <table:table-cell office:value-type="string" table:style-name="ce25">
            <text:p>Hilo Cromico #3 (G122T) (C-24und)(calle)</text:p>
          </table:table-cell>
          <table:table-cell office:value-type="string" table:style-name="ce9">
            <text:p>ALMACEN DE FARMACIA</text:p>
          </table:table-cell>
          <table:table-cell office:value-type="float" office:value="456" table:style-name="ce31">
            <text:p>456</text:p>
          </table:table-cell>
          <table:table-cell office:value-type="float" office:value="170" table:style-name="ce14">
            <text:p><text:s/>RD$170.00<text:s/></text:p>
          </table:table-cell>
          <table:table-cell office:value-type="float" office:value="77520" table:formula="of:=+[.V391]*[.W391]" table:style-name="ce14">
            <text:p><text:s/>RD$77,5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47</text:p>
          </table:table-cell>
          <table:table-cell office:value-type="string" table:style-name="ce25">
            <text:p>Jeringa Hipodermica 20CC (calle)</text:p>
          </table:table-cell>
          <table:table-cell office:value-type="string" table:style-name="ce9">
            <text:p>ALMACEN DE FARMACIA</text:p>
          </table:table-cell>
          <table:table-cell office:value-type="float" office:value="5500" table:style-name="ce24">
            <text:p>5,500</text:p>
          </table:table-cell>
          <table:table-cell office:value-type="currency" office:value="6.67" table:style-name="ce23">
            <text:p><text:s/>$ 6.67<text:s/></text:p>
          </table:table-cell>
          <table:table-cell office:value-type="float" office:value="36685" table:formula="of:=+[.F392]*[.G392]" table:style-name="ce14">
            <text:p><text:s/>RD$36,68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26</text:p>
          </table:table-cell>
          <table:table-cell office:value-type="string" table:style-name="ce19">
            <text:p>Implanon (Donado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392]*[.O392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82</text:p>
          </table:table-cell>
          <table:table-cell office:value-type="string" table:style-name="ce25">
            <text:p>HYPERSOL NEBU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31">
            <text:p>24</text:p>
          </table:table-cell>
          <table:table-cell office:value-type="float" office:value="210" table:style-name="ce14">
            <text:p><text:s/>RD$210.00<text:s/></text:p>
          </table:table-cell>
          <table:table-cell office:value-type="float" office:value="5040" table:formula="of:=+[.V392]*[.W392]" table:style-name="ce14">
            <text:p><text:s/>RD$5,0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49</text:p>
          </table:table-cell>
          <table:table-cell office:value-type="string" table:style-name="ce25">
            <text:p>Jeringa Hipodermica 3ML (PROMESE)</text:p>
          </table:table-cell>
          <table:table-cell office:value-type="string" table:style-name="ce9">
            <text:p>ALMACEN DE FARMACIA</text:p>
          </table:table-cell>
          <table:table-cell office:value-type="float" office:value="9500" table:style-name="ce24">
            <text:p>9,500</text:p>
          </table:table-cell>
          <table:table-cell office:value-type="currency" office:value="0.68" table:style-name="ce23">
            <text:p><text:s/>$ 0.68<text:s/></text:p>
          </table:table-cell>
          <table:table-cell office:value-type="float" office:value="6460.0000000000009" table:formula="of:=+[.F393]*[.G393]" table:style-name="ce14">
            <text:p><text:s/>RD$6,4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table:style-name="ce19"/>
          <table:table-cell office:value-type="string" table:style-name="ce19">
            <text:p>Inmunoglobina Humana 250ml (calle)<text:s/></text:p>
          </table:table-cell>
          <table:table-cell office:value-type="string" table:style-name="ce9">
            <text:p>ALMACEN DE FARMACIA</text:p>
          </table:table-cell>
          <table:table-cell office:value-type="float" office:value="79" table:style-name="ce24">
            <text:p>79</text:p>
          </table:table-cell>
          <table:table-cell office:value-type="currency" office:value="3730" table:style-name="ce23">
            <text:p><text:s/>$ 3,730.00<text:s/></text:p>
          </table:table-cell>
          <table:table-cell office:value-type="float" office:value="294670" table:formula="of:=+[.N393]*[.O393]" table:style-name="ce14">
            <text:p><text:s/>RD$294,6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</text:p>
          </table:table-cell>
          <table:table-cell office:value-type="string" table:style-name="ce25">
            <text:p>HIV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95" table:style-name="ce31">
            <text:p>195</text:p>
          </table:table-cell>
          <table:table-cell office:value-type="float" office:value="51.75" table:style-name="ce14">
            <text:p><text:s/>RD$51.75<text:s/></text:p>
          </table:table-cell>
          <table:table-cell office:value-type="float" office:value="10091.25" table:formula="of:=+[.V393]*[.W393]" table:style-name="ce14">
            <text:p><text:s/>RD$10,091.2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51</text:p>
          </table:table-cell>
          <table:table-cell office:value-type="string" table:style-name="ce25">
            <text:p>Jeringa Hipodermica 5ML (calle)</text:p>
          </table:table-cell>
          <table:table-cell office:value-type="string" table:style-name="ce9">
            <text:p>ALMACEN DE FARMACIA</text:p>
          </table:table-cell>
          <table:table-cell office:value-type="float" office:value="29800" table:style-name="ce24">
            <text:p>29,800</text:p>
          </table:table-cell>
          <table:table-cell office:value-type="currency" office:value="2.4190501319261215" table:style-name="ce23">
            <text:p><text:s/>$ 2.42<text:s/></text:p>
          </table:table-cell>
          <table:table-cell office:value-type="float" office:value="72087.693931398418" table:formula="of:=+[.F394]*[.G394]" table:style-name="ce14">
            <text:p><text:s/>RD$72,087.6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5</text:p>
          </table:table-cell>
          <table:table-cell office:value-type="string" table:style-name="ce19">
            <text:p>Inmunoglobina Humana 250ml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368" table:style-name="ce24">
            <text:p>368</text:p>
          </table:table-cell>
          <table:table-cell office:value-type="currency" office:value="888" table:style-name="ce23">
            <text:p><text:s/>$ 888.00<text:s/></text:p>
          </table:table-cell>
          <table:table-cell office:value-type="float" office:value="326784" table:formula="of:=+[.N394]*[.O394]" table:style-name="ce14">
            <text:p><text:s/>RD$326,78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19</text:p>
          </table:table-cell>
          <table:table-cell office:value-type="string" table:style-name="ce25">
            <text:p>HUMIFICADOR DE OXIGENO - (promese)</text:p>
          </table:table-cell>
          <table:table-cell office:value-type="string" table:style-name="ce9">
            <text:p>ALMACEN DE FARMACIA</text:p>
          </table:table-cell>
          <table:table-cell office:value-type="float" office:value="750" table:style-name="ce31">
            <text:p>750</text:p>
          </table:table-cell>
          <table:table-cell office:value-type="float" office:value="62.1" table:style-name="ce14">
            <text:p><text:s/>RD$62.10<text:s/></text:p>
          </table:table-cell>
          <table:table-cell office:value-type="float" office:value="46575" table:formula="of:=+[.V394]*[.W394]" table:style-name="ce14">
            <text:p><text:s/>RD$46,57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51</text:p>
          </table:table-cell>
          <table:table-cell office:value-type="string" table:style-name="ce25">
            <text:p>Jeringa Hipodermica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12900" table:style-name="ce24">
            <text:p>12,900</text:p>
          </table:table-cell>
          <table:table-cell office:value-type="currency" office:value="1.5996506550218341" table:style-name="ce23">
            <text:p><text:s/>$ 1.60<text:s/></text:p>
          </table:table-cell>
          <table:table-cell office:value-type="float" office:value="20635.493449781661" table:formula="of:=+[.F395]*[.G395]" table:style-name="ce14">
            <text:p><text:s/>RD$20,635.4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0</text:p>
          </table:table-cell>
          <table:table-cell office:value-type="string" table:style-name="ce21">
            <text:p>INSTRUMENTO DE OSTURACION PLASTIC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550" table:style-name="ce23">
            <text:p><text:s/>$ 550.00<text:s/></text:p>
          </table:table-cell>
          <table:table-cell office:value-type="float" office:value="3850" table:formula="of:=+[.N395]*[.O395]" table:style-name="ce14">
            <text:p><text:s/>RD$3,8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</text:p>
          </table:table-cell>
          <table:table-cell office:value-type="string" table:style-name="ce25">
            <text:p>HVC Hepatitis C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00" table:style-name="ce31">
            <text:p>600</text:p>
          </table:table-cell>
          <table:table-cell office:value-type="float" office:value="47.269434752267976" table:style-name="ce14">
            <text:p><text:s/>RD$47.27<text:s/></text:p>
          </table:table-cell>
          <table:table-cell office:value-type="float" office:value="28361.660851360786" table:formula="of:=+[.V395]*[.W395]" table:style-name="ce14">
            <text:p><text:s/>RD$28,361.6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52</text:p>
          </table:table-cell>
          <table:table-cell office:value-type="string" table:style-name="ce25">
            <text:p>Jeringa HIPODERMICA Para Insulina 1ML (Promese)</text:p>
          </table:table-cell>
          <table:table-cell office:value-type="string" table:style-name="ce9">
            <text:p>ALMACEN DE FARMACIA</text:p>
          </table:table-cell>
          <table:table-cell office:value-type="float" office:value="780" table:style-name="ce24">
            <text:p>780</text:p>
          </table:table-cell>
          <table:table-cell office:value-type="currency" office:value="1.4828571428571429" table:style-name="ce23">
            <text:p><text:s/>$ 1.48<text:s/></text:p>
          </table:table-cell>
          <table:table-cell office:value-type="float" office:value="1156.6285714285714" table:formula="of:=+[.F396]*[.G396]" table:style-name="ce14">
            <text:p><text:s/>RD$1,156.6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1</text:p>
          </table:table-cell>
          <table:table-cell office:value-type="string" table:style-name="ce19">
            <text:p>Insulina Bifasica Isofana 30:70 100UI/ML Calle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100" table:style-name="ce23">
            <text:p><text:s/>$ 1,100.00<text:s/></text:p>
          </table:table-cell>
          <table:table-cell office:value-type="float" office:value="11000" table:formula="of:=+[.N396]*[.O396]" table:style-name="ce14">
            <text:p><text:s/>RD$11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</text:p>
          </table:table-cell>
          <table:table-cell office:value-type="string" table:style-name="ce25">
            <text:p>Imipenen 10MCG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153" table:style-name="ce14">
            <text:p><text:s/>RD$153.00<text:s/></text:p>
          </table:table-cell>
          <table:table-cell office:value-type="float" office:value="765" table:formula="of:=+[.V396]*[.W396]" table:style-name="ce14">
            <text:p><text:s/>RD$76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4</text:p>
          </table:table-cell>
          <table:table-cell office:value-type="string" table:style-name="ce25">
            <text:p>Kaltostat 10x20cm c/1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9995" table:style-name="ce23">
            <text:p><text:s/>$ 9,995.00<text:s/></text:p>
          </table:table-cell>
          <table:table-cell office:value-type="float" office:value="9995" table:formula="of:=+[.F397]*[.G397]" table:style-name="ce14">
            <text:p><text:s/>RD$9,99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1</text:p>
          </table:table-cell>
          <table:table-cell office:value-type="string" table:style-name="ce19">
            <text:p>Insulina Bifasica Isofana 30:70 100UI/ML promese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225.6" table:style-name="ce23">
            <text:p><text:s/>$ 225.60<text:s/></text:p>
          </table:table-cell>
          <table:table-cell office:value-type="float" office:value="4512" table:formula="of:=+[.N397]*[.O397]" table:style-name="ce14">
            <text:p><text:s/>RD$4,51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26</text:p>
          </table:table-cell>
          <table:table-cell office:value-type="string" table:style-name="ce25">
            <text:p>Implanon (Donado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0" table:style-name="ce14">
            <text:p><text:s/>RD$-<text:s text:c="3"/></text:p>
          </table:table-cell>
          <table:table-cell office:value-type="float" office:value="0" table:formula="of:=+[.V397]*[.W397]" table:style-name="ce14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13</text:p>
          </table:table-cell>
          <table:table-cell office:value-type="string" table:style-name="ce25">
            <text:p>Kaltostat 7.5x12cm c/1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653" table:style-name="ce23">
            <text:p><text:s/>$ 4,653.00<text:s/></text:p>
          </table:table-cell>
          <table:table-cell office:value-type="float" office:value="4653" table:formula="of:=+[.F398]*[.G398]" table:style-name="ce14">
            <text:p><text:s/>RD$4,653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2</text:p>
          </table:table-cell>
          <table:table-cell office:value-type="string" table:style-name="ce19">
            <text:p>Insulina Lantus Solostar 300ML/UI (calle)</text:p>
          </table:table-cell>
          <table:table-cell office:value-type="string" table:style-name="ce9">
            <text:p>ALMACEN DE FARMACIA</text:p>
          </table:table-cell>
          <table:table-cell office:value-type="float" office:value="19" table:style-name="ce24">
            <text:p>19</text:p>
          </table:table-cell>
          <table:table-cell office:value-type="currency" office:value="4515" table:style-name="ce23">
            <text:p><text:s/>$ 4,515.00<text:s/></text:p>
          </table:table-cell>
          <table:table-cell office:value-type="float" office:value="85785" table:formula="of:=+[.N398]*[.O398]" table:style-name="ce14">
            <text:p><text:s/>RD$85,78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2</text:p>
          </table:table-cell>
          <table:table-cell office:value-type="string" table:style-name="ce25">
            <text:p>Inmunoglobina Humana 250ml (calle)<text:s/></text:p>
          </table:table-cell>
          <table:table-cell office:value-type="string" table:style-name="ce9">
            <text:p>ALMACEN DE FARMACIA</text:p>
          </table:table-cell>
          <table:table-cell office:value-type="float" office:value="79" table:style-name="ce31">
            <text:p>79</text:p>
          </table:table-cell>
          <table:table-cell office:value-type="float" office:value="3730" table:style-name="ce14">
            <text:p><text:s/>RD$3,730.00<text:s/></text:p>
          </table:table-cell>
          <table:table-cell office:value-type="float" office:value="294670" table:formula="of:=+[.V398]*[.W398]" table:style-name="ce14">
            <text:p><text:s/>RD$294,6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55</text:p>
          </table:table-cell>
          <table:table-cell office:value-type="string" table:style-name="ce25">
            <text:p>Keterolaco 30mg/ml Amp.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15.04" table:style-name="ce23">
            <text:p><text:s/>$ 15.04<text:s/></text:p>
          </table:table-cell>
          <table:table-cell office:value-type="float" office:value="6016" table:formula="of:=+[.F399]*[.G399]" table:style-name="ce14">
            <text:p><text:s/>RD$6,01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3</text:p>
          </table:table-cell>
          <table:table-cell office:value-type="string" table:style-name="ce19">
            <text:p>Insulina NPH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400" table:style-name="ce23">
            <text:p><text:s/>$ 1,400.00<text:s/></text:p>
          </table:table-cell>
          <table:table-cell office:value-type="float" office:value="140000" table:formula="of:=+[.N399]*[.O399]" table:style-name="ce14">
            <text:p><text:s/>RD$14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5</text:p>
          </table:table-cell>
          <table:table-cell office:value-type="string" table:style-name="ce25">
            <text:p>Inmunoglobina Humana 250ml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318" table:style-name="ce31">
            <text:p>318</text:p>
          </table:table-cell>
          <table:table-cell office:value-type="float" office:value="888" table:style-name="ce14">
            <text:p><text:s/>RD$888.00<text:s/></text:p>
          </table:table-cell>
          <table:table-cell office:value-type="float" office:value="282384" table:formula="of:=+[.V399]*[.W399]" table:style-name="ce14">
            <text:p><text:s/>RD$282,38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57</text:p>
          </table:table-cell>
          <table:table-cell office:value-type="string" table:style-name="ce25">
            <text:p>Keterolaco 60mg/ml Amp. (Promese)</text:p>
          </table:table-cell>
          <table:table-cell office:value-type="string" table:style-name="ce9">
            <text:p>ALMACEN DE FARMACIA</text:p>
          </table:table-cell>
          <table:table-cell office:value-type="float" office:value="3100" table:style-name="ce24">
            <text:p>3,100</text:p>
          </table:table-cell>
          <table:table-cell office:value-type="currency" office:value="16.8" table:style-name="ce23">
            <text:p><text:s/>$ 16.80<text:s/></text:p>
          </table:table-cell>
          <table:table-cell office:value-type="float" office:value="52080" table:formula="of:=+[.F400]*[.G400]" table:style-name="ce14">
            <text:p><text:s/>RD$52,0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4</text:p>
          </table:table-cell>
          <table:table-cell office:value-type="string" table:style-name="ce19">
            <text:p>Insulina NPH (promes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228.6" table:style-name="ce23">
            <text:p><text:s/>$ 228.60<text:s/></text:p>
          </table:table-cell>
          <table:table-cell office:value-type="float" office:value="9144" table:formula="of:=+[.N400]*[.O400]" table:style-name="ce14">
            <text:p><text:s/>RD$9,14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0</text:p>
          </table:table-cell>
          <table:table-cell office:value-type="string" table:style-name="ce27">
            <text:p>INSTRUMENTO DE OSTURACION PLASTIC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550" table:style-name="ce14">
            <text:p><text:s/>RD$550.00<text:s/></text:p>
          </table:table-cell>
          <table:table-cell office:value-type="float" office:value="3850" table:formula="of:=+[.V400]*[.W400]" table:style-name="ce14">
            <text:p><text:s/>RD$3,8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30</text:p>
          </table:table-cell>
          <table:table-cell office:value-type="string" table:style-name="ce25">
            <text:p>Kit de Admision Fem 6pcs</text:p>
          </table:table-cell>
          <table:table-cell office:value-type="string" table:style-name="ce9">
            <text:p>ALMACEN DE FARMACIA</text:p>
          </table:table-cell>
          <table:table-cell office:value-type="float" office:value="18" table:style-name="ce24">
            <text:p>18</text:p>
          </table:table-cell>
          <table:table-cell office:value-type="currency" office:value="479.37" table:style-name="ce23">
            <text:p><text:s/>$ 479.37<text:s/></text:p>
          </table:table-cell>
          <table:table-cell office:value-type="float" office:value="8628.66" table:formula="of:=+[.F401]*[.G401]" table:style-name="ce14">
            <text:p><text:s/>RD$8,628.6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6</text:p>
          </table:table-cell>
          <table:table-cell office:value-type="string" table:style-name="ce19">
            <text:p>Insulina Rapida (calle)</text:p>
          </table:table-cell>
          <table:table-cell office:value-type="string" table:style-name="ce9">
            <text:p>ALMACEN DE FARMACIA</text:p>
          </table:table-cell>
          <table:table-cell office:value-type="float" office:value="69" table:style-name="ce24">
            <text:p>69</text:p>
          </table:table-cell>
          <table:table-cell office:value-type="currency" office:value="650" table:style-name="ce23">
            <text:p><text:s/>$ 650.00<text:s/></text:p>
          </table:table-cell>
          <table:table-cell office:value-type="float" office:value="44850" table:formula="of:=+[.N401]*[.O401]" table:style-name="ce14">
            <text:p><text:s/>RD$44,8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1</text:p>
          </table:table-cell>
          <table:table-cell office:value-type="string" table:style-name="ce25">
            <text:p>Insulina Bifasica Isofana 30:70 100UI/ML Calle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1100" table:style-name="ce14">
            <text:p><text:s/>RD$1,100.00<text:s/></text:p>
          </table:table-cell>
          <table:table-cell office:value-type="float" office:value="11000" table:formula="of:=+[.V401]*[.W401]" table:style-name="ce14">
            <text:p><text:s/>RD$1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9</text:p>
          </table:table-cell>
          <table:table-cell office:value-type="string" table:style-name="ce25">
            <text:p>Kit de Admision Masc 6pcs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479.37" table:style-name="ce23">
            <text:p><text:s/>$ 479.37<text:s/></text:p>
          </table:table-cell>
          <table:table-cell office:value-type="float" office:value="9587.4" table:formula="of:=+[.F402]*[.G402]" table:style-name="ce14">
            <text:p><text:s/>RD$9,587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39</text:p>
          </table:table-cell>
          <table:table-cell office:value-type="string" table:style-name="ce19">
            <text:p>IONOMERO DE SEMENTACI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24">
            <text:p>14</text:p>
          </table:table-cell>
          <table:table-cell office:value-type="currency" office:value="1755" table:style-name="ce23">
            <text:p><text:s/>$ 1,755.00<text:s/></text:p>
          </table:table-cell>
          <table:table-cell office:value-type="float" office:value="24570" table:formula="of:=+[.N402]*[.O402]" table:style-name="ce14">
            <text:p><text:s/>RD$24,5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1</text:p>
          </table:table-cell>
          <table:table-cell office:value-type="string" table:style-name="ce25">
            <text:p>Insulina Bifasica Isofana 30:70 100UI/ML promese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225.6" table:style-name="ce14">
            <text:p><text:s/>RD$225.60<text:s/></text:p>
          </table:table-cell>
          <table:table-cell office:value-type="float" office:value="4512" table:formula="of:=+[.V402]*[.W402]" table:style-name="ce14">
            <text:p><text:s/>RD$4,51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30</text:p>
          </table:table-cell>
          <table:table-cell office:value-type="string" table:style-name="ce25">
            <text:p>Kit de Linea Arterial (Calle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2750" table:style-name="ce23">
            <text:p><text:s/>$ 2,750.00<text:s/></text:p>
          </table:table-cell>
          <table:table-cell office:value-type="float" office:value="19250" table:formula="of:=+[.F403]*[.G403]" table:style-name="ce14">
            <text:p><text:s/>RD$19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0</text:p>
          </table:table-cell>
          <table:table-cell office:value-type="string" table:style-name="ce19">
            <text:p>Ionometro de Fuyi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365" table:style-name="ce23">
            <text:p><text:s/>$ 1,365.00<text:s/></text:p>
          </table:table-cell>
          <table:table-cell office:value-type="float" office:value="1365" table:formula="of:=+[.N403]*[.O403]" table:style-name="ce14">
            <text:p><text:s/>RD$1,36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2</text:p>
          </table:table-cell>
          <table:table-cell office:value-type="string" table:style-name="ce25">
            <text:p>Insulina Lantus Solostar 300ML/UI (calle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31">
            <text:p>14</text:p>
          </table:table-cell>
          <table:table-cell office:value-type="float" office:value="4515" table:style-name="ce14">
            <text:p><text:s/>RD$4,515.00<text:s/></text:p>
          </table:table-cell>
          <table:table-cell office:value-type="float" office:value="63210" table:formula="of:=+[.V403]*[.W403]" table:style-name="ce14">
            <text:p><text:s/>RD$63,21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63</text:p>
          </table:table-cell>
          <table:table-cell office:value-type="string" table:style-name="ce25">
            <text:p>KIT DE LAPAROTOMIA <text:s/>Paquete Quirurgico(calle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24">
            <text:p>90</text:p>
          </table:table-cell>
          <table:table-cell office:value-type="currency" office:value="4147" table:style-name="ce23">
            <text:p><text:s/>$ 4,147.00<text:s/></text:p>
          </table:table-cell>
          <table:table-cell office:value-type="float" office:value="373230" table:formula="of:=+[.F404]*[.G404]" table:style-name="ce14">
            <text:p><text:s/>RD$373,23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340</text:p>
          </table:table-cell>
          <table:table-cell office:value-type="string" table:style-name="ce19">
            <text:p>Isopos esteriles cs/100 (PS Rompible+viscos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84.08" table:style-name="ce23">
            <text:p><text:s/>$ 184.08<text:s/></text:p>
          </table:table-cell>
          <table:table-cell office:value-type="float" office:value="184.08" table:formula="of:=+[.N404]*[.O404]" table:style-name="ce14">
            <text:p><text:s/>RD$184.0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3</text:p>
          </table:table-cell>
          <table:table-cell office:value-type="string" table:style-name="ce25">
            <text:p>Insulina NPH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1400" table:style-name="ce14">
            <text:p><text:s/>RD$1,400.00<text:s/></text:p>
          </table:table-cell>
          <table:table-cell office:value-type="float" office:value="140000" table:formula="of:=+[.V404]*[.W404]" table:style-name="ce14">
            <text:p><text:s/>RD$14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64</text:p>
          </table:table-cell>
          <table:table-cell office:value-type="string" table:style-name="ce25">
            <text:p>K-LLER (Polimero de Bromuro de Benzalconio al 0.16%) GL (calle)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24">
            <text:p>8</text:p>
          </table:table-cell>
          <table:table-cell office:value-type="currency" office:value="6449.23" table:style-name="ce23">
            <text:p><text:s/>$ 6,449.23<text:s/></text:p>
          </table:table-cell>
          <table:table-cell office:value-type="float" office:value="51593.84" table:formula="of:=+[.F405]*[.G405]" table:style-name="ce14">
            <text:p><text:s/>RD$51,593.8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2</text:p>
          </table:table-cell>
          <table:table-cell office:value-type="string" table:style-name="ce19">
            <text:p>Jabon Clorhexidina GL</text:p>
          </table:table-cell>
          <table:table-cell office:value-type="string" table:style-name="ce9">
            <text:p>ALMACEN DE FARMACIA</text:p>
          </table:table-cell>
          <table:table-cell office:value-type="float" office:value="31" table:style-name="ce24">
            <text:p>31</text:p>
          </table:table-cell>
          <table:table-cell office:value-type="currency" office:value="592.33333333333303" table:style-name="ce23">
            <text:p><text:s/>$ 592.33<text:s/></text:p>
          </table:table-cell>
          <table:table-cell office:value-type="float" office:value="18362.333333333325" table:formula="of:=+[.N405]*[.O405]" table:style-name="ce14">
            <text:p><text:s/>RD$18,362.3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4</text:p>
          </table:table-cell>
          <table:table-cell office:value-type="string" table:style-name="ce25">
            <text:p>Insulina NPH (promes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31">
            <text:p>40</text:p>
          </table:table-cell>
          <table:table-cell office:value-type="float" office:value="228.6" table:style-name="ce14">
            <text:p><text:s/>RD$228.60<text:s/></text:p>
          </table:table-cell>
          <table:table-cell office:value-type="float" office:value="9144" table:formula="of:=+[.V405]*[.W405]" table:style-name="ce14">
            <text:p><text:s/>RD$9,14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65</text:p>
          </table:table-cell>
          <table:table-cell office:value-type="string" table:style-name="ce25">
            <text:p>Lactulosa Solucion 240ML Jarabe (promese)</text:p>
          </table:table-cell>
          <table:table-cell office:value-type="string" table:style-name="ce9">
            <text:p>ALMACEN DE FARMACIA</text:p>
          </table:table-cell>
          <table:table-cell office:value-type="float" office:value="75" table:style-name="ce24">
            <text:p>75</text:p>
          </table:table-cell>
          <table:table-cell office:value-type="currency" office:value="288.69470588235293" table:style-name="ce23">
            <text:p><text:s/>$ 288.69<text:s/></text:p>
          </table:table-cell>
          <table:table-cell office:value-type="float" office:value="21652.102941176468" table:formula="of:=+[.F406]*[.G406]" table:style-name="ce14">
            <text:p><text:s/>RD$21,652.1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3</text:p>
          </table:table-cell>
          <table:table-cell office:value-type="string" table:style-name="ce19">
            <text:p>Jalea Gel Lubricante 60G (Calle)</text:p>
          </table:table-cell>
          <table:table-cell office:value-type="string" table:style-name="ce9">
            <text:p>ALMACEN DE FARMACIA</text:p>
          </table:table-cell>
          <table:table-cell office:value-type="float" office:value="17" table:style-name="ce24">
            <text:p>17</text:p>
          </table:table-cell>
          <table:table-cell office:value-type="currency" office:value="76.06" table:style-name="ce23">
            <text:p><text:s/>$ 76.06<text:s/></text:p>
          </table:table-cell>
          <table:table-cell office:value-type="float" office:value="1293.02" table:formula="of:=+[.N406]*[.O406]" table:style-name="ce14">
            <text:p><text:s/>RD$1,293.0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6</text:p>
          </table:table-cell>
          <table:table-cell office:value-type="string" table:style-name="ce25">
            <text:p>Insulina Rapida (calle)</text:p>
          </table:table-cell>
          <table:table-cell office:value-type="string" table:style-name="ce9">
            <text:p>ALMACEN DE FARMACIA</text:p>
          </table:table-cell>
          <table:table-cell office:value-type="float" office:value="49" table:style-name="ce31">
            <text:p>49</text:p>
          </table:table-cell>
          <table:table-cell office:value-type="float" office:value="650" table:style-name="ce14">
            <text:p><text:s/>RD$650.00<text:s/></text:p>
          </table:table-cell>
          <table:table-cell office:value-type="float" office:value="31850" table:formula="of:=+[.V406]*[.W406]" table:style-name="ce14">
            <text:p><text:s/>RD$31,8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67</text:p>
          </table:table-cell>
          <table:table-cell office:value-type="string" table:style-name="ce25">
            <text:p>Lapiz Electroquirurgico sin succion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47.5" table:style-name="ce23">
            <text:p><text:s/>$ 147.50<text:s/></text:p>
          </table:table-cell>
          <table:table-cell office:value-type="float" office:value="14750" table:formula="of:=+[.F407]*[.G407]" table:style-name="ce14">
            <text:p><text:s/>RD$14,7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4</text:p>
          </table:table-cell>
          <table:table-cell office:value-type="string" table:style-name="ce19">
            <text:p>Jeringa de Bulbo 60 ml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50.828000000000003" table:style-name="ce23">
            <text:p><text:s/>$ 50.83<text:s/></text:p>
          </table:table-cell>
          <table:table-cell office:value-type="float" office:value="15248.400000000001" table:formula="of:=+[.N407]*[.O407]" table:style-name="ce14">
            <text:p><text:s/>RD$15,248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8</text:p>
          </table:table-cell>
          <table:table-cell office:value-type="string" table:style-name="ce25">
            <text:p>Ioban (Campo Quirurgico) Amarillo Calle<text:s/>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10650" table:style-name="ce14">
            <text:p><text:s/>RD$10,650.00<text:s/></text:p>
          </table:table-cell>
          <table:table-cell office:value-type="float" office:value="53250" table:formula="of:=+[.V407]*[.W407]" table:style-name="ce14">
            <text:p><text:s/>RD$53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68</text:p>
          </table:table-cell>
          <table:table-cell office:value-type="string" table:style-name="ce25">
            <text:p>Lapiz Marcador De Piel (calle 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43.59100000000001" table:style-name="ce23">
            <text:p><text:s/>$ 143.59<text:s/></text:p>
          </table:table-cell>
          <table:table-cell office:value-type="float" office:value="14359.1" table:formula="of:=+[.F408]*[.G408]" table:style-name="ce14">
            <text:p><text:s/>RD$14,359.1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6</text:p>
          </table:table-cell>
          <table:table-cell office:value-type="string" table:style-name="ce19">
            <text:p>Jeringa Hipodermica 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7200" table:style-name="ce24">
            <text:p>7,200</text:p>
          </table:table-cell>
          <table:table-cell office:value-type="currency" office:value="2.27" table:style-name="ce23">
            <text:p><text:s/>$ 2.27<text:s/></text:p>
          </table:table-cell>
          <table:table-cell office:value-type="float" office:value="16344" table:formula="of:=+[.N408]*[.O408]" table:style-name="ce14">
            <text:p><text:s/>RD$16,34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39</text:p>
          </table:table-cell>
          <table:table-cell office:value-type="string" table:style-name="ce25">
            <text:p>IONOMERO DE SEMENTACI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31">
            <text:p>14</text:p>
          </table:table-cell>
          <table:table-cell office:value-type="float" office:value="1755" table:style-name="ce14">
            <text:p><text:s/>RD$1,755.00<text:s/></text:p>
          </table:table-cell>
          <table:table-cell office:value-type="float" office:value="24570" table:formula="of:=+[.V408]*[.W408]" table:style-name="ce14">
            <text:p><text:s/>RD$24,5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6</text:p>
          </table:table-cell>
          <table:table-cell office:value-type="string" table:style-name="ce25">
            <text:p>LDH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4476.4850000000006" table:style-name="ce23">
            <text:p><text:s/>$ 4,476.49<text:s/></text:p>
          </table:table-cell>
          <table:table-cell office:value-type="float" office:value="13429.455000000002" table:formula="of:=+[.F409]*[.G409]" table:style-name="ce14">
            <text:p><text:s/>RD$13,429.4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7</text:p>
          </table:table-cell>
          <table:table-cell office:value-type="string" table:style-name="ce19">
            <text:p>Jeringa Hipodermica 20 ml (promese)</text:p>
          </table:table-cell>
          <table:table-cell office:value-type="string" table:style-name="ce9">
            <text:p>ALMACEN DE FARMACIA</text:p>
          </table:table-cell>
          <table:table-cell office:value-type="float" office:value="1800" table:style-name="ce24">
            <text:p>1,800</text:p>
          </table:table-cell>
          <table:table-cell office:value-type="currency" office:value="3.7" table:style-name="ce23">
            <text:p><text:s/>$ 3.70<text:s/></text:p>
          </table:table-cell>
          <table:table-cell office:value-type="float" office:value="6660" table:formula="of:=+[.N409]*[.O409]" table:style-name="ce14">
            <text:p><text:s/>RD$6,6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0</text:p>
          </table:table-cell>
          <table:table-cell office:value-type="string" table:style-name="ce25">
            <text:p>Ionometro de Fuyi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365" table:style-name="ce14">
            <text:p><text:s/>RD$1,365.00<text:s/></text:p>
          </table:table-cell>
          <table:table-cell office:value-type="float" office:value="1365" table:formula="of:=+[.V409]*[.W409]" table:style-name="ce14">
            <text:p><text:s/>RD$1,36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7</text:p>
          </table:table-cell>
          <table:table-cell office:value-type="string" table:style-name="ce25">
            <text:p>Leptospra IGG/IGM CAJ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4415" table:style-name="ce23">
            <text:p><text:s/>$ 4,415.00<text:s/></text:p>
          </table:table-cell>
          <table:table-cell office:value-type="float" office:value="13245" table:formula="of:=+[.F410]*[.G410]" table:style-name="ce14">
            <text:p><text:s/>RD$13,24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7</text:p>
          </table:table-cell>
          <table:table-cell office:value-type="string" table:style-name="ce19">
            <text:p>Jeringa Hipodermica 20CC (calle)</text:p>
          </table:table-cell>
          <table:table-cell office:value-type="string" table:style-name="ce9">
            <text:p>ALMACEN DE FARMACIA</text:p>
          </table:table-cell>
          <table:table-cell office:value-type="float" office:value="5250" table:style-name="ce24">
            <text:p>5,250</text:p>
          </table:table-cell>
          <table:table-cell office:value-type="currency" office:value="6.67" table:style-name="ce23">
            <text:p><text:s/>$ 6.67<text:s/></text:p>
          </table:table-cell>
          <table:table-cell office:value-type="float" office:value="35017.5" table:formula="of:=+[.N410]*[.O410]" table:style-name="ce14">
            <text:p><text:s/>RD$35,017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340</text:p>
          </table:table-cell>
          <table:table-cell office:value-type="string" table:style-name="ce25">
            <text:p>Isopos esteriles cs/100 (PS Rompible+viscos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184.08" table:style-name="ce14">
            <text:p><text:s/>RD$184.08<text:s/></text:p>
          </table:table-cell>
          <table:table-cell office:value-type="float" office:value="368.16" table:formula="of:=+[.V410]*[.W410]" table:style-name="ce14">
            <text:p><text:s/>RD$368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386</text:p>
          </table:table-cell>
          <table:table-cell office:value-type="string" table:style-name="ce25">
            <text:p>Levofloxacina 50 disco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424" table:formula="of:=+[.F411]*[.G411]" table:style-name="ce14">
            <text:p><text:s/>RD$42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49</text:p>
          </table:table-cell>
          <table:table-cell office:value-type="string" table:style-name="ce19">
            <text:p>Jeringa Hipodermica 3ML (PROMESE)</text:p>
          </table:table-cell>
          <table:table-cell office:value-type="string" table:style-name="ce9">
            <text:p>ALMACEN DE FARMACIA</text:p>
          </table:table-cell>
          <table:table-cell office:value-type="float" office:value="9900" table:style-name="ce24">
            <text:p>9,900</text:p>
          </table:table-cell>
          <table:table-cell office:value-type="currency" office:value="5.9723076923076919" table:style-name="ce23">
            <text:p><text:s/>$ 5.97<text:s/></text:p>
          </table:table-cell>
          <table:table-cell office:value-type="float" office:value="59125.846153846149" table:formula="of:=+[.N411]*[.O411]" table:style-name="ce14">
            <text:p><text:s/>RD$59,125.8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2</text:p>
          </table:table-cell>
          <table:table-cell office:value-type="string" table:style-name="ce25">
            <text:p>Jabon Clorhexidina GL</text:p>
          </table:table-cell>
          <table:table-cell office:value-type="string" table:style-name="ce9">
            <text:p>ALMACEN DE FARMACIA</text:p>
          </table:table-cell>
          <table:table-cell office:value-type="float" office:value="23" table:style-name="ce31">
            <text:p>23</text:p>
          </table:table-cell>
          <table:table-cell office:value-type="float" office:value="592.33333333333303" table:style-name="ce14">
            <text:p><text:s/>RD$592.33<text:s/></text:p>
          </table:table-cell>
          <table:table-cell office:value-type="float" office:value="13623.666666666661" table:formula="of:=+[.V411]*[.W411]" table:style-name="ce14">
            <text:p><text:s/>RD$13,623.6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71</text:p>
          </table:table-cell>
          <table:table-cell office:value-type="string" table:style-name="ce25">
            <text:p>Levofloxacina 500mg/100ml IV Infusion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94" table:style-name="ce23">
            <text:p><text:s/>$ 94.00<text:s/></text:p>
          </table:table-cell>
          <table:table-cell office:value-type="float" office:value="37600" table:formula="of:=+[.F412]*[.G412]" table:style-name="ce14">
            <text:p><text:s/>RD$37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50</text:p>
          </table:table-cell>
          <table:table-cell office:value-type="string" table:style-name="ce19">
            <text:p>Jeringa Hipodermica 50 c/bulbo (promese)</text:p>
          </table:table-cell>
          <table:table-cell office:value-type="string" table:style-name="ce9">
            <text:p>ALMACEN DE FARMACIA</text:p>
          </table:table-cell>
          <table:table-cell office:value-type="float" office:value="955" table:style-name="ce24">
            <text:p>955</text:p>
          </table:table-cell>
          <table:table-cell office:value-type="currency" office:value="11.66" table:style-name="ce23">
            <text:p><text:s/>$ 11.66<text:s/></text:p>
          </table:table-cell>
          <table:table-cell office:value-type="float" office:value="11135.3" table:formula="of:=+[.N412]*[.O412]" table:style-name="ce14">
            <text:p><text:s/>RD$11,135.3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3</text:p>
          </table:table-cell>
          <table:table-cell office:value-type="string" table:style-name="ce25">
            <text:p>Gel Lubricante 60G (Calle)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31">
            <text:p>29</text:p>
          </table:table-cell>
          <table:table-cell office:value-type="float" office:value="105" table:style-name="ce14">
            <text:p><text:s/>RD$105.00<text:s/></text:p>
          </table:table-cell>
          <table:table-cell office:value-type="float" office:value="3045" table:formula="of:=+[.V412]*[.W412]" table:style-name="ce14">
            <text:p><text:s/>RD$3,04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72</text:p>
          </table:table-cell>
          <table:table-cell office:value-type="string" table:style-name="ce25">
            <text:p>Lidocaina al 2% Caj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750" table:style-name="ce23">
            <text:p><text:s/>$ 750.00<text:s/></text:p>
          </table:table-cell>
          <table:table-cell office:value-type="float" office:value="5250" table:formula="of:=+[.F413]*[.G413]" table:style-name="ce14">
            <text:p><text:s/>RD$5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51</text:p>
          </table:table-cell>
          <table:table-cell office:value-type="string" table:style-name="ce19">
            <text:p>Jeringa Hipodermica 5ML (calle)</text:p>
          </table:table-cell>
          <table:table-cell office:value-type="string" table:style-name="ce9">
            <text:p>ALMACEN DE FARMACIA</text:p>
          </table:table-cell>
          <table:table-cell office:value-type="float" office:value="27000" table:style-name="ce24">
            <text:p>27,000</text:p>
          </table:table-cell>
          <table:table-cell office:value-type="currency" office:value="2.4190499999999999" table:style-name="ce23">
            <text:p><text:s/>$ 2.42<text:s/></text:p>
          </table:table-cell>
          <table:table-cell office:value-type="float" office:value="65314.35" table:formula="of:=+[.N413]*[.O413]" table:style-name="ce14">
            <text:p><text:s/>RD$65,314.3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4</text:p>
          </table:table-cell>
          <table:table-cell office:value-type="string" table:style-name="ce25">
            <text:p>Jeringa de Bulbo 60 ml (Calle)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31">
            <text:p>250</text:p>
          </table:table-cell>
          <table:table-cell office:value-type="float" office:value="50.828000000000003" table:style-name="ce14">
            <text:p><text:s/>RD$50.83<text:s/></text:p>
          </table:table-cell>
          <table:table-cell office:value-type="float" office:value="12707" table:formula="of:=+[.V413]*[.W413]" table:style-name="ce14">
            <text:p><text:s/>RD$12,707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73</text:p>
          </table:table-cell>
          <table:table-cell office:value-type="string" table:style-name="ce25">
            <text:p>Lidocaina con Epinefrina al 2% (calle)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24">
            <text:p>29</text:p>
          </table:table-cell>
          <table:table-cell office:value-type="currency" office:value="350" table:style-name="ce23">
            <text:p><text:s/>$ 350.00<text:s/></text:p>
          </table:table-cell>
          <table:table-cell office:value-type="float" office:value="10150" table:formula="of:=+[.F414]*[.G414]" table:style-name="ce14">
            <text:p><text:s/>RD$10,1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51</text:p>
          </table:table-cell>
          <table:table-cell office:value-type="string" table:style-name="ce19">
            <text:p>Jeringa Hipodermica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21000" table:style-name="ce24">
            <text:p>21,000</text:p>
          </table:table-cell>
          <table:table-cell office:value-type="currency" office:value="1.6059419452899697" table:style-name="ce23">
            <text:p><text:s/>$ 1.61<text:s/></text:p>
          </table:table-cell>
          <table:table-cell office:value-type="float" office:value="33724.780851089366" table:formula="of:=+[.N414]*[.O414]" table:style-name="ce14">
            <text:p><text:s/>RD$33,724.7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6</text:p>
          </table:table-cell>
          <table:table-cell office:value-type="string" table:style-name="ce25">
            <text:p>Jeringa Hipodermica 10ML (promese)</text:p>
          </table:table-cell>
          <table:table-cell office:value-type="string" table:style-name="ce9">
            <text:p>ALMACEN DE FARMACIA</text:p>
          </table:table-cell>
          <table:table-cell office:value-type="float" office:value="600" table:style-name="ce31">
            <text:p>600</text:p>
          </table:table-cell>
          <table:table-cell office:value-type="float" office:value="2.27" table:style-name="ce14">
            <text:p><text:s/>RD$2.27<text:s/></text:p>
          </table:table-cell>
          <table:table-cell office:value-type="float" office:value="1362" table:formula="of:=+[.V414]*[.W414]" table:style-name="ce14">
            <text:p><text:s/>RD$1,36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74</text:p>
          </table:table-cell>
          <table:table-cell office:value-type="string" table:style-name="ce25">
            <text:p>Lidocaina con Epinefrina al 2%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30" table:style-name="ce23">
            <text:p><text:s/>$ 30.00<text:s/></text:p>
          </table:table-cell>
          <table:table-cell office:value-type="float" office:value="6000" table:formula="of:=+[.F415]*[.G415]" table:style-name="ce14">
            <text:p><text:s/>RD$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52</text:p>
          </table:table-cell>
          <table:table-cell office:value-type="string" table:style-name="ce19">
            <text:p>Jeringa HIPODERMICA Para Insulina 1ML (Promese)</text:p>
          </table:table-cell>
          <table:table-cell office:value-type="string" table:style-name="ce9">
            <text:p>ALMACEN DE FARMACIA</text:p>
          </table:table-cell>
          <table:table-cell office:value-type="float" office:value="780" table:style-name="ce24">
            <text:p>780</text:p>
          </table:table-cell>
          <table:table-cell office:value-type="currency" office:value="1.4812528090067414" table:style-name="ce23">
            <text:p><text:s/>$ 1.48<text:s/></text:p>
          </table:table-cell>
          <table:table-cell office:value-type="float" office:value="1155.3771910252583" table:formula="of:=+[.N415]*[.O415]" table:style-name="ce14">
            <text:p><text:s/>RD$1,155.3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7</text:p>
          </table:table-cell>
          <table:table-cell office:value-type="string" table:style-name="ce25">
            <text:p>Jeringa Hipodermica 20 ml (promese)</text:p>
          </table:table-cell>
          <table:table-cell office:value-type="string" table:style-name="ce9">
            <text:p>ALMACEN DE FARMACIA</text:p>
          </table:table-cell>
          <table:table-cell office:value-type="float" office:value="1800" table:style-name="ce31">
            <text:p>1800</text:p>
          </table:table-cell>
          <table:table-cell office:value-type="float" office:value="3.7" table:style-name="ce14">
            <text:p><text:s/>RD$3.70<text:s/></text:p>
          </table:table-cell>
          <table:table-cell office:value-type="float" office:value="6660" table:formula="of:=+[.V415]*[.W415]" table:style-name="ce14">
            <text:p><text:s/>RD$6,6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75</text:p>
          </table:table-cell>
          <table:table-cell office:value-type="string" table:style-name="ce25">
            <text:p>Lidocaina S/Epinefrina 2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95" table:style-name="ce23">
            <text:p><text:s/>$ 95.00<text:s/></text:p>
          </table:table-cell>
          <table:table-cell office:value-type="float" office:value="950" table:formula="of:=+[.F416]*[.G416]" table:style-name="ce14">
            <text:p><text:s/>RD$9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4</text:p>
          </table:table-cell>
          <table:table-cell office:value-type="string" table:style-name="ce19">
            <text:p>Kaltostat 10x20cm c/1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9995" table:style-name="ce23">
            <text:p><text:s/>$ 9,995.00<text:s/></text:p>
          </table:table-cell>
          <table:table-cell office:value-type="float" office:value="9995" table:formula="of:=+[.N416]*[.O416]" table:style-name="ce14">
            <text:p><text:s/>RD$9,99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7</text:p>
          </table:table-cell>
          <table:table-cell office:value-type="string" table:style-name="ce25">
            <text:p>Jeringa Hipodermica 20CC (calle)</text:p>
          </table:table-cell>
          <table:table-cell office:value-type="string" table:style-name="ce9">
            <text:p>ALMACEN DE FARMACIA</text:p>
          </table:table-cell>
          <table:table-cell office:value-type="float" office:value="5250" table:style-name="ce31">
            <text:p>5250</text:p>
          </table:table-cell>
          <table:table-cell office:value-type="float" office:value="6.67" table:style-name="ce14">
            <text:p><text:s/>RD$6.67<text:s/></text:p>
          </table:table-cell>
          <table:table-cell office:value-type="float" office:value="35017.5" table:formula="of:=+[.V416]*[.W416]" table:style-name="ce14">
            <text:p><text:s/>RD$35,01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77</text:p>
          </table:table-cell>
          <table:table-cell office:value-type="string" table:style-name="ce25">
            <text:p>LIMA DE CONDUTROMETRI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198.38" table:style-name="ce23">
            <text:p><text:s/>$ 198.38<text:s/></text:p>
          </table:table-cell>
          <table:table-cell office:value-type="float" office:value="7935.2" table:formula="of:=+[.F417]*[.G417]" table:style-name="ce14">
            <text:p><text:s/>RD$7,935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3</text:p>
          </table:table-cell>
          <table:table-cell office:value-type="string" table:style-name="ce19">
            <text:p>Kaltostat 7.5x12cm c/1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653" table:style-name="ce23">
            <text:p><text:s/>$ 4,653.00<text:s/></text:p>
          </table:table-cell>
          <table:table-cell office:value-type="float" office:value="4653" table:formula="of:=+[.N417]*[.O417]" table:style-name="ce14">
            <text:p><text:s/>RD$4,653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49</text:p>
          </table:table-cell>
          <table:table-cell office:value-type="string" table:style-name="ce25">
            <text:p>Jeringa Hipodermica 3ML (PROMESE)</text:p>
          </table:table-cell>
          <table:table-cell office:value-type="string" table:style-name="ce9">
            <text:p>ALMACEN DE FARMACIA</text:p>
          </table:table-cell>
          <table:table-cell office:value-type="float" office:value="8600" table:style-name="ce31">
            <text:p>8600</text:p>
          </table:table-cell>
          <table:table-cell office:value-type="float" office:value="0.68" table:style-name="ce14">
            <text:p><text:s/>RD$0.68<text:s/></text:p>
          </table:table-cell>
          <table:table-cell office:value-type="float" office:value="5848" table:formula="of:=+[.V417]*[.W417]" table:style-name="ce14">
            <text:p><text:s/>RD$5,84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78</text:p>
          </table:table-cell>
          <table:table-cell office:value-type="string" table:style-name="ce25">
            <text:p>LIMA HEDSTROEM (odontologia) 25mm <text:s/>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2202.1999999999998" table:style-name="ce23">
            <text:p><text:s/>$ 2,202.20<text:s/></text:p>
          </table:table-cell>
          <table:table-cell office:value-type="float" office:value="6606.5999999999995" table:formula="of:=+[.F418]*[.G418]" table:style-name="ce14">
            <text:p><text:s/>RD$6,606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53</text:p>
          </table:table-cell>
          <table:table-cell office:value-type="string" table:style-name="ce19">
            <text:p>Keppra (Levetiracetam) 500Mg/5ML Cajax5 Amp (Calle )</text:p>
          </table:table-cell>
          <table:table-cell office:value-type="string" table:style-name="ce9">
            <text:p>ALMACEN DE FARMACIA</text:p>
          </table:table-cell>
          <table:table-cell office:value-type="float" office:value="1210" table:style-name="ce24">
            <text:p>1,210</text:p>
          </table:table-cell>
          <table:table-cell office:value-type="currency" office:value="2630" table:style-name="ce23">
            <text:p><text:s/>$ 2,630.00<text:s/></text:p>
          </table:table-cell>
          <table:table-cell office:value-type="float" office:value="3182300" table:formula="of:=+[.N418]*[.O418]" table:style-name="ce14">
            <text:p><text:s/>RD$3,182,3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50</text:p>
          </table:table-cell>
          <table:table-cell office:value-type="string" table:style-name="ce25">
            <text:p>Jeringa Hipodermica 50 c/bulbo (promese)</text:p>
          </table:table-cell>
          <table:table-cell office:value-type="string" table:style-name="ce9">
            <text:p>ALMACEN DE FARMACIA</text:p>
          </table:table-cell>
          <table:table-cell office:value-type="float" office:value="955" table:style-name="ce31">
            <text:p>955</text:p>
          </table:table-cell>
          <table:table-cell office:value-type="float" office:value="11.659999999999998" table:style-name="ce14">
            <text:p><text:s/>RD$11.66<text:s/></text:p>
          </table:table-cell>
          <table:table-cell office:value-type="float" office:value="11135.3" table:formula="of:=+[.V418]*[.W418]" table:style-name="ce14">
            <text:p><text:s/>RD$11,135.3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389</text:p>
          </table:table-cell>
          <table:table-cell office:value-type="string" table:style-name="ce25">
            <text:p>Linezolid 50 disco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212" table:formula="of:=+[.F419]*[.G419]" table:style-name="ce14">
            <text:p><text:s/>RD$21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57</text:p>
          </table:table-cell>
          <table:table-cell office:value-type="string" table:style-name="ce19">
            <text:p>Ketorolaco 60mg/ml Amp. (Promese)</text:p>
          </table:table-cell>
          <table:table-cell office:value-type="string" table:style-name="ce9">
            <text:p>ALMACEN DE FARMACIA</text:p>
          </table:table-cell>
          <table:table-cell office:value-type="float" office:value="1700" table:style-name="ce24">
            <text:p>1,700</text:p>
          </table:table-cell>
          <table:table-cell office:value-type="currency" office:value="16.290909090909089" table:style-name="ce23">
            <text:p><text:s/>$ 16.29<text:s/></text:p>
          </table:table-cell>
          <table:table-cell office:value-type="float" office:value="27694.545454545452" table:formula="of:=+[.N419]*[.O419]" table:style-name="ce14">
            <text:p><text:s/>RD$27,694.5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51</text:p>
          </table:table-cell>
          <table:table-cell office:value-type="string" table:style-name="ce25">
            <text:p>Jeringa Hipodermica 5ML (calle)</text:p>
          </table:table-cell>
          <table:table-cell office:value-type="string" table:style-name="ce9">
            <text:p>ALMACEN DE FARMACIA</text:p>
          </table:table-cell>
          <table:table-cell office:value-type="float" office:value="20400" table:style-name="ce31">
            <text:p>20400</text:p>
          </table:table-cell>
          <table:table-cell office:value-type="float" office:value="2.64" table:style-name="ce14">
            <text:p><text:s/>RD$2.64<text:s/></text:p>
          </table:table-cell>
          <table:table-cell office:value-type="float" office:value="53856" table:formula="of:=+[.V419]*[.W419]" table:style-name="ce14">
            <text:p><text:s/>RD$53,85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80</text:p>
          </table:table-cell>
          <table:table-cell office:value-type="string" table:style-name="ce25">
            <text:p>Linezolid 30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258" table:style-name="ce24">
            <text:p>258</text:p>
          </table:table-cell>
          <table:table-cell office:value-type="currency" office:value="1116.1119799812334" table:style-name="ce23">
            <text:p><text:s/>$ 1,116.11<text:s/></text:p>
          </table:table-cell>
          <table:table-cell office:value-type="float" office:value="287956.89083515824" table:formula="of:=+[.F420]*[.G420]" table:style-name="ce14">
            <text:p><text:s/>RD$287,956.8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0</text:p>
          </table:table-cell>
          <table:table-cell office:value-type="string" table:style-name="ce19">
            <text:p>Kit de Admision Fem 6pcs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24">
            <text:p>13</text:p>
          </table:table-cell>
          <table:table-cell office:value-type="currency" office:value="479.37" table:style-name="ce23">
            <text:p><text:s/>$ 479.37<text:s/></text:p>
          </table:table-cell>
          <table:table-cell office:value-type="float" office:value="6231.81" table:formula="of:=+[.N420]*[.O420]" table:style-name="ce14">
            <text:p><text:s/>RD$6,231.8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51</text:p>
          </table:table-cell>
          <table:table-cell office:value-type="string" table:style-name="ce25">
            <text:p>Jeringa Hipodermica 5ML (promese)</text:p>
          </table:table-cell>
          <table:table-cell office:value-type="string" table:style-name="ce9">
            <text:p>ALMACEN DE FARMACIA</text:p>
          </table:table-cell>
          <table:table-cell office:value-type="float" office:value="19200" table:style-name="ce31">
            <text:p>19200</text:p>
          </table:table-cell>
          <table:table-cell office:value-type="float" office:value="1.5826086956521739" table:style-name="ce14">
            <text:p><text:s/>RD$1.58<text:s/></text:p>
          </table:table-cell>
          <table:table-cell office:value-type="float" office:value="30386.08695652174" table:formula="of:=+[.V420]*[.W420]" table:style-name="ce14">
            <text:p><text:s/>RD$30,386.0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9</text:p>
          </table:table-cell>
          <table:table-cell office:value-type="string" table:style-name="ce25">
            <text:p>Lipas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24">
            <text:p>16</text:p>
          </table:table-cell>
          <table:table-cell office:value-type="currency" office:value="6263.894736842105" table:style-name="ce23">
            <text:p><text:s/>$ 6,263.89<text:s/></text:p>
          </table:table-cell>
          <table:table-cell office:value-type="float" office:value="100222.31578947368" table:formula="of:=+[.F421]*[.G421]" table:style-name="ce14">
            <text:p><text:s/>RD$100,222.3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9</text:p>
          </table:table-cell>
          <table:table-cell office:value-type="string" table:style-name="ce19">
            <text:p>Kit de Admision Masc 6pcs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479.37" table:style-name="ce23">
            <text:p><text:s/>$ 479.37<text:s/></text:p>
          </table:table-cell>
          <table:table-cell office:value-type="float" office:value="9587.4" table:formula="of:=+[.N421]*[.O421]" table:style-name="ce14">
            <text:p><text:s/>RD$9,587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52</text:p>
          </table:table-cell>
          <table:table-cell office:value-type="string" table:style-name="ce25">
            <text:p>Jeringa HIPODERMICA Para Insulina 1ML (Promese)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31">
            <text:p>700</text:p>
          </table:table-cell>
          <table:table-cell office:value-type="float" office:value="1.48609375" table:style-name="ce14">
            <text:p><text:s/>RD$1.49<text:s/></text:p>
          </table:table-cell>
          <table:table-cell office:value-type="float" office:value="1040.265625" table:formula="of:=+[.V421]*[.W421]" table:style-name="ce14">
            <text:p><text:s/>RD$1,040.2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0</text:p>
          </table:table-cell>
          <table:table-cell office:value-type="string" table:style-name="ce25">
            <text:p>Liquido del sistema galon A25 1/4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788" table:style-name="ce23">
            <text:p><text:s/>$ 788.00<text:s/></text:p>
          </table:table-cell>
          <table:table-cell office:value-type="float" office:value="3152" table:formula="of:=+[.F422]*[.G422]" table:style-name="ce14">
            <text:p><text:s/>RD$3,15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0</text:p>
          </table:table-cell>
          <table:table-cell office:value-type="string" table:style-name="ce19">
            <text:p>Kit de Linea Arterial (Calle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2750" table:style-name="ce23">
            <text:p><text:s/>$ 2,750.00<text:s/></text:p>
          </table:table-cell>
          <table:table-cell office:value-type="float" office:value="19250" table:formula="of:=+[.N422]*[.O422]" table:style-name="ce14">
            <text:p><text:s/>RD$19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4</text:p>
          </table:table-cell>
          <table:table-cell office:value-type="string" table:style-name="ce25">
            <text:p>Kaltostat 10x20cm c/1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9995" table:style-name="ce14">
            <text:p><text:s/>RD$9,995.00<text:s/></text:p>
          </table:table-cell>
          <table:table-cell office:value-type="float" office:value="9995" table:formula="of:=+[.V422]*[.W422]" table:style-name="ce14">
            <text:p><text:s/>RD$9,99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84</text:p>
          </table:table-cell>
          <table:table-cell office:value-type="string" table:style-name="ce25">
            <text:p>Llave de 3 Vias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10.75" table:style-name="ce23">
            <text:p><text:s/>$ 10.75<text:s/></text:p>
          </table:table-cell>
          <table:table-cell office:value-type="float" office:value="537.5" table:formula="of:=+[.F423]*[.G423]" table:style-name="ce14">
            <text:p><text:s/>RD$537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3</text:p>
          </table:table-cell>
          <table:table-cell office:value-type="string" table:style-name="ce19">
            <text:p>KIT DE LAPAROTOMIA <text:s/>Paquete Quirurgico(calle)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4147" table:style-name="ce23">
            <text:p><text:s/>$ 4,147.00<text:s/></text:p>
          </table:table-cell>
          <table:table-cell office:value-type="float" office:value="290290" table:formula="of:=+[.N423]*[.O423]" table:style-name="ce14">
            <text:p><text:s/>RD$290,2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3</text:p>
          </table:table-cell>
          <table:table-cell office:value-type="string" table:style-name="ce25">
            <text:p>Kaltostat 7.5x12cm c/1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4653" table:style-name="ce14">
            <text:p><text:s/>RD$4,653.00<text:s/></text:p>
          </table:table-cell>
          <table:table-cell office:value-type="float" office:value="4653" table:formula="of:=+[.V423]*[.W423]" table:style-name="ce14">
            <text:p><text:s/>RD$4,65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85</text:p>
          </table:table-cell>
          <table:table-cell office:value-type="string" table:style-name="ce25">
            <text:p>LUBRICANTE DE PIEZA DE MAN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550.85" table:style-name="ce23">
            <text:p><text:s/>$ 550.85<text:s/></text:p>
          </table:table-cell>
          <table:table-cell office:value-type="float" office:value="1652.5500000000002" table:formula="of:=+[.F424]*[.G424]" table:style-name="ce14">
            <text:p><text:s/>RD$1,652.5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4</text:p>
          </table:table-cell>
          <table:table-cell office:value-type="string" table:style-name="ce19">
            <text:p>K-LLER (Polimero de Bromuro de Benzalconio al 0.16%) GL (calle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6449.23" table:style-name="ce23">
            <text:p><text:s/>$ 6,449.23<text:s/></text:p>
          </table:table-cell>
          <table:table-cell office:value-type="float" office:value="19347.689999999999" table:formula="of:=+[.N424]*[.O424]" table:style-name="ce14">
            <text:p><text:s/>RD$19,347.6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53</text:p>
          </table:table-cell>
          <table:table-cell office:value-type="string" table:style-name="ce25">
            <text:p>Keppra (Levetiracetam) 500Mg/5ML Cajax5 Amp (Calle )</text:p>
          </table:table-cell>
          <table:table-cell office:value-type="string" table:style-name="ce9">
            <text:p>ALMACEN DE FARMACIA</text:p>
          </table:table-cell>
          <table:table-cell office:value-type="float" office:value="2810" table:style-name="ce31">
            <text:p>2810</text:p>
          </table:table-cell>
          <table:table-cell office:value-type="float" office:value="70.924471299093653" table:style-name="ce14">
            <text:p><text:s/>RD$70.92<text:s/></text:p>
          </table:table-cell>
          <table:table-cell office:value-type="float" office:value="199297.76435045316" table:formula="of:=+[.V424]*[.W424]" table:style-name="ce14">
            <text:p><text:s/>RD$199,297.7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86</text:p>
          </table:table-cell>
          <table:table-cell office:value-type="string" table:style-name="ce25">
            <text:p>Lubricante de Turbin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050" table:style-name="ce23">
            <text:p><text:s/>$ 1,050.00<text:s/></text:p>
          </table:table-cell>
          <table:table-cell office:value-type="float" office:value="2100" table:formula="of:=+[.F425]*[.G425]" table:style-name="ce14">
            <text:p><text:s/>RD$2,1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5</text:p>
          </table:table-cell>
          <table:table-cell office:value-type="string" table:style-name="ce19">
            <text:p>Lactulosa Solucion 240ML Jarabe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429" table:style-name="ce23">
            <text:p><text:s/>$ 429.00<text:s/></text:p>
          </table:table-cell>
          <table:table-cell office:value-type="float" office:value="42900" table:formula="of:=+[.N425]*[.O425]" table:style-name="ce14">
            <text:p><text:s/>RD$42,9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55</text:p>
          </table:table-cell>
          <table:table-cell office:value-type="string" table:style-name="ce25">
            <text:p>Ketorolaco 30mg/ml Amp. (CALLE)</text:p>
          </table:table-cell>
          <table:table-cell office:value-type="string" table:style-name="ce9">
            <text:p>ALMACEN DE FARMACIA</text:p>
          </table:table-cell>
          <table:table-cell office:value-type="float" office:value="3700" table:style-name="ce31">
            <text:p>3700</text:p>
          </table:table-cell>
          <table:table-cell office:value-type="float" office:value="7.95" table:style-name="ce14">
            <text:p><text:s/>RD$7.95<text:s/></text:p>
          </table:table-cell>
          <table:table-cell office:value-type="float" office:value="29415" table:formula="of:=+[.V425]*[.W425]" table:style-name="ce14">
            <text:p><text:s/>RD$29,41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1</text:p>
          </table:table-cell>
          <table:table-cell office:value-type="string" table:style-name="ce25">
            <text:p>Lyse (menodi) <text:s/>5 LT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8266.3" table:style-name="ce23">
            <text:p><text:s/>$ 18,266.30<text:s/></text:p>
          </table:table-cell>
          <table:table-cell office:value-type="float" office:value="36532.6" table:formula="of:=+[.F426]*[.G426]" table:style-name="ce14">
            <text:p><text:s/>RD$36,532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5</text:p>
          </table:table-cell>
          <table:table-cell office:value-type="string" table:style-name="ce19">
            <text:p>Lactulosa Solucion 240ML Jarabe (promese)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288.49789473947368" table:style-name="ce23">
            <text:p><text:s/>$ 288.50<text:s/></text:p>
          </table:table-cell>
          <table:table-cell office:value-type="float" office:value="20194.852631763159" table:formula="of:=+[.N426]*[.O426]" table:style-name="ce14">
            <text:p><text:s/>RD$20,194.8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57</text:p>
          </table:table-cell>
          <table:table-cell office:value-type="string" table:style-name="ce25">
            <text:p>Ketorolaco 60mg/ml Amp. (Promese)</text:p>
          </table:table-cell>
          <table:table-cell office:value-type="string" table:style-name="ce9">
            <text:p>ALMACEN DE FARMACIA</text:p>
          </table:table-cell>
          <table:table-cell office:value-type="float" office:value="2297" table:style-name="ce31">
            <text:p>2297</text:p>
          </table:table-cell>
          <table:table-cell office:value-type="float" office:value="14.608695652173912" table:style-name="ce14">
            <text:p><text:s/>RD$14.61<text:s/></text:p>
          </table:table-cell>
          <table:table-cell office:value-type="float" office:value="33556.17391304348" table:formula="of:=+[.V426]*[.W426]" table:style-name="ce14">
            <text:p><text:s/>RD$33,556.17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5</text:p>
          </table:table-cell>
          <table:table-cell office:value-type="string" table:style-name="ce25">
            <text:p>Magnesio 1/200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2990" table:style-name="ce23">
            <text:p><text:s/>$ 2,990.00<text:s/></text:p>
          </table:table-cell>
          <table:table-cell office:value-type="float" office:value="2990" table:formula="of:=+[.F427]*[.G427]" table:style-name="ce14">
            <text:p><text:s/>RD$2,99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6</text:p>
          </table:table-cell>
          <table:table-cell office:value-type="string" table:style-name="ce20">
            <text:p>Lapiz Electroquirurgico C/Succion (calle)</text:p>
          </table:table-cell>
          <table:table-cell office:value-type="string" table:style-name="ce9">
            <text:p>ALMACEN DE FARMACIA</text:p>
          </table:table-cell>
          <table:table-cell office:value-type="float" office:value="125" table:style-name="ce24">
            <text:p>125</text:p>
          </table:table-cell>
          <table:table-cell office:value-type="currency" office:value="1642.1115881999999" table:style-name="ce23">
            <text:p><text:s/>$ 1,642.11<text:s/></text:p>
          </table:table-cell>
          <table:table-cell office:value-type="float" office:value="205263.94852499999" table:formula="of:=+[.N427]*[.O427]" table:style-name="ce14">
            <text:p><text:s/>RD$205,263.9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0</text:p>
          </table:table-cell>
          <table:table-cell office:value-type="string" table:style-name="ce25">
            <text:p>Kit de Admision Fem 6pcs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31">
            <text:p>13</text:p>
          </table:table-cell>
          <table:table-cell office:value-type="float" office:value="479.37" table:style-name="ce14">
            <text:p><text:s/>RD$479.37<text:s/></text:p>
          </table:table-cell>
          <table:table-cell office:value-type="float" office:value="6231.81" table:formula="of:=+[.V427]*[.W427]" table:style-name="ce14">
            <text:p><text:s/>RD$6,231.8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6</text:p>
          </table:table-cell>
          <table:table-cell office:value-type="string" table:style-name="ce25">
            <text:p>Malaria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3450" table:style-name="ce23">
            <text:p><text:s/>$ 3,450.00<text:s/></text:p>
          </table:table-cell>
          <table:table-cell office:value-type="float" office:value="17250" table:formula="of:=+[.F428]*[.G428]" table:style-name="ce14">
            <text:p><text:s/>RD$17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7</text:p>
          </table:table-cell>
          <table:table-cell office:value-type="string" table:style-name="ce19">
            <text:p>Lapiz Electroquirurgico sin succion (Calle)</text:p>
          </table:table-cell>
          <table:table-cell office:value-type="string" table:style-name="ce9">
            <text:p>ALMACEN DE FARMACIA</text:p>
          </table:table-cell>
          <table:table-cell office:value-type="float" office:value="52" table:style-name="ce24">
            <text:p>52</text:p>
          </table:table-cell>
          <table:table-cell office:value-type="currency" office:value="147.5" table:style-name="ce23">
            <text:p><text:s/>$ 147.50<text:s/></text:p>
          </table:table-cell>
          <table:table-cell office:value-type="float" office:value="7670" table:formula="of:=+[.N428]*[.O428]" table:style-name="ce14">
            <text:p><text:s/>RD$7,6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9</text:p>
          </table:table-cell>
          <table:table-cell office:value-type="string" table:style-name="ce25">
            <text:p>Kit de Admision Masc 6pcs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479.37" table:style-name="ce14">
            <text:p><text:s/>RD$479.37<text:s/></text:p>
          </table:table-cell>
          <table:table-cell office:value-type="float" office:value="9587.4" table:formula="of:=+[.V428]*[.W428]" table:style-name="ce14">
            <text:p><text:s/>RD$9,587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87</text:p>
          </table:table-cell>
          <table:table-cell office:value-type="string" table:style-name="ce25">
            <text:p>Manitol 20% (calle)</text:p>
          </table:table-cell>
          <table:table-cell office:value-type="string" table:style-name="ce9">
            <text:p>ALMACEN DE FARMACIA</text:p>
          </table:table-cell>
          <table:table-cell office:value-type="float" office:value="144" table:style-name="ce24">
            <text:p>144</text:p>
          </table:table-cell>
          <table:table-cell office:value-type="currency" office:value="186" table:style-name="ce23">
            <text:p><text:s/>$ 186.00<text:s/></text:p>
          </table:table-cell>
          <table:table-cell office:value-type="float" office:value="26784" table:formula="of:=+[.F429]*[.G429]" table:style-name="ce14">
            <text:p><text:s/>RD$26,78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7</text:p>
          </table:table-cell>
          <table:table-cell office:value-type="string" table:style-name="ce19">
            <text:p>Lapiz Electroquirurgico sin succion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57.12" table:style-name="ce23">
            <text:p><text:s/>$ 57.12<text:s/></text:p>
          </table:table-cell>
          <table:table-cell office:value-type="float" office:value="5712" table:formula="of:=+[.N429]*[.O429]" table:style-name="ce14">
            <text:p><text:s/>RD$5,71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0</text:p>
          </table:table-cell>
          <table:table-cell office:value-type="string" table:style-name="ce25">
            <text:p>Kit de Linea Arterial (Calle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2750" table:style-name="ce14">
            <text:p><text:s/>RD$2,750.00<text:s/></text:p>
          </table:table-cell>
          <table:table-cell office:value-type="float" office:value="19250" table:formula="of:=+[.V429]*[.W429]" table:style-name="ce14">
            <text:p><text:s/>RD$19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26</text:p>
          </table:table-cell>
          <table:table-cell office:value-type="string" table:style-name="ce25">
            <text:p>Manitol 20% IV 250ml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596" table:style-name="ce24">
            <text:p>596</text:p>
          </table:table-cell>
          <table:table-cell office:value-type="currency" office:value="58.392857142857146" table:style-name="ce23">
            <text:p><text:s/>$ 58.39<text:s/></text:p>
          </table:table-cell>
          <table:table-cell office:value-type="float" office:value="34802.142857142862" table:formula="of:=+[.F430]*[.G430]" table:style-name="ce14">
            <text:p><text:s/>RD$34,802.1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68</text:p>
          </table:table-cell>
          <table:table-cell office:value-type="string" table:style-name="ce19">
            <text:p>Lapiz Marcador De Piel (calle )</text:p>
          </table:table-cell>
          <table:table-cell office:value-type="string" table:style-name="ce9">
            <text:p>ALMACEN DE FARMACIA</text:p>
          </table:table-cell>
          <table:table-cell office:value-type="float" office:value="80" table:style-name="ce24">
            <text:p>80</text:p>
          </table:table-cell>
          <table:table-cell office:value-type="currency" office:value="143.59100000000001" table:style-name="ce23">
            <text:p><text:s/>$ 143.59<text:s/></text:p>
          </table:table-cell>
          <table:table-cell office:value-type="float" office:value="11487.28" table:formula="of:=+[.N430]*[.O430]" table:style-name="ce14">
            <text:p><text:s/>RD$11,487.2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3</text:p>
          </table:table-cell>
          <table:table-cell office:value-type="string" table:style-name="ce25">
            <text:p>KIT DE LAPAROTOMIA <text:s/>Paquete Quirurgico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4147" table:style-name="ce14">
            <text:p><text:s/>RD$4,147.00<text:s/></text:p>
          </table:table-cell>
          <table:table-cell office:value-type="float" office:value="207350" table:formula="of:=+[.V430]*[.W430]" table:style-name="ce14">
            <text:p><text:s/>RD$207,3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88</text:p>
          </table:table-cell>
          <table:table-cell office:value-type="string" table:style-name="ce25">
            <text:p>Manta termica grande 555</text:p>
          </table:table-cell>
          <table:table-cell office:value-type="string" table:style-name="ce9">
            <text:p>ALMACEN DE FARMACIA</text:p>
          </table:table-cell>
          <table:table-cell office:value-type="float" office:value="26" table:style-name="ce24">
            <text:p>26</text:p>
          </table:table-cell>
          <table:table-cell office:value-type="currency" office:value="1512.76" table:style-name="ce23">
            <text:p><text:s/>$ 1,512.76<text:s/></text:p>
          </table:table-cell>
          <table:table-cell office:value-type="float" office:value="39331.760000000002" table:formula="of:=+[.F431]*[.G431]" table:style-name="ce14">
            <text:p><text:s/>RD$39,331.7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6</text:p>
          </table:table-cell>
          <table:table-cell office:value-type="string" table:style-name="ce19">
            <text:p>LDH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4476.4866666999997" table:style-name="ce23">
            <text:p><text:s/>$ 4,476.49<text:s/></text:p>
          </table:table-cell>
          <table:table-cell office:value-type="float" office:value="13429.4600001" table:formula="of:=+[.N431]*[.O431]" table:style-name="ce14">
            <text:p><text:s/>RD$13,429.4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4</text:p>
          </table:table-cell>
          <table:table-cell office:value-type="string" table:style-name="ce25">
            <text:p>K-LLER (Polimero de Bromuro de Benzalconio al 0.16%) GL (calle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6449.23" table:style-name="ce14">
            <text:p><text:s/>RD$6,449.23<text:s/></text:p>
          </table:table-cell>
          <table:table-cell office:value-type="float" office:value="19347.689999999999" table:formula="of:=+[.V431]*[.W431]" table:style-name="ce14">
            <text:p><text:s/>RD$19,347.6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1</text:p>
          </table:table-cell>
          <table:table-cell office:value-type="string" table:style-name="ce25">
            <text:p>Mariposita no.23G<text:s/></text:p>
          </table:table-cell>
          <table:table-cell office:value-type="string" table:style-name="ce9">
            <text:p>ALMACEN DE FARMACIA</text:p>
          </table:table-cell>
          <table:table-cell office:value-type="float" office:value="1500" table:style-name="ce24">
            <text:p>1,500</text:p>
          </table:table-cell>
          <table:table-cell office:value-type="currency" office:value="2" table:style-name="ce23">
            <text:p><text:s/>$ 2.00<text:s/></text:p>
          </table:table-cell>
          <table:table-cell office:value-type="float" office:value="3000" table:formula="of:=+[.F432]*[.G432]" table:style-name="ce14">
            <text:p><text:s/>RD$3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7</text:p>
          </table:table-cell>
          <table:table-cell office:value-type="string" table:style-name="ce19">
            <text:p>Leptospra IGG/IGM CAJ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4415" table:style-name="ce23">
            <text:p><text:s/>$ 4,415.00<text:s/></text:p>
          </table:table-cell>
          <table:table-cell office:value-type="float" office:value="8830" table:formula="of:=+[.N432]*[.O432]" table:style-name="ce14">
            <text:p><text:s/>RD$8,83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5</text:p>
          </table:table-cell>
          <table:table-cell office:value-type="string" table:style-name="ce25">
            <text:p>Lactulosa Solucion 240ML Jarabe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429" table:style-name="ce14">
            <text:p><text:s/>RD$429.00<text:s/></text:p>
          </table:table-cell>
          <table:table-cell office:value-type="float" office:value="42900" table:formula="of:=+[.V432]*[.W432]" table:style-name="ce14">
            <text:p><text:s/>RD$42,9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2</text:p>
          </table:table-cell>
          <table:table-cell office:value-type="string" table:style-name="ce25">
            <text:p>Mariposita no.25G<text:s/></text:p>
          </table:table-cell>
          <table:table-cell office:value-type="string" table:style-name="ce9">
            <text:p>ALMACEN DE FARMACIA</text:p>
          </table:table-cell>
          <table:table-cell office:value-type="float" office:value="3000" table:style-name="ce24">
            <text:p>3,000</text:p>
          </table:table-cell>
          <table:table-cell office:value-type="currency" office:value="2" table:style-name="ce23">
            <text:p><text:s/>$ 2.00<text:s/></text:p>
          </table:table-cell>
          <table:table-cell office:value-type="float" office:value="6000" table:formula="of:=+[.F433]*[.G433]" table:style-name="ce14">
            <text:p><text:s/>RD$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386</text:p>
          </table:table-cell>
          <table:table-cell office:value-type="string" table:style-name="ce19">
            <text:p>Levofloxacina 50 disco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2" table:style-name="ce23">
            <text:p><text:s/>$ 212.00<text:s/></text:p>
          </table:table-cell>
          <table:table-cell office:value-type="float" office:value="424" table:formula="of:=+[.N433]*[.O433]" table:style-name="ce14">
            <text:p><text:s/>RD$42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5</text:p>
          </table:table-cell>
          <table:table-cell office:value-type="string" table:style-name="ce25">
            <text:p>Lactulosa Solucion 240ML Jarabe (promese)</text:p>
          </table:table-cell>
          <table:table-cell office:value-type="string" table:style-name="ce9">
            <text:p>ALMACEN DE FARMACIA</text:p>
          </table:table-cell>
          <table:table-cell office:value-type="float" office:value="68" table:style-name="ce31">
            <text:p>68</text:p>
          </table:table-cell>
          <table:table-cell office:value-type="float" office:value="289.74624999999997" table:style-name="ce14">
            <text:p><text:s/>RD$289.75<text:s/></text:p>
          </table:table-cell>
          <table:table-cell office:value-type="float" office:value="19702.744999999999" table:formula="of:=+[.V433]*[.W433]" table:style-name="ce14">
            <text:p><text:s/>RD$19,702.7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3</text:p>
          </table:table-cell>
          <table:table-cell office:value-type="string" table:style-name="ce25">
            <text:p>Mascara Laringea #.2.5 (Calle )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24">
            <text:p>65</text:p>
          </table:table-cell>
          <table:table-cell office:value-type="currency" office:value="1019.2285714285714" table:style-name="ce23">
            <text:p><text:s/>$ 1,019.23<text:s/></text:p>
          </table:table-cell>
          <table:table-cell office:value-type="float" office:value="66249.857142857145" table:formula="of:=+[.F434]*[.G434]" table:style-name="ce14">
            <text:p><text:s/>RD$66,249.8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71</text:p>
          </table:table-cell>
          <table:table-cell office:value-type="string" table:style-name="ce19">
            <text:p>Levofloxacina 500mg/100ml IV Infusion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94" table:style-name="ce23">
            <text:p><text:s/>$ 94.00<text:s/></text:p>
          </table:table-cell>
          <table:table-cell office:value-type="float" office:value="37600" table:formula="of:=+[.N434]*[.O434]" table:style-name="ce14">
            <text:p><text:s/>RD$37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6</text:p>
          </table:table-cell>
          <table:table-cell office:value-type="string" table:style-name="ce28">
            <text:p>Lapiz Electroquirurgico C/Succion (calle)</text:p>
          </table:table-cell>
          <table:table-cell office:value-type="string" table:style-name="ce9">
            <text:p>ALMACEN DE FARMACIA</text:p>
          </table:table-cell>
          <table:table-cell office:value-type="float" office:value="125" table:style-name="ce31">
            <text:p>125</text:p>
          </table:table-cell>
          <table:table-cell office:value-type="float" office:value="1642.1116" table:style-name="ce14">
            <text:p><text:s/>RD$1,642.11<text:s/></text:p>
          </table:table-cell>
          <table:table-cell office:value-type="float" office:value="205263.94999999998" table:formula="of:=+[.V434]*[.W434]" table:style-name="ce14">
            <text:p><text:s/>RD$205,263.9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4</text:p>
          </table:table-cell>
          <table:table-cell office:value-type="string" table:style-name="ce25">
            <text:p>Mascara Laringea #1 (Calle 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290" table:style-name="ce23">
            <text:p><text:s/>$ 290.00<text:s/></text:p>
          </table:table-cell>
          <table:table-cell office:value-type="float" office:value="5800" table:formula="of:=+[.F435]*[.G435]" table:style-name="ce14">
            <text:p><text:s/>RD$5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72</text:p>
          </table:table-cell>
          <table:table-cell office:value-type="string" table:style-name="ce19">
            <text:p>Lidocaina al 2% Caj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750" table:style-name="ce23">
            <text:p><text:s/>$ 750.00<text:s/></text:p>
          </table:table-cell>
          <table:table-cell office:value-type="float" office:value="5250" table:formula="of:=+[.N435]*[.O435]" table:style-name="ce14">
            <text:p><text:s/>RD$5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7</text:p>
          </table:table-cell>
          <table:table-cell office:value-type="string" table:style-name="ce25">
            <text:p>Lapiz Electroquirurgico sin succion (Calle)</text:p>
          </table:table-cell>
          <table:table-cell office:value-type="string" table:style-name="ce9">
            <text:p>ALMACEN DE FARMACIA</text:p>
          </table:table-cell>
          <table:table-cell office:value-type="float" office:value="52" table:style-name="ce31">
            <text:p>52</text:p>
          </table:table-cell>
          <table:table-cell office:value-type="float" office:value="147.5" table:style-name="ce14">
            <text:p><text:s/>RD$147.50<text:s/></text:p>
          </table:table-cell>
          <table:table-cell office:value-type="float" office:value="7670" table:formula="of:=+[.V435]*[.W435]" table:style-name="ce14">
            <text:p><text:s/>RD$7,6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5</text:p>
          </table:table-cell>
          <table:table-cell office:value-type="string" table:style-name="ce25">
            <text:p>Mascara Laringea #1.5 (Calle 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550" table:style-name="ce23">
            <text:p><text:s/>$ 550.00<text:s/></text:p>
          </table:table-cell>
          <table:table-cell office:value-type="float" office:value="11000" table:formula="of:=+[.F436]*[.G436]" table:style-name="ce14">
            <text:p><text:s/>RD$11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73</text:p>
          </table:table-cell>
          <table:table-cell office:value-type="string" table:style-name="ce19">
            <text:p>Lidocaina con Epinefrina al 2% (calle)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24">
            <text:p>29</text:p>
          </table:table-cell>
          <table:table-cell office:value-type="currency" office:value="350" table:style-name="ce23">
            <text:p><text:s/>$ 350.00<text:s/></text:p>
          </table:table-cell>
          <table:table-cell office:value-type="float" office:value="10150" table:formula="of:=+[.N436]*[.O436]" table:style-name="ce14">
            <text:p><text:s/>RD$10,1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7</text:p>
          </table:table-cell>
          <table:table-cell office:value-type="string" table:style-name="ce25">
            <text:p>Lapiz Electroquirurgico sin succion (promes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57.12" table:style-name="ce14">
            <text:p><text:s/>RD$57.12<text:s/></text:p>
          </table:table-cell>
          <table:table-cell office:value-type="float" office:value="17136" table:formula="of:=+[.V436]*[.W436]" table:style-name="ce14">
            <text:p><text:s/>RD$17,13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6</text:p>
          </table:table-cell>
          <table:table-cell office:value-type="string" table:style-name="ce25">
            <text:p>Mascara Laringea #2 (Calle 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875.7714285714286" table:style-name="ce23">
            <text:p><text:s/>$ 875.77<text:s/></text:p>
          </table:table-cell>
          <table:table-cell office:value-type="float" office:value="122608" table:formula="of:=+[.F437]*[.G437]" table:style-name="ce14">
            <text:p><text:s/>RD$122,60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74</text:p>
          </table:table-cell>
          <table:table-cell office:value-type="string" table:style-name="ce19">
            <text:p>Lidocaina con Epinefrina al 2%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30" table:style-name="ce23">
            <text:p><text:s/>$ 30.00<text:s/></text:p>
          </table:table-cell>
          <table:table-cell office:value-type="float" office:value="6000" table:formula="of:=+[.N437]*[.O437]" table:style-name="ce14">
            <text:p><text:s/>RD$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68</text:p>
          </table:table-cell>
          <table:table-cell office:value-type="string" table:style-name="ce25">
            <text:p>Lapiz Marcador De Piel (calle 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143.59100000000001" table:style-name="ce14">
            <text:p><text:s/>RD$143.59<text:s/></text:p>
          </table:table-cell>
          <table:table-cell office:value-type="float" office:value="8615.4600000000009" table:formula="of:=+[.V437]*[.W437]" table:style-name="ce14">
            <text:p><text:s/>RD$8,615.4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7</text:p>
          </table:table-cell>
          <table:table-cell office:value-type="string" table:style-name="ce25">
            <text:p>Mascara Laringea #3.0 (Calle )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24">
            <text:p>65</text:p>
          </table:table-cell>
          <table:table-cell office:value-type="currency" office:value="836.70857142857142" table:style-name="ce23">
            <text:p><text:s/>$ 836.71<text:s/></text:p>
          </table:table-cell>
          <table:table-cell office:value-type="float" office:value="54386.057142857142" table:formula="of:=+[.F438]*[.G438]" table:style-name="ce14">
            <text:p><text:s/>RD$54,386.0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75</text:p>
          </table:table-cell>
          <table:table-cell office:value-type="string" table:style-name="ce19">
            <text:p>Lidocaina S/Epinefrina 2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101" table:style-name="ce24">
            <text:p>101</text:p>
          </table:table-cell>
          <table:table-cell office:value-type="currency" office:value="95" table:style-name="ce23">
            <text:p><text:s/>$ 95.00<text:s/></text:p>
          </table:table-cell>
          <table:table-cell office:value-type="float" office:value="9595" table:formula="of:=+[.N438]*[.O438]" table:style-name="ce14">
            <text:p><text:s/>RD$9,59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6</text:p>
          </table:table-cell>
          <table:table-cell office:value-type="string" table:style-name="ce25">
            <text:p>LDH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3649.59" table:style-name="ce14">
            <text:p><text:s/>RD$3,649.59<text:s/></text:p>
          </table:table-cell>
          <table:table-cell office:value-type="float" office:value="3649.59" table:formula="of:=+[.V438]*[.W438]" table:style-name="ce14">
            <text:p><text:s/>RD$3,649.5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8</text:p>
          </table:table-cell>
          <table:table-cell office:value-type="string" table:style-name="ce25">
            <text:p>Mascara Laringea #4 (Calle 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1535.85" table:style-name="ce23">
            <text:p><text:s/>$ 1,535.85<text:s/></text:p>
          </table:table-cell>
          <table:table-cell office:value-type="float" office:value="61434" table:formula="of:=+[.F439]*[.G439]" table:style-name="ce14">
            <text:p><text:s/>RD$61,43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77</text:p>
          </table:table-cell>
          <table:table-cell office:value-type="string" table:style-name="ce19">
            <text:p>LIMA DE CONDUTROMETRI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198.38" table:style-name="ce23">
            <text:p><text:s/>$ 198.38<text:s/></text:p>
          </table:table-cell>
          <table:table-cell office:value-type="float" office:value="7935.2" table:formula="of:=+[.N439]*[.O439]" table:style-name="ce14">
            <text:p><text:s/>RD$7,935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7</text:p>
          </table:table-cell>
          <table:table-cell office:value-type="string" table:style-name="ce25">
            <text:p>Leptospra IGG/IGM CAJ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4700" table:style-name="ce14">
            <text:p><text:s/>RD$4,700.00<text:s/></text:p>
          </table:table-cell>
          <table:table-cell office:value-type="float" office:value="9400" table:formula="of:=+[.V439]*[.W439]" table:style-name="ce14">
            <text:p><text:s/>RD$9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01</text:p>
          </table:table-cell>
          <table:table-cell office:value-type="string" table:style-name="ce25">
            <text:p>Mascarilla de Oxigeno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44000" table:formula="of:=+[.F440]*[.G440]" table:style-name="ce14">
            <text:p><text:s/>RD$44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78</text:p>
          </table:table-cell>
          <table:table-cell office:value-type="string" table:style-name="ce19">
            <text:p>LIMA HEDSTROEM (odontologia) 25mm <text:s/>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2202.1999999999998" table:style-name="ce23">
            <text:p><text:s/>$ 2,202.20<text:s/></text:p>
          </table:table-cell>
          <table:table-cell office:value-type="float" office:value="6606.5999999999995" table:formula="of:=+[.N440]*[.O440]" table:style-name="ce14">
            <text:p><text:s/>RD$6,606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386</text:p>
          </table:table-cell>
          <table:table-cell office:value-type="string" table:style-name="ce25">
            <text:p>Levofloxacina 50 disco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212" table:style-name="ce14">
            <text:p><text:s/>RD$212.00<text:s/></text:p>
          </table:table-cell>
          <table:table-cell office:value-type="float" office:value="848" table:formula="of:=+[.V440]*[.W440]" table:style-name="ce14">
            <text:p><text:s/>RD$84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9</text:p>
          </table:table-cell>
          <table:table-cell office:value-type="string" table:style-name="ce25">
            <text:p>Mascarilla de Oxigeno con Reservorio Adulto (promes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42.9" table:style-name="ce23">
            <text:p><text:s/>$ 42.90<text:s/></text:p>
          </table:table-cell>
          <table:table-cell office:value-type="float" office:value="429" table:formula="of:=+[.F441]*[.G441]" table:style-name="ce14">
            <text:p><text:s/>RD$429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80</text:p>
          </table:table-cell>
          <table:table-cell office:value-type="string" table:style-name="ce19">
            <text:p>Linezolid 30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290" table:style-name="ce24">
            <text:p>290</text:p>
          </table:table-cell>
          <table:table-cell office:value-type="currency" office:value="1130.0368777043668" table:style-name="ce23">
            <text:p><text:s/>$ 1,130.04<text:s/></text:p>
          </table:table-cell>
          <table:table-cell office:value-type="float" office:value="327710.69453426637" table:formula="of:=+[.N441]*[.O441]" table:style-name="ce14">
            <text:p><text:s/>RD$327,710.6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71</text:p>
          </table:table-cell>
          <table:table-cell office:value-type="string" table:style-name="ce25">
            <text:p>Levofloxacina 500mg/100ml IV Infusion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94" table:style-name="ce14">
            <text:p><text:s/>RD$94.00<text:s/></text:p>
          </table:table-cell>
          <table:table-cell office:value-type="float" office:value="37600" table:formula="of:=+[.V441]*[.W441]" table:style-name="ce14">
            <text:p><text:s/>RD$37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00</text:p>
          </table:table-cell>
          <table:table-cell office:value-type="string" table:style-name="ce25">
            <text:p>Mascarilla de Oxigeno con Reservorio Pediatrico (promese)</text:p>
          </table:table-cell>
          <table:table-cell office:value-type="string" table:style-name="ce9">
            <text:p>ALMACEN DE FARMACIA</text:p>
          </table:table-cell>
          <table:table-cell office:value-type="float" office:value="609" table:style-name="ce24">
            <text:p>609</text:p>
          </table:table-cell>
          <table:table-cell office:value-type="currency" office:value="31.670000000000005" table:style-name="ce23">
            <text:p><text:s/>$ 31.67<text:s/></text:p>
          </table:table-cell>
          <table:table-cell office:value-type="float" office:value="19287.030000000002" table:formula="of:=+[.F442]*[.G442]" table:style-name="ce14">
            <text:p><text:s/>RD$19,287.0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9</text:p>
          </table:table-cell>
          <table:table-cell office:value-type="string" table:style-name="ce19">
            <text:p>Lipas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24">
            <text:p>14</text:p>
          </table:table-cell>
          <table:table-cell office:value-type="currency" office:value="6263.8950000000004" table:style-name="ce23">
            <text:p><text:s/>$ 6,263.90<text:s/></text:p>
          </table:table-cell>
          <table:table-cell office:value-type="float" office:value="87694.53" table:formula="of:=+[.N442]*[.O442]" table:style-name="ce14">
            <text:p><text:s/>RD$87,694.5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72</text:p>
          </table:table-cell>
          <table:table-cell office:value-type="string" table:style-name="ce25">
            <text:p>Lidocaina al 2% Caj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31">
            <text:p>7</text:p>
          </table:table-cell>
          <table:table-cell office:value-type="float" office:value="750" table:style-name="ce14">
            <text:p><text:s/>RD$750.00<text:s/></text:p>
          </table:table-cell>
          <table:table-cell office:value-type="float" office:value="5250" table:formula="of:=+[.V442]*[.W442]" table:style-name="ce14">
            <text:p><text:s/>RD$5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04</text:p>
          </table:table-cell>
          <table:table-cell office:value-type="string" table:style-name="ce25">
            <text:p>Mascarilla Para Nebulizar adulto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76" table:style-name="ce23">
            <text:p><text:s/>$ 76.00<text:s/></text:p>
          </table:table-cell>
          <table:table-cell office:value-type="float" office:value="22800" table:formula="of:=+[.F443]*[.G443]" table:style-name="ce14">
            <text:p><text:s/>RD$22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84</text:p>
          </table:table-cell>
          <table:table-cell office:value-type="string" table:style-name="ce19">
            <text:p>Llave de 3 Vias (promes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9.4139999999999997" table:style-name="ce23">
            <text:p><text:s/>$ 9.41<text:s/></text:p>
          </table:table-cell>
          <table:table-cell office:value-type="float" office:value="1412.1" table:formula="of:=+[.N443]*[.O443]" table:style-name="ce14">
            <text:p><text:s/>RD$1,412.1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73</text:p>
          </table:table-cell>
          <table:table-cell office:value-type="string" table:style-name="ce25">
            <text:p>Lidocaina con Epinefrina al 2% (calle)</text:p>
          </table:table-cell>
          <table:table-cell office:value-type="string" table:style-name="ce9">
            <text:p>ALMACEN DE FARMACIA</text:p>
          </table:table-cell>
          <table:table-cell office:value-type="float" office:value="29" table:style-name="ce31">
            <text:p>29</text:p>
          </table:table-cell>
          <table:table-cell office:value-type="float" office:value="350" table:style-name="ce14">
            <text:p><text:s/>RD$350.00<text:s/></text:p>
          </table:table-cell>
          <table:table-cell office:value-type="float" office:value="10150" table:formula="of:=+[.V443]*[.W443]" table:style-name="ce14">
            <text:p><text:s/>RD$10,1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05</text:p>
          </table:table-cell>
          <table:table-cell office:value-type="string" table:style-name="ce25">
            <text:p>Mascarilla Para Nebulizar Pediatrica (calle)</text:p>
          </table:table-cell>
          <table:table-cell office:value-type="string" table:style-name="ce9">
            <text:p>ALMACEN DE FARMACIA</text:p>
          </table:table-cell>
          <table:table-cell office:value-type="float" office:value="2200" table:style-name="ce24">
            <text:p>2,200</text:p>
          </table:table-cell>
          <table:table-cell office:value-type="currency" office:value="84.486666666666665" table:style-name="ce23">
            <text:p><text:s/>$ 84.49<text:s/></text:p>
          </table:table-cell>
          <table:table-cell office:value-type="float" office:value="185870.66666666666" table:formula="of:=+[.F444]*[.G444]" table:style-name="ce14">
            <text:p><text:s/>RD$185,870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85</text:p>
          </table:table-cell>
          <table:table-cell office:value-type="string" table:style-name="ce19">
            <text:p>LUBRICANTE DE PIEZA DE MAN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608.51" table:style-name="ce23">
            <text:p><text:s/>$ 608.51<text:s/></text:p>
          </table:table-cell>
          <table:table-cell office:value-type="float" office:value="3042.55" table:formula="of:=+[.N444]*[.O444]" table:style-name="ce14">
            <text:p><text:s/>RD$3,042.5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74</text:p>
          </table:table-cell>
          <table:table-cell office:value-type="string" table:style-name="ce25">
            <text:p>Lidocaina con Epinefrina al 2%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30" table:style-name="ce14">
            <text:p><text:s/>RD$30.00<text:s/></text:p>
          </table:table-cell>
          <table:table-cell office:value-type="float" office:value="6000" table:formula="of:=+[.V444]*[.W444]" table:style-name="ce14">
            <text:p><text:s/>RD$6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06</text:p>
          </table:table-cell>
          <table:table-cell office:value-type="string" table:style-name="ce25">
            <text:p>Mascarilla Para Nebulizar Pediatrica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24.84" table:style-name="ce23">
            <text:p><text:s/>$ 24.84<text:s/></text:p>
          </table:table-cell>
          <table:table-cell office:value-type="float" office:value="9936" table:formula="of:=+[.F445]*[.G445]" table:style-name="ce14">
            <text:p><text:s/>RD$9,93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86</text:p>
          </table:table-cell>
          <table:table-cell office:value-type="string" table:style-name="ce19">
            <text:p>Lubricante de Turbin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050" table:style-name="ce23">
            <text:p><text:s/>$ 1,050.00<text:s/></text:p>
          </table:table-cell>
          <table:table-cell office:value-type="float" office:value="2100" table:formula="of:=+[.N445]*[.O445]" table:style-name="ce14">
            <text:p><text:s/>RD$2,1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75</text:p>
          </table:table-cell>
          <table:table-cell office:value-type="string" table:style-name="ce25">
            <text:p>Lidocaina S/Epinefrina 2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91" table:style-name="ce33">
            <text:p>91</text:p>
          </table:table-cell>
          <table:table-cell office:value-type="float" office:value="95" table:style-name="ce14">
            <text:p><text:s/>RD$95.00<text:s/></text:p>
          </table:table-cell>
          <table:table-cell office:value-type="float" office:value="8645" table:formula="of:=+[.V445]*[.W445]" table:style-name="ce14">
            <text:p><text:s/>RD$8,64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3</text:p>
          </table:table-cell>
          <table:table-cell office:value-type="string" table:style-name="ce25">
            <text:p>Mascarillas faciales #4 Medium</text:p>
          </table:table-cell>
          <table:table-cell office:value-type="string" table:style-name="ce9">
            <text:p>ALMACEN DE FARMACIA</text:p>
          </table:table-cell>
          <table:table-cell office:value-type="float" office:value="34" table:style-name="ce24">
            <text:p>34</text:p>
          </table:table-cell>
          <table:table-cell office:value-type="currency" office:value="299.85000000000002" table:style-name="ce23">
            <text:p><text:s/>$ 299.85<text:s/></text:p>
          </table:table-cell>
          <table:table-cell office:value-type="float" office:value="10194.900000000001" table:formula="of:=+[.F446]*[.G446]" table:style-name="ce14">
            <text:p><text:s/>RD$10,194.9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91</text:p>
          </table:table-cell>
          <table:table-cell office:value-type="string" table:style-name="ce19">
            <text:p>Lyse (menodi) <text:s/>5 LT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8266.3" table:style-name="ce23">
            <text:p><text:s/>$ 18,266.30<text:s/></text:p>
          </table:table-cell>
          <table:table-cell office:value-type="float" office:value="36532.6" table:formula="of:=+[.N446]*[.O446]" table:style-name="ce14">
            <text:p><text:s/>RD$36,532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77</text:p>
          </table:table-cell>
          <table:table-cell office:value-type="string" table:style-name="ce25">
            <text:p>LIMA DE CONDUTROMETRI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31">
            <text:p>40</text:p>
          </table:table-cell>
          <table:table-cell office:value-type="float" office:value="198.38" table:style-name="ce14">
            <text:p><text:s/>RD$198.38<text:s/></text:p>
          </table:table-cell>
          <table:table-cell office:value-type="float" office:value="7935.2" table:formula="of:=+[.V446]*[.W446]" table:style-name="ce14">
            <text:p><text:s/>RD$7,935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493</text:p>
          </table:table-cell>
          <table:table-cell office:value-type="string" table:style-name="ce25">
            <text:p>Mascarillas faciales #5 Large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24">
            <text:p>48</text:p>
          </table:table-cell>
          <table:table-cell office:value-type="currency" office:value="871.02199999999993" table:style-name="ce23">
            <text:p><text:s/>$ 871.02<text:s/></text:p>
          </table:table-cell>
          <table:table-cell office:value-type="float" office:value="41809.055999999997" table:formula="of:=+[.F447]*[.G447]" table:style-name="ce14">
            <text:p><text:s/>RD$41,809.0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96</text:p>
          </table:table-cell>
          <table:table-cell office:value-type="string" table:style-name="ce19">
            <text:p>Malaria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3450" table:style-name="ce23">
            <text:p><text:s/>$ 3,450.00<text:s/></text:p>
          </table:table-cell>
          <table:table-cell office:value-type="float" office:value="17250" table:formula="of:=+[.N447]*[.O447]" table:style-name="ce14">
            <text:p><text:s/>RD$17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78</text:p>
          </table:table-cell>
          <table:table-cell office:value-type="string" table:style-name="ce25">
            <text:p>LIMA HEDSTROEM (odontologia) 25mm <text:s/>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2202.1999999999998" table:style-name="ce14">
            <text:p><text:s/>RD$2,202.20<text:s/></text:p>
          </table:table-cell>
          <table:table-cell office:value-type="float" office:value="6606.5999999999995" table:formula="of:=+[.V447]*[.W447]" table:style-name="ce14">
            <text:p><text:s/>RD$6,606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11</text:p>
          </table:table-cell>
          <table:table-cell office:value-type="string" table:style-name="ce25">
            <text:p>Metamizol 1G (Dipirona) (calle)</text:p>
          </table:table-cell>
          <table:table-cell office:value-type="string" table:style-name="ce9">
            <text:p>ALMACEN DE FARMACIA</text:p>
          </table:table-cell>
          <table:table-cell office:value-type="float" office:value="900" table:style-name="ce24">
            <text:p>900</text:p>
          </table:table-cell>
          <table:table-cell office:value-type="currency" office:value="5.85" table:style-name="ce23">
            <text:p><text:s/>$ 5.85<text:s/></text:p>
          </table:table-cell>
          <table:table-cell office:value-type="float" office:value="5265" table:formula="of:=+[.F448]*[.G448]" table:style-name="ce14">
            <text:p><text:s/>RD$5,26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87</text:p>
          </table:table-cell>
          <table:table-cell office:value-type="string" table:style-name="ce19">
            <text:p>Manitol 20% (calle)</text:p>
          </table:table-cell>
          <table:table-cell office:value-type="string" table:style-name="ce9">
            <text:p>ALMACEN DE FARMACIA</text:p>
          </table:table-cell>
          <table:table-cell office:value-type="float" office:value="264" table:style-name="ce24">
            <text:p>264</text:p>
          </table:table-cell>
          <table:table-cell office:value-type="currency" office:value="187.81818181818181" table:style-name="ce23">
            <text:p><text:s/>$ 187.82<text:s/></text:p>
          </table:table-cell>
          <table:table-cell office:value-type="float" office:value="49584" table:formula="of:=+[.N448]*[.O448]" table:style-name="ce14">
            <text:p><text:s/>RD$49,58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389</text:p>
          </table:table-cell>
          <table:table-cell office:value-type="string" table:style-name="ce25">
            <text:p>Linezolid 50 disco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212" table:style-name="ce14">
            <text:p><text:s/>RD$212.00<text:s/></text:p>
          </table:table-cell>
          <table:table-cell office:value-type="float" office:value="636" table:formula="of:=+[.V448]*[.W448]" table:style-name="ce14">
            <text:p><text:s/>RD$63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12</text:p>
          </table:table-cell>
          <table:table-cell office:value-type="string" table:style-name="ce25">
            <text:p>Metil Prednisolona 500MG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49.1" table:style-name="ce23">
            <text:p><text:s/>$ 149.10<text:s/></text:p>
          </table:table-cell>
          <table:table-cell office:value-type="float" office:value="29820" table:formula="of:=+[.F449]*[.G449]" table:style-name="ce14">
            <text:p><text:s/>RD$29,8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6</text:p>
          </table:table-cell>
          <table:table-cell office:value-type="string" table:style-name="ce19">
            <text:p>Manitol 20% IV 250ml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548" table:style-name="ce24">
            <text:p>548</text:p>
          </table:table-cell>
          <table:table-cell office:value-type="currency" office:value="58.392852349000002" table:style-name="ce23">
            <text:p><text:s/>$ 58.39<text:s/></text:p>
          </table:table-cell>
          <table:table-cell office:value-type="float" office:value="31999.283087252003" table:formula="of:=+[.N449]*[.O449]" table:style-name="ce14">
            <text:p><text:s/>RD$31,999.2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80</text:p>
          </table:table-cell>
          <table:table-cell office:value-type="string" table:style-name="ce25">
            <text:p>Linezolid 300MG/ML (calle)</text:p>
          </table:table-cell>
          <table:table-cell office:value-type="string" table:style-name="ce9">
            <text:p>ALMACEN DE FARMACIA</text:p>
          </table:table-cell>
          <table:table-cell office:value-type="float" office:value="214" table:style-name="ce31">
            <text:p>214</text:p>
          </table:table-cell>
          <table:table-cell office:value-type="float" office:value="1148" table:style-name="ce14">
            <text:p><text:s/>RD$1,148.00<text:s/></text:p>
          </table:table-cell>
          <table:table-cell office:value-type="float" office:value="245672" table:formula="of:=+[.V449]*[.W449]" table:style-name="ce14">
            <text:p><text:s/>RD$245,67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14</text:p>
          </table:table-cell>
          <table:table-cell office:value-type="string" table:style-name="ce25">
            <text:p>Metilprednisolona 40Mg promese</text:p>
          </table:table-cell>
          <table:table-cell office:value-type="string" table:style-name="ce9">
            <text:p>ALMACEN DE FARMACIA</text:p>
          </table:table-cell>
          <table:table-cell office:value-type="float" office:value="900" table:style-name="ce24">
            <text:p>900</text:p>
          </table:table-cell>
          <table:table-cell office:value-type="currency" office:value="58.2" table:style-name="ce23">
            <text:p><text:s/>$ 58.20<text:s/></text:p>
          </table:table-cell>
          <table:table-cell office:value-type="float" office:value="52380" table:formula="of:=+[.F450]*[.G450]" table:style-name="ce14">
            <text:p><text:s/>RD$52,3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88</text:p>
          </table:table-cell>
          <table:table-cell office:value-type="string" table:style-name="ce19">
            <text:p>Manta termica grande 555</text:p>
          </table:table-cell>
          <table:table-cell office:value-type="string" table:style-name="ce9">
            <text:p>ALMACEN DE FARMACIA</text:p>
          </table:table-cell>
          <table:table-cell office:value-type="float" office:value="26" table:style-name="ce24">
            <text:p>26</text:p>
          </table:table-cell>
          <table:table-cell office:value-type="currency" office:value="1512.76" table:style-name="ce23">
            <text:p><text:s/>$ 1,512.76<text:s/></text:p>
          </table:table-cell>
          <table:table-cell office:value-type="float" office:value="39331.760000000002" table:formula="of:=+[.N450]*[.O450]" table:style-name="ce14">
            <text:p><text:s/>RD$39,331.7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9</text:p>
          </table:table-cell>
          <table:table-cell office:value-type="string" table:style-name="ce25">
            <text:p>Lipas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9170" table:style-name="ce14">
            <text:p><text:s/>RD$9,170.00<text:s/></text:p>
          </table:table-cell>
          <table:table-cell office:value-type="float" office:value="27510" table:formula="of:=+[.V450]*[.W450]" table:style-name="ce14">
            <text:p><text:s/>RD$27,51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16</text:p>
          </table:table-cell>
          <table:table-cell office:value-type="string" table:style-name="ce25">
            <text:p>Metoclopramida 2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3.8" table:style-name="ce23">
            <text:p><text:s/>$ 13.80<text:s/></text:p>
          </table:table-cell>
          <table:table-cell office:value-type="float" office:value="2760" table:formula="of:=+[.F451]*[.G451]" table:style-name="ce14">
            <text:p><text:s/>RD$2,7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1</text:p>
          </table:table-cell>
          <table:table-cell office:value-type="string" table:style-name="ce19">
            <text:p>Mariposita no.23G<text:s/></text:p>
          </table:table-cell>
          <table:table-cell office:value-type="string" table:style-name="ce9">
            <text:p>ALMACEN DE FARMACIA</text:p>
          </table:table-cell>
          <table:table-cell office:value-type="float" office:value="1500" table:style-name="ce24">
            <text:p>1,500</text:p>
          </table:table-cell>
          <table:table-cell office:value-type="currency" office:value="2" table:style-name="ce23">
            <text:p><text:s/>$ 2.00<text:s/></text:p>
          </table:table-cell>
          <table:table-cell office:value-type="float" office:value="3000" table:formula="of:=+[.N451]*[.O451]" table:style-name="ce14">
            <text:p><text:s/>RD$3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0</text:p>
          </table:table-cell>
          <table:table-cell office:value-type="string" table:style-name="ce25">
            <text:p>Liquido del sistema galon A25 1/4</text:p>
          </table:table-cell>
          <table:table-cell office:value-type="string" table:style-name="ce9">
            <text:p>ALMACEN DE FARMACIA</text:p>
          </table:table-cell>
          <table:table-cell office:value-type="float" office:value="39" table:style-name="ce31">
            <text:p>39</text:p>
          </table:table-cell>
          <table:table-cell office:value-type="float" office:value="788" table:style-name="ce14">
            <text:p><text:s/>RD$788.00<text:s/></text:p>
          </table:table-cell>
          <table:table-cell office:value-type="float" office:value="30732" table:formula="of:=+[.V451]*[.W451]" table:style-name="ce14">
            <text:p><text:s/>RD$30,73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17</text:p>
          </table:table-cell>
          <table:table-cell office:value-type="string" table:style-name="ce25">
            <text:p>Metronidazol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1966" table:style-name="ce24">
            <text:p>1,966</text:p>
          </table:table-cell>
          <table:table-cell office:value-type="currency" office:value="20.837415799142679" table:style-name="ce23">
            <text:p><text:s/>$ 20.84<text:s/></text:p>
          </table:table-cell>
          <table:table-cell office:value-type="float" office:value="40966.359461114509" table:formula="of:=+[.F452]*[.G452]" table:style-name="ce14">
            <text:p><text:s/>RD$40,966.3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2</text:p>
          </table:table-cell>
          <table:table-cell office:value-type="string" table:style-name="ce19">
            <text:p>Mariposita no.25G<text:s/></text:p>
          </table:table-cell>
          <table:table-cell office:value-type="string" table:style-name="ce9">
            <text:p>ALMACEN DE FARMACIA</text:p>
          </table:table-cell>
          <table:table-cell office:value-type="float" office:value="3000" table:style-name="ce24">
            <text:p>3,000</text:p>
          </table:table-cell>
          <table:table-cell office:value-type="currency" office:value="2" table:style-name="ce23">
            <text:p><text:s/>$ 2.00<text:s/></text:p>
          </table:table-cell>
          <table:table-cell office:value-type="float" office:value="6000" table:formula="of:=+[.N452]*[.O452]" table:style-name="ce14">
            <text:p><text:s/>RD$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84</text:p>
          </table:table-cell>
          <table:table-cell office:value-type="string" table:style-name="ce25">
            <text:p>Llave de 3 Vias (promes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31">
            <text:p>150</text:p>
          </table:table-cell>
          <table:table-cell office:value-type="float" office:value="10.082000000000001" table:style-name="ce14">
            <text:p><text:s/>RD$10.08<text:s/></text:p>
          </table:table-cell>
          <table:table-cell office:value-type="float" office:value="1512.3000000000002" table:formula="of:=+[.V452]*[.W452]" table:style-name="ce14">
            <text:p><text:s/>RD$1,512.3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7</text:p>
          </table:table-cell>
          <table:table-cell office:value-type="string" table:style-name="ce25">
            <text:p>Micro Album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24">
            <text:p>16</text:p>
          </table:table-cell>
          <table:table-cell office:value-type="currency" office:value="1372.0319999999999" table:style-name="ce23">
            <text:p><text:s/>$ 1,372.03<text:s/></text:p>
          </table:table-cell>
          <table:table-cell office:value-type="float" office:value="21952.511999999999" table:formula="of:=+[.F453]*[.G453]" table:style-name="ce14">
            <text:p><text:s/>RD$21,952.5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3</text:p>
          </table:table-cell>
          <table:table-cell office:value-type="string" table:style-name="ce19">
            <text:p>Mascara Laringea #.2.5 (Calle )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24">
            <text:p>65</text:p>
          </table:table-cell>
          <table:table-cell office:value-type="currency" office:value="1019.2286153999999" table:style-name="ce23">
            <text:p><text:s/>$ 1,019.23<text:s/></text:p>
          </table:table-cell>
          <table:table-cell office:value-type="float" office:value="66249.860000999994" table:formula="of:=+[.N453]*[.O453]" table:style-name="ce14">
            <text:p><text:s/>RD$66,249.8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85</text:p>
          </table:table-cell>
          <table:table-cell office:value-type="string" table:style-name="ce25">
            <text:p>LUBRICANTE DE PIEZA DE MAN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695" table:style-name="ce14">
            <text:p><text:s/>RD$695.00<text:s/></text:p>
          </table:table-cell>
          <table:table-cell office:value-type="float" office:value="3475" table:formula="of:=+[.V453]*[.W453]" table:style-name="ce14">
            <text:p><text:s/>RD$3,47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0</text:p>
          </table:table-cell>
          <table:table-cell office:value-type="string" table:style-name="ce25">
            <text:p>Lampara 12V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4623.08" table:style-name="ce23">
            <text:p><text:s/>$ 4,623.08<text:s/></text:p>
          </table:table-cell>
          <table:table-cell office:value-type="float" office:value="9246.16" table:formula="of:=+[.F454]*[.G454]" table:style-name="ce14">
            <text:p><text:s/>RD$9,246.1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4</text:p>
          </table:table-cell>
          <table:table-cell office:value-type="string" table:style-name="ce19">
            <text:p>Mascara Laringea #1 (Calle 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290" table:style-name="ce23">
            <text:p><text:s/>$ 290.00<text:s/></text:p>
          </table:table-cell>
          <table:table-cell office:value-type="float" office:value="5800" table:formula="of:=+[.N454]*[.O454]" table:style-name="ce14">
            <text:p><text:s/>RD$5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86</text:p>
          </table:table-cell>
          <table:table-cell office:value-type="string" table:style-name="ce25">
            <text:p>Lubricante de Turbin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1050" table:style-name="ce14">
            <text:p><text:s/>RD$1,050.00<text:s/></text:p>
          </table:table-cell>
          <table:table-cell office:value-type="float" office:value="2100" table:formula="of:=+[.V454]*[.W454]" table:style-name="ce14">
            <text:p><text:s/>RD$2,1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1</text:p>
          </table:table-cell>
          <table:table-cell office:value-type="string" table:style-name="ce25">
            <text:p>Milrinona 1G (Calle)</text:p>
          </table:table-cell>
          <table:table-cell office:value-type="string" table:style-name="ce9">
            <text:p>ALMACEN DE FARMACIA</text:p>
          </table:table-cell>
          <table:table-cell office:value-type="float" office:value="160" table:style-name="ce24">
            <text:p>160</text:p>
          </table:table-cell>
          <table:table-cell office:value-type="currency" office:value="91.28" table:style-name="ce23">
            <text:p><text:s/>$ 91.28<text:s/></text:p>
          </table:table-cell>
          <table:table-cell office:value-type="float" office:value="14604.8" table:formula="of:=+[.F455]*[.G455]" table:style-name="ce14">
            <text:p><text:s/>RD$14,604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5</text:p>
          </table:table-cell>
          <table:table-cell office:value-type="string" table:style-name="ce19">
            <text:p>Mascara Laringea #1.5 (Calle 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550" table:style-name="ce23">
            <text:p><text:s/>$ 550.00<text:s/></text:p>
          </table:table-cell>
          <table:table-cell office:value-type="float" office:value="11000" table:formula="of:=+[.N455]*[.O455]" table:style-name="ce14">
            <text:p><text:s/>RD$11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390</text:p>
          </table:table-cell>
          <table:table-cell office:value-type="string" table:style-name="ce25">
            <text:p>MR FR DYE 12ML RETICULOCITO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21000" table:style-name="ce14">
            <text:p><text:s/>RD$21,000.00<text:s/></text:p>
          </table:table-cell>
          <table:table-cell office:value-type="float" office:value="21000" table:formula="of:=+[.V455]*[.W455]" table:style-name="ce14">
            <text:p><text:s/>RD$2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8</text:p>
          </table:table-cell>
          <table:table-cell office:value-type="string" table:style-name="ce25">
            <text:p>MR DR Diluent 1L BC-620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500" table:style-name="ce23">
            <text:p><text:s/>$ 4,500.00<text:s/></text:p>
          </table:table-cell>
          <table:table-cell office:value-type="float" office:value="4500" table:formula="of:=+[.F456]*[.G456]" table:style-name="ce14">
            <text:p><text:s/>RD$4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6</text:p>
          </table:table-cell>
          <table:table-cell office:value-type="string" table:style-name="ce19">
            <text:p>Mascara Laringea #2 (Calle 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875.7714285714286" table:style-name="ce23">
            <text:p><text:s/>$ 875.77<text:s/></text:p>
          </table:table-cell>
          <table:table-cell office:value-type="float" office:value="122608" table:formula="of:=+[.N456]*[.O456]" table:style-name="ce14">
            <text:p><text:s/>RD$122,60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391</text:p>
          </table:table-cell>
          <table:table-cell office:value-type="string" table:style-name="ce25">
            <text:p>MR FD DYE 12ML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4000" table:style-name="ce14">
            <text:p><text:s/>RD$4,000.00<text:s/></text:p>
          </table:table-cell>
          <table:table-cell office:value-type="float" office:value="4000" table:formula="of:=+[.V456]*[.W456]" table:style-name="ce14">
            <text:p><text:s/>RD$4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99</text:p>
          </table:table-cell>
          <table:table-cell office:value-type="string" table:style-name="ce25">
            <text:p>Muellen Hilto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300" table:style-name="ce23">
            <text:p><text:s/>$ 3,300.00<text:s/></text:p>
          </table:table-cell>
          <table:table-cell office:value-type="float" office:value="6600" table:formula="of:=+[.F457]*[.G457]" table:style-name="ce14">
            <text:p><text:s/>RD$6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7</text:p>
          </table:table-cell>
          <table:table-cell office:value-type="string" table:style-name="ce19">
            <text:p>Mascara Laringea #3.0 (Calle )</text:p>
          </table:table-cell>
          <table:table-cell office:value-type="string" table:style-name="ce9">
            <text:p>ALMACEN DE FARMACIA</text:p>
          </table:table-cell>
          <table:table-cell office:value-type="float" office:value="85" table:style-name="ce24">
            <text:p>85</text:p>
          </table:table-cell>
          <table:table-cell office:value-type="currency" office:value="884.07129411411756" table:style-name="ce23">
            <text:p><text:s/>$ 884.07<text:s/></text:p>
          </table:table-cell>
          <table:table-cell office:value-type="float" office:value="75146.059999699995" table:formula="of:=+[.N457]*[.O457]" table:style-name="ce14">
            <text:p><text:s/>RD$75,146.0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1</text:p>
          </table:table-cell>
          <table:table-cell office:value-type="string" table:style-name="ce25">
            <text:p>Lyse (menodi) <text:s/>5 LT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18266.3" table:style-name="ce14">
            <text:p><text:s/>RD$18,266.30<text:s/></text:p>
          </table:table-cell>
          <table:table-cell office:value-type="float" office:value="36532.6" table:formula="of:=+[.V457]*[.W457]" table:style-name="ce14">
            <text:p><text:s/>RD$36,532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3</text:p>
          </table:table-cell>
          <table:table-cell office:value-type="string" table:style-name="ce25">
            <text:p>N-butil bromuro 10MG tableta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24">
            <text:p>30</text:p>
          </table:table-cell>
          <table:table-cell office:value-type="currency" office:value="8" table:style-name="ce23">
            <text:p><text:s/>$ 8.00<text:s/></text:p>
          </table:table-cell>
          <table:table-cell office:value-type="float" office:value="240" table:formula="of:=+[.F458]*[.G458]" table:style-name="ce14">
            <text:p><text:s/>RD$2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8</text:p>
          </table:table-cell>
          <table:table-cell office:value-type="string" table:style-name="ce19">
            <text:p>Mascara Laringea #4 (Calle 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1535.85" table:style-name="ce23">
            <text:p><text:s/>$ 1,535.85<text:s/></text:p>
          </table:table-cell>
          <table:table-cell office:value-type="float" office:value="61434" table:formula="of:=+[.N458]*[.O458]" table:style-name="ce14">
            <text:p><text:s/>RD$61,43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6</text:p>
          </table:table-cell>
          <table:table-cell office:value-type="string" table:style-name="ce25">
            <text:p>Malaria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3450" table:style-name="ce14">
            <text:p><text:s/>RD$3,450.00<text:s/></text:p>
          </table:table-cell>
          <table:table-cell office:value-type="float" office:value="27600" table:formula="of:=+[.V458]*[.W458]" table:style-name="ce14">
            <text:p><text:s/>RD$27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4</text:p>
          </table:table-cell>
          <table:table-cell office:value-type="string" table:style-name="ce25">
            <text:p>Nebulizadores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324.32" table:style-name="ce23">
            <text:p><text:s/>$ 1,324.32<text:s/></text:p>
          </table:table-cell>
          <table:table-cell office:value-type="float" office:value="13243.199999999999" table:formula="of:=+[.F459]*[.G459]" table:style-name="ce14">
            <text:p><text:s/>RD$13,243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01</text:p>
          </table:table-cell>
          <table:table-cell office:value-type="string" table:style-name="ce19">
            <text:p>Mascarilla de Oxigeno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44000" table:formula="of:=+[.N459]*[.O459]" table:style-name="ce14">
            <text:p><text:s/>RD$44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87</text:p>
          </table:table-cell>
          <table:table-cell office:value-type="string" table:style-name="ce25">
            <text:p>Manitol 20% (calle)</text:p>
          </table:table-cell>
          <table:table-cell office:value-type="string" table:style-name="ce9">
            <text:p>ALMACEN DE FARMACIA</text:p>
          </table:table-cell>
          <table:table-cell office:value-type="float" office:value="264" table:style-name="ce31">
            <text:p>264</text:p>
          </table:table-cell>
          <table:table-cell office:value-type="float" office:value="186" table:style-name="ce14">
            <text:p><text:s/>RD$186.00<text:s/></text:p>
          </table:table-cell>
          <table:table-cell office:value-type="float" office:value="49104" table:formula="of:=+[.V459]*[.W459]" table:style-name="ce14">
            <text:p><text:s/>RD$49,10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218</text:p>
          </table:table-cell>
          <table:table-cell office:value-type="string" table:style-name="ce26">
            <text:p>Nebulizadores compres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898.47" table:style-name="ce23">
            <text:p><text:s/>$ 3,898.47<text:s/></text:p>
          </table:table-cell>
          <table:table-cell office:value-type="float" office:value="7796.94" table:formula="of:=+[.F460]*[.G460]" table:style-name="ce14">
            <text:p><text:s/>RD$7,796.9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9</text:p>
          </table:table-cell>
          <table:table-cell office:value-type="string" table:style-name="ce19">
            <text:p>Mascarilla de Oxigeno con Reservorio Adulto (promes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42.9" table:style-name="ce23">
            <text:p><text:s/>$ 42.90<text:s/></text:p>
          </table:table-cell>
          <table:table-cell office:value-type="float" office:value="429" table:formula="of:=+[.N460]*[.O460]" table:style-name="ce14">
            <text:p><text:s/>RD$42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6</text:p>
          </table:table-cell>
          <table:table-cell office:value-type="string" table:style-name="ce25">
            <text:p>Manitol 20% IV 250ml (promese)<text:s/></text:p>
          </table:table-cell>
          <table:table-cell office:value-type="string" table:style-name="ce9">
            <text:p>ALMACEN DE FARMACIA</text:p>
          </table:table-cell>
          <table:table-cell office:value-type="float" office:value="548" table:style-name="ce31">
            <text:p>548</text:p>
          </table:table-cell>
          <table:table-cell office:value-type="float" office:value="60" table:style-name="ce14">
            <text:p><text:s/>RD$60.00<text:s/></text:p>
          </table:table-cell>
          <table:table-cell office:value-type="float" office:value="32880" table:formula="of:=+[.V460]*[.W460]" table:style-name="ce14">
            <text:p><text:s/>RD$32,8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5</text:p>
          </table:table-cell>
          <table:table-cell office:value-type="string" table:style-name="ce25">
            <text:p>Nebulizadores portatil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334.32" table:style-name="ce23">
            <text:p><text:s/>$ 1,334.32<text:s/></text:p>
          </table:table-cell>
          <table:table-cell office:value-type="float" office:value="13343.199999999999" table:formula="of:=+[.F461]*[.G461]" table:style-name="ce14">
            <text:p><text:s/>RD$13,343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00</text:p>
          </table:table-cell>
          <table:table-cell office:value-type="string" table:style-name="ce19">
            <text:p>Mascarilla de Oxigeno con Reservorio Pediatrico (promese)</text:p>
          </table:table-cell>
          <table:table-cell office:value-type="string" table:style-name="ce9">
            <text:p>ALMACEN DE FARMACIA</text:p>
          </table:table-cell>
          <table:table-cell office:value-type="float" office:value="513" table:style-name="ce24">
            <text:p>513</text:p>
          </table:table-cell>
          <table:table-cell office:value-type="currency" office:value="31.670000000000005" table:style-name="ce23">
            <text:p><text:s/>$ 31.67<text:s/></text:p>
          </table:table-cell>
          <table:table-cell office:value-type="float" office:value="16246.710000000003" table:formula="of:=+[.N461]*[.O461]" table:style-name="ce14">
            <text:p><text:s/>RD$16,246.7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88</text:p>
          </table:table-cell>
          <table:table-cell office:value-type="string" table:style-name="ce25">
            <text:p>Manta termica grande 555</text:p>
          </table:table-cell>
          <table:table-cell office:value-type="string" table:style-name="ce9">
            <text:p>ALMACEN DE FARMACIA</text:p>
          </table:table-cell>
          <table:table-cell office:value-type="float" office:value="26" table:style-name="ce31">
            <text:p>26</text:p>
          </table:table-cell>
          <table:table-cell office:value-type="float" office:value="1512.76" table:style-name="ce14">
            <text:p><text:s/>RD$1,512.76<text:s/></text:p>
          </table:table-cell>
          <table:table-cell office:value-type="float" office:value="39331.760000000002" table:formula="of:=+[.V461]*[.W461]" table:style-name="ce14">
            <text:p><text:s/>RD$39,331.7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6</text:p>
          </table:table-cell>
          <table:table-cell office:value-type="string" table:style-name="ce25">
            <text:p>NEXAR Tabletas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923" table:style-name="ce23">
            <text:p><text:s/>$ 1,923.00<text:s/></text:p>
          </table:table-cell>
          <table:table-cell office:value-type="float" office:value="5769" table:formula="of:=+[.F462]*[.G462]" table:style-name="ce14">
            <text:p><text:s/>RD$5,769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02</text:p>
          </table:table-cell>
          <table:table-cell office:value-type="string" table:style-name="ce19">
            <text:p>Mascarilla De Oxigeno Pediatrica (Donado)</text:p>
          </table:table-cell>
          <table:table-cell office:value-type="string" table:style-name="ce9">
            <text:p>ALMACEN DE FARMACIA</text:p>
          </table:table-cell>
          <table:table-cell office:value-type="float" office:value="4800" table:style-name="ce24">
            <text:p>4,800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462]*[.O462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1</text:p>
          </table:table-cell>
          <table:table-cell office:value-type="string" table:style-name="ce25">
            <text:p>Mariposita no.23G<text:s/></text:p>
          </table:table-cell>
          <table:table-cell office:value-type="string" table:style-name="ce9">
            <text:p>ALMACEN DE FARMACIA</text:p>
          </table:table-cell>
          <table:table-cell office:value-type="float" office:value="1500" table:style-name="ce31">
            <text:p>1500</text:p>
          </table:table-cell>
          <table:table-cell office:value-type="float" office:value="2" table:style-name="ce14">
            <text:p><text:s/>RD$2.00<text:s/></text:p>
          </table:table-cell>
          <table:table-cell office:value-type="float" office:value="3000" table:formula="of:=+[.V462]*[.W462]" table:style-name="ce14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6</text:p>
          </table:table-cell>
          <table:table-cell office:value-type="string" table:style-name="ce26">
            <text:p>Neumo-kit #8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26588.11" table:style-name="ce23">
            <text:p><text:s/>$ 26,588.11<text:s/></text:p>
          </table:table-cell>
          <table:table-cell office:value-type="float" office:value="106352.44" table:formula="of:=+[.F463]*[.G463]" table:style-name="ce14">
            <text:p><text:s/>RD$106,352.4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03</text:p>
          </table:table-cell>
          <table:table-cell office:value-type="string" table:style-name="ce19">
            <text:p>MASCARILLA KN-95 (Donado)</text:p>
          </table:table-cell>
          <table:table-cell office:value-type="string" table:style-name="ce9">
            <text:p>ALMACEN DE FARMACIA</text:p>
          </table:table-cell>
          <table:table-cell office:value-type="float" office:value="1100" table:style-name="ce24">
            <text:p>1,100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463]*[.O463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2</text:p>
          </table:table-cell>
          <table:table-cell office:value-type="string" table:style-name="ce25">
            <text:p>Mariposita no.25G<text:s/></text:p>
          </table:table-cell>
          <table:table-cell office:value-type="string" table:style-name="ce9">
            <text:p>ALMACEN DE FARMACIA</text:p>
          </table:table-cell>
          <table:table-cell office:value-type="float" office:value="3000" table:style-name="ce31">
            <text:p>3000</text:p>
          </table:table-cell>
          <table:table-cell office:value-type="float" office:value="2" table:style-name="ce14">
            <text:p><text:s/>RD$2.00<text:s/></text:p>
          </table:table-cell>
          <table:table-cell office:value-type="float" office:value="6000" table:formula="of:=+[.V463]*[.W463]" table:style-name="ce14">
            <text:p><text:s/>RD$6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28</text:p>
          </table:table-cell>
          <table:table-cell office:value-type="string" table:style-name="ce28">
            <text:p>Nifedipina 10MG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0.17" table:style-name="ce23">
            <text:p><text:s/>$ 0.17<text:s/></text:p>
          </table:table-cell>
          <table:table-cell office:value-type="float" office:value="68" table:formula="of:=+[.F464]*[.G464]" table:style-name="ce14">
            <text:p><text:s/>RD$6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04</text:p>
          </table:table-cell>
          <table:table-cell office:value-type="string" table:style-name="ce19">
            <text:p>Mascarilla Para Nebulizar adulto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76" table:style-name="ce23">
            <text:p><text:s/>$ 76.00<text:s/></text:p>
          </table:table-cell>
          <table:table-cell office:value-type="float" office:value="22800" table:formula="of:=+[.N464]*[.O464]" table:style-name="ce14">
            <text:p><text:s/>RD$22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3</text:p>
          </table:table-cell>
          <table:table-cell office:value-type="string" table:style-name="ce25">
            <text:p>Mascara Laringea #.2.5 (Calle )</text:p>
          </table:table-cell>
          <table:table-cell office:value-type="string" table:style-name="ce9">
            <text:p>ALMACEN DE FARMACIA</text:p>
          </table:table-cell>
          <table:table-cell office:value-type="float" office:value="65" table:style-name="ce31">
            <text:p>65</text:p>
          </table:table-cell>
          <table:table-cell office:value-type="float" office:value="1530" table:style-name="ce14">
            <text:p><text:s/>RD$1,530.00<text:s/></text:p>
          </table:table-cell>
          <table:table-cell office:value-type="float" office:value="99450" table:formula="of:=+[.V464]*[.W464]" table:style-name="ce14">
            <text:p><text:s/>RD$99,4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31</text:p>
          </table:table-cell>
          <table:table-cell office:value-type="string" table:style-name="ce25">
            <text:p>Nitrofurazona Crema 100G Calle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84.5" table:style-name="ce23">
            <text:p><text:s/>$ 84.50<text:s/></text:p>
          </table:table-cell>
          <table:table-cell office:value-type="float" office:value="84.5" table:formula="of:=+[.F465]*[.G465]" table:style-name="ce14">
            <text:p><text:s/>RD$84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05</text:p>
          </table:table-cell>
          <table:table-cell office:value-type="string" table:style-name="ce19">
            <text:p>Mascarilla Para Nebulizar Pediatrica (calle)</text:p>
          </table:table-cell>
          <table:table-cell office:value-type="string" table:style-name="ce9">
            <text:p>ALMACEN DE FARMACIA</text:p>
          </table:table-cell>
          <table:table-cell office:value-type="float" office:value="4300" table:style-name="ce24">
            <text:p>4,300</text:p>
          </table:table-cell>
          <table:table-cell office:value-type="currency" office:value="135.81743653853846" table:style-name="ce23">
            <text:p><text:s/>$ 135.82<text:s/></text:p>
          </table:table-cell>
          <table:table-cell office:value-type="float" office:value="584014.97711571539" table:formula="of:=+[.N465]*[.O465]" table:style-name="ce14">
            <text:p><text:s/>RD$584,014.9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4</text:p>
          </table:table-cell>
          <table:table-cell office:value-type="string" table:style-name="ce25">
            <text:p>Mascara Laringea #1 (Calle 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290" table:style-name="ce14">
            <text:p><text:s/>RD$290.00<text:s/></text:p>
          </table:table-cell>
          <table:table-cell office:value-type="float" office:value="5800" table:formula="of:=+[.V465]*[.W465]" table:style-name="ce14">
            <text:p><text:s/>RD$5,8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32</text:p>
          </table:table-cell>
          <table:table-cell office:value-type="string" table:style-name="ce25">
            <text:p>Nitrofurazona Tarro 1 Libra (Promese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50" table:style-name="ce23">
            <text:p><text:s/>$ 50.00<text:s/></text:p>
          </table:table-cell>
          <table:table-cell office:value-type="float" office:value="350" table:formula="of:=+[.F466]*[.G466]" table:style-name="ce14">
            <text:p><text:s/>RD$3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06</text:p>
          </table:table-cell>
          <table:table-cell office:value-type="string" table:style-name="ce19">
            <text:p>Mascarilla Para Nebulizar Pediatrica (PROMESE)</text:p>
          </table:table-cell>
          <table:table-cell office:value-type="string" table:style-name="ce9">
            <text:p>ALMACEN DE FARMACIA</text:p>
          </table:table-cell>
          <table:table-cell office:value-type="float" office:value="1200" table:style-name="ce24">
            <text:p>1,200</text:p>
          </table:table-cell>
          <table:table-cell office:value-type="currency" office:value="24.84" table:style-name="ce23">
            <text:p><text:s/>$ 24.84<text:s/></text:p>
          </table:table-cell>
          <table:table-cell office:value-type="float" office:value="29808" table:formula="of:=+[.N466]*[.O466]" table:style-name="ce14">
            <text:p><text:s/>RD$29,80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5</text:p>
          </table:table-cell>
          <table:table-cell office:value-type="string" table:style-name="ce25">
            <text:p>Mascara Laringea #1.5 (Calle 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550" table:style-name="ce14">
            <text:p><text:s/>RD$550.00<text:s/></text:p>
          </table:table-cell>
          <table:table-cell office:value-type="float" office:value="11000" table:formula="of:=+[.V466]*[.W466]" table:style-name="ce14">
            <text:p><text:s/>RD$1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37</text:p>
          </table:table-cell>
          <table:table-cell office:value-type="string" table:style-name="ce25">
            <text:p>Omeprazol 40MG (calle)</text:p>
          </table:table-cell>
          <table:table-cell office:value-type="string" table:style-name="ce9">
            <text:p>ALMACEN DE FARMACIA</text:p>
          </table:table-cell>
          <table:table-cell office:value-type="float" office:value="7600" table:style-name="ce24">
            <text:p>7,600</text:p>
          </table:table-cell>
          <table:table-cell office:value-type="currency" office:value="41.204999999999998" table:style-name="ce23">
            <text:p><text:s/>$ 41.21<text:s/></text:p>
          </table:table-cell>
          <table:table-cell office:value-type="float" office:value="313158" table:formula="of:=+[.F467]*[.G467]" table:style-name="ce14">
            <text:p><text:s/>RD$313,15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08</text:p>
          </table:table-cell>
          <table:table-cell office:value-type="string" table:style-name="ce20">
            <text:p>Mascarilla Quirurgicas Desechables (calle)</text:p>
          </table:table-cell>
          <table:table-cell office:value-type="string" table:style-name="ce9">
            <text:p>ALMACEN DE FARMACIA</text:p>
          </table:table-cell>
          <table:table-cell office:value-type="float" office:value="900" table:style-name="ce24">
            <text:p>900</text:p>
          </table:table-cell>
          <table:table-cell office:value-type="currency" office:value="1.5755999999999999" table:style-name="ce23">
            <text:p><text:s/>$ 1.58<text:s/></text:p>
          </table:table-cell>
          <table:table-cell office:value-type="float" office:value="1418.04" table:formula="of:=+[.N467]*[.O467]" table:style-name="ce14">
            <text:p><text:s/>RD$1,418.0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6</text:p>
          </table:table-cell>
          <table:table-cell office:value-type="string" table:style-name="ce25">
            <text:p>Mascara Laringea #2 (Calle 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31">
            <text:p>140</text:p>
          </table:table-cell>
          <table:table-cell office:value-type="float" office:value="875.7714285714286" table:style-name="ce14">
            <text:p><text:s/>RD$875.77<text:s/></text:p>
          </table:table-cell>
          <table:table-cell office:value-type="float" office:value="122608" table:formula="of:=+[.V467]*[.W467]" table:style-name="ce14">
            <text:p><text:s/>RD$122,60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0</text:p>
          </table:table-cell>
          <table:table-cell office:value-type="string" table:style-name="ce25">
            <text:p>ONDANSETRON 8 mg amp.</text:p>
          </table:table-cell>
          <table:table-cell office:value-type="string" table:style-name="ce9">
            <text:p>ALMACEN DE FARMACIA</text:p>
          </table:table-cell>
          <table:table-cell office:value-type="float" office:value="540" table:style-name="ce24">
            <text:p>540</text:p>
          </table:table-cell>
          <table:table-cell office:value-type="currency" office:value="207.85714285714286" table:style-name="ce23">
            <text:p><text:s/>$ 207.86<text:s/></text:p>
          </table:table-cell>
          <table:table-cell office:value-type="float" office:value="112242.85714285714" table:formula="of:=+[.F468]*[.G468]" table:style-name="ce14">
            <text:p><text:s/>RD$112,242.8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3</text:p>
          </table:table-cell>
          <table:table-cell office:value-type="string" table:style-name="ce19">
            <text:p>Mascarillas faciales #4 Medium</text:p>
          </table:table-cell>
          <table:table-cell office:value-type="string" table:style-name="ce9">
            <text:p>ALMACEN DE FARMACIA</text:p>
          </table:table-cell>
          <table:table-cell office:value-type="float" office:value="34" table:style-name="ce24">
            <text:p>34</text:p>
          </table:table-cell>
          <table:table-cell office:value-type="currency" office:value="299.85000000000002" table:style-name="ce23">
            <text:p><text:s/>$ 299.85<text:s/></text:p>
          </table:table-cell>
          <table:table-cell office:value-type="float" office:value="10194.900000000001" table:formula="of:=+[.N468]*[.O468]" table:style-name="ce14">
            <text:p><text:s/>RD$10,194.9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7</text:p>
          </table:table-cell>
          <table:table-cell office:value-type="string" table:style-name="ce25">
            <text:p>Mascara Laringea #3.0 (Calle )</text:p>
          </table:table-cell>
          <table:table-cell office:value-type="string" table:style-name="ce9">
            <text:p>ALMACEN DE FARMACIA</text:p>
          </table:table-cell>
          <table:table-cell office:value-type="float" office:value="85" table:style-name="ce31">
            <text:p>85</text:p>
          </table:table-cell>
          <table:table-cell office:value-type="float" office:value="1038" table:style-name="ce14">
            <text:p><text:s/>RD$1,038.00<text:s/></text:p>
          </table:table-cell>
          <table:table-cell office:value-type="float" office:value="88230" table:formula="of:=+[.V468]*[.W468]" table:style-name="ce14">
            <text:p><text:s/>RD$88,23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1</text:p>
          </table:table-cell>
          <table:table-cell office:value-type="string" table:style-name="ce25">
            <text:p>Oseltamivir (Tamiflu) <text:s/>Capsulas 75MG (Promese)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24">
            <text:p>240</text:p>
          </table:table-cell>
          <table:table-cell office:value-type="currency" office:value="61.54" table:style-name="ce23">
            <text:p><text:s/>$ 61.54<text:s/></text:p>
          </table:table-cell>
          <table:table-cell office:value-type="float" office:value="14769.6" table:formula="of:=+[.F469]*[.G469]" table:style-name="ce14">
            <text:p><text:s/>RD$14,769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493</text:p>
          </table:table-cell>
          <table:table-cell office:value-type="string" table:style-name="ce19">
            <text:p>Mascarillas faciales #5 Large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24">
            <text:p>48</text:p>
          </table:table-cell>
          <table:table-cell office:value-type="currency" office:value="871.02208332999999" table:style-name="ce23">
            <text:p><text:s/>$ 871.02<text:s/></text:p>
          </table:table-cell>
          <table:table-cell office:value-type="float" office:value="41809.059999839999" table:formula="of:=+[.N469]*[.O469]" table:style-name="ce14">
            <text:p><text:s/>RD$41,809.0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8</text:p>
          </table:table-cell>
          <table:table-cell office:value-type="string" table:style-name="ce25">
            <text:p>Mascara Laringea #4 (Calle 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31">
            <text:p>40</text:p>
          </table:table-cell>
          <table:table-cell office:value-type="float" office:value="1535.85" table:style-name="ce14">
            <text:p><text:s/>RD$1,535.85<text:s/></text:p>
          </table:table-cell>
          <table:table-cell office:value-type="float" office:value="61434" table:formula="of:=+[.V469]*[.W469]" table:style-name="ce14">
            <text:p><text:s/>RD$61,43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37</text:p>
          </table:table-cell>
          <table:table-cell office:value-type="string" table:style-name="ce25">
            <text:p>Otoscopio Portatil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5084.201000000001" table:style-name="ce23">
            <text:p><text:s/>$ 45,084.20<text:s/></text:p>
          </table:table-cell>
          <table:table-cell office:value-type="float" office:value="45084.201000000001" table:formula="of:=+[.F470]*[.G470]" table:style-name="ce14">
            <text:p><text:s/>RD$45,084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10</text:p>
          </table:table-cell>
          <table:table-cell office:value-type="string" table:style-name="ce19">
            <text:p>Meropenen 1G (promes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86.4" table:style-name="ce23">
            <text:p><text:s/>$ 86.40<text:s/></text:p>
          </table:table-cell>
          <table:table-cell office:value-type="float" office:value="43200" table:formula="of:=+[.N470]*[.O470]" table:style-name="ce14">
            <text:p><text:s/>RD$43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1</text:p>
          </table:table-cell>
          <table:table-cell office:value-type="string" table:style-name="ce25">
            <text:p>Mascarilla de Oxigeno Neonato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220" table:style-name="ce14">
            <text:p><text:s/>RD$220.00<text:s/></text:p>
          </table:table-cell>
          <table:table-cell office:value-type="float" office:value="22000" table:formula="of:=+[.V470]*[.W470]" table:style-name="ce14">
            <text:p><text:s/>RD$22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00</text:p>
          </table:table-cell>
          <table:table-cell office:value-type="string" table:style-name="ce25">
            <text:p>OXICEL HEMOSTATICO FIBRILAR 5.1X10.2 CM</text:p>
          </table:table-cell>
          <table:table-cell office:value-type="string" table:style-name="ce25">
            <text:p>ALMACEN DE FARMACIA</text:p>
          </table:table-cell>
          <table:table-cell office:value-type="float" office:value="20" table:style-name="ce9">
            <text:p>20</text:p>
          </table:table-cell>
          <table:table-cell office:value-type="float" office:value="5850" table:style-name="ce24">
            <text:p>5,850</text:p>
          </table:table-cell>
          <table:table-cell office:value-type="float" office:value="117000" table:formula="of:=+[.F471]*[.G471]" table:style-name="ce14">
            <text:p><text:s/>RD$117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11</text:p>
          </table:table-cell>
          <table:table-cell office:value-type="string" table:style-name="ce19">
            <text:p>Metamizol 1G (Dipirona) (calle)</text:p>
          </table:table-cell>
          <table:table-cell office:value-type="string" table:style-name="ce9">
            <text:p>ALMACEN DE FARMACIA</text:p>
          </table:table-cell>
          <table:table-cell office:value-type="float" office:value="2300" table:style-name="ce24">
            <text:p>2,300</text:p>
          </table:table-cell>
          <table:table-cell office:value-type="currency" office:value="5.85" table:style-name="ce23">
            <text:p><text:s/>$ 5.85<text:s/></text:p>
          </table:table-cell>
          <table:table-cell office:value-type="float" office:value="13455" table:formula="of:=+[.N471]*[.O471]" table:style-name="ce14">
            <text:p><text:s/>RD$13,45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9</text:p>
          </table:table-cell>
          <table:table-cell office:value-type="string" table:style-name="ce25">
            <text:p>Mascarilla de Oxigeno con Reservorio Adulto (promes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42.9" table:style-name="ce14">
            <text:p><text:s/>RD$42.90<text:s/></text:p>
          </table:table-cell>
          <table:table-cell office:value-type="float" office:value="429" table:formula="of:=+[.V471]*[.W471]" table:style-name="ce14">
            <text:p><text:s/>RD$429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2</text:p>
          </table:table-cell>
          <table:table-cell office:value-type="string" table:style-name="ce25">
            <text:p>oxido de zin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750" table:style-name="ce24">
            <text:p>750</text:p>
          </table:table-cell>
          <table:table-cell office:value-type="float" office:value="750" table:formula="of:=+[.F472]*[.G472]" table:style-name="ce14">
            <text:p><text:s/>RD$7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12</text:p>
          </table:table-cell>
          <table:table-cell office:value-type="string" table:style-name="ce19">
            <text:p>Metil Prednisolona 500MG (Promese)</text:p>
          </table:table-cell>
          <table:table-cell office:value-type="string" table:style-name="ce9">
            <text:p>ALMACEN DE FARMACIA</text:p>
          </table:table-cell>
          <table:table-cell office:value-type="float" office:value="225" table:style-name="ce24">
            <text:p>225</text:p>
          </table:table-cell>
          <table:table-cell office:value-type="currency" office:value="126.28" table:style-name="ce23">
            <text:p><text:s/>$ 126.28<text:s/></text:p>
          </table:table-cell>
          <table:table-cell office:value-type="float" office:value="28413" table:formula="of:=+[.N472]*[.O472]" table:style-name="ce14">
            <text:p><text:s/>RD$28,413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0</text:p>
          </table:table-cell>
          <table:table-cell office:value-type="string" table:style-name="ce25">
            <text:p>Mascarilla de Oxigeno con Reservorio Pediatrico (promese)</text:p>
          </table:table-cell>
          <table:table-cell office:value-type="string" table:style-name="ce9">
            <text:p>ALMACEN DE FARMACIA</text:p>
          </table:table-cell>
          <table:table-cell office:value-type="float" office:value="796" table:style-name="ce31">
            <text:p>796</text:p>
          </table:table-cell>
          <table:table-cell office:value-type="float" office:value="34.834195979899498" table:style-name="ce14">
            <text:p><text:s/>RD$34.83<text:s/></text:p>
          </table:table-cell>
          <table:table-cell office:value-type="float" office:value="27728.02" table:formula="of:=+[.V472]*[.W472]" table:style-name="ce14">
            <text:p><text:s/>RD$27,728.0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1</text:p>
          </table:table-cell>
          <table:table-cell office:value-type="string" table:style-name="ce25">
            <text:p>oxociclin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1365" table:style-name="ce24">
            <text:p>1,365</text:p>
          </table:table-cell>
          <table:table-cell office:value-type="float" office:value="4095" table:formula="of:=+[.F473]*[.G473]" table:style-name="ce14">
            <text:p><text:s/>RD$4,09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14</text:p>
          </table:table-cell>
          <table:table-cell office:value-type="string" table:style-name="ce19">
            <text:p>Metilprednisolona 40Mg promese</text:p>
          </table:table-cell>
          <table:table-cell office:value-type="string" table:style-name="ce9">
            <text:p>ALMACEN DE FARMACIA</text:p>
          </table:table-cell>
          <table:table-cell office:value-type="float" office:value="600" table:style-name="ce24">
            <text:p>600</text:p>
          </table:table-cell>
          <table:table-cell office:value-type="currency" office:value="58.2" table:style-name="ce23">
            <text:p><text:s/>$ 58.20<text:s/></text:p>
          </table:table-cell>
          <table:table-cell office:value-type="float" office:value="34920" table:formula="of:=+[.N473]*[.O473]" table:style-name="ce14">
            <text:p><text:s/>RD$34,9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2</text:p>
          </table:table-cell>
          <table:table-cell office:value-type="string" table:style-name="ce25">
            <text:p>Mascarilla De Oxigeno Pediatrica (Donado)</text:p>
          </table:table-cell>
          <table:table-cell office:value-type="string" table:style-name="ce9">
            <text:p>ALMACEN DE FARMACIA</text:p>
          </table:table-cell>
          <table:table-cell office:value-type="float" office:value="3800" table:style-name="ce31">
            <text:p>3800</text:p>
          </table:table-cell>
          <table:table-cell office:value-type="float" office:value="52" table:style-name="ce14">
            <text:p><text:s/>RD$52.00<text:s/></text:p>
          </table:table-cell>
          <table:table-cell office:value-type="float" office:value="197600" table:formula="of:=+[.V473]*[.W473]" table:style-name="ce14">
            <text:p><text:s/>RD$197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2</text:p>
          </table:table-cell>
          <table:table-cell office:value-type="string" table:style-name="ce25">
            <text:p>Panel Positivo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6500" table:style-name="ce24">
            <text:p>6,500</text:p>
          </table:table-cell>
          <table:table-cell office:value-type="float" office:value="13000" table:formula="of:=+[.F474]*[.G474]" table:style-name="ce14">
            <text:p><text:s/>RD$13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16</text:p>
          </table:table-cell>
          <table:table-cell office:value-type="string" table:style-name="ce19">
            <text:p>Metoclopramida 2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3.8" table:style-name="ce23">
            <text:p><text:s/>$ 13.80<text:s/></text:p>
          </table:table-cell>
          <table:table-cell office:value-type="float" office:value="2760" table:formula="of:=+[.N474]*[.O474]" table:style-name="ce14">
            <text:p><text:s/>RD$2,7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3</text:p>
          </table:table-cell>
          <table:table-cell office:value-type="string" table:style-name="ce25">
            <text:p>MASCARILLA KN-95 (Donado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0" table:style-name="ce14">
            <text:p><text:s/>RD$-<text:s text:c="3"/></text:p>
          </table:table-cell>
          <table:table-cell office:value-type="float" office:value="0" table:formula="of:=+[.V474]*[.W474]" table:style-name="ce14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3</text:p>
          </table:table-cell>
          <table:table-cell office:value-type="string" table:style-name="ce25">
            <text:p>Panel negativo Break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6500" table:style-name="ce24">
            <text:p>6,500</text:p>
          </table:table-cell>
          <table:table-cell office:value-type="float" office:value="13000" table:formula="of:=+[.F475]*[.G475]" table:style-name="ce14">
            <text:p><text:s/>RD$13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17</text:p>
          </table:table-cell>
          <table:table-cell office:value-type="string" table:style-name="ce19">
            <text:p>Metronidazol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1770" table:style-name="ce24">
            <text:p>1,770</text:p>
          </table:table-cell>
          <table:table-cell office:value-type="currency" office:value="20.837415799142679" table:style-name="ce23">
            <text:p><text:s/>$ 20.84<text:s/></text:p>
          </table:table-cell>
          <table:table-cell office:value-type="float" office:value="36882.225964482539" table:formula="of:=+[.N475]*[.O475]" table:style-name="ce14">
            <text:p><text:s/>RD$36,882.2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4</text:p>
          </table:table-cell>
          <table:table-cell office:value-type="string" table:style-name="ce25">
            <text:p>Mascarilla Para Nebulizar adulto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72.795000000000002" table:style-name="ce14">
            <text:p><text:s/>RD$72.80<text:s/></text:p>
          </table:table-cell>
          <table:table-cell office:value-type="float" office:value="29118" table:formula="of:=+[.V475]*[.W475]" table:style-name="ce14">
            <text:p><text:s/>RD$29,11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2</text:p>
          </table:table-cell>
          <table:table-cell office:value-type="string" table:style-name="ce25">
            <text:p>Panel respiratorio 1/20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2892.315714285714" table:style-name="ce24">
            <text:p>2,892</text:p>
          </table:table-cell>
          <table:table-cell office:value-type="float" office:value="17353.894285714283" table:formula="of:=+[.F476]*[.G476]" table:style-name="ce14">
            <text:p><text:s/>RD$17,353.8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97</text:p>
          </table:table-cell>
          <table:table-cell office:value-type="string" table:style-name="ce19">
            <text:p>Micro Album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24">
            <text:p>16</text:p>
          </table:table-cell>
          <table:table-cell office:value-type="currency" office:value="1372.0318749999999" table:style-name="ce23">
            <text:p><text:s/>$ 1,372.03<text:s/></text:p>
          </table:table-cell>
          <table:table-cell office:value-type="float" office:value="21952.51" table:formula="of:=+[.N476]*[.O476]" table:style-name="ce14">
            <text:p><text:s/>RD$21,952.5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5</text:p>
          </table:table-cell>
          <table:table-cell office:value-type="string" table:style-name="ce25">
            <text:p>Mascarilla Para Nebulizar Pediatrica (calle)</text:p>
          </table:table-cell>
          <table:table-cell office:value-type="string" table:style-name="ce9">
            <text:p>ALMACEN DE FARMACIA</text:p>
          </table:table-cell>
          <table:table-cell office:value-type="float" office:value="4100" table:style-name="ce31">
            <text:p>4100</text:p>
          </table:table-cell>
          <table:table-cell office:value-type="float" office:value="173.46" table:style-name="ce14">
            <text:p><text:s/>RD$173.46<text:s/></text:p>
          </table:table-cell>
          <table:table-cell office:value-type="float" office:value="711186" table:formula="of:=+[.V476]*[.W476]" table:style-name="ce14">
            <text:p><text:s/>RD$711,18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4</text:p>
          </table:table-cell>
          <table:table-cell office:value-type="string" table:style-name="ce25">
            <text:p>Papel Aislante o Bioadecivo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6" table:style-name="ce9">
            <text:p>16</text:p>
          </table:table-cell>
          <table:table-cell office:value-type="float" office:value="254.24" table:style-name="ce24">
            <text:p>254</text:p>
          </table:table-cell>
          <table:table-cell office:value-type="float" office:value="4067.84" table:formula="of:=+[.F477]*[.G477]" table:style-name="ce14">
            <text:p><text:s/>RD$4,067.8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0</text:p>
          </table:table-cell>
          <table:table-cell office:value-type="string" table:style-name="ce19">
            <text:p>Lampara 12V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4623.08" table:style-name="ce23">
            <text:p><text:s/>$ 4,623.08<text:s/></text:p>
          </table:table-cell>
          <table:table-cell office:value-type="float" office:value="9246.16" table:formula="of:=+[.N477]*[.O477]" table:style-name="ce14">
            <text:p><text:s/>RD$9,246.1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6</text:p>
          </table:table-cell>
          <table:table-cell office:value-type="string" table:style-name="ce25">
            <text:p>Mascarilla Para Nebulizar Pediatrica (PROMES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31">
            <text:p>1000</text:p>
          </table:table-cell>
          <table:table-cell office:value-type="float" office:value="24.84" table:style-name="ce14">
            <text:p><text:s/>RD$24.84<text:s/></text:p>
          </table:table-cell>
          <table:table-cell office:value-type="float" office:value="24840" table:formula="of:=+[.V477]*[.W477]" table:style-name="ce14">
            <text:p><text:s/>RD$24,8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5</text:p>
          </table:table-cell>
          <table:table-cell office:value-type="string" table:style-name="ce25">
            <text:p>Papel Articular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84" table:style-name="ce9">
            <text:p>84</text:p>
          </table:table-cell>
          <table:table-cell office:value-type="float" office:value="317.79000000000002" table:style-name="ce24">
            <text:p>318</text:p>
          </table:table-cell>
          <table:table-cell office:value-type="float" office:value="26694.36" table:formula="of:=+[.F478]*[.G478]" table:style-name="ce14">
            <text:p><text:s/>RD$26,694.3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0</text:p>
          </table:table-cell>
          <table:table-cell office:value-type="string" table:style-name="ce19">
            <text:p>Midazolam 5mg/ml (promese)</text:p>
          </table:table-cell>
          <table:table-cell office:value-type="string" table:style-name="ce9">
            <text:p>ALMACEN DE FARMACIA</text:p>
          </table:table-cell>
          <table:table-cell office:value-type="float" office:value="600" table:style-name="ce24">
            <text:p>600</text:p>
          </table:table-cell>
          <table:table-cell office:value-type="currency" office:value="92.4" table:style-name="ce23">
            <text:p><text:s/>$ 92.40<text:s/></text:p>
          </table:table-cell>
          <table:table-cell office:value-type="float" office:value="55440" table:formula="of:=+[.N478]*[.O478]" table:style-name="ce14">
            <text:p><text:s/>RD$55,4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7</text:p>
          </table:table-cell>
          <table:table-cell office:value-type="string" table:style-name="ce28">
            <text:p>Mascarilla Quirurgicas Desechables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1.04" table:style-name="ce14">
            <text:p><text:s/>RD$1.04<text:s/></text:p>
          </table:table-cell>
          <table:table-cell office:value-type="float" office:value="104" table:formula="of:=+[.V478]*[.W478]" table:style-name="ce14">
            <text:p><text:s/>RD$10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6</text:p>
          </table:table-cell>
          <table:table-cell office:value-type="string" table:style-name="ce25">
            <text:p>PAPEL CAMILLA (calle)</text:p>
          </table:table-cell>
          <table:table-cell office:value-type="string" table:style-name="ce25">
            <text:p>ALMACEN DE FARMACIA</text:p>
          </table:table-cell>
          <table:table-cell office:value-type="float" office:value="955" table:style-name="ce9">
            <text:p>955</text:p>
          </table:table-cell>
          <table:table-cell office:value-type="float" office:value="108.6621419939577" table:style-name="ce24">
            <text:p>109</text:p>
          </table:table-cell>
          <table:table-cell office:value-type="float" office:value="103772.3456042296" table:formula="of:=+[.F479]*[.G479]" table:style-name="ce14">
            <text:p><text:s/>RD$103,772.3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1</text:p>
          </table:table-cell>
          <table:table-cell office:value-type="string" table:style-name="ce19">
            <text:p>Milrinona 1G (Calle)</text:p>
          </table:table-cell>
          <table:table-cell office:value-type="string" table:style-name="ce9">
            <text:p>ALMACEN DE FARMACIA</text:p>
          </table:table-cell>
          <table:table-cell office:value-type="float" office:value="80" table:style-name="ce24">
            <text:p>80</text:p>
          </table:table-cell>
          <table:table-cell office:value-type="currency" office:value="91.28" table:style-name="ce23">
            <text:p><text:s/>$ 91.28<text:s/></text:p>
          </table:table-cell>
          <table:table-cell office:value-type="float" office:value="7302.4" table:formula="of:=+[.N479]*[.O479]" table:style-name="ce14">
            <text:p><text:s/>RD$7,302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3</text:p>
          </table:table-cell>
          <table:table-cell office:value-type="string" table:style-name="ce25">
            <text:p>Mascarillas faciales #4 Medium</text:p>
          </table:table-cell>
          <table:table-cell office:value-type="string" table:style-name="ce9">
            <text:p>ALMACEN DE FARMACIA</text:p>
          </table:table-cell>
          <table:table-cell office:value-type="float" office:value="34" table:style-name="ce31">
            <text:p>34</text:p>
          </table:table-cell>
          <table:table-cell office:value-type="float" office:value="299.85000000000002" table:style-name="ce14">
            <text:p><text:s/>RD$299.85<text:s/></text:p>
          </table:table-cell>
          <table:table-cell office:value-type="float" office:value="10194.900000000001" table:formula="of:=+[.V479]*[.W479]" table:style-name="ce14">
            <text:p><text:s/>RD$10,194.9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7</text:p>
          </table:table-cell>
          <table:table-cell office:value-type="string" table:style-name="ce25">
            <text:p>Papel EKG <text:s/>(Calle)</text:p>
          </table:table-cell>
          <table:table-cell office:value-type="string" table:style-name="ce25">
            <text:p>ALMACEN DE FARMACIA</text:p>
          </table:table-cell>
          <table:table-cell office:value-type="float" office:value="15" table:style-name="ce9">
            <text:p>15</text:p>
          </table:table-cell>
          <table:table-cell office:value-type="float" office:value="528.64" table:style-name="ce24">
            <text:p>529</text:p>
          </table:table-cell>
          <table:table-cell office:value-type="float" office:value="7929.5999999999995" table:formula="of:=+[.F480]*[.G480]" table:style-name="ce14">
            <text:p><text:s/>RD$7,929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98</text:p>
          </table:table-cell>
          <table:table-cell office:value-type="string" table:style-name="ce19">
            <text:p>MR DR Diluent 1L BC-620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500" table:style-name="ce23">
            <text:p><text:s/>$ 4,500.00<text:s/></text:p>
          </table:table-cell>
          <table:table-cell office:value-type="float" office:value="4500" table:formula="of:=+[.N480]*[.O480]" table:style-name="ce14">
            <text:p><text:s/>RD$4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493</text:p>
          </table:table-cell>
          <table:table-cell office:value-type="string" table:style-name="ce25">
            <text:p>Mascarillas faciales #5 Large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31">
            <text:p>48</text:p>
          </table:table-cell>
          <table:table-cell office:value-type="float" office:value="233.58" table:style-name="ce14">
            <text:p><text:s/>RD$233.58<text:s/></text:p>
          </table:table-cell>
          <table:table-cell office:value-type="float" office:value="11211.84" table:formula="of:=+[.V480]*[.W480]" table:style-name="ce14">
            <text:p><text:s/>RD$11,211.8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8</text:p>
          </table:table-cell>
          <table:table-cell office:value-type="string" table:style-name="ce25">
            <text:p>Papel Grado Medico Con fuelle Rollo Para Esterilizar (calle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11257.37" table:style-name="ce24">
            <text:p>11,257</text:p>
          </table:table-cell>
          <table:table-cell office:value-type="float" office:value="112573.70000000001" table:formula="of:=+[.F481]*[.G481]" table:style-name="ce14">
            <text:p><text:s/>RD$112,573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99</text:p>
          </table:table-cell>
          <table:table-cell office:value-type="string" table:style-name="ce19">
            <text:p>Muellen Hilto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300" table:style-name="ce23">
            <text:p><text:s/>$ 3,300.00<text:s/></text:p>
          </table:table-cell>
          <table:table-cell office:value-type="float" office:value="6600" table:formula="of:=+[.N481]*[.O481]" table:style-name="ce14">
            <text:p><text:s/>RD$6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9</text:p>
          </table:table-cell>
          <table:table-cell office:value-type="string" table:style-name="ce25">
            <text:p>Meropenem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0" table:style-name="ce14">
            <text:p><text:s/>RD$-<text:s text:c="3"/></text:p>
          </table:table-cell>
          <table:table-cell office:value-type="float" office:value="0" table:formula="of:=+[.V481]*[.W481]" table:style-name="ce14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49</text:p>
          </table:table-cell>
          <table:table-cell office:value-type="string" table:style-name="ce25">
            <text:p>Papel Grado Medico Con fuelle Rollo Para Esterilizar (calle)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5935" table:style-name="ce24">
            <text:p>5,935</text:p>
          </table:table-cell>
          <table:table-cell office:value-type="float" office:value="35610" table:formula="of:=+[.F482]*[.G482]" table:style-name="ce14">
            <text:p><text:s/>RD$35,61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3</text:p>
          </table:table-cell>
          <table:table-cell office:value-type="string" table:style-name="ce19">
            <text:p>N-butil bromuro 10MG tableta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24">
            <text:p>30</text:p>
          </table:table-cell>
          <table:table-cell office:value-type="currency" office:value="8" table:style-name="ce23">
            <text:p><text:s/>$ 8.00<text:s/></text:p>
          </table:table-cell>
          <table:table-cell office:value-type="float" office:value="240" table:formula="of:=+[.N482]*[.O482]" table:style-name="ce14">
            <text:p><text:s/>RD$2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0</text:p>
          </table:table-cell>
          <table:table-cell office:value-type="string" table:style-name="ce25">
            <text:p>Meropenen 1G (promes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32">
            <text:p>500</text:p>
          </table:table-cell>
          <table:table-cell office:value-type="float" office:value="86.4" table:style-name="ce14">
            <text:p><text:s/>RD$86.40<text:s/></text:p>
          </table:table-cell>
          <table:table-cell office:value-type="float" office:value="43200" table:formula="of:=+[.V482]*[.W482]" table:style-name="ce14">
            <text:p><text:s/>RD$43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0</text:p>
          </table:table-cell>
          <table:table-cell office:value-type="string" table:style-name="ce25">
            <text:p>Papel Kraft P/Esterilizar rollo (calle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4071.3883333333333" table:style-name="ce24">
            <text:p>4,071</text:p>
          </table:table-cell>
          <table:table-cell office:value-type="float" office:value="8142.7766666666666" table:formula="of:=+[.F483]*[.G483]" table:style-name="ce14">
            <text:p><text:s/>RD$8,142.7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4</text:p>
          </table:table-cell>
          <table:table-cell office:value-type="string" table:style-name="ce19">
            <text:p>Nebulizadores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1324.32" table:style-name="ce23">
            <text:p><text:s/>$ 1,324.32<text:s/></text:p>
          </table:table-cell>
          <table:table-cell office:value-type="float" office:value="9270.24" table:formula="of:=+[.N483]*[.O483]" table:style-name="ce14">
            <text:p><text:s/>RD$9,270.2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1</text:p>
          </table:table-cell>
          <table:table-cell office:value-type="string" table:style-name="ce25">
            <text:p>Metamizol 1G (Dipirona) (calle)</text:p>
          </table:table-cell>
          <table:table-cell office:value-type="string" table:style-name="ce9">
            <text:p>ALMACEN DE FARMACIA</text:p>
          </table:table-cell>
          <table:table-cell office:value-type="float" office:value="1900" table:style-name="ce31">
            <text:p>1900</text:p>
          </table:table-cell>
          <table:table-cell office:value-type="float" office:value="5.85" table:style-name="ce14">
            <text:p><text:s/>RD$5.85<text:s/></text:p>
          </table:table-cell>
          <table:table-cell office:value-type="float" office:value="11115" table:formula="of:=+[.V483]*[.W483]" table:style-name="ce14">
            <text:p><text:s/>RD$11,11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1</text:p>
          </table:table-cell>
          <table:table-cell office:value-type="string" table:style-name="ce25">
            <text:p>Papel para sonografia ULSTAR-110HG</text:p>
          </table:table-cell>
          <table:table-cell office:value-type="string" table:style-name="ce25">
            <text:p>ALMACEN DE FARMACIA</text:p>
          </table:table-cell>
          <table:table-cell office:value-type="float" office:value="50" table:style-name="ce9">
            <text:p>50</text:p>
          </table:table-cell>
          <table:table-cell office:value-type="float" office:value="1033.31" table:style-name="ce24">
            <text:p>1,033</text:p>
          </table:table-cell>
          <table:table-cell office:value-type="float" office:value="51665.5" table:formula="of:=+[.F484]*[.G484]" table:style-name="ce14">
            <text:p><text:s/>RD$51,665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218</text:p>
          </table:table-cell>
          <table:table-cell office:value-type="string" table:style-name="ce22">
            <text:p>Nebulizadores compres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898.47" table:style-name="ce23">
            <text:p><text:s/>$ 3,898.47<text:s/></text:p>
          </table:table-cell>
          <table:table-cell office:value-type="float" office:value="7796.94" table:formula="of:=+[.N484]*[.O484]" table:style-name="ce14">
            <text:p><text:s/>RD$7,796.9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2</text:p>
          </table:table-cell>
          <table:table-cell office:value-type="string" table:style-name="ce25">
            <text:p>Metil Prednisolona 500MG (Promese)</text:p>
          </table:table-cell>
          <table:table-cell office:value-type="string" table:style-name="ce9">
            <text:p>ALMACEN DE FARMACIA</text:p>
          </table:table-cell>
          <table:table-cell office:value-type="float" office:value="275" table:style-name="ce31">
            <text:p>275</text:p>
          </table:table-cell>
          <table:table-cell office:value-type="float" office:value="143.35454545454544" table:style-name="ce14">
            <text:p><text:s/>RD$143.35<text:s/></text:p>
          </table:table-cell>
          <table:table-cell office:value-type="float" office:value="39422.5" table:formula="of:=+[.V484]*[.W484]" table:style-name="ce14">
            <text:p><text:s/>RD$39,422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4</text:p>
          </table:table-cell>
          <table:table-cell office:value-type="string" table:style-name="ce25">
            <text:p>Papel Termico EDAN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0" table:style-name="ce9">
            <text:p>20</text:p>
          </table:table-cell>
          <table:table-cell office:value-type="float" office:value="166.36190476190475" table:style-name="ce24">
            <text:p>166</text:p>
          </table:table-cell>
          <table:table-cell office:value-type="float" office:value="3327.238095238095" table:formula="of:=+[.F485]*[.G485]" table:style-name="ce14">
            <text:p><text:s/>RD$3,327.2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5</text:p>
          </table:table-cell>
          <table:table-cell office:value-type="string" table:style-name="ce19">
            <text:p>Nebulizadores portatil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334.32" table:style-name="ce23">
            <text:p><text:s/>$ 1,334.32<text:s/></text:p>
          </table:table-cell>
          <table:table-cell office:value-type="float" office:value="13343.199999999999" table:formula="of:=+[.N485]*[.O485]" table:style-name="ce14">
            <text:p><text:s/>RD$13,343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4</text:p>
          </table:table-cell>
          <table:table-cell office:value-type="string" table:style-name="ce25">
            <text:p>Metilprednisolona 40Mg promese</text:p>
          </table:table-cell>
          <table:table-cell office:value-type="string" table:style-name="ce9">
            <text:p>ALMACEN DE FARMACIA</text:p>
          </table:table-cell>
          <table:table-cell office:value-type="float" office:value="425" table:style-name="ce31">
            <text:p>425</text:p>
          </table:table-cell>
          <table:table-cell office:value-type="float" office:value="58.2" table:style-name="ce14">
            <text:p><text:s/>RD$58.20<text:s/></text:p>
          </table:table-cell>
          <table:table-cell office:value-type="float" office:value="24735" table:formula="of:=+[.V485]*[.W485]" table:style-name="ce14">
            <text:p><text:s/>RD$24,73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2</text:p>
          </table:table-cell>
          <table:table-cell office:value-type="string" table:style-name="ce25">
            <text:p>PAQUETE DE AGUJ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9" table:style-name="ce9">
            <text:p>19</text:p>
          </table:table-cell>
          <table:table-cell office:value-type="float" office:value="614" table:style-name="ce24">
            <text:p>614</text:p>
          </table:table-cell>
          <table:table-cell office:value-type="float" office:value="11666" table:formula="of:=+[.F486]*[.G486]" table:style-name="ce14">
            <text:p><text:s/>RD$11,66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6</text:p>
          </table:table-cell>
          <table:table-cell office:value-type="string" table:style-name="ce19">
            <text:p>NEXAR Tabletas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923" table:style-name="ce23">
            <text:p><text:s/>$ 1,923.00<text:s/></text:p>
          </table:table-cell>
          <table:table-cell office:value-type="float" office:value="5769" table:formula="of:=+[.N486]*[.O486]" table:style-name="ce14">
            <text:p><text:s/>RD$5,76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5</text:p>
          </table:table-cell>
          <table:table-cell office:value-type="string" table:style-name="ce25">
            <text:p>Metilprednisolona 80Mg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3">
            <text:p>100</text:p>
          </table:table-cell>
          <table:table-cell office:value-type="float" office:value="702" table:style-name="ce14">
            <text:p><text:s/>RD$702.00<text:s/></text:p>
          </table:table-cell>
          <table:table-cell office:value-type="float" office:value="70200" table:formula="of:=+[.V486]*[.W486]" table:style-name="ce14">
            <text:p><text:s/>RD$70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3</text:p>
          </table:table-cell>
          <table:table-cell office:value-type="string" table:style-name="ce25">
            <text:p>Paracetamol (Neomol) 10MG/ML I.V. (calle)</text:p>
          </table:table-cell>
          <table:table-cell office:value-type="string" table:style-name="ce25">
            <text:p>ALMACEN DE FARMACIA</text:p>
          </table:table-cell>
          <table:table-cell office:value-type="float" office:value="700" table:style-name="ce9">
            <text:p>700</text:p>
          </table:table-cell>
          <table:table-cell office:value-type="float" office:value="164" table:style-name="ce24">
            <text:p>164</text:p>
          </table:table-cell>
          <table:table-cell office:value-type="float" office:value="114800" table:formula="of:=+[.F487]*[.G487]" table:style-name="ce14">
            <text:p><text:s/>RD$114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6</text:p>
          </table:table-cell>
          <table:table-cell office:value-type="string" table:style-name="ce22">
            <text:p>Neumo-kit #8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21816.937777777777" table:style-name="ce23">
            <text:p><text:s/>$ 21,816.94<text:s/></text:p>
          </table:table-cell>
          <table:table-cell office:value-type="float" office:value="87267.751111111109" table:formula="of:=+[.N487]*[.O487]" table:style-name="ce14">
            <text:p><text:s/>RD$87,267.7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6</text:p>
          </table:table-cell>
          <table:table-cell office:value-type="string" table:style-name="ce25">
            <text:p>Metoclopramida 2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13.8" table:style-name="ce14">
            <text:p><text:s/>RD$13.80<text:s/></text:p>
          </table:table-cell>
          <table:table-cell office:value-type="float" office:value="2760" table:formula="of:=+[.V487]*[.W487]" table:style-name="ce14">
            <text:p><text:s/>RD$2,7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4</text:p>
          </table:table-cell>
          <table:table-cell office:value-type="string" table:style-name="ce25">
            <text:p>Parche Aquacel 4in X 4in (Calle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460" table:style-name="ce24">
            <text:p>460</text:p>
          </table:table-cell>
          <table:table-cell office:value-type="float" office:value="4600" table:formula="of:=+[.F488]*[.G488]" table:style-name="ce14">
            <text:p><text:s/>RD$4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8</text:p>
          </table:table-cell>
          <table:table-cell office:value-type="string" table:style-name="ce20">
            <text:p>Nifedipina 10MG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0.17" table:style-name="ce23">
            <text:p><text:s/>$ 0.17<text:s/></text:p>
          </table:table-cell>
          <table:table-cell office:value-type="float" office:value="68" table:formula="of:=+[.N488]*[.O488]" table:style-name="ce14">
            <text:p><text:s/>RD$6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7</text:p>
          </table:table-cell>
          <table:table-cell office:value-type="string" table:style-name="ce25">
            <text:p>Metronidazol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1570" table:style-name="ce31">
            <text:p>1570</text:p>
          </table:table-cell>
          <table:table-cell office:value-type="float" office:value="20.837415799142679" table:style-name="ce14">
            <text:p><text:s/>RD$20.84<text:s/></text:p>
          </table:table-cell>
          <table:table-cell office:value-type="float" office:value="32714.742804654008" table:formula="of:=+[.V488]*[.W488]" table:style-name="ce14">
            <text:p><text:s/>RD$32,714.7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7</text:p>
          </table:table-cell>
          <table:table-cell office:value-type="string" table:style-name="ce25">
            <text:p>PASTA DE PULIDO RESIN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8" table:style-name="ce9">
            <text:p>8</text:p>
          </table:table-cell>
          <table:table-cell office:value-type="float" office:value="3335" table:style-name="ce24">
            <text:p>3,335</text:p>
          </table:table-cell>
          <table:table-cell office:value-type="float" office:value="26680" table:formula="of:=+[.F489]*[.G489]" table:style-name="ce14">
            <text:p><text:s/>RD$26,6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9</text:p>
          </table:table-cell>
          <table:table-cell office:value-type="string" table:style-name="ce19">
            <text:p>Nifedipina 10MG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.4" table:style-name="ce23">
            <text:p><text:s/>$ 1.40<text:s/></text:p>
          </table:table-cell>
          <table:table-cell office:value-type="float" office:value="140" table:formula="of:=+[.N489]*[.O489]" table:style-name="ce14">
            <text:p><text:s/>RD$1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7</text:p>
          </table:table-cell>
          <table:table-cell office:value-type="string" table:style-name="ce25">
            <text:p>Micro Albumin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6475.36" table:style-name="ce14">
            <text:p><text:s/>RD$6,475.36<text:s/></text:p>
          </table:table-cell>
          <table:table-cell office:value-type="float" office:value="6475.36" table:formula="of:=+[.V489]*[.W489]" table:style-name="ce14">
            <text:p><text:s/>RD$6,475.3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8</text:p>
          </table:table-cell>
          <table:table-cell office:value-type="string" table:style-name="ce25">
            <text:p>Pasta Profilatic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7" table:style-name="ce9">
            <text:p>17</text:p>
          </table:table-cell>
          <table:table-cell office:value-type="float" office:value="402.54" table:style-name="ce24">
            <text:p>403</text:p>
          </table:table-cell>
          <table:table-cell office:value-type="float" office:value="6843.18" table:formula="of:=+[.F490]*[.G490]" table:style-name="ce14">
            <text:p><text:s/>RD$6,843.1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29</text:p>
          </table:table-cell>
          <table:table-cell office:value-type="string" table:style-name="ce19">
            <text:p>Nifedipina 20MG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0.23" table:style-name="ce23">
            <text:p><text:s/>$ 0.23<text:s/></text:p>
          </table:table-cell>
          <table:table-cell office:value-type="float" office:value="46" table:formula="of:=+[.N490]*[.O490]" table:style-name="ce14">
            <text:p><text:s/>RD$4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19</text:p>
          </table:table-cell>
          <table:table-cell office:value-type="string" table:style-name="ce25">
            <text:p>Micropore / ZTO Mediano (CAJAS) calle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31">
            <text:p>96</text:p>
          </table:table-cell>
          <table:table-cell office:value-type="float" office:value="163.97" table:style-name="ce14">
            <text:p><text:s/>RD$163.97<text:s/></text:p>
          </table:table-cell>
          <table:table-cell office:value-type="float" office:value="15741.119999999999" table:formula="of:=+[.V490]*[.W490]" table:style-name="ce14">
            <text:p><text:s/>RD$15,741.1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Pastas Sthomahesive 2oz p/ostomia<text:s/>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1075.25" table:style-name="ce24">
            <text:p>1,075</text:p>
          </table:table-cell>
          <table:table-cell office:value-type="float" office:value="3225.75" table:formula="of:=+[.F491]*[.G491]" table:style-name="ce14">
            <text:p><text:s/>RD$3,225.7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1</text:p>
          </table:table-cell>
          <table:table-cell office:value-type="string" table:style-name="ce19">
            <text:p>Nitrofurazona Crema 100G Calle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84.5" table:style-name="ce23">
            <text:p><text:s/>$ 84.50<text:s/></text:p>
          </table:table-cell>
          <table:table-cell office:value-type="float" office:value="84.5" table:formula="of:=+[.N491]*[.O491]" table:style-name="ce14">
            <text:p><text:s/>RD$84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0</text:p>
          </table:table-cell>
          <table:table-cell office:value-type="string" table:style-name="ce25">
            <text:p>Lampara 12V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4623.08" table:style-name="ce14">
            <text:p><text:s/>RD$4,623.08<text:s/></text:p>
          </table:table-cell>
          <table:table-cell office:value-type="float" office:value="9246.16" table:formula="of:=+[.V491]*[.W491]" table:style-name="ce14">
            <text:p><text:s/>RD$9,246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59</text:p>
          </table:table-cell>
          <table:table-cell office:value-type="string" table:style-name="ce25">
            <text:p>Patos Urinarios Pediatricos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102" table:style-name="ce24">
            <text:p>102</text:p>
          </table:table-cell>
          <table:table-cell office:value-type="float" office:value="612" table:formula="of:=+[.F492]*[.G492]" table:style-name="ce14">
            <text:p><text:s/>RD$61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2</text:p>
          </table:table-cell>
          <table:table-cell office:value-type="string" table:style-name="ce19">
            <text:p>Nitrofurazona Tarro 1 Libra (Promese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50" table:style-name="ce23">
            <text:p><text:s/>$ 50.00<text:s/></text:p>
          </table:table-cell>
          <table:table-cell office:value-type="float" office:value="200" table:formula="of:=+[.N492]*[.O492]" table:style-name="ce14">
            <text:p><text:s/>RD$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1</text:p>
          </table:table-cell>
          <table:table-cell office:value-type="string" table:style-name="ce25">
            <text:p>Milrinona 1G (Call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1">
            <text:p>50</text:p>
          </table:table-cell>
          <table:table-cell office:value-type="float" office:value="91.28" table:style-name="ce14">
            <text:p><text:s/>RD$91.28<text:s/></text:p>
          </table:table-cell>
          <table:table-cell office:value-type="float" office:value="4564" table:formula="of:=+[.V492]*[.W492]" table:style-name="ce14">
            <text:p><text:s/>RD$4,56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6</text:p>
          </table:table-cell>
          <table:table-cell office:value-type="string" table:style-name="ce25">
            <text:p>PCR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7" table:style-name="ce9">
            <text:p>7</text:p>
          </table:table-cell>
          <table:table-cell office:value-type="float" office:value="998.01" table:style-name="ce24">
            <text:p>998</text:p>
          </table:table-cell>
          <table:table-cell office:value-type="float" office:value="6986.07" table:formula="of:=+[.F493]*[.G493]" table:style-name="ce14">
            <text:p><text:s/>RD$6,986.0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2</text:p>
          </table:table-cell>
          <table:table-cell office:value-type="string" table:style-name="ce19">
            <text:p><text:s/>NITROFURAZONA 0.2% POMADA TUBO 30G TOPICA (Promes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46.8" table:style-name="ce23">
            <text:p><text:s/>$ 46.80<text:s/></text:p>
          </table:table-cell>
          <table:table-cell office:value-type="float" office:value="936" table:formula="of:=+[.N493]*[.O493]" table:style-name="ce14">
            <text:p><text:s/>RD$93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8</text:p>
          </table:table-cell>
          <table:table-cell office:value-type="string" table:style-name="ce25">
            <text:p>MR DR Diluent 1L BC-620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4500" table:style-name="ce14">
            <text:p><text:s/>RD$4,500.00<text:s/></text:p>
          </table:table-cell>
          <table:table-cell office:value-type="float" office:value="4500" table:formula="of:=+[.V493]*[.W493]" table:style-name="ce14">
            <text:p><text:s/>RD$4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7</text:p>
          </table:table-cell>
          <table:table-cell office:value-type="string" table:style-name="ce25">
            <text:p>PCT D20 PROCALCITONINA 1/25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3" table:style-name="ce9">
            <text:p>23</text:p>
          </table:table-cell>
          <table:table-cell office:value-type="float" office:value="8623.8520000000008" table:style-name="ce24">
            <text:p>8,624</text:p>
          </table:table-cell>
          <table:table-cell office:value-type="float" office:value="198348.59600000002" table:formula="of:=+[.F494]*[.G494]" table:style-name="ce14">
            <text:p><text:s/>RD$198,348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4</text:p>
          </table:table-cell>
          <table:table-cell office:value-type="string" table:style-name="ce19">
            <text:p>Noradrenalina 1mg/ml donado</text:p>
          </table:table-cell>
          <table:table-cell office:value-type="string" table:style-name="ce9">
            <text:p>ALMACEN DE FARMACIA</text:p>
          </table:table-cell>
          <table:table-cell office:value-type="float" office:value="670" table:style-name="ce24">
            <text:p>670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494]*[.O494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99</text:p>
          </table:table-cell>
          <table:table-cell office:value-type="string" table:style-name="ce25">
            <text:p>Muellen Hilto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3300" table:style-name="ce14">
            <text:p><text:s/>RD$3,300.00<text:s/></text:p>
          </table:table-cell>
          <table:table-cell office:value-type="float" office:value="6600" table:formula="of:=+[.V494]*[.W494]" table:style-name="ce14">
            <text:p><text:s/>RD$6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1</text:p>
          </table:table-cell>
          <table:table-cell office:value-type="string" table:style-name="ce25">
            <text:p>Penicilina Cristalina 5,000,000 (calle)</text:p>
          </table:table-cell>
          <table:table-cell office:value-type="string" table:style-name="ce25">
            <text:p>ALMACEN DE FARMACIA</text:p>
          </table:table-cell>
          <table:table-cell office:value-type="float" office:value="320" table:style-name="ce9">
            <text:p>320</text:p>
          </table:table-cell>
          <table:table-cell office:value-type="float" office:value="102.28333333333333" table:style-name="ce24">
            <text:p>102</text:p>
          </table:table-cell>
          <table:table-cell office:value-type="float" office:value="32730.666666666664" table:formula="of:=+[.F495]*[.G495]" table:style-name="ce14">
            <text:p><text:s/>RD$32,730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4</text:p>
          </table:table-cell>
          <table:table-cell office:value-type="string" table:style-name="ce19">
            <text:p>Noradrenalina 1mg/ml (calle)</text:p>
          </table:table-cell>
          <table:table-cell office:value-type="string" table:style-name="ce9">
            <text:p>ALMACEN DE FARMACIA</text:p>
          </table:table-cell>
          <table:table-cell office:value-type="float" office:value="350" table:style-name="ce24">
            <text:p>350</text:p>
          </table:table-cell>
          <table:table-cell office:value-type="currency" office:value="160" table:style-name="ce23">
            <text:p><text:s/>$ 160.00<text:s/></text:p>
          </table:table-cell>
          <table:table-cell office:value-type="float" office:value="56000" table:formula="of:=+[.N495]*[.O495]" table:style-name="ce14">
            <text:p><text:s/>RD$5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3</text:p>
          </table:table-cell>
          <table:table-cell office:value-type="string" table:style-name="ce25">
            <text:p>N-butil bromuro 10MG tableta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31">
            <text:p>30</text:p>
          </table:table-cell>
          <table:table-cell office:value-type="float" office:value="8" table:style-name="ce14">
            <text:p><text:s/>RD$8.00<text:s/></text:p>
          </table:table-cell>
          <table:table-cell office:value-type="float" office:value="240" table:formula="of:=+[.V495]*[.W495]" table:style-name="ce14">
            <text:p><text:s/>RD$2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2</text:p>
          </table:table-cell>
          <table:table-cell office:value-type="string" table:style-name="ce25">
            <text:p>Penicilina Cristalina 5,000,000 (Promese)</text:p>
          </table:table-cell>
          <table:table-cell office:value-type="string" table:style-name="ce25">
            <text:p>ALMACEN DE FARMACIA</text:p>
          </table:table-cell>
          <table:table-cell office:value-type="float" office:value="420" table:style-name="ce9">
            <text:p>420</text:p>
          </table:table-cell>
          <table:table-cell office:value-type="float" office:value="45.058741258741264" table:style-name="ce24">
            <text:p>45</text:p>
          </table:table-cell>
          <table:table-cell office:value-type="float" office:value="18924.671328671331" table:formula="of:=+[.F496]*[.G496]" table:style-name="ce14">
            <text:p><text:s/>RD$18,924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7</text:p>
          </table:table-cell>
          <table:table-cell office:value-type="string" table:style-name="ce19">
            <text:p>Omeprazol 40MG (calle)</text:p>
          </table:table-cell>
          <table:table-cell office:value-type="string" table:style-name="ce9">
            <text:p>ALMACEN DE FARMACIA</text:p>
          </table:table-cell>
          <table:table-cell office:value-type="float" office:value="6000" table:style-name="ce24">
            <text:p>6,000</text:p>
          </table:table-cell>
          <table:table-cell office:value-type="currency" office:value="41.204999999999998" table:style-name="ce23">
            <text:p><text:s/>$ 41.21<text:s/></text:p>
          </table:table-cell>
          <table:table-cell office:value-type="float" office:value="247230" table:formula="of:=+[.N496]*[.O496]" table:style-name="ce14">
            <text:p><text:s/>RD$247,23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4</text:p>
          </table:table-cell>
          <table:table-cell office:value-type="string" table:style-name="ce25">
            <text:p>Nebulizadores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1324.32" table:style-name="ce14">
            <text:p><text:s/>RD$1,324.32<text:s/></text:p>
          </table:table-cell>
          <table:table-cell office:value-type="float" office:value="7945.92" table:formula="of:=+[.V496]*[.W496]" table:style-name="ce14">
            <text:p><text:s/>RD$7,945.9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3</text:p>
          </table:table-cell>
          <table:table-cell office:value-type="string" table:style-name="ce25">
            <text:p>Penta almidon 6%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326.67" table:style-name="ce24">
            <text:p>327</text:p>
          </table:table-cell>
          <table:table-cell office:value-type="float" office:value="3266.7000000000003" table:formula="of:=+[.F497]*[.G497]" table:style-name="ce14">
            <text:p><text:s/>RD$3,266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9</text:p>
          </table:table-cell>
          <table:table-cell office:value-type="string" table:style-name="ce19">
            <text:p>ondansetron 2mg/ml 4ml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130" table:style-name="ce23">
            <text:p><text:s/>$ 130.00<text:s/></text:p>
          </table:table-cell>
          <table:table-cell office:value-type="float" office:value="39000" table:formula="of:=+[.N497]*[.O497]" table:style-name="ce14">
            <text:p><text:s/>RD$39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18</text:p>
          </table:table-cell>
          <table:table-cell office:value-type="string" table:style-name="ce26">
            <text:p>Nebulizadores compres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3898.47" table:style-name="ce14">
            <text:p><text:s/>RD$3,898.47<text:s/></text:p>
          </table:table-cell>
          <table:table-cell office:value-type="float" office:value="7796.94" table:formula="of:=+[.V497]*[.W497]" table:style-name="ce14">
            <text:p><text:s/>RD$7,796.9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4</text:p>
          </table:table-cell>
          <table:table-cell office:value-type="string" table:style-name="ce25">
            <text:p>Perio-clor GALON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932.00999999999988" table:style-name="ce24">
            <text:p>932</text:p>
          </table:table-cell>
          <table:table-cell office:value-type="float" office:value="2796.0299999999997" table:formula="of:=+[.F498]*[.G498]" table:style-name="ce14">
            <text:p><text:s/>RD$2,796.0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0</text:p>
          </table:table-cell>
          <table:table-cell office:value-type="string" table:style-name="ce19">
            <text:p>ONDANSETRON 8 mg amp.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207.85714815" table:style-name="ce23">
            <text:p><text:s/>$ 207.86<text:s/></text:p>
          </table:table-cell>
          <table:table-cell office:value-type="float" office:value="29100.000741" table:formula="of:=+[.N498]*[.O498]" table:style-name="ce14">
            <text:p><text:s/>RD$29,1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5</text:p>
          </table:table-cell>
          <table:table-cell office:value-type="string" table:style-name="ce25">
            <text:p>Nebulizadores portatil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1334.32" table:style-name="ce14">
            <text:p><text:s/>RD$1,334.32<text:s/></text:p>
          </table:table-cell>
          <table:table-cell office:value-type="float" office:value="13343.199999999999" table:formula="of:=+[.V498]*[.W498]" table:style-name="ce14">
            <text:p><text:s/>RD$13,343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6</text:p>
          </table:table-cell>
          <table:table-cell office:value-type="string" table:style-name="ce25">
            <text:p>Peritas Nasales (calle)</text:p>
          </table:table-cell>
          <table:table-cell office:value-type="string" table:style-name="ce25">
            <text:p>ALMACEN DE FARMACIA</text:p>
          </table:table-cell>
          <table:table-cell office:value-type="float" office:value="75" table:style-name="ce9">
            <text:p>75</text:p>
          </table:table-cell>
          <table:table-cell office:value-type="float" office:value="46.94" table:style-name="ce24">
            <text:p>47</text:p>
          </table:table-cell>
          <table:table-cell office:value-type="float" office:value="3520.5" table:formula="of:=+[.F499]*[.G499]" table:style-name="ce14">
            <text:p><text:s/>RD$3,520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1</text:p>
          </table:table-cell>
          <table:table-cell office:value-type="string" table:style-name="ce19">
            <text:p>Oseltamivir (Tamiflu) <text:s/>Capsulas 75MG (Promese)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24">
            <text:p>240</text:p>
          </table:table-cell>
          <table:table-cell office:value-type="currency" office:value="61.54" table:style-name="ce23">
            <text:p><text:s/>$ 61.54<text:s/></text:p>
          </table:table-cell>
          <table:table-cell office:value-type="float" office:value="14769.6" table:formula="of:=+[.N499]*[.O499]" table:style-name="ce14">
            <text:p><text:s/>RD$14,769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6</text:p>
          </table:table-cell>
          <table:table-cell office:value-type="string" table:style-name="ce25">
            <text:p>NEXAR Tabletas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1923" table:style-name="ce14">
            <text:p><text:s/>RD$1,923.00<text:s/></text:p>
          </table:table-cell>
          <table:table-cell office:value-type="float" office:value="5769" table:formula="of:=+[.V499]*[.W499]" table:style-name="ce14">
            <text:p><text:s/>RD$5,769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7</text:p>
          </table:table-cell>
          <table:table-cell office:value-type="string" table:style-name="ce25">
            <text:p>Peritas Nasales (promese)</text:p>
          </table:table-cell>
          <table:table-cell office:value-type="string" table:style-name="ce25">
            <text:p>ALMACEN DE FARMACIA</text:p>
          </table:table-cell>
          <table:table-cell office:value-type="float" office:value="240" table:style-name="ce9">
            <text:p>240</text:p>
          </table:table-cell>
          <table:table-cell office:value-type="float" office:value="20.896363636363635" table:style-name="ce24">
            <text:p>21</text:p>
          </table:table-cell>
          <table:table-cell office:value-type="float" office:value="5015.1272727272726" table:formula="of:=+[.F500]*[.G500]" table:style-name="ce14">
            <text:p><text:s/>RD$5,015.1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7</text:p>
          </table:table-cell>
          <table:table-cell office:value-type="string" table:style-name="ce19">
            <text:p>Otoscopio Portatil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5084.2" table:style-name="ce23">
            <text:p><text:s/>$ 45,084.20<text:s/></text:p>
          </table:table-cell>
          <table:table-cell office:value-type="float" office:value="45084.2" table:formula="of:=+[.N500]*[.O500]" table:style-name="ce14">
            <text:p><text:s/>RD$45,084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6</text:p>
          </table:table-cell>
          <table:table-cell office:value-type="string" table:style-name="ce26">
            <text:p>Neumo-kit #8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26588.11" table:style-name="ce14">
            <text:p><text:s/>RD$26,588.11<text:s/></text:p>
          </table:table-cell>
          <table:table-cell office:value-type="float" office:value="53176.22" table:formula="of:=+[.V500]*[.W500]" table:style-name="ce14">
            <text:p><text:s/>RD$53,176.2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68</text:p>
          </table:table-cell>
          <table:table-cell office:value-type="string" table:style-name="ce25">
            <text:p>PERNO (odontologia)<text:s/></text:p>
          </table:table-cell>
          <table:table-cell office:value-type="string" table:style-name="ce25">
            <text:p>ALMACEN DE FARMACIA</text:p>
          </table:table-cell>
          <table:table-cell office:value-type="float" office:value="60" table:style-name="ce9">
            <text:p>60</text:p>
          </table:table-cell>
          <table:table-cell office:value-type="float" office:value="780" table:style-name="ce24">
            <text:p>780</text:p>
          </table:table-cell>
          <table:table-cell office:value-type="float" office:value="46800" table:formula="of:=+[.F501]*[.G501]" table:style-name="ce14">
            <text:p><text:s/>RD$46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8</text:p>
          </table:table-cell>
          <table:table-cell office:value-type="string" table:style-name="ce19">
            <text:p>Overol de Proteccion Amarillo con Cuello y Zipper<text:s/>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24">
            <text:p>48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501]*[.O501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8</text:p>
          </table:table-cell>
          <table:table-cell office:value-type="string" table:style-name="ce28">
            <text:p>Nifedipina 10MG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0.17" table:style-name="ce14">
            <text:p><text:s/>RD$0.17<text:s/></text:p>
          </table:table-cell>
          <table:table-cell office:value-type="float" office:value="68" table:formula="of:=+[.V501]*[.W501]" table:style-name="ce14">
            <text:p><text:s/>RD$6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0</text:p>
          </table:table-cell>
          <table:table-cell office:value-type="string" table:style-name="ce25">
            <text:p>Piedra pomes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103.32" table:style-name="ce24">
            <text:p>103</text:p>
          </table:table-cell>
          <table:table-cell office:value-type="float" office:value="309.95999999999998" table:formula="of:=+[.F502]*[.G502]" table:style-name="ce14">
            <text:p><text:s/>RD$309.9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7</text:p>
          </table:table-cell>
          <table:table-cell office:value-type="string" table:style-name="ce19">
            <text:p>Overol de Proteccion Amarillo con Zipper Antiaderente<text:s/>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24">
            <text:p>96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502]*[.O502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29</text:p>
          </table:table-cell>
          <table:table-cell office:value-type="string" table:style-name="ce25">
            <text:p>Nifedipina 20MG (promes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0.23" table:style-name="ce14">
            <text:p><text:s/>RD$0.23<text:s/></text:p>
          </table:table-cell>
          <table:table-cell office:value-type="float" office:value="69" table:formula="of:=+[.V502]*[.W502]" table:style-name="ce14">
            <text:p><text:s/>RD$69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08</text:p>
          </table:table-cell>
          <table:table-cell office:value-type="string" table:style-name="ce25">
            <text:p>Pilori suero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2000" table:style-name="ce24">
            <text:p>2,000</text:p>
          </table:table-cell>
          <table:table-cell office:value-type="float" office:value="2000" table:formula="of:=+[.F503]*[.G503]" table:style-name="ce14">
            <text:p><text:s/>RD$2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9</text:p>
          </table:table-cell>
          <table:table-cell office:value-type="string" table:style-name="ce19">
            <text:p>Overol de Proteccion con Capucha Blanco y Azul<text:s/>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503]*[.O503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31</text:p>
          </table:table-cell>
          <table:table-cell office:value-type="string" table:style-name="ce25">
            <text:p>Nitrofurazona Crema 100G Calle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80" table:style-name="ce14">
            <text:p><text:s/>RD$80.00<text:s/></text:p>
          </table:table-cell>
          <table:table-cell office:value-type="float" office:value="80" table:formula="of:=+[.V503]*[.W503]" table:style-name="ce14">
            <text:p><text:s/>RD$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1</text:p>
          </table:table-cell>
          <table:table-cell office:value-type="string" table:style-name="ce25">
            <text:p>Pincel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1294.93" table:style-name="ce24">
            <text:p>1,295</text:p>
          </table:table-cell>
          <table:table-cell office:value-type="float" office:value="2589.86" table:formula="of:=+[.F504]*[.G504]" table:style-name="ce14">
            <text:p><text:s/>RD$2,589.8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2</text:p>
          </table:table-cell>
          <table:table-cell office:value-type="string" table:style-name="ce21">
            <text:p>oxido de zi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750" table:style-name="ce23">
            <text:p><text:s/>$ 750.00<text:s/></text:p>
          </table:table-cell>
          <table:table-cell office:value-type="float" office:value="750" table:formula="of:=+[.N504]*[.O504]" table:style-name="ce14">
            <text:p><text:s/>RD$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32</text:p>
          </table:table-cell>
          <table:table-cell office:value-type="string" table:style-name="ce25">
            <text:p>Nitrofurazona Tarro 1 Libra (Promese)</text:p>
          </table:table-cell>
          <table:table-cell office:value-type="string" table:style-name="ce9">
            <text:p>ALMACEN DE FARMACIA</text:p>
          </table:table-cell>
          <table:table-cell office:value-type="float" office:value="31" table:style-name="ce31">
            <text:p>31</text:p>
          </table:table-cell>
          <table:table-cell office:value-type="float" office:value="341.99" table:style-name="ce14">
            <text:p><text:s/>RD$341.99<text:s/></text:p>
          </table:table-cell>
          <table:table-cell office:value-type="float" office:value="10601.69" table:formula="of:=+[.V504]*[.W504]" table:style-name="ce14">
            <text:p><text:s/>RD$10,601.6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2</text:p>
          </table:table-cell>
          <table:table-cell office:value-type="string" table:style-name="ce25">
            <text:p>Pinza de ALGODON dental med.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84" table:style-name="ce9">
            <text:p>84</text:p>
          </table:table-cell>
          <table:table-cell office:value-type="float" office:value="63.56" table:style-name="ce24">
            <text:p>64</text:p>
          </table:table-cell>
          <table:table-cell office:value-type="float" office:value="5339.04" table:formula="of:=+[.F505]*[.G505]" table:style-name="ce14">
            <text:p><text:s/>RD$5,339.0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9</text:p>
          </table:table-cell>
          <table:table-cell office:value-type="string" table:style-name="ce19">
            <text:p>Oximetro de Pulso para Dedo<text:s/>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505]*[.O505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32</text:p>
          </table:table-cell>
          <table:table-cell office:value-type="string" table:style-name="ce25">
            <text:p><text:s/>NITROFURAZONA 0.2% POMADA TUBO 30G TOPICA (Promes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46.8" table:style-name="ce14">
            <text:p><text:s/>RD$46.80<text:s/></text:p>
          </table:table-cell>
          <table:table-cell office:value-type="float" office:value="936" table:formula="of:=+[.V505]*[.W505]" table:style-name="ce14">
            <text:p><text:s/>RD$93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3</text:p>
          </table:table-cell>
          <table:table-cell office:value-type="string" table:style-name="ce25">
            <text:p>Pinzas Diseccion de 150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2860" table:style-name="ce24">
            <text:p>2,860</text:p>
          </table:table-cell>
          <table:table-cell office:value-type="float" office:value="5720" table:formula="of:=+[.F506]*[.G506]" table:style-name="ce14">
            <text:p><text:s/>RD$5,7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1</text:p>
          </table:table-cell>
          <table:table-cell office:value-type="string" table:style-name="ce19">
            <text:p>oxocicl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365" table:style-name="ce23">
            <text:p><text:s/>$ 1,365.00<text:s/></text:p>
          </table:table-cell>
          <table:table-cell office:value-type="float" office:value="4095" table:formula="of:=+[.N506]*[.O506]" table:style-name="ce14">
            <text:p><text:s/>RD$4,09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34</text:p>
          </table:table-cell>
          <table:table-cell office:value-type="string" table:style-name="ce25">
            <text:p>Noradrenalina 1mg/ml donado</text:p>
          </table:table-cell>
          <table:table-cell office:value-type="string" table:style-name="ce9">
            <text:p>ALMACEN DE FARMACIA</text:p>
          </table:table-cell>
          <table:table-cell office:value-type="float" office:value="670" table:style-name="ce31">
            <text:p>670</text:p>
          </table:table-cell>
          <table:table-cell office:value-type="float" office:value="227.9" table:style-name="ce14">
            <text:p><text:s/>RD$227.90<text:s/></text:p>
          </table:table-cell>
          <table:table-cell office:value-type="float" office:value="152693" table:formula="of:=+[.V506]*[.W506]" table:style-name="ce14">
            <text:p><text:s/>RD$152,69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4</text:p>
          </table:table-cell>
          <table:table-cell office:value-type="string" table:style-name="ce25">
            <text:p>Pinzas Diseccion de 151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2860" table:style-name="ce24">
            <text:p>2,860</text:p>
          </table:table-cell>
          <table:table-cell office:value-type="float" office:value="5720" table:formula="of:=+[.F507]*[.G507]" table:style-name="ce14">
            <text:p><text:s/>RD$5,7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2</text:p>
          </table:table-cell>
          <table:table-cell office:value-type="string" table:style-name="ce19">
            <text:p>Panel Positiv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6500" table:style-name="ce23">
            <text:p><text:s/>$ 6,500.00<text:s/></text:p>
          </table:table-cell>
          <table:table-cell office:value-type="float" office:value="13000" table:formula="of:=+[.N507]*[.O507]" table:style-name="ce14">
            <text:p><text:s/>RD$13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34</text:p>
          </table:table-cell>
          <table:table-cell office:value-type="string" table:style-name="ce25">
            <text:p>Noradrenalina 1mg/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160" table:style-name="ce14">
            <text:p><text:s/>RD$160.00<text:s/></text:p>
          </table:table-cell>
          <table:table-cell office:value-type="float" office:value="32000" table:formula="of:=+[.V507]*[.W507]" table:style-name="ce14">
            <text:p><text:s/>RD$32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5</text:p>
          </table:table-cell>
          <table:table-cell office:value-type="string" table:style-name="ce25">
            <text:p>Piperacilina + tazobatam 4.5G (calle)</text:p>
          </table:table-cell>
          <table:table-cell office:value-type="string" table:style-name="ce25">
            <text:p>ALMACEN DE FARMACIA</text:p>
          </table:table-cell>
          <table:table-cell office:value-type="float" office:value="149" table:style-name="ce9">
            <text:p>149</text:p>
          </table:table-cell>
          <table:table-cell office:value-type="float" office:value="700" table:style-name="ce24">
            <text:p>700</text:p>
          </table:table-cell>
          <table:table-cell office:value-type="float" office:value="104300" table:formula="of:=+[.F508]*[.G508]" table:style-name="ce14">
            <text:p><text:s/>RD$104,3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3</text:p>
          </table:table-cell>
          <table:table-cell office:value-type="string" table:style-name="ce19">
            <text:p>Panel negativo Break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6500" table:style-name="ce23">
            <text:p><text:s/>$ 6,500.00<text:s/></text:p>
          </table:table-cell>
          <table:table-cell office:value-type="float" office:value="13000" table:formula="of:=+[.N508]*[.O508]" table:style-name="ce14">
            <text:p><text:s/>RD$13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37</text:p>
          </table:table-cell>
          <table:table-cell office:value-type="string" table:style-name="ce25">
            <text:p>Omeprazol 40MG (calle)</text:p>
          </table:table-cell>
          <table:table-cell office:value-type="string" table:style-name="ce9">
            <text:p>ALMACEN DE FARMACIA</text:p>
          </table:table-cell>
          <table:table-cell office:value-type="float" office:value="4500" table:style-name="ce31">
            <text:p>4500</text:p>
          </table:table-cell>
          <table:table-cell office:value-type="float" office:value="12" table:style-name="ce14">
            <text:p><text:s/>RD$12.00<text:s/></text:p>
          </table:table-cell>
          <table:table-cell office:value-type="float" office:value="54000" table:formula="of:=+[.V508]*[.W508]" table:style-name="ce14">
            <text:p><text:s/>RD$54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0</text:p>
          </table:table-cell>
          <table:table-cell office:value-type="string" table:style-name="ce25">
            <text:p>Pipeta Pasteur Plastica 3ml<text:s/>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334.53000000000003" table:style-name="ce24">
            <text:p>335</text:p>
          </table:table-cell>
          <table:table-cell office:value-type="float" office:value="1003.5900000000001" table:formula="of:=+[.F509]*[.G509]" table:style-name="ce14">
            <text:p><text:s/>RD$1,003.5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2</text:p>
          </table:table-cell>
          <table:table-cell office:value-type="string" table:style-name="ce19">
            <text:p>Panel respiratorio 1/20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2892.3150000000001" table:style-name="ce23">
            <text:p><text:s/>$ 2,892.32<text:s/></text:p>
          </table:table-cell>
          <table:table-cell office:value-type="float" office:value="14461.575000000001" table:formula="of:=+[.N509]*[.O509]" table:style-name="ce14">
            <text:p><text:s/>RD$14,461.5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0</text:p>
          </table:table-cell>
          <table:table-cell office:value-type="string" table:style-name="ce25">
            <text:p>ONDANSETRON 8 mg amp.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31">
            <text:p>140</text:p>
          </table:table-cell>
          <table:table-cell office:value-type="float" office:value="630" table:style-name="ce14">
            <text:p><text:s/>RD$630.00<text:s/></text:p>
          </table:table-cell>
          <table:table-cell office:value-type="float" office:value="88200" table:formula="of:=+[.V509]*[.W509]" table:style-name="ce14">
            <text:p><text:s/>RD$88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8</text:p>
          </table:table-cell>
          <table:table-cell office:value-type="string" table:style-name="ce25">
            <text:p>Piracetam 1G/5ML Amp. Inyec (calle)</text:p>
          </table:table-cell>
          <table:table-cell office:value-type="string" table:style-name="ce25">
            <text:p>ALMACEN DE FARMACIA</text:p>
          </table:table-cell>
          <table:table-cell office:value-type="float" office:value="20" table:style-name="ce9">
            <text:p>20</text:p>
          </table:table-cell>
          <table:table-cell office:value-type="float" office:value="155" table:style-name="ce24">
            <text:p>155</text:p>
          </table:table-cell>
          <table:table-cell office:value-type="float" office:value="3100" table:formula="of:=+[.F510]*[.G510]" table:style-name="ce14">
            <text:p><text:s/>RD$3,1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4</text:p>
          </table:table-cell>
          <table:table-cell office:value-type="string" table:style-name="ce19">
            <text:p>Papel Aislante o Bioadeciv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1" table:style-name="ce24">
            <text:p>21</text:p>
          </table:table-cell>
          <table:table-cell office:value-type="currency" office:value="285.61142857142858" table:style-name="ce23">
            <text:p><text:s/>$ 285.61<text:s/></text:p>
          </table:table-cell>
          <table:table-cell office:value-type="float" office:value="5997.84" table:formula="of:=+[.N510]*[.O510]" table:style-name="ce14">
            <text:p><text:s/>RD$5,997.8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1</text:p>
          </table:table-cell>
          <table:table-cell office:value-type="string" table:style-name="ce25">
            <text:p>Oseltamivir (Tamiflu) <text:s/>Capsulas 75MG (Promese)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31">
            <text:p>240</text:p>
          </table:table-cell>
          <table:table-cell office:value-type="float" office:value="61.5" table:style-name="ce14">
            <text:p><text:s/>RD$61.50<text:s/></text:p>
          </table:table-cell>
          <table:table-cell office:value-type="float" office:value="14760" table:formula="of:=+[.V510]*[.W510]" table:style-name="ce14">
            <text:p><text:s/>RD$14,7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79</text:p>
          </table:table-cell>
          <table:table-cell office:value-type="string" table:style-name="ce25">
            <text:p>Placa de Cauterio (calle)</text:p>
          </table:table-cell>
          <table:table-cell office:value-type="string" table:style-name="ce25">
            <text:p>ALMACEN DE FARMACIA</text:p>
          </table:table-cell>
          <table:table-cell office:value-type="float" office:value="450" table:style-name="ce9">
            <text:p>450</text:p>
          </table:table-cell>
          <table:table-cell office:value-type="float" office:value="106.66666666666701" table:style-name="ce24">
            <text:p>107</text:p>
          </table:table-cell>
          <table:table-cell office:value-type="float" office:value="48000.000000000153" table:formula="of:=+[.F511]*[.G511]" table:style-name="ce14">
            <text:p><text:s/>RD$48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5</text:p>
          </table:table-cell>
          <table:table-cell office:value-type="string" table:style-name="ce19">
            <text:p>Papel Articular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24">
            <text:p>84</text:p>
          </table:table-cell>
          <table:table-cell office:value-type="currency" office:value="317.79000000000002" table:style-name="ce23">
            <text:p><text:s/>$ 317.79<text:s/></text:p>
          </table:table-cell>
          <table:table-cell office:value-type="float" office:value="26694.36" table:formula="of:=+[.N511]*[.O511]" table:style-name="ce14">
            <text:p><text:s/>RD$26,694.3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8</text:p>
          </table:table-cell>
          <table:table-cell office:value-type="string" table:style-name="ce25">
            <text:p>Overol de Proteccion Amarillo con Cuello y Zipper<text:s/>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31">
            <text:p>48</text:p>
          </table:table-cell>
          <table:table-cell office:value-type="float" office:value="1156.4000000000001" table:style-name="ce14">
            <text:p><text:s/>RD$1,156.40<text:s/></text:p>
          </table:table-cell>
          <table:table-cell office:value-type="float" office:value="55507.200000000004" table:formula="of:=+[.V511]*[.W511]" table:style-name="ce14">
            <text:p><text:s/>RD$55,507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80</text:p>
          </table:table-cell>
          <table:table-cell office:value-type="string" table:style-name="ce25">
            <text:p>Placa de Cauterio S/Cable (PROMESE)</text:p>
          </table:table-cell>
          <table:table-cell office:value-type="string" table:style-name="ce25">
            <text:p>ALMACEN DE FARMACIA</text:p>
          </table:table-cell>
          <table:table-cell office:value-type="float" office:value="400" table:style-name="ce9">
            <text:p>400</text:p>
          </table:table-cell>
          <table:table-cell office:value-type="float" office:value="540" table:style-name="ce24">
            <text:p>540</text:p>
          </table:table-cell>
          <table:table-cell office:value-type="float" office:value="216000" table:formula="of:=+[.F512]*[.G512]" table:style-name="ce14">
            <text:p><text:s/>RD$21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6</text:p>
          </table:table-cell>
          <table:table-cell office:value-type="string" table:style-name="ce19">
            <text:p>PAPEL CAMILLA (calle)</text:p>
          </table:table-cell>
          <table:table-cell office:value-type="string" table:style-name="ce9">
            <text:p>ALMACEN DE FARMACIA</text:p>
          </table:table-cell>
          <table:table-cell office:value-type="float" office:value="795" table:style-name="ce24">
            <text:p>795</text:p>
          </table:table-cell>
          <table:table-cell office:value-type="currency" office:value="111.75247012191235" table:style-name="ce23">
            <text:p><text:s/>$ 111.75<text:s/></text:p>
          </table:table-cell>
          <table:table-cell office:value-type="float" office:value="88843.213746920315" table:formula="of:=+[.N512]*[.O512]" table:style-name="ce14">
            <text:p><text:s/>RD$88,843.2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7</text:p>
          </table:table-cell>
          <table:table-cell office:value-type="string" table:style-name="ce25">
            <text:p>Overol de Proteccion Amarillo con Zipper Antiaderente<text:s/>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31">
            <text:p>96</text:p>
          </table:table-cell>
          <table:table-cell office:value-type="float" office:value="1781.7699999999998" table:style-name="ce14">
            <text:p><text:s/>RD$1,781.77<text:s/></text:p>
          </table:table-cell>
          <table:table-cell office:value-type="float" office:value="171049.91999999998" table:formula="of:=+[.V512]*[.W512]" table:style-name="ce14">
            <text:p><text:s/>RD$171,049.9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2</text:p>
          </table:table-cell>
          <table:table-cell office:value-type="string" table:style-name="ce25">
            <text:p>Placa petri doble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4204" table:style-name="ce24">
            <text:p>4,204</text:p>
          </table:table-cell>
          <table:table-cell office:value-type="float" office:value="4204" table:formula="of:=+[.F513]*[.G513]" table:style-name="ce14">
            <text:p><text:s/>RD$4,20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7</text:p>
          </table:table-cell>
          <table:table-cell office:value-type="string" table:style-name="ce19">
            <text:p>Papel EKG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24">
            <text:p>15</text:p>
          </table:table-cell>
          <table:table-cell office:value-type="currency" office:value="528.64" table:style-name="ce23">
            <text:p><text:s/>$ 528.64<text:s/></text:p>
          </table:table-cell>
          <table:table-cell office:value-type="float" office:value="7929.5999999999995" table:formula="of:=+[.N513]*[.O513]" table:style-name="ce14">
            <text:p><text:s/>RD$7,929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9</text:p>
          </table:table-cell>
          <table:table-cell office:value-type="string" table:style-name="ce25">
            <text:p>Overol de Proteccion con Capucha Blanco y Azul<text:s/>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31">
            <text:p>24</text:p>
          </table:table-cell>
          <table:table-cell office:value-type="float" office:value="912.6" table:style-name="ce14">
            <text:p><text:s/>RD$912.60<text:s/></text:p>
          </table:table-cell>
          <table:table-cell office:value-type="float" office:value="21902.400000000001" table:formula="of:=+[.V513]*[.W513]" table:style-name="ce14">
            <text:p><text:s/>RD$21,902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3</text:p>
          </table:table-cell>
          <table:table-cell office:value-type="string" table:style-name="ce25">
            <text:p>Placa petri triple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4941.9250000000002" table:style-name="ce24">
            <text:p>4,942</text:p>
          </table:table-cell>
          <table:table-cell office:value-type="float" office:value="4941.9250000000002" table:formula="of:=+[.F514]*[.G514]" table:style-name="ce14">
            <text:p><text:s/>RD$4,941.9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49</text:p>
          </table:table-cell>
          <table:table-cell office:value-type="string" table:style-name="ce19">
            <text:p>Papel Grado Medico Con fuelle Rollo Para Esterilizar (calle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24">
            <text:p>16</text:p>
          </table:table-cell>
          <table:table-cell office:value-type="currency" office:value="2157.5454545454545" table:style-name="ce23">
            <text:p><text:s/>$ 2,157.55<text:s/></text:p>
          </table:table-cell>
          <table:table-cell office:value-type="float" office:value="34520.727272727272" table:formula="of:=+[.N514]*[.O514]" table:style-name="ce14">
            <text:p><text:s/>RD$34,520.7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2</text:p>
          </table:table-cell>
          <table:table-cell office:value-type="string" table:style-name="ce27">
            <text:p>oxido de zi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750" table:style-name="ce14">
            <text:p><text:s/>RD$750.00<text:s/></text:p>
          </table:table-cell>
          <table:table-cell office:value-type="float" office:value="750" table:formula="of:=+[.V514]*[.W514]" table:style-name="ce14">
            <text:p><text:s/>RD$7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82</text:p>
          </table:table-cell>
          <table:table-cell office:value-type="string" table:style-name="ce25">
            <text:p>Platsul (Sulfadiazina de Plata) Crema Tarro 400Gr (calle)</text:p>
          </table:table-cell>
          <table:table-cell office:value-type="string" table:style-name="ce25">
            <text:p>ALMACEN DE FARMACIA</text:p>
          </table:table-cell>
          <table:table-cell office:value-type="float" office:value="7" table:style-name="ce9">
            <text:p>7</text:p>
          </table:table-cell>
          <table:table-cell office:value-type="float" office:value="3200" table:style-name="ce24">
            <text:p>3,200</text:p>
          </table:table-cell>
          <table:table-cell office:value-type="float" office:value="22400" table:formula="of:=+[.F515]*[.G515]" table:style-name="ce14">
            <text:p><text:s/>RD$22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0</text:p>
          </table:table-cell>
          <table:table-cell office:value-type="string" table:style-name="ce19">
            <text:p>Papel Kraft P/Esterilizar rollo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3903.9640740740742" table:style-name="ce23">
            <text:p><text:s/>$ 3,903.96<text:s/></text:p>
          </table:table-cell>
          <table:table-cell office:value-type="float" office:value="78079.281481481477" table:formula="of:=+[.N515]*[.O515]" table:style-name="ce14">
            <text:p><text:s/>RD$78,079.2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9</text:p>
          </table:table-cell>
          <table:table-cell office:value-type="string" table:style-name="ce25">
            <text:p>Oximetro de Pulso para Dedo<text:s/>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2130" table:style-name="ce14">
            <text:p><text:s/>RD$2,130.00<text:s/></text:p>
          </table:table-cell>
          <table:table-cell office:value-type="float" office:value="4260" table:formula="of:=+[.V515]*[.W515]" table:style-name="ce14">
            <text:p><text:s/>RD$4,2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84</text:p>
          </table:table-cell>
          <table:table-cell office:value-type="string" table:style-name="ce25">
            <text:p>PORTA BISTURI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9" table:style-name="ce9">
            <text:p>9</text:p>
          </table:table-cell>
          <table:table-cell office:value-type="float" office:value="1.3" table:style-name="ce24">
            <text:p>1</text:p>
          </table:table-cell>
          <table:table-cell office:value-type="float" office:value="11.700000000000001" table:formula="of:=+[.F516]*[.G516]" table:style-name="ce14">
            <text:p><text:s/>RD$11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1</text:p>
          </table:table-cell>
          <table:table-cell office:value-type="string" table:style-name="ce19">
            <text:p>Papel para sonografia ULSTAR-110HG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24">
            <text:p>45</text:p>
          </table:table-cell>
          <table:table-cell office:value-type="currency" office:value="1033.31" table:style-name="ce23">
            <text:p><text:s/>$ 1,033.31<text:s/></text:p>
          </table:table-cell>
          <table:table-cell office:value-type="float" office:value="46498.95" table:formula="of:=+[.N516]*[.O516]" table:style-name="ce14">
            <text:p><text:s/>RD$46,498.9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1</text:p>
          </table:table-cell>
          <table:table-cell office:value-type="string" table:style-name="ce25">
            <text:p>Oxacicl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788.5" table:style-name="ce14">
            <text:p><text:s/>RD$788.50<text:s/></text:p>
          </table:table-cell>
          <table:table-cell office:value-type="float" office:value="4731" table:formula="of:=+[.V516]*[.W516]" table:style-name="ce14">
            <text:p><text:s/>RD$4,731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85</text:p>
          </table:table-cell>
          <table:table-cell office:value-type="string" table:style-name="ce25">
            <text:p>Porta Carpule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6" table:style-name="ce9">
            <text:p>16</text:p>
          </table:table-cell>
          <table:table-cell office:value-type="float" office:value="1100" table:style-name="ce24">
            <text:p>1,100</text:p>
          </table:table-cell>
          <table:table-cell office:value-type="float" office:value="17600" table:formula="of:=+[.F517]*[.G517]" table:style-name="ce14">
            <text:p><text:s/>RD$17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3</text:p>
          </table:table-cell>
          <table:table-cell office:value-type="string" table:style-name="ce19">
            <text:p>Papel Parafilm 4x125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517]*[.O517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2</text:p>
          </table:table-cell>
          <table:table-cell office:value-type="string" table:style-name="ce25">
            <text:p>Panel Positiv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6500" table:style-name="ce14">
            <text:p><text:s/>RD$6,500.00<text:s/></text:p>
          </table:table-cell>
          <table:table-cell office:value-type="float" office:value="390000" table:formula="of:=+[.V517]*[.W517]" table:style-name="ce14">
            <text:p><text:s/>RD$39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87</text:p>
          </table:table-cell>
          <table:table-cell office:value-type="string" table:style-name="ce25">
            <text:p>Porta grapa dental med.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347.46" table:style-name="ce24">
            <text:p>347</text:p>
          </table:table-cell>
          <table:table-cell office:value-type="float" office:value="694.92" table:formula="of:=+[.F518]*[.G518]" table:style-name="ce14">
            <text:p><text:s/>RD$694.9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4</text:p>
          </table:table-cell>
          <table:table-cell office:value-type="string" table:style-name="ce19">
            <text:p>Papel Termico EDA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66.36199999999999" table:style-name="ce23">
            <text:p><text:s/>$ 166.36<text:s/></text:p>
          </table:table-cell>
          <table:table-cell office:value-type="float" office:value="3327.24" table:formula="of:=+[.N518]*[.O518]" table:style-name="ce14">
            <text:p><text:s/>RD$3,327.2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3</text:p>
          </table:table-cell>
          <table:table-cell office:value-type="string" table:style-name="ce25">
            <text:p>Panel negativo Break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31">
            <text:p>40</text:p>
          </table:table-cell>
          <table:table-cell office:value-type="float" office:value="6500" table:style-name="ce14">
            <text:p><text:s/>RD$6,500.00<text:s/></text:p>
          </table:table-cell>
          <table:table-cell office:value-type="float" office:value="260000" table:formula="of:=+[.V518]*[.W518]" table:style-name="ce14">
            <text:p><text:s/>RD$26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5</text:p>
          </table:table-cell>
          <table:table-cell office:value-type="string" table:style-name="ce25">
            <text:p>Porta Objeto simple o esmerilado (laboratorio)<text:s/></text:p>
          </table:table-cell>
          <table:table-cell office:value-type="string" table:style-name="ce25">
            <text:p>ALMACEN DE FARMACIA</text:p>
          </table:table-cell>
          <table:table-cell office:value-type="float" office:value="12" table:style-name="ce9">
            <text:p>12</text:p>
          </table:table-cell>
          <table:table-cell office:value-type="float" office:value="82.305733333333336" table:style-name="ce24">
            <text:p>82</text:p>
          </table:table-cell>
          <table:table-cell office:value-type="float" office:value="987.66880000000003" table:formula="of:=+[.F519]*[.G519]" table:style-name="ce14">
            <text:p><text:s/>RD$987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2</text:p>
          </table:table-cell>
          <table:table-cell office:value-type="string" table:style-name="ce19">
            <text:p>PAQUETE DE AGUJ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9" table:style-name="ce24">
            <text:p>19</text:p>
          </table:table-cell>
          <table:table-cell office:value-type="currency" office:value="614" table:style-name="ce23">
            <text:p><text:s/>$ 614.00<text:s/></text:p>
          </table:table-cell>
          <table:table-cell office:value-type="float" office:value="11666" table:formula="of:=+[.N519]*[.O519]" table:style-name="ce14">
            <text:p><text:s/>RD$11,66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2</text:p>
          </table:table-cell>
          <table:table-cell office:value-type="string" table:style-name="ce25">
            <text:p>Panel respiratorio 1/20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2501.5700000000002" table:style-name="ce14">
            <text:p><text:s/>RD$2,501.57<text:s/></text:p>
          </table:table-cell>
          <table:table-cell office:value-type="float" office:value="10006.280000000001" table:formula="of:=+[.V519]*[.W519]" table:style-name="ce14">
            <text:p><text:s/>RD$10,006.2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6</text:p>
          </table:table-cell>
          <table:table-cell office:value-type="string" table:style-name="ce25">
            <text:p>Porta Objetos (laboratorio) Caja 72/1</text:p>
          </table:table-cell>
          <table:table-cell office:value-type="string" table:style-name="ce25">
            <text:p>ALMACEN DE FARMACIA</text:p>
          </table:table-cell>
          <table:table-cell office:value-type="float" office:value="4" table:style-name="ce9">
            <text:p>4</text:p>
          </table:table-cell>
          <table:table-cell office:value-type="float" office:value="104" table:style-name="ce24">
            <text:p>104</text:p>
          </table:table-cell>
          <table:table-cell office:value-type="float" office:value="416" table:formula="of:=+[.F520]*[.G520]" table:style-name="ce14">
            <text:p><text:s/>RD$41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3</text:p>
          </table:table-cell>
          <table:table-cell office:value-type="string" table:style-name="ce19">
            <text:p>Paracetamol (Neomol) 10MG/ML I.V. (calle)</text:p>
          </table:table-cell>
          <table:table-cell office:value-type="string" table:style-name="ce9">
            <text:p>ALMACEN DE FARMACIA</text:p>
          </table:table-cell>
          <table:table-cell office:value-type="float" office:value="550" table:style-name="ce24">
            <text:p>550</text:p>
          </table:table-cell>
          <table:table-cell office:value-type="currency" office:value="164" table:style-name="ce23">
            <text:p><text:s/>$ 164.00<text:s/></text:p>
          </table:table-cell>
          <table:table-cell office:value-type="float" office:value="90200" table:formula="of:=+[.N520]*[.O520]" table:style-name="ce14">
            <text:p><text:s/>RD$90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4</text:p>
          </table:table-cell>
          <table:table-cell office:value-type="string" table:style-name="ce25">
            <text:p>Papel Aislante o Bioadecivo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3" table:style-name="ce31">
            <text:p>23</text:p>
          </table:table-cell>
          <table:table-cell office:value-type="float" office:value="386" table:style-name="ce14">
            <text:p><text:s/>RD$386.00<text:s/></text:p>
          </table:table-cell>
          <table:table-cell office:value-type="float" office:value="8878" table:formula="of:=+[.V520]*[.W520]" table:style-name="ce14">
            <text:p><text:s/>RD$8,87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88</text:p>
          </table:table-cell>
          <table:table-cell office:value-type="string" table:style-name="ce25">
            <text:p>Poste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180" table:style-name="ce24">
            <text:p>180</text:p>
          </table:table-cell>
          <table:table-cell office:value-type="float" office:value="540" table:formula="of:=+[.F521]*[.G521]" table:style-name="ce14">
            <text:p><text:s/>RD$5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4</text:p>
          </table:table-cell>
          <table:table-cell office:value-type="string" table:style-name="ce19">
            <text:p>Parche Adhesivo para (Electrodos) paquete de 50 und</text:p>
          </table:table-cell>
          <table:table-cell office:value-type="string" table:style-name="ce9">
            <text:p>ALMACEN DE FARMACIA</text:p>
          </table:table-cell>
          <table:table-cell office:value-type="float" office:value="3450" table:style-name="ce24">
            <text:p>3,450</text:p>
          </table:table-cell>
          <table:table-cell office:value-type="currency" office:value="2.5299999999999998" table:style-name="ce23">
            <text:p><text:s/>$ 2.53<text:s/></text:p>
          </table:table-cell>
          <table:table-cell office:value-type="float" office:value="8728.5" table:formula="of:=+[.N521]*[.O521]" table:style-name="ce14">
            <text:p><text:s/>RD$8,728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5</text:p>
          </table:table-cell>
          <table:table-cell office:value-type="string" table:style-name="ce25">
            <text:p>Papel Articular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31">
            <text:p>84</text:p>
          </table:table-cell>
          <table:table-cell office:value-type="float" office:value="317.79000000000002" table:style-name="ce14">
            <text:p><text:s/>RD$317.79<text:s/></text:p>
          </table:table-cell>
          <table:table-cell office:value-type="float" office:value="26694.36" table:formula="of:=+[.V521]*[.W521]" table:style-name="ce14">
            <text:p><text:s/>RD$26,694.3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91</text:p>
          </table:table-cell>
          <table:table-cell office:value-type="string" table:style-name="ce25">
            <text:p>Prednisona Jarabe (calle)</text:p>
          </table:table-cell>
          <table:table-cell office:value-type="string" table:style-name="ce25">
            <text:p>ALMACEN DE FARMACIA</text:p>
          </table:table-cell>
          <table:table-cell office:value-type="float" office:value="290" table:style-name="ce9">
            <text:p>290</text:p>
          </table:table-cell>
          <table:table-cell office:value-type="float" office:value="57" table:style-name="ce24">
            <text:p>57</text:p>
          </table:table-cell>
          <table:table-cell office:value-type="float" office:value="16530" table:formula="of:=+[.F522]*[.G522]" table:style-name="ce14">
            <text:p><text:s/>RD$16,53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4</text:p>
          </table:table-cell>
          <table:table-cell office:value-type="string" table:style-name="ce19">
            <text:p>Parche Aquacel 4in X 4in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460" table:style-name="ce23">
            <text:p><text:s/>$ 460.00<text:s/></text:p>
          </table:table-cell>
          <table:table-cell office:value-type="float" office:value="4600" table:formula="of:=+[.N522]*[.O522]" table:style-name="ce14">
            <text:p><text:s/>RD$4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6</text:p>
          </table:table-cell>
          <table:table-cell office:value-type="string" table:style-name="ce25">
            <text:p>PAPEL CAMILLA (calle)</text:p>
          </table:table-cell>
          <table:table-cell office:value-type="string" table:style-name="ce9">
            <text:p>ALMACEN DE FARMACIA</text:p>
          </table:table-cell>
          <table:table-cell office:value-type="float" office:value="295" table:style-name="ce31">
            <text:p>295</text:p>
          </table:table-cell>
          <table:table-cell office:value-type="float" office:value="121.59" table:style-name="ce14">
            <text:p><text:s/>RD$121.59<text:s/></text:p>
          </table:table-cell>
          <table:table-cell office:value-type="float" office:value="35869.050000000003" table:formula="of:=+[.V522]*[.W522]" table:style-name="ce14">
            <text:p><text:s/>RD$35,869.0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7</text:p>
          </table:table-cell>
          <table:table-cell office:value-type="string" table:style-name="ce25">
            <text:p>Probnp Peptidos Natriureticos Test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6897.7" table:style-name="ce24">
            <text:p>6,898</text:p>
          </table:table-cell>
          <table:table-cell office:value-type="float" office:value="41386.199999999997" table:formula="of:=+[.F523]*[.G523]" table:style-name="ce14">
            <text:p><text:s/>RD$41,386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5</text:p>
          </table:table-cell>
          <table:table-cell office:value-type="string" table:style-name="ce19">
            <text:p>Parche Duoderm 4x4 Cajas de 5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638.79999999999995" table:style-name="ce23">
            <text:p><text:s/>$ 638.80<text:s/></text:p>
          </table:table-cell>
          <table:table-cell office:value-type="float" office:value="95820" table:formula="of:=+[.N523]*[.O523]" table:style-name="ce14">
            <text:p><text:s/>RD$95,8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7</text:p>
          </table:table-cell>
          <table:table-cell office:value-type="string" table:style-name="ce27">
            <text:p>Papel EKG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528.64" table:style-name="ce14">
            <text:p><text:s/>RD$528.64<text:s/></text:p>
          </table:table-cell>
          <table:table-cell office:value-type="float" office:value="2643.2" table:formula="of:=+[.V523]*[.W523]" table:style-name="ce14">
            <text:p><text:s/>RD$2,643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93</text:p>
          </table:table-cell>
          <table:table-cell office:value-type="string" table:style-name="ce25">
            <text:p>Propanolol 40 mg/ml (promese)</text:p>
          </table:table-cell>
          <table:table-cell office:value-type="string" table:style-name="ce25">
            <text:p>ALMACEN DE FARMACIA</text:p>
          </table:table-cell>
          <table:table-cell office:value-type="float" office:value="1230" table:style-name="ce9">
            <text:p>1230</text:p>
          </table:table-cell>
          <table:table-cell office:value-type="float" office:value="1.08" table:style-name="ce24">
            <text:p>1</text:p>
          </table:table-cell>
          <table:table-cell office:value-type="float" office:value="1328.4" table:formula="of:=+[.F524]*[.G524]" table:style-name="ce14">
            <text:p><text:s/>RD$1,328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6</text:p>
          </table:table-cell>
          <table:table-cell office:value-type="string" table:style-name="ce19">
            <text:p>Parche Fucidin (Fusibact) (calle)</text:p>
          </table:table-cell>
          <table:table-cell office:value-type="string" table:style-name="ce9">
            <text:p>ALMACEN DE FARMACIA</text:p>
          </table:table-cell>
          <table:table-cell office:value-type="float" office:value="350" table:style-name="ce24">
            <text:p>350</text:p>
          </table:table-cell>
          <table:table-cell office:value-type="currency" office:value="250" table:style-name="ce23">
            <text:p><text:s/>$ 250.00<text:s/></text:p>
          </table:table-cell>
          <table:table-cell office:value-type="float" office:value="87500" table:formula="of:=+[.N524]*[.O524]" table:style-name="ce14">
            <text:p><text:s/>RD$87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49</text:p>
          </table:table-cell>
          <table:table-cell office:value-type="string" table:style-name="ce25">
            <text:p>Papel Grado Medico Con fuelle Rollo Para Esterilizar (calle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31">
            <text:p>16</text:p>
          </table:table-cell>
          <table:table-cell office:value-type="float" office:value="5935" table:style-name="ce14">
            <text:p><text:s/>RD$5,935.00<text:s/></text:p>
          </table:table-cell>
          <table:table-cell office:value-type="float" office:value="94960" table:formula="of:=+[.V524]*[.W524]" table:style-name="ce14">
            <text:p><text:s/>RD$94,9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94</text:p>
          </table:table-cell>
          <table:table-cell office:value-type="string" table:style-name="ce25">
            <text:p>Propofol <text:s/>(calle)</text:p>
          </table:table-cell>
          <table:table-cell office:value-type="string" table:style-name="ce25">
            <text:p>ALMACEN DE FARMACIA</text:p>
          </table:table-cell>
          <table:table-cell office:value-type="float" office:value="100" table:style-name="ce9">
            <text:p>100</text:p>
          </table:table-cell>
          <table:table-cell office:value-type="float" office:value="350" table:style-name="ce24">
            <text:p>350</text:p>
          </table:table-cell>
          <table:table-cell office:value-type="float" office:value="35000" table:formula="of:=+[.F525]*[.G525]" table:style-name="ce14">
            <text:p><text:s/>RD$35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7</text:p>
          </table:table-cell>
          <table:table-cell office:value-type="string" table:style-name="ce19">
            <text:p>PASTA DE PULIDO RESIN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3335" table:style-name="ce23">
            <text:p><text:s/>$ 3,335.00<text:s/></text:p>
          </table:table-cell>
          <table:table-cell office:value-type="float" office:value="10005" table:formula="of:=+[.N525]*[.O525]" table:style-name="ce14">
            <text:p><text:s/>RD$10,00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0</text:p>
          </table:table-cell>
          <table:table-cell office:value-type="string" table:style-name="ce25">
            <text:p>Papel Kraft P/Esterilizar rollo (calle)</text:p>
          </table:table-cell>
          <table:table-cell office:value-type="string" table:style-name="ce9">
            <text:p>ALMACEN DE FARMACIA</text:p>
          </table:table-cell>
          <table:table-cell office:value-type="float" office:value="14" table:style-name="ce31">
            <text:p>14</text:p>
          </table:table-cell>
          <table:table-cell office:value-type="float" office:value="4975.4799999999996" table:style-name="ce14">
            <text:p><text:s/>RD$4,975.48<text:s/></text:p>
          </table:table-cell>
          <table:table-cell office:value-type="float" office:value="69656.72" table:formula="of:=+[.V525]*[.W525]" table:style-name="ce14">
            <text:p><text:s/>RD$69,656.7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95</text:p>
          </table:table-cell>
          <table:table-cell office:value-type="string" table:style-name="ce25">
            <text:p>Protector Cutaneo Spray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1500" table:style-name="ce24">
            <text:p>1,500</text:p>
          </table:table-cell>
          <table:table-cell office:value-type="float" office:value="1500" table:formula="of:=+[.F526]*[.G526]" table:style-name="ce14">
            <text:p><text:s/>RD$1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8</text:p>
          </table:table-cell>
          <table:table-cell office:value-type="string" table:style-name="ce19">
            <text:p>Pasta Profilatic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7" table:style-name="ce24">
            <text:p>17</text:p>
          </table:table-cell>
          <table:table-cell office:value-type="currency" office:value="402.54" table:style-name="ce23">
            <text:p><text:s/>$ 402.54<text:s/></text:p>
          </table:table-cell>
          <table:table-cell office:value-type="float" office:value="6843.18" table:formula="of:=+[.N526]*[.O526]" table:style-name="ce14">
            <text:p><text:s/>RD$6,843.1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1</text:p>
          </table:table-cell>
          <table:table-cell office:value-type="string" table:style-name="ce25">
            <text:p>Papel para sonografia ULSTAR-110HG</text:p>
          </table:table-cell>
          <table:table-cell office:value-type="string" table:style-name="ce9">
            <text:p>ALMACEN DE FARMACIA</text:p>
          </table:table-cell>
          <table:table-cell office:value-type="float" office:value="19" table:style-name="ce31">
            <text:p>19</text:p>
          </table:table-cell>
          <table:table-cell office:value-type="float" office:value="1033.31" table:style-name="ce14">
            <text:p><text:s/>RD$1,033.31<text:s/></text:p>
          </table:table-cell>
          <table:table-cell office:value-type="float" office:value="19632.89" table:formula="of:=+[.V526]*[.W526]" table:style-name="ce14">
            <text:p><text:s/>RD$19,632.8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<text:s/>MLBS</text:p>
          </table:table-cell>
          <table:table-cell office:value-type="string" table:style-name="ce25">
            <text:p>Proteina Total 250</text:p>
          </table:table-cell>
          <table:table-cell office:value-type="string" table:style-name="ce25">
            <text:p>ALMACEN DE FARMACIA</text:p>
          </table:table-cell>
          <table:table-cell office:value-type="float" office:value="4" table:style-name="ce9">
            <text:p>4</text:p>
          </table:table-cell>
          <table:table-cell office:value-type="float" office:value="705.26" table:style-name="ce24">
            <text:p>705</text:p>
          </table:table-cell>
          <table:table-cell office:value-type="float" office:value="2821.04" table:formula="of:=+[.F527]*[.G527]" table:style-name="ce14">
            <text:p><text:s/>RD$2,821.0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9</text:p>
          </table:table-cell>
          <table:table-cell office:value-type="string" table:style-name="ce19">
            <text:p>Pastas Sthomahesive 2oz p/ostomia<text:s/>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075.25" table:style-name="ce23">
            <text:p><text:s/>$ 1,075.25<text:s/></text:p>
          </table:table-cell>
          <table:table-cell office:value-type="float" office:value="3225.75" table:formula="of:=+[.N527]*[.O527]" table:style-name="ce14">
            <text:p><text:s/>RD$3,225.7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3</text:p>
          </table:table-cell>
          <table:table-cell office:value-type="string" table:style-name="ce25">
            <text:p>Papel Parafilm 4x125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450" table:style-name="ce14">
            <text:p><text:s/>RD$1,450.00<text:s/></text:p>
          </table:table-cell>
          <table:table-cell office:value-type="float" office:value="1450" table:formula="of:=+[.V527]*[.W527]" table:style-name="ce14">
            <text:p><text:s/>RD$1,4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472</text:p>
          </table:table-cell>
          <table:table-cell office:value-type="string" table:style-name="ce25">
            <text:p>Proteina Orina y LCR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1850" table:style-name="ce24">
            <text:p>1,850</text:p>
          </table:table-cell>
          <table:table-cell office:value-type="float" office:value="1850" table:formula="of:=+[.F528]*[.G528]" table:style-name="ce14">
            <text:p><text:s/>RD$1,8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59</text:p>
          </table:table-cell>
          <table:table-cell office:value-type="string" table:style-name="ce19">
            <text:p>Patos Urinarios Pediatricos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102" table:style-name="ce23">
            <text:p><text:s/>$ 102.00<text:s/></text:p>
          </table:table-cell>
          <table:table-cell office:value-type="float" office:value="612" table:formula="of:=+[.N528]*[.O528]" table:style-name="ce14">
            <text:p><text:s/>RD$61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4</text:p>
          </table:table-cell>
          <table:table-cell office:value-type="string" table:style-name="ce25">
            <text:p>Papel Termico EDA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184.6" table:style-name="ce14">
            <text:p><text:s/>RD$184.60<text:s/></text:p>
          </table:table-cell>
          <table:table-cell office:value-type="float" office:value="3692" table:formula="of:=+[.V528]*[.W528]" table:style-name="ce14">
            <text:p><text:s/>RD$3,69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18</text:p>
          </table:table-cell>
          <table:table-cell office:value-type="string" table:style-name="ce25">
            <text:p>Proteina C Reactiva 100 TEST GB</text:p>
          </table:table-cell>
          <table:table-cell office:value-type="string" table:style-name="ce25">
            <text:p>ALMACEN DE FARMACIA</text:p>
          </table:table-cell>
          <table:table-cell office:value-type="float" office:value="18" table:style-name="ce9">
            <text:p>18</text:p>
          </table:table-cell>
          <table:table-cell office:value-type="float" office:value="745" table:style-name="ce24">
            <text:p>745</text:p>
          </table:table-cell>
          <table:table-cell office:value-type="float" office:value="13410" table:formula="of:=+[.F529]*[.G529]" table:style-name="ce14">
            <text:p><text:s/>RD$13,41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6</text:p>
          </table:table-cell>
          <table:table-cell office:value-type="string" table:style-name="ce19">
            <text:p>PCR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998.01" table:style-name="ce23">
            <text:p><text:s/>$ 998.01<text:s/></text:p>
          </table:table-cell>
          <table:table-cell office:value-type="float" office:value="2994.0299999999997" table:formula="of:=+[.N529]*[.O529]" table:style-name="ce14">
            <text:p><text:s/>RD$2,994.0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2</text:p>
          </table:table-cell>
          <table:table-cell office:value-type="string" table:style-name="ce25">
            <text:p>PAQUETE DE AGUJ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9" table:style-name="ce31">
            <text:p>19</text:p>
          </table:table-cell>
          <table:table-cell office:value-type="float" office:value="614" table:style-name="ce14">
            <text:p><text:s/>RD$614.00<text:s/></text:p>
          </table:table-cell>
          <table:table-cell office:value-type="float" office:value="11666" table:formula="of:=+[.V529]*[.W529]" table:style-name="ce14">
            <text:p><text:s/>RD$11,666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99</text:p>
          </table:table-cell>
          <table:table-cell office:value-type="string" table:style-name="ce25">
            <text:p>Proteina ensure de vainilla liquida (Donado)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0.68627450980392157" table:style-name="ce24">
            <text:p>1</text:p>
          </table:table-cell>
          <table:table-cell office:value-type="float" office:value="4.117647058823529" table:formula="of:=+[.F530]*[.G530]" table:style-name="ce14">
            <text:p><text:s/>RD$4.1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1</text:p>
          </table:table-cell>
          <table:table-cell office:value-type="string" table:style-name="ce19">
            <text:p>Penicilina Cristalina 5,000,000 (calle)</text:p>
          </table:table-cell>
          <table:table-cell office:value-type="string" table:style-name="ce9">
            <text:p>ALMACEN DE FARMACIA</text:p>
          </table:table-cell>
          <table:table-cell office:value-type="float" office:value="220" table:style-name="ce24">
            <text:p>220</text:p>
          </table:table-cell>
          <table:table-cell office:value-type="currency" office:value="102.2833437" table:style-name="ce23">
            <text:p><text:s/>$ 102.28<text:s/></text:p>
          </table:table-cell>
          <table:table-cell office:value-type="float" office:value="22502.335614" table:formula="of:=+[.N530]*[.O530]" table:style-name="ce14">
            <text:p><text:s/>RD$22,502.3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3</text:p>
          </table:table-cell>
          <table:table-cell office:value-type="string" table:style-name="ce25">
            <text:p>Paracetamol (Neomol) 10MG/ML I.V. (calle)</text:p>
          </table:table-cell>
          <table:table-cell office:value-type="string" table:style-name="ce9">
            <text:p>ALMACEN DE FARMACIA</text:p>
          </table:table-cell>
          <table:table-cell office:value-type="float" office:value="2550" table:style-name="ce31">
            <text:p>2550</text:p>
          </table:table-cell>
          <table:table-cell office:value-type="float" office:value="55.75686274509804" table:style-name="ce14">
            <text:p><text:s/>RD$55.76<text:s/></text:p>
          </table:table-cell>
          <table:table-cell office:value-type="float" office:value="142180" table:formula="of:=+[.V530]*[.W530]" table:style-name="ce14">
            <text:p><text:s/>RD$142,1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01</text:p>
          </table:table-cell>
          <table:table-cell office:value-type="string" table:style-name="ce25">
            <text:p>Polvo Stromahesive frasco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1300" table:style-name="ce24">
            <text:p>1,300</text:p>
          </table:table-cell>
          <table:table-cell office:value-type="float" office:value="2600" table:formula="of:=+[.F531]*[.G531]" table:style-name="ce14">
            <text:p><text:s/>RD$2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2</text:p>
          </table:table-cell>
          <table:table-cell office:value-type="string" table:style-name="ce19">
            <text:p>Penicilina Cristalina 5,000,000 (Promese)</text:p>
          </table:table-cell>
          <table:table-cell office:value-type="string" table:style-name="ce9">
            <text:p>ALMACEN DE FARMACIA</text:p>
          </table:table-cell>
          <table:table-cell office:value-type="float" office:value="270" table:style-name="ce24">
            <text:p>270</text:p>
          </table:table-cell>
          <table:table-cell office:value-type="currency" office:value="45.058738095000002" table:style-name="ce23">
            <text:p><text:s/>$ 45.06<text:s/></text:p>
          </table:table-cell>
          <table:table-cell office:value-type="float" office:value="12165.85928565" table:formula="of:=+[.N531]*[.O531]" table:style-name="ce14">
            <text:p><text:s/>RD$12,165.8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4</text:p>
          </table:table-cell>
          <table:table-cell office:value-type="string" table:style-name="ce25">
            <text:p>Parche Adhesivo para (Electrodos) P/50 (promese)</text:p>
          </table:table-cell>
          <table:table-cell office:value-type="string" table:style-name="ce9">
            <text:p>ALMACEN DE FARMACIA</text:p>
          </table:table-cell>
          <table:table-cell office:value-type="float" office:value="2350" table:style-name="ce31">
            <text:p>2350</text:p>
          </table:table-cell>
          <table:table-cell office:value-type="float" office:value="2.5299999999999998" table:style-name="ce14">
            <text:p><text:s/>RD$2.53<text:s/></text:p>
          </table:table-cell>
          <table:table-cell office:value-type="float" office:value="5945.4999999999991" table:formula="of:=+[.V531]*[.W531]" table:style-name="ce14">
            <text:p><text:s/>RD$5,945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03</text:p>
          </table:table-cell>
          <table:table-cell office:value-type="string" table:style-name="ce25">
            <text:p>Proteina Nepro Liquida (DONADO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0.10833333333333334" table:style-name="ce24">
            <text:p>0</text:p>
          </table:table-cell>
          <table:table-cell office:value-type="float" office:value="1.0833333333333335" table:formula="of:=+[.F532]*[.G532]" table:style-name="ce14">
            <text:p><text:s/>RD$1.0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2</text:p>
          </table:table-cell>
          <table:table-cell office:value-type="string" table:style-name="ce19">
            <text:p>Penicilina Cristalina 1,200,000 (Promese)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26.15" table:style-name="ce23">
            <text:p><text:s/>$ 26.15<text:s/></text:p>
          </table:table-cell>
          <table:table-cell office:value-type="float" office:value="1307.5" table:formula="of:=+[.N532]*[.O532]" table:style-name="ce14">
            <text:p><text:s/>RD$1,307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4</text:p>
          </table:table-cell>
          <table:table-cell office:value-type="string" table:style-name="ce25">
            <text:p>Parche Aquacel 4in X 4in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460" table:style-name="ce14">
            <text:p><text:s/>RD$460.00<text:s/></text:p>
          </table:table-cell>
          <table:table-cell office:value-type="float" office:value="4600" table:formula="of:=+[.V532]*[.W532]" table:style-name="ce14">
            <text:p><text:s/>RD$4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508</text:p>
          </table:table-cell>
          <table:table-cell office:value-type="string" table:style-name="ce25">
            <text:p>PTT ACTIN</text:p>
          </table:table-cell>
          <table:table-cell office:value-type="string" table:style-name="ce25">
            <text:p>ALMACEN DE FARMACIA</text:p>
          </table:table-cell>
          <table:table-cell office:value-type="float" office:value="50" table:style-name="ce9">
            <text:p>50</text:p>
          </table:table-cell>
          <table:table-cell office:value-type="float" office:value="236" table:style-name="ce24">
            <text:p>236</text:p>
          </table:table-cell>
          <table:table-cell office:value-type="float" office:value="11800" table:formula="of:=+[.F533]*[.G533]" table:style-name="ce14">
            <text:p><text:s/>RD$11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3</text:p>
          </table:table-cell>
          <table:table-cell office:value-type="string" table:style-name="ce19">
            <text:p>Penta almidon 6%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26.67" table:style-name="ce23">
            <text:p><text:s/>$ 326.67<text:s/></text:p>
          </table:table-cell>
          <table:table-cell office:value-type="float" office:value="3266.7000000000003" table:formula="of:=+[.N533]*[.O533]" table:style-name="ce14">
            <text:p><text:s/>RD$3,266.7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5</text:p>
          </table:table-cell>
          <table:table-cell office:value-type="string" table:style-name="ce25">
            <text:p>Parche Duoderm 4x4 Cajas de 5 (calle)</text:p>
          </table:table-cell>
          <table:table-cell office:value-type="string" table:style-name="ce9">
            <text:p>ALMACEN DE FARMACIA</text:p>
          </table:table-cell>
          <table:table-cell office:value-type="float" office:value="165" table:style-name="ce36">
            <text:p>165</text:p>
          </table:table-cell>
          <table:table-cell office:value-type="float" office:value="2514.67" table:style-name="ce14">
            <text:p><text:s/>RD$2,514.67<text:s/></text:p>
          </table:table-cell>
          <table:table-cell office:value-type="float" office:value="414920.55" table:formula="of:=+[.V533]*[.W533]" table:style-name="ce14">
            <text:p><text:s/>RD$414,920.5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000507</text:p>
          </table:table-cell>
          <table:table-cell office:value-type="string" table:style-name="ce25">
            <text:p>PT INNOVIN 4ML SIEMENS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45" table:style-name="ce9">
            <text:p>45</text:p>
          </table:table-cell>
          <table:table-cell office:value-type="float" office:value="348" table:style-name="ce24">
            <text:p>348</text:p>
          </table:table-cell>
          <table:table-cell office:value-type="float" office:value="15660" table:formula="of:=+[.F534]*[.G534]" table:style-name="ce14">
            <text:p><text:s/>RD$15,6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4</text:p>
          </table:table-cell>
          <table:table-cell office:value-type="string" table:style-name="ce19">
            <text:p>Perio-clor GAL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932.00999999999988" table:style-name="ce23">
            <text:p><text:s/>$ 932.01<text:s/></text:p>
          </table:table-cell>
          <table:table-cell office:value-type="float" office:value="2796.0299999999997" table:formula="of:=+[.N534]*[.O534]" table:style-name="ce14">
            <text:p><text:s/>RD$2,796.0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6</text:p>
          </table:table-cell>
          <table:table-cell office:value-type="string" table:style-name="ce25">
            <text:p>Parche Fucidin (Fusibact)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2">
            <text:p>200</text:p>
          </table:table-cell>
          <table:table-cell office:value-type="float" office:value="155" table:style-name="ce14">
            <text:p><text:s/>RD$155.00<text:s/></text:p>
          </table:table-cell>
          <table:table-cell office:value-type="float" office:value="31000" table:formula="of:=+[.V534]*[.W534]" table:style-name="ce14">
            <text:p><text:s/>RD$3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06</text:p>
          </table:table-cell>
          <table:table-cell office:value-type="string" table:style-name="ce25">
            <text:p>Pulmozyme amp</text:p>
          </table:table-cell>
          <table:table-cell office:value-type="string" table:style-name="ce25">
            <text:p>ALMACEN DE FARMACIA</text:p>
          </table:table-cell>
          <table:table-cell office:value-type="float" office:value="60" table:style-name="ce9">
            <text:p>60</text:p>
          </table:table-cell>
          <table:table-cell office:value-type="float" office:value="1375" table:style-name="ce24">
            <text:p>1,375</text:p>
          </table:table-cell>
          <table:table-cell office:value-type="float" office:value="82500" table:formula="of:=+[.F535]*[.G535]" table:style-name="ce14">
            <text:p><text:s/>RD$82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7</text:p>
          </table:table-cell>
          <table:table-cell office:value-type="string" table:style-name="ce19">
            <text:p>Peritas Nasales (promese)</text:p>
          </table:table-cell>
          <table:table-cell office:value-type="string" table:style-name="ce9">
            <text:p>ALMACEN DE FARMACIA</text:p>
          </table:table-cell>
          <table:table-cell office:value-type="float" office:value="365" table:style-name="ce24">
            <text:p>365</text:p>
          </table:table-cell>
          <table:table-cell office:value-type="currency" office:value="21.598022727272731" table:style-name="ce23">
            <text:p><text:s/>$ 21.60<text:s/></text:p>
          </table:table-cell>
          <table:table-cell office:value-type="float" office:value="7883.2782954545473" table:formula="of:=+[.N535]*[.O535]" table:style-name="ce14">
            <text:p><text:s/>RD$7,883.2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7</text:p>
          </table:table-cell>
          <table:table-cell office:value-type="string" table:style-name="ce25">
            <text:p>PASTA DE PULIDO RESIN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3335" table:style-name="ce14">
            <text:p><text:s/>RD$3,335.00<text:s/></text:p>
          </table:table-cell>
          <table:table-cell office:value-type="float" office:value="10005" table:formula="of:=+[.V535]*[.W535]" table:style-name="ce14">
            <text:p><text:s/>RD$10,00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07</text:p>
          </table:table-cell>
          <table:table-cell office:value-type="string" table:style-name="ce25">
            <text:p>Puntas desmontable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25522.04" table:style-name="ce24">
            <text:p>25,522</text:p>
          </table:table-cell>
          <table:table-cell office:value-type="float" office:value="25522.04" table:formula="of:=+[.F536]*[.G536]" table:style-name="ce14">
            <text:p><text:s/>RD$25,522.0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68</text:p>
          </table:table-cell>
          <table:table-cell office:value-type="string" table:style-name="ce19">
            <text:p>PERNO (odontologia)<text:s/>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780" table:style-name="ce23">
            <text:p><text:s/>$ 780.00<text:s/></text:p>
          </table:table-cell>
          <table:table-cell office:value-type="float" office:value="39000" table:formula="of:=+[.N536]*[.O536]" table:style-name="ce14">
            <text:p><text:s/>RD$39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8</text:p>
          </table:table-cell>
          <table:table-cell office:value-type="string" table:style-name="ce25">
            <text:p>Pasta Profilatic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7" table:style-name="ce31">
            <text:p>17</text:p>
          </table:table-cell>
          <table:table-cell office:value-type="float" office:value="402.54" table:style-name="ce14">
            <text:p><text:s/>RD$402.54<text:s/></text:p>
          </table:table-cell>
          <table:table-cell office:value-type="float" office:value="6843.18" table:formula="of:=+[.V536]*[.W536]" table:style-name="ce14">
            <text:p><text:s/>RD$6,843.1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07</text:p>
          </table:table-cell>
          <table:table-cell office:value-type="string" table:style-name="ce25">
            <text:p>PUNTAS DE CABITRON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300" table:style-name="ce24">
            <text:p>300</text:p>
          </table:table-cell>
          <table:table-cell office:value-type="float" office:value="3000" table:formula="of:=+[.F537]*[.G537]" table:style-name="ce14">
            <text:p><text:s/>RD$3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0</text:p>
          </table:table-cell>
          <table:table-cell office:value-type="string" table:style-name="ce19">
            <text:p>Piedra pome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03.32" table:style-name="ce23">
            <text:p><text:s/>$ 103.32<text:s/></text:p>
          </table:table-cell>
          <table:table-cell office:value-type="float" office:value="309.95999999999998" table:formula="of:=+[.N537]*[.O537]" table:style-name="ce14">
            <text:p><text:s/>RD$309.9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Pastas Sthomahesive 2oz p/ostomia<text:s/>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1075.25" table:style-name="ce14">
            <text:p><text:s/>RD$1,075.25<text:s/></text:p>
          </table:table-cell>
          <table:table-cell office:value-type="float" office:value="3225.75" table:formula="of:=+[.V537]*[.W537]" table:style-name="ce14">
            <text:p><text:s/>RD$3,225.7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0</text:p>
          </table:table-cell>
          <table:table-cell office:value-type="string" table:style-name="ce25">
            <text:p>Ranitidina 50mg amp calle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7.01" table:style-name="ce24">
            <text:p>7</text:p>
          </table:table-cell>
          <table:table-cell office:value-type="float" office:value="1402" table:formula="of:=+[.F538]*[.G538]" table:style-name="ce14">
            <text:p><text:s/>RD$1,40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08</text:p>
          </table:table-cell>
          <table:table-cell office:value-type="string" table:style-name="ce19">
            <text:p>Pilori suer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2300" table:style-name="ce23">
            <text:p><text:s/>$ 2,300.00<text:s/></text:p>
          </table:table-cell>
          <table:table-cell office:value-type="float" office:value="9200" table:formula="of:=+[.N538]*[.O538]" table:style-name="ce14">
            <text:p><text:s/>RD$9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59</text:p>
          </table:table-cell>
          <table:table-cell office:value-type="string" table:style-name="ce25">
            <text:p>Patos Urinarios Pediatricos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102" table:style-name="ce14">
            <text:p><text:s/>RD$102.00<text:s/></text:p>
          </table:table-cell>
          <table:table-cell office:value-type="float" office:value="612" table:formula="of:=+[.V538]*[.W538]" table:style-name="ce14">
            <text:p><text:s/>RD$61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06</text:p>
          </table:table-cell>
          <table:table-cell office:value-type="string" table:style-name="ce25">
            <text:p>Reangent pack de electrolitos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1332.5" table:style-name="ce24">
            <text:p>1,333</text:p>
          </table:table-cell>
          <table:table-cell office:value-type="float" office:value="1332.5" table:formula="of:=+[.F539]*[.G539]" table:style-name="ce14">
            <text:p><text:s/>RD$1,332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1</text:p>
          </table:table-cell>
          <table:table-cell office:value-type="string" table:style-name="ce19">
            <text:p>Pince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294.93" table:style-name="ce23">
            <text:p><text:s/>$ 1,294.93<text:s/></text:p>
          </table:table-cell>
          <table:table-cell office:value-type="float" office:value="2589.86" table:formula="of:=+[.N539]*[.O539]" table:style-name="ce14">
            <text:p><text:s/>RD$2,589.8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6</text:p>
          </table:table-cell>
          <table:table-cell office:value-type="string" table:style-name="ce25">
            <text:p>PCR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5" table:style-name="ce31">
            <text:p>25</text:p>
          </table:table-cell>
          <table:table-cell office:value-type="float" office:value="998.01" table:style-name="ce14">
            <text:p><text:s/>RD$998.01<text:s/></text:p>
          </table:table-cell>
          <table:table-cell office:value-type="float" office:value="24950.25" table:formula="of:=+[.V539]*[.W539]" table:style-name="ce14">
            <text:p><text:s/>RD$24,950.2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3</text:p>
          </table:table-cell>
          <table:table-cell office:value-type="string" table:style-name="ce25">
            <text:p>Resina Compuest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280" table:style-name="ce24">
            <text:p>280</text:p>
          </table:table-cell>
          <table:table-cell office:value-type="float" office:value="1680" table:formula="of:=+[.F540]*[.G540]" table:style-name="ce14">
            <text:p><text:s/>RD$1,6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2</text:p>
          </table:table-cell>
          <table:table-cell office:value-type="string" table:style-name="ce19">
            <text:p>Pinza de ALGODON dental med.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24">
            <text:p>84</text:p>
          </table:table-cell>
          <table:table-cell office:value-type="currency" office:value="63.56" table:style-name="ce23">
            <text:p><text:s/>$ 63.56<text:s/></text:p>
          </table:table-cell>
          <table:table-cell office:value-type="float" office:value="5339.04" table:formula="of:=+[.N540]*[.O540]" table:style-name="ce14">
            <text:p><text:s/>RD$5,339.0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61</text:p>
          </table:table-cell>
          <table:table-cell office:value-type="string" table:style-name="ce25">
            <text:p>Penicilina Cristalina 5,000,000 (calle)</text:p>
          </table:table-cell>
          <table:table-cell office:value-type="string" table:style-name="ce9">
            <text:p>ALMACEN DE FARMACIA</text:p>
          </table:table-cell>
          <table:table-cell office:value-type="float" office:value="320" table:style-name="ce31">
            <text:p>320</text:p>
          </table:table-cell>
          <table:table-cell office:value-type="float" office:value="84.0625" table:style-name="ce14">
            <text:p><text:s/>RD$84.06<text:s/></text:p>
          </table:table-cell>
          <table:table-cell office:value-type="float" office:value="26900" table:formula="of:=+[.V540]*[.W540]" table:style-name="ce14">
            <text:p><text:s/>RD$26,9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4</text:p>
          </table:table-cell>
          <table:table-cell office:value-type="string" table:style-name="ce25">
            <text:p>RESINA FLOUR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26" table:style-name="ce9">
            <text:p>26</text:p>
          </table:table-cell>
          <table:table-cell office:value-type="float" office:value="762.70999999999992" table:style-name="ce24">
            <text:p>763</text:p>
          </table:table-cell>
          <table:table-cell office:value-type="float" office:value="19830.46" table:formula="of:=+[.F541]*[.G541]" table:style-name="ce14">
            <text:p><text:s/>RD$19,830.4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3</text:p>
          </table:table-cell>
          <table:table-cell office:value-type="string" table:style-name="ce19">
            <text:p>Pinzas Diseccion de 150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860" table:style-name="ce23">
            <text:p><text:s/>$ 2,860.00<text:s/></text:p>
          </table:table-cell>
          <table:table-cell office:value-type="float" office:value="5720" table:formula="of:=+[.N541]*[.O541]" table:style-name="ce14">
            <text:p><text:s/>RD$5,7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62</text:p>
          </table:table-cell>
          <table:table-cell office:value-type="string" table:style-name="ce25">
            <text:p>Penicilina Cristalina 5,000,000 (Promese)</text:p>
          </table:table-cell>
          <table:table-cell office:value-type="string" table:style-name="ce9">
            <text:p>ALMACEN DE FARMACIA</text:p>
          </table:table-cell>
          <table:table-cell office:value-type="float" office:value="170" table:style-name="ce31">
            <text:p>170</text:p>
          </table:table-cell>
          <table:table-cell office:value-type="float" office:value="47.4" table:style-name="ce14">
            <text:p><text:s/>RD$47.40<text:s/></text:p>
          </table:table-cell>
          <table:table-cell office:value-type="float" office:value="8058" table:formula="of:=+[.V541]*[.W541]" table:style-name="ce14">
            <text:p><text:s/>RD$8,05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5</text:p>
          </table:table-cell>
          <table:table-cell office:value-type="string" table:style-name="ce25">
            <text:p>RESINA FLOW A1 FILL MAGIC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762.71" table:style-name="ce24">
            <text:p>763</text:p>
          </table:table-cell>
          <table:table-cell office:value-type="float" office:value="762.71" table:formula="of:=+[.F542]*[.G542]" table:style-name="ce14">
            <text:p><text:s/>RD$762.7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4</text:p>
          </table:table-cell>
          <table:table-cell office:value-type="string" table:style-name="ce19">
            <text:p>Pinzas Diseccion de 151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860" table:style-name="ce23">
            <text:p><text:s/>$ 2,860.00<text:s/></text:p>
          </table:table-cell>
          <table:table-cell office:value-type="float" office:value="5720" table:formula="of:=+[.N542]*[.O542]" table:style-name="ce14">
            <text:p><text:s/>RD$5,7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63</text:p>
          </table:table-cell>
          <table:table-cell office:value-type="string" table:style-name="ce25">
            <text:p>Penta almidon 6%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326.67" table:style-name="ce14">
            <text:p><text:s/>RD$326.67<text:s/></text:p>
          </table:table-cell>
          <table:table-cell office:value-type="float" office:value="3266.7000000000003" table:formula="of:=+[.V542]*[.W542]" table:style-name="ce14">
            <text:p><text:s/>RD$3,266.7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6</text:p>
          </table:table-cell>
          <table:table-cell office:value-type="string" table:style-name="ce25">
            <text:p>RESINA FLOW A2 FILL MAGIC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525" table:style-name="ce24">
            <text:p>525</text:p>
          </table:table-cell>
          <table:table-cell office:value-type="float" office:value="525" table:formula="of:=+[.F543]*[.G543]" table:style-name="ce14">
            <text:p><text:s/>RD$52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5</text:p>
          </table:table-cell>
          <table:table-cell office:value-type="string" table:style-name="ce19">
            <text:p>Bata de Proteccion Amarillo Doble Capa Impermeable<text:s/></text:p>
          </table:table-cell>
          <table:table-cell office:value-type="string" table:style-name="ce9">
            <text:p>ALMACEN DE FARMACIA</text:p>
          </table:table-cell>
          <table:table-cell office:value-type="float" office:value="330" table:style-name="ce24">
            <text:p>330</text:p>
          </table:table-cell>
          <table:table-cell office:value-type="currency" office:value="265.5" table:style-name="ce23">
            <text:p><text:s/>$ 265.50<text:s/></text:p>
          </table:table-cell>
          <table:table-cell office:value-type="float" office:value="87615" table:formula="of:=+[.N543]*[.O543]" table:style-name="ce14">
            <text:p><text:s/>RD$87,61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64</text:p>
          </table:table-cell>
          <table:table-cell office:value-type="string" table:style-name="ce25">
            <text:p>Perio-clor GAL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932.00999999999988" table:style-name="ce14">
            <text:p><text:s/>RD$932.01<text:s/></text:p>
          </table:table-cell>
          <table:table-cell office:value-type="float" office:value="2796.0299999999997" table:formula="of:=+[.V543]*[.W543]" table:style-name="ce14">
            <text:p><text:s/>RD$2,796.0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7</text:p>
          </table:table-cell>
          <table:table-cell office:value-type="string" table:style-name="ce25">
            <text:p>RESINA FLOW A3 FILL MAGIC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762.71" table:style-name="ce24">
            <text:p>763</text:p>
          </table:table-cell>
          <table:table-cell office:value-type="float" office:value="762.71" table:formula="of:=+[.F544]*[.G544]" table:style-name="ce14">
            <text:p><text:s/>RD$762.7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1</text:p>
          </table:table-cell>
          <table:table-cell office:value-type="string" table:style-name="ce19">
            <text:p>Bata Blanca Impermeable Puño E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167.8" table:style-name="ce23">
            <text:p><text:s/>$ 167.80<text:s/></text:p>
          </table:table-cell>
          <table:table-cell office:value-type="float" office:value="67120" table:formula="of:=+[.N544]*[.O544]" table:style-name="ce14">
            <text:p><text:s/>RD$67,1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67</text:p>
          </table:table-cell>
          <table:table-cell office:value-type="string" table:style-name="ce25">
            <text:p>Peritas Nasales (promese)</text:p>
          </table:table-cell>
          <table:table-cell office:value-type="string" table:style-name="ce9">
            <text:p>ALMACEN DE FARMACIA</text:p>
          </table:table-cell>
          <table:table-cell office:value-type="float" office:value="345" table:style-name="ce31">
            <text:p>345</text:p>
          </table:table-cell>
          <table:table-cell office:value-type="float" office:value="22.44" table:style-name="ce14">
            <text:p><text:s/>RD$22.44<text:s/></text:p>
          </table:table-cell>
          <table:table-cell office:value-type="float" office:value="7741.8" table:formula="of:=+[.V544]*[.W544]" table:style-name="ce14">
            <text:p><text:s/>RD$7,741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8</text:p>
          </table:table-cell>
          <table:table-cell office:value-type="string" table:style-name="ce25">
            <text:p>Resina smalte B2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762.71" table:style-name="ce24">
            <text:p>763</text:p>
          </table:table-cell>
          <table:table-cell office:value-type="float" office:value="1525.42" table:formula="of:=+[.F545]*[.G545]" table:style-name="ce14">
            <text:p><text:s/>RD$1,525.4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0</text:p>
          </table:table-cell>
          <table:table-cell office:value-type="string" table:style-name="ce19">
            <text:p>Pipeta Pasteur Plastica 3ml<text:s/>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334.53" table:style-name="ce23">
            <text:p><text:s/>$ 334.53<text:s/></text:p>
          </table:table-cell>
          <table:table-cell office:value-type="float" office:value="1003.5899999999999" table:formula="of:=+[.N545]*[.O545]" table:style-name="ce14">
            <text:p><text:s/>RD$1,003.5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68</text:p>
          </table:table-cell>
          <table:table-cell office:value-type="string" table:style-name="ce25">
            <text:p>PERNO (odontologia)<text:s/>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33">
            <text:p>50</text:p>
          </table:table-cell>
          <table:table-cell office:value-type="float" office:value="780" table:style-name="ce14">
            <text:p><text:s/>RD$780.00<text:s/></text:p>
          </table:table-cell>
          <table:table-cell office:value-type="float" office:value="39000" table:formula="of:=+[.V545]*[.W545]" table:style-name="ce14">
            <text:p><text:s/>RD$39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19</text:p>
          </table:table-cell>
          <table:table-cell office:value-type="string" table:style-name="ce25">
            <text:p>Resucitador Ambu Adulto (promese)</text:p>
          </table:table-cell>
          <table:table-cell office:value-type="string" table:style-name="ce25">
            <text:p>ALMACEN DE FARMACIA</text:p>
          </table:table-cell>
          <table:table-cell office:value-type="float" office:value="72" table:style-name="ce9">
            <text:p>72</text:p>
          </table:table-cell>
          <table:table-cell office:value-type="float" office:value="30" table:style-name="ce24">
            <text:p>30</text:p>
          </table:table-cell>
          <table:table-cell office:value-type="float" office:value="2160" table:formula="of:=+[.F546]*[.G546]" table:style-name="ce14">
            <text:p><text:s/>RD$2,1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8</text:p>
          </table:table-cell>
          <table:table-cell office:value-type="string" table:style-name="ce19">
            <text:p>Piracetam 1G/5ML Amp. Inyec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55" table:style-name="ce23">
            <text:p><text:s/>$ 155.00<text:s/></text:p>
          </table:table-cell>
          <table:table-cell office:value-type="float" office:value="3100" table:formula="of:=+[.N546]*[.O546]" table:style-name="ce14">
            <text:p><text:s/>RD$3,1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0</text:p>
          </table:table-cell>
          <table:table-cell office:value-type="string" table:style-name="ce25">
            <text:p>Piedra pomes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103.32" table:style-name="ce14">
            <text:p><text:s/>RD$103.32<text:s/></text:p>
          </table:table-cell>
          <table:table-cell office:value-type="float" office:value="309.95999999999998" table:formula="of:=+[.V546]*[.W546]" table:style-name="ce14">
            <text:p><text:s/>RD$309.9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0</text:p>
          </table:table-cell>
          <table:table-cell office:value-type="string" table:style-name="ce25">
            <text:p>Resucitador Ambu Neonatal (promese)</text:p>
          </table:table-cell>
          <table:table-cell office:value-type="string" table:style-name="ce25">
            <text:p>ALMACEN DE FARMACIA</text:p>
          </table:table-cell>
          <table:table-cell office:value-type="float" office:value="98" table:style-name="ce9">
            <text:p>98</text:p>
          </table:table-cell>
          <table:table-cell office:value-type="float" office:value="143.33000000000001" table:style-name="ce24">
            <text:p>143</text:p>
          </table:table-cell>
          <table:table-cell office:value-type="float" office:value="14046.340000000002" table:formula="of:=+[.F547]*[.G547]" table:style-name="ce14">
            <text:p><text:s/>RD$14,046.3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79</text:p>
          </table:table-cell>
          <table:table-cell office:value-type="string" table:style-name="ce19">
            <text:p>Placa de Cauterio (calle)</text:p>
          </table:table-cell>
          <table:table-cell office:value-type="string" table:style-name="ce9">
            <text:p>ALMACEN DE FARMACIA</text:p>
          </table:table-cell>
          <table:table-cell office:value-type="float" office:value="410" table:style-name="ce24">
            <text:p>410</text:p>
          </table:table-cell>
          <table:table-cell office:value-type="currency" office:value="106.66666666666701" table:style-name="ce23">
            <text:p><text:s/>$ 106.67<text:s/></text:p>
          </table:table-cell>
          <table:table-cell office:value-type="float" office:value="43733.333333333474" table:formula="of:=+[.N547]*[.O547]" table:style-name="ce14">
            <text:p><text:s/>RD$43,733.3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08</text:p>
          </table:table-cell>
          <table:table-cell office:value-type="string" table:style-name="ce25">
            <text:p>Pilori suer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2000" table:style-name="ce14">
            <text:p><text:s/>RD$2,000.00<text:s/></text:p>
          </table:table-cell>
          <table:table-cell office:value-type="float" office:value="6000" table:formula="of:=+[.V547]*[.W547]" table:style-name="ce14">
            <text:p><text:s/>RD$6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1</text:p>
          </table:table-cell>
          <table:table-cell office:value-type="string" table:style-name="ce25">
            <text:p>Resucitador Ambu Pediatrico (promese)</text:p>
          </table:table-cell>
          <table:table-cell office:value-type="string" table:style-name="ce25">
            <text:p>ALMACEN DE FARMACIA</text:p>
          </table:table-cell>
          <table:table-cell office:value-type="float" office:value="91" table:style-name="ce9">
            <text:p>91</text:p>
          </table:table-cell>
          <table:table-cell office:value-type="float" office:value="157.96" table:style-name="ce24">
            <text:p>158</text:p>
          </table:table-cell>
          <table:table-cell office:value-type="float" office:value="14374.36" table:formula="of:=+[.F548]*[.G548]" table:style-name="ce14">
            <text:p><text:s/>RD$14,374.3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80</text:p>
          </table:table-cell>
          <table:table-cell office:value-type="string" table:style-name="ce19">
            <text:p>Placa de Cauterio S/Cable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540" table:style-name="ce23">
            <text:p><text:s/>$ 540.00<text:s/></text:p>
          </table:table-cell>
          <table:table-cell office:value-type="float" office:value="108000" table:formula="of:=+[.N548]*[.O548]" table:style-name="ce14">
            <text:p><text:s/>RD$10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1</text:p>
          </table:table-cell>
          <table:table-cell office:value-type="string" table:style-name="ce27">
            <text:p>Pince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1294.93" table:style-name="ce14">
            <text:p><text:s/>RD$1,294.93<text:s/></text:p>
          </table:table-cell>
          <table:table-cell office:value-type="float" office:value="2589.86" table:formula="of:=+[.V548]*[.W548]" table:style-name="ce14">
            <text:p><text:s/>RD$2,589.8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2</text:p>
          </table:table-cell>
          <table:table-cell office:value-type="string" table:style-name="ce25">
            <text:p>RETRACTOR LABIAL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380" table:style-name="ce24">
            <text:p>380</text:p>
          </table:table-cell>
          <table:table-cell office:value-type="float" office:value="380" table:formula="of:=+[.F549]*[.G549]" table:style-name="ce14">
            <text:p><text:s/>RD$3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2</text:p>
          </table:table-cell>
          <table:table-cell office:value-type="string" table:style-name="ce19">
            <text:p>Placa petri dobl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204" table:style-name="ce23">
            <text:p><text:s/>$ 4,204.00<text:s/></text:p>
          </table:table-cell>
          <table:table-cell office:value-type="float" office:value="4204" table:formula="of:=+[.N549]*[.O549]" table:style-name="ce14">
            <text:p><text:s/>RD$4,20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2</text:p>
          </table:table-cell>
          <table:table-cell office:value-type="string" table:style-name="ce25">
            <text:p>Pinza de ALGODON dental med.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31">
            <text:p>84</text:p>
          </table:table-cell>
          <table:table-cell office:value-type="float" office:value="63.56" table:style-name="ce14">
            <text:p><text:s/>RD$63.56<text:s/></text:p>
          </table:table-cell>
          <table:table-cell office:value-type="float" office:value="5339.04" table:formula="of:=+[.V549]*[.W549]" table:style-name="ce14">
            <text:p><text:s/>RD$5,339.0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3</text:p>
          </table:table-cell>
          <table:table-cell office:value-type="string" table:style-name="ce25">
            <text:p>Rezma de electrocauterio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210" table:style-name="ce24">
            <text:p>210</text:p>
          </table:table-cell>
          <table:table-cell office:value-type="float" office:value="2100" table:formula="of:=+[.F550]*[.G550]" table:style-name="ce14">
            <text:p><text:s/>RD$2,1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82</text:p>
          </table:table-cell>
          <table:table-cell office:value-type="string" table:style-name="ce19">
            <text:p>Platsul (Sulfadiazina de Plata) Crema Tarro 400Gr (calle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3200" table:style-name="ce23">
            <text:p><text:s/>$ 3,200.00<text:s/></text:p>
          </table:table-cell>
          <table:table-cell office:value-type="float" office:value="19200" table:formula="of:=+[.N550]*[.O550]" table:style-name="ce14">
            <text:p><text:s/>RD$19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3</text:p>
          </table:table-cell>
          <table:table-cell office:value-type="string" table:style-name="ce27">
            <text:p>Pinzas Diseccion de 150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3">
            <text:p>2</text:p>
          </table:table-cell>
          <table:table-cell office:value-type="float" office:value="2860" table:style-name="ce14">
            <text:p><text:s/>RD$2,860.00<text:s/></text:p>
          </table:table-cell>
          <table:table-cell office:value-type="float" office:value="5720" table:formula="of:=+[.V550]*[.W550]" table:style-name="ce14">
            <text:p><text:s/>RD$5,7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Riboflax jarabe 120ml</text:p>
          </table:table-cell>
          <table:table-cell office:value-type="string" table:style-name="ce25">
            <text:p>ALMACEN DE FARMACIA</text:p>
          </table:table-cell>
          <table:table-cell office:value-type="float" office:value="5" table:style-name="ce9">
            <text:p>5</text:p>
          </table:table-cell>
          <table:table-cell office:value-type="float" office:value="449.8" table:style-name="ce24">
            <text:p>450</text:p>
          </table:table-cell>
          <table:table-cell office:value-type="float" office:value="2249" table:formula="of:=+[.F551]*[.G551]" table:style-name="ce14">
            <text:p><text:s/>RD$2,249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84</text:p>
          </table:table-cell>
          <table:table-cell office:value-type="string" table:style-name="ce19">
            <text:p>PORTA BISTURI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1.3" table:style-name="ce23">
            <text:p><text:s/>$ 1.30<text:s/></text:p>
          </table:table-cell>
          <table:table-cell office:value-type="float" office:value="11.700000000000001" table:formula="of:=+[.N551]*[.O551]" table:style-name="ce14">
            <text:p><text:s/>RD$11.7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4</text:p>
          </table:table-cell>
          <table:table-cell office:value-type="string" table:style-name="ce27">
            <text:p>Pinzas Diseccion de 151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3">
            <text:p>2</text:p>
          </table:table-cell>
          <table:table-cell office:value-type="float" office:value="2860" table:style-name="ce14">
            <text:p><text:s/>RD$2,860.00<text:s/></text:p>
          </table:table-cell>
          <table:table-cell office:value-type="float" office:value="5720" table:formula="of:=+[.V551]*[.W551]" table:style-name="ce14">
            <text:p><text:s/>RD$5,7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3</text:p>
          </table:table-cell>
          <table:table-cell office:value-type="string" table:style-name="ce25">
            <text:p>Rota-virus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39" table:style-name="ce9">
            <text:p>39</text:p>
          </table:table-cell>
          <table:table-cell office:value-type="float" office:value="4382.4390243902435" table:style-name="ce24">
            <text:p>4,382</text:p>
          </table:table-cell>
          <table:table-cell office:value-type="float" office:value="170915.12195121951" table:formula="of:=+[.F552]*[.G552]" table:style-name="ce14">
            <text:p><text:s/>RD$170,915.1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85</text:p>
          </table:table-cell>
          <table:table-cell office:value-type="string" table:style-name="ce19">
            <text:p>Porta Carpul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100" table:style-name="ce23">
            <text:p><text:s/>$ 1,100.00<text:s/></text:p>
          </table:table-cell>
          <table:table-cell office:value-type="float" office:value="5500" table:formula="of:=+[.N552]*[.O552]" table:style-name="ce14">
            <text:p><text:s/>RD$5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5</text:p>
          </table:table-cell>
          <table:table-cell office:value-type="string" table:style-name="ce25">
            <text:p>Bata de Proteccion Amarillo Doble Capa Impermeable<text:s/></text:p>
          </table:table-cell>
          <table:table-cell office:value-type="string" table:style-name="ce9">
            <text:p>ALMACEN DE FARMACIA</text:p>
          </table:table-cell>
          <table:table-cell office:value-type="float" office:value="330" table:style-name="ce31">
            <text:p>330</text:p>
          </table:table-cell>
          <table:table-cell office:value-type="float" office:value="265.5" table:style-name="ce14">
            <text:p><text:s/>RD$265.50<text:s/></text:p>
          </table:table-cell>
          <table:table-cell office:value-type="float" office:value="87615" table:formula="of:=+[.V552]*[.W552]" table:style-name="ce14">
            <text:p><text:s/>RD$87,61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Roxicaina frasco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2033.6500000000003" table:style-name="ce24">
            <text:p>2,034</text:p>
          </table:table-cell>
          <table:table-cell office:value-type="float" office:value="6100.9500000000007" table:formula="of:=+[.F553]*[.G553]" table:style-name="ce14">
            <text:p><text:s/>RD$6,100.9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87</text:p>
          </table:table-cell>
          <table:table-cell office:value-type="string" table:style-name="ce19">
            <text:p>Porta grapa dental med.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47.46" table:style-name="ce23">
            <text:p><text:s/>$ 347.46<text:s/></text:p>
          </table:table-cell>
          <table:table-cell office:value-type="float" office:value="694.92" table:formula="of:=+[.N553]*[.O553]" table:style-name="ce14">
            <text:p><text:s/>RD$694.9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1</text:p>
          </table:table-cell>
          <table:table-cell office:value-type="string" table:style-name="ce25">
            <text:p>Bata Blanca Impermeable Puño Elastico<text:s/>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167.8" table:style-name="ce14">
            <text:p><text:s/>RD$167.80<text:s/></text:p>
          </table:table-cell>
          <table:table-cell office:value-type="float" office:value="67120" table:formula="of:=+[.V553]*[.W553]" table:style-name="ce14">
            <text:p><text:s/>RD$67,1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5</text:p>
          </table:table-cell>
          <table:table-cell office:value-type="string" table:style-name="ce25">
            <text:p>RX PERIOPICAL 2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00" table:style-name="ce9">
            <text:p>100</text:p>
          </table:table-cell>
          <table:table-cell office:value-type="float" office:value="670" table:style-name="ce24">
            <text:p>670</text:p>
          </table:table-cell>
          <table:table-cell office:value-type="float" office:value="67000" table:formula="of:=+[.F554]*[.G554]" table:style-name="ce14">
            <text:p><text:s/>RD$67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5</text:p>
          </table:table-cell>
          <table:table-cell office:value-type="string" table:style-name="ce19">
            <text:p>Porta Objeto simple o esmerilado (laboratorio)<text:s/>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24">
            <text:p>11</text:p>
          </table:table-cell>
          <table:table-cell office:value-type="currency" office:value="82.305833332999995" table:style-name="ce23">
            <text:p><text:s/>$ 82.31<text:s/></text:p>
          </table:table-cell>
          <table:table-cell office:value-type="float" office:value="905.36416666299999" table:formula="of:=+[.N554]*[.O554]" table:style-name="ce14">
            <text:p><text:s/>RD$905.3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0</text:p>
          </table:table-cell>
          <table:table-cell office:value-type="string" table:style-name="ce25">
            <text:p>Pipeta Pasteur Plastica 3ml<text:s/>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446.04000000000008" table:style-name="ce14">
            <text:p><text:s/>RD$446.04<text:s/></text:p>
          </table:table-cell>
          <table:table-cell office:value-type="float" office:value="2230.2000000000003" table:formula="of:=+[.V554]*[.W554]" table:style-name="ce14">
            <text:p><text:s/>RD$2,230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6</text:p>
          </table:table-cell>
          <table:table-cell office:value-type="string" table:style-name="ce25">
            <text:p>sabana Quirurgica Esteril <text:s/>(Promese)</text:p>
          </table:table-cell>
          <table:table-cell office:value-type="string" table:style-name="ce25">
            <text:p>ALMACEN DE FARMACIA</text:p>
          </table:table-cell>
          <table:table-cell office:value-type="float" office:value="900" table:style-name="ce9">
            <text:p>900</text:p>
          </table:table-cell>
          <table:table-cell office:value-type="float" office:value="61.62" table:style-name="ce24">
            <text:p>62</text:p>
          </table:table-cell>
          <table:table-cell office:value-type="float" office:value="55458" table:formula="of:=+[.F555]*[.G555]" table:style-name="ce14">
            <text:p><text:s/>RD$55,45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6</text:p>
          </table:table-cell>
          <table:table-cell office:value-type="string" table:style-name="ce19">
            <text:p>Porta Objetos (laboratorio) Caja 72/1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04" table:style-name="ce23">
            <text:p><text:s/>$ 104.00<text:s/></text:p>
          </table:table-cell>
          <table:table-cell office:value-type="float" office:value="104" table:formula="of:=+[.N555]*[.O555]" table:style-name="ce14">
            <text:p><text:s/>RD$10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8</text:p>
          </table:table-cell>
          <table:table-cell office:value-type="string" table:style-name="ce25">
            <text:p>Piracetam 1G/5ML Amp. Inyec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31">
            <text:p>20</text:p>
          </table:table-cell>
          <table:table-cell office:value-type="float" office:value="155" table:style-name="ce14">
            <text:p><text:s/>RD$155.00<text:s/></text:p>
          </table:table-cell>
          <table:table-cell office:value-type="float" office:value="3100" table:formula="of:=+[.V555]*[.W555]" table:style-name="ce14">
            <text:p><text:s/>RD$3,1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538</text:p>
          </table:table-cell>
          <table:table-cell office:value-type="string" table:style-name="ce25">
            <text:p>Sabana Desechables Movibles (Calle)</text:p>
          </table:table-cell>
          <table:table-cell office:value-type="string" table:style-name="ce25">
            <text:p>ALMACEN DE FARMACIA</text:p>
          </table:table-cell>
          <table:table-cell office:value-type="float" office:value="5250" table:style-name="ce9">
            <text:p>5250</text:p>
          </table:table-cell>
          <table:table-cell office:value-type="float" office:value="24.78" table:style-name="ce24">
            <text:p>25</text:p>
          </table:table-cell>
          <table:table-cell office:value-type="float" office:value="130095" table:formula="of:=+[.F556]*[.G556]" table:style-name="ce14">
            <text:p><text:s/>RD$130,09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88</text:p>
          </table:table-cell>
          <table:table-cell office:value-type="string" table:style-name="ce19">
            <text:p>Post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80" table:style-name="ce23">
            <text:p><text:s/>$ 180.00<text:s/></text:p>
          </table:table-cell>
          <table:table-cell office:value-type="float" office:value="540" table:formula="of:=+[.N556]*[.O556]" table:style-name="ce14">
            <text:p><text:s/>RD$5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79</text:p>
          </table:table-cell>
          <table:table-cell office:value-type="string" table:style-name="ce25">
            <text:p>Placa de Cauterio (calle)</text:p>
          </table:table-cell>
          <table:table-cell office:value-type="string" table:style-name="ce9">
            <text:p>ALMACEN DE FARMACIA</text:p>
          </table:table-cell>
          <table:table-cell office:value-type="float" office:value="410" table:style-name="ce31">
            <text:p>410</text:p>
          </table:table-cell>
          <table:table-cell office:value-type="float" office:value="106.666666666667" table:style-name="ce14">
            <text:p><text:s/>RD$106.67<text:s/></text:p>
          </table:table-cell>
          <table:table-cell office:value-type="float" office:value="43733.333333333467" table:formula="of:=+[.V556]*[.W556]" table:style-name="ce14">
            <text:p><text:s/>RD$43,733.3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6</text:p>
          </table:table-cell>
          <table:table-cell office:value-type="string" table:style-name="ce25">
            <text:p>Sabanas desechables (Movibles) (PROMESE)</text:p>
          </table:table-cell>
          <table:table-cell office:value-type="string" table:style-name="ce25">
            <text:p>ALMACEN DE FARMACIA</text:p>
          </table:table-cell>
          <table:table-cell office:value-type="float" office:value="100" table:style-name="ce9">
            <text:p>100</text:p>
          </table:table-cell>
          <table:table-cell office:value-type="float" office:value="11.82" table:style-name="ce24">
            <text:p>12</text:p>
          </table:table-cell>
          <table:table-cell office:value-type="float" office:value="1182" table:formula="of:=+[.F557]*[.G557]" table:style-name="ce14">
            <text:p><text:s/>RD$1,18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0</text:p>
          </table:table-cell>
          <table:table-cell office:value-type="string" table:style-name="ce19">
            <text:p>Prednisona 5mg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4.5" table:style-name="ce23">
            <text:p><text:s/>$ 4.50<text:s/></text:p>
          </table:table-cell>
          <table:table-cell office:value-type="float" office:value="450" table:formula="of:=+[.N557]*[.O557]" table:style-name="ce14">
            <text:p><text:s/>RD$4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80</text:p>
          </table:table-cell>
          <table:table-cell office:value-type="string" table:style-name="ce25">
            <text:p>Placa de Cauterio c/Cable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540" table:style-name="ce14">
            <text:p><text:s/>RD$540.00<text:s/></text:p>
          </table:table-cell>
          <table:table-cell office:value-type="float" office:value="108000" table:formula="of:=+[.V557]*[.W557]" table:style-name="ce14">
            <text:p><text:s/>RD$108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7</text:p>
          </table:table-cell>
          <table:table-cell office:value-type="string" table:style-name="ce25">
            <text:p>Salbutamol + Aerocamara (calle)</text:p>
          </table:table-cell>
          <table:table-cell office:value-type="string" table:style-name="ce25">
            <text:p>ALMACEN DE FARMACIA</text:p>
          </table:table-cell>
          <table:table-cell office:value-type="float" office:value="25" table:style-name="ce9">
            <text:p>25</text:p>
          </table:table-cell>
          <table:table-cell office:value-type="float" office:value="1050" table:style-name="ce24">
            <text:p>1,050</text:p>
          </table:table-cell>
          <table:table-cell office:value-type="float" office:value="26250" table:formula="of:=+[.F558]*[.G558]" table:style-name="ce14">
            <text:p><text:s/>RD$26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0</text:p>
          </table:table-cell>
          <table:table-cell office:value-type="string" table:style-name="ce19">
            <text:p>Prednisona 5mg tabletas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0.72" table:style-name="ce23">
            <text:p><text:s/>$ 0.72<text:s/></text:p>
          </table:table-cell>
          <table:table-cell office:value-type="float" office:value="72" table:formula="of:=+[.N558]*[.O558]" table:style-name="ce14">
            <text:p><text:s/>RD$7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2</text:p>
          </table:table-cell>
          <table:table-cell office:value-type="string" table:style-name="ce25">
            <text:p>Placa petri dobl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31">
            <text:p>500</text:p>
          </table:table-cell>
          <table:table-cell office:value-type="float" office:value="4012.768" table:style-name="ce14">
            <text:p><text:s/>RD$4,012.77<text:s/></text:p>
          </table:table-cell>
          <table:table-cell office:value-type="float" office:value="2006384" table:formula="of:=+[.V558]*[.W558]" table:style-name="ce14">
            <text:p><text:s/>RD$2,006,38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8</text:p>
          </table:table-cell>
          <table:table-cell office:value-type="string" table:style-name="ce25">
            <text:p>SALBUTAMOL 2.5 MG+ IPATROPIO DE 0.5 MG (DUOVENT)</text:p>
          </table:table-cell>
          <table:table-cell office:value-type="string" table:style-name="ce25">
            <text:p>ALMACEN DE FARMACIA</text:p>
          </table:table-cell>
          <table:table-cell office:value-type="float" office:value="28" table:style-name="ce9">
            <text:p>28</text:p>
          </table:table-cell>
          <table:table-cell office:value-type="float" office:value="230.5440476190476" table:style-name="ce24">
            <text:p>231</text:p>
          </table:table-cell>
          <table:table-cell office:value-type="float" office:value="6455.2333333333327" table:formula="of:=+[.F559]*[.G559]" table:style-name="ce14">
            <text:p><text:s/>RD$6,455.2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0</text:p>
          </table:table-cell>
          <table:table-cell office:value-type="string" table:style-name="ce19">
            <text:p>Prednisona 20mg tabletas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2.99" table:style-name="ce23">
            <text:p><text:s/>$ 2.99<text:s/></text:p>
          </table:table-cell>
          <table:table-cell office:value-type="float" office:value="299" table:formula="of:=+[.N559]*[.O559]" table:style-name="ce14">
            <text:p><text:s/>RD$29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3</text:p>
          </table:table-cell>
          <table:table-cell office:value-type="string" table:style-name="ce25">
            <text:p>Placa petri tripl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31">
            <text:p>500</text:p>
          </table:table-cell>
          <table:table-cell office:value-type="float" office:value="5033.8500000000004" table:style-name="ce14">
            <text:p><text:s/>RD$5,033.85<text:s/></text:p>
          </table:table-cell>
          <table:table-cell office:value-type="float" office:value="2516925" table:formula="of:=+[.V559]*[.W559]" table:style-name="ce14">
            <text:p><text:s/>RD$2,516,9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29</text:p>
          </table:table-cell>
          <table:table-cell office:value-type="string" table:style-name="ce25">
            <text:p>Sales de Rehidratacion Sobre Oral (Promese)</text:p>
          </table:table-cell>
          <table:table-cell office:value-type="string" table:style-name="ce25">
            <text:p>ALMACEN DE FARMACIA</text:p>
          </table:table-cell>
          <table:table-cell office:value-type="float" office:value="500" table:style-name="ce9">
            <text:p>500</text:p>
          </table:table-cell>
          <table:table-cell office:value-type="float" office:value="12" table:style-name="ce24">
            <text:p>12</text:p>
          </table:table-cell>
          <table:table-cell office:value-type="float" office:value="6000" table:formula="of:=+[.F560]*[.G560]" table:style-name="ce14">
            <text:p><text:s/>RD$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1</text:p>
          </table:table-cell>
          <table:table-cell office:value-type="string" table:style-name="ce19">
            <text:p>Prednisona Jarabe (calle)</text:p>
          </table:table-cell>
          <table:table-cell office:value-type="string" table:style-name="ce9">
            <text:p>ALMACEN DE FARMACIA</text:p>
          </table:table-cell>
          <table:table-cell office:value-type="float" office:value="270" table:style-name="ce24">
            <text:p>270</text:p>
          </table:table-cell>
          <table:table-cell office:value-type="currency" office:value="168.53846153846155" table:style-name="ce23">
            <text:p><text:s/>$ 168.54<text:s/></text:p>
          </table:table-cell>
          <table:table-cell office:value-type="float" office:value="45505.384615384617" table:formula="of:=+[.N560]*[.O560]" table:style-name="ce14">
            <text:p><text:s/>RD$45,505.3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82</text:p>
          </table:table-cell>
          <table:table-cell office:value-type="string" table:style-name="ce25">
            <text:p>Platsul (Sulfadiazina de Plata) Crema Tarro 400Gr (call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3200" table:style-name="ce14">
            <text:p><text:s/>RD$3,200.00<text:s/></text:p>
          </table:table-cell>
          <table:table-cell office:value-type="float" office:value="16000" table:formula="of:=+[.V560]*[.W560]" table:style-name="ce14">
            <text:p><text:s/>RD$16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0</text:p>
          </table:table-cell>
          <table:table-cell office:value-type="string" table:style-name="ce25">
            <text:p>Sandostatin 0.1Mg/ML (Calle )</text:p>
          </table:table-cell>
          <table:table-cell office:value-type="string" table:style-name="ce25">
            <text:p>ALMACEN DE FARMACIA</text:p>
          </table:table-cell>
          <table:table-cell office:value-type="float" office:value="60" table:style-name="ce9">
            <text:p>60</text:p>
          </table:table-cell>
          <table:table-cell office:value-type="float" office:value="1510.9" table:style-name="ce24">
            <text:p>1,511</text:p>
          </table:table-cell>
          <table:table-cell office:value-type="float" office:value="90654" table:formula="of:=+[.F561]*[.G561]" table:style-name="ce14">
            <text:p><text:s/>RD$90,65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7</text:p>
          </table:table-cell>
          <table:table-cell office:value-type="string" table:style-name="ce19">
            <text:p>Probnp Peptidos Natriureticos Test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6897.7" table:style-name="ce23">
            <text:p><text:s/>$ 6,897.70<text:s/></text:p>
          </table:table-cell>
          <table:table-cell office:value-type="float" office:value="41386.199999999997" table:formula="of:=+[.N561]*[.O561]" table:style-name="ce14">
            <text:p><text:s/>RD$41,386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84</text:p>
          </table:table-cell>
          <table:table-cell office:value-type="string" table:style-name="ce27">
            <text:p>PORTA BISTURI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31">
            <text:p>9</text:p>
          </table:table-cell>
          <table:table-cell office:value-type="float" office:value="1.3" table:style-name="ce14">
            <text:p><text:s/>RD$1.30<text:s/></text:p>
          </table:table-cell>
          <table:table-cell office:value-type="float" office:value="11.700000000000001" table:formula="of:=+[.V561]*[.W561]" table:style-name="ce14">
            <text:p><text:s/>RD$11.7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1</text:p>
          </table:table-cell>
          <table:table-cell office:value-type="string" table:style-name="ce25">
            <text:p>Sandostatin 20MG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9636.3700000000008" table:style-name="ce24">
            <text:p>9,636</text:p>
          </table:table-cell>
          <table:table-cell office:value-type="float" office:value="28909.11" table:formula="of:=+[.F562]*[.G562]" table:style-name="ce14">
            <text:p><text:s/>RD$28,909.1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3</text:p>
          </table:table-cell>
          <table:table-cell office:value-type="string" table:style-name="ce19">
            <text:p>Propanolol 40 mg/ml (promese)</text:p>
          </table:table-cell>
          <table:table-cell office:value-type="string" table:style-name="ce9">
            <text:p>ALMACEN DE FARMACIA</text:p>
          </table:table-cell>
          <table:table-cell office:value-type="float" office:value="1230" table:style-name="ce24">
            <text:p>1,230</text:p>
          </table:table-cell>
          <table:table-cell office:value-type="currency" office:value="1.08" table:style-name="ce23">
            <text:p><text:s/>$ 1.08<text:s/></text:p>
          </table:table-cell>
          <table:table-cell office:value-type="float" office:value="1328.4" table:formula="of:=+[.N562]*[.O562]" table:style-name="ce14">
            <text:p><text:s/>RD$1,328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85</text:p>
          </table:table-cell>
          <table:table-cell office:value-type="string" table:style-name="ce27">
            <text:p>Porta Carpul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1100" table:style-name="ce14">
            <text:p><text:s/>RD$1,100.00<text:s/></text:p>
          </table:table-cell>
          <table:table-cell office:value-type="float" office:value="5500" table:formula="of:=+[.V562]*[.W562]" table:style-name="ce14">
            <text:p><text:s/>RD$5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5</text:p>
          </table:table-cell>
          <table:table-cell office:value-type="string" table:style-name="ce25">
            <text:p>Sangre Oculta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3395" table:style-name="ce24">
            <text:p>3,395</text:p>
          </table:table-cell>
          <table:table-cell office:value-type="float" office:value="6790" table:formula="of:=+[.F563]*[.G563]" table:style-name="ce14">
            <text:p><text:s/>RD$6,79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5</text:p>
          </table:table-cell>
          <table:table-cell office:value-type="string" table:style-name="ce19">
            <text:p>Protector Cutaneo Spray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500" table:style-name="ce23">
            <text:p><text:s/>$ 1,500.00<text:s/></text:p>
          </table:table-cell>
          <table:table-cell office:value-type="float" office:value="1500" table:formula="of:=+[.N563]*[.O563]" table:style-name="ce14">
            <text:p><text:s/>RD$1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87</text:p>
          </table:table-cell>
          <table:table-cell office:value-type="string" table:style-name="ce25">
            <text:p>Porta grapa dental med.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347.46" table:style-name="ce14">
            <text:p><text:s/>RD$347.46<text:s/></text:p>
          </table:table-cell>
          <table:table-cell office:value-type="float" office:value="694.92" table:formula="of:=+[.V563]*[.W563]" table:style-name="ce14">
            <text:p><text:s/>RD$694.9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2</text:p>
          </table:table-cell>
          <table:table-cell office:value-type="string" table:style-name="ce25">
            <text:p>Seda Rosad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220" table:style-name="ce24">
            <text:p>220</text:p>
          </table:table-cell>
          <table:table-cell office:value-type="float" office:value="220" table:formula="of:=+[.F564]*[.G564]" table:style-name="ce14">
            <text:p><text:s/>RD$2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<text:s/>MLBS</text:p>
          </table:table-cell>
          <table:table-cell office:value-type="string" table:style-name="ce19">
            <text:p>Proteina Total 250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705.26" table:style-name="ce23">
            <text:p><text:s/>$ 705.26<text:s/></text:p>
          </table:table-cell>
          <table:table-cell office:value-type="float" office:value="2821.04" table:formula="of:=+[.N564]*[.O564]" table:style-name="ce14">
            <text:p><text:s/>RD$2,821.0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5</text:p>
          </table:table-cell>
          <table:table-cell office:value-type="string" table:style-name="ce25">
            <text:p>Porta Objeto simple o esmerilado (laboratorio)<text:s/></text:p>
          </table:table-cell>
          <table:table-cell office:value-type="string" table:style-name="ce9">
            <text:p>ALMACEN DE FARMACIA</text:p>
          </table:table-cell>
          <table:table-cell office:value-type="float" office:value="8" table:style-name="ce31">
            <text:p>8</text:p>
          </table:table-cell>
          <table:table-cell office:value-type="float" office:value="73.48" table:style-name="ce14">
            <text:p><text:s/>RD$73.48<text:s/></text:p>
          </table:table-cell>
          <table:table-cell office:value-type="float" office:value="587.84" table:formula="of:=+[.V564]*[.W564]" table:style-name="ce14">
            <text:p><text:s/>RD$587.8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5</text:p>
          </table:table-cell>
          <table:table-cell office:value-type="string" table:style-name="ce25">
            <text:p>Sensor De Oximetria Adulto (calle)</text:p>
          </table:table-cell>
          <table:table-cell office:value-type="string" table:style-name="ce25">
            <text:p>ALMACEN DE FARMACIA</text:p>
          </table:table-cell>
          <table:table-cell office:value-type="float" office:value="150" table:style-name="ce9">
            <text:p>150</text:p>
          </table:table-cell>
          <table:table-cell office:value-type="float" office:value="915.35" table:style-name="ce24">
            <text:p>915</text:p>
          </table:table-cell>
          <table:table-cell office:value-type="float" office:value="137302.5" table:formula="of:=+[.F565]*[.G565]" table:style-name="ce14">
            <text:p><text:s/>RD$137,302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472</text:p>
          </table:table-cell>
          <table:table-cell office:value-type="string" table:style-name="ce19">
            <text:p>Proteina Orina y LCR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850" table:style-name="ce23">
            <text:p><text:s/>$ 1,850.00<text:s/></text:p>
          </table:table-cell>
          <table:table-cell office:value-type="float" office:value="1850" table:formula="of:=+[.N565]*[.O565]" table:style-name="ce14">
            <text:p><text:s/>RD$1,8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6</text:p>
          </table:table-cell>
          <table:table-cell office:value-type="string" table:style-name="ce25">
            <text:p>Porta Objetos (laboratorio) Caja 72/1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04" table:style-name="ce14">
            <text:p><text:s/>RD$104.00<text:s/></text:p>
          </table:table-cell>
          <table:table-cell office:value-type="float" office:value="104" table:formula="of:=+[.V565]*[.W565]" table:style-name="ce14">
            <text:p><text:s/>RD$10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6</text:p>
          </table:table-cell>
          <table:table-cell office:value-type="string" table:style-name="ce25">
            <text:p>Sensor De Oximetria Neonatal (calle)</text:p>
          </table:table-cell>
          <table:table-cell office:value-type="string" table:style-name="ce25">
            <text:p>ALMACEN DE FARMACIA</text:p>
          </table:table-cell>
          <table:table-cell office:value-type="float" office:value="125" table:style-name="ce9">
            <text:p>125</text:p>
          </table:table-cell>
          <table:table-cell office:value-type="float" office:value="1578.84" table:style-name="ce24">
            <text:p>1,579</text:p>
          </table:table-cell>
          <table:table-cell office:value-type="float" office:value="197355" table:formula="of:=+[.F566]*[.G566]" table:style-name="ce14">
            <text:p><text:s/>RD$197,35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18</text:p>
          </table:table-cell>
          <table:table-cell office:value-type="string" table:style-name="ce19">
            <text:p>Proteina C Reactiva 100 TEST GB</text:p>
          </table:table-cell>
          <table:table-cell office:value-type="string" table:style-name="ce9">
            <text:p>ALMACEN DE FARMACIA</text:p>
          </table:table-cell>
          <table:table-cell office:value-type="float" office:value="18" table:style-name="ce24">
            <text:p>18</text:p>
          </table:table-cell>
          <table:table-cell office:value-type="currency" office:value="745" table:style-name="ce23">
            <text:p><text:s/>$ 745.00<text:s/></text:p>
          </table:table-cell>
          <table:table-cell office:value-type="float" office:value="13410" table:formula="of:=+[.N566]*[.O566]" table:style-name="ce14">
            <text:p><text:s/>RD$13,41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88</text:p>
          </table:table-cell>
          <table:table-cell office:value-type="string" table:style-name="ce27">
            <text:p>Poste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180" table:style-name="ce14">
            <text:p><text:s/>RD$180.00<text:s/></text:p>
          </table:table-cell>
          <table:table-cell office:value-type="float" office:value="540" table:formula="of:=+[.V566]*[.W566]" table:style-name="ce14">
            <text:p><text:s/>RD$5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7</text:p>
          </table:table-cell>
          <table:table-cell office:value-type="string" table:style-name="ce25">
            <text:p>Sensor De Oximetria PEDIATRICO (calle)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1471.03" table:style-name="ce24">
            <text:p>1,471</text:p>
          </table:table-cell>
          <table:table-cell office:value-type="float" office:value="294206" table:formula="of:=+[.F567]*[.G567]" table:style-name="ce14">
            <text:p><text:s/>RD$294,20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99</text:p>
          </table:table-cell>
          <table:table-cell office:value-type="string" table:style-name="ce19">
            <text:p>Proteina ensure de vainilla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66.267466666668" table:style-name="ce23">
            <text:p><text:s/>$ 66.27<text:s/></text:p>
          </table:table-cell>
          <table:table-cell office:value-type="float" office:value="9940.1200000001991" table:formula="of:=+[.N567]*[.O567]" table:style-name="ce14">
            <text:p><text:s/>RD$9,940.1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90</text:p>
          </table:table-cell>
          <table:table-cell office:value-type="string" table:style-name="ce25">
            <text:p>Prednisona 5mg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31">
            <text:p>100</text:p>
          </table:table-cell>
          <table:table-cell office:value-type="float" office:value="450" table:style-name="ce14">
            <text:p><text:s/>RD$450.00<text:s/></text:p>
          </table:table-cell>
          <table:table-cell office:value-type="float" office:value="45000" table:formula="of:=+[.V567]*[.W567]" table:style-name="ce14">
            <text:p><text:s/>RD$45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03</text:p>
          </table:table-cell>
          <table:table-cell office:value-type="string" table:style-name="ce25">
            <text:p>Sensores de Flujo Proximal Neonatal para Ventiladores<text:s/>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2100.94" table:style-name="ce24">
            <text:p>2,101</text:p>
          </table:table-cell>
          <table:table-cell office:value-type="float" office:value="420188" table:formula="of:=+[.F568]*[.G568]" table:style-name="ce14">
            <text:p><text:s/>RD$420,18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0</text:p>
          </table:table-cell>
          <table:table-cell office:value-type="string" table:style-name="ce19">
            <text:p>Proteina Ensure Plus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141.16999999999999" table:style-name="ce23">
            <text:p><text:s/>$ 141.17<text:s/></text:p>
          </table:table-cell>
          <table:table-cell office:value-type="float" office:value="21175.499999999996" table:formula="of:=+[.N568]*[.O568]" table:style-name="ce14">
            <text:p><text:s/>RD$21,175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91</text:p>
          </table:table-cell>
          <table:table-cell office:value-type="string" table:style-name="ce28">
            <text:p>Prednisona Jarabe (calle)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31">
            <text:p>250</text:p>
          </table:table-cell>
          <table:table-cell office:value-type="float" office:value="57" table:style-name="ce14">
            <text:p><text:s/>RD$57.00<text:s/></text:p>
          </table:table-cell>
          <table:table-cell office:value-type="float" office:value="14250" table:formula="of:=+[.V568]*[.W568]" table:style-name="ce14">
            <text:p><text:s/>RD$14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04</text:p>
          </table:table-cell>
          <table:table-cell office:value-type="string" table:style-name="ce25">
            <text:p>Sensores de Flujo Proximal Pediatrico/Adulto para Ventiladores<text:s/>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2344.17" table:style-name="ce24">
            <text:p>2,344</text:p>
          </table:table-cell>
          <table:table-cell office:value-type="float" office:value="468834" table:formula="of:=+[.F569]*[.G569]" table:style-name="ce14">
            <text:p><text:s/>RD$468,83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1</text:p>
          </table:table-cell>
          <table:table-cell office:value-type="string" table:style-name="ce19">
            <text:p>Polvo Stromahesive frasc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300" table:style-name="ce23">
            <text:p><text:s/>$ 1,300.00<text:s/></text:p>
          </table:table-cell>
          <table:table-cell office:value-type="float" office:value="2600" table:formula="of:=+[.N569]*[.O569]" table:style-name="ce14">
            <text:p><text:s/>RD$2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7</text:p>
          </table:table-cell>
          <table:table-cell office:value-type="string" table:style-name="ce25">
            <text:p>Probnp Peptidos Natriureticos Test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10346.549999999999" table:style-name="ce14">
            <text:p><text:s/>RD$10,346.55<text:s/></text:p>
          </table:table-cell>
          <table:table-cell office:value-type="float" office:value="51732.75" table:formula="of:=+[.V569]*[.W569]" table:style-name="ce14">
            <text:p><text:s/>RD$51,732.7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8</text:p>
          </table:table-cell>
          <table:table-cell office:value-type="string" table:style-name="ce25">
            <text:p>Sentrol Compuesto 15Mg/2ML (calle)</text:p>
          </table:table-cell>
          <table:table-cell office:value-type="string" table:style-name="ce25">
            <text:p>ALMACEN DE FARMACIA</text:p>
          </table:table-cell>
          <table:table-cell office:value-type="float" office:value="16" table:style-name="ce9">
            <text:p>16</text:p>
          </table:table-cell>
          <table:table-cell office:value-type="float" office:value="339" table:style-name="ce24">
            <text:p>339</text:p>
          </table:table-cell>
          <table:table-cell office:value-type="float" office:value="5424" table:formula="of:=+[.F570]*[.G570]" table:style-name="ce14">
            <text:p><text:s/>RD$5,42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1</text:p>
          </table:table-cell>
          <table:table-cell office:value-type="string" table:style-name="ce19">
            <text:p>Proteina Ensure Vainilla Lata en Polvo (Donado)</text:p>
          </table:table-cell>
          <table:table-cell office:value-type="string" table:style-name="ce9">
            <text:p>ALMACEN DE FARMACIA</text:p>
          </table:table-cell>
          <table:table-cell office:value-type="float" office:value="1490" table:style-name="ce24">
            <text:p>1,490</text:p>
          </table:table-cell>
          <table:table-cell office:value-type="currency" office:value="399.66" table:style-name="ce23">
            <text:p><text:s/>$ 399.66<text:s/></text:p>
          </table:table-cell>
          <table:table-cell office:value-type="float" office:value="595493.4" table:formula="of:=+[.N570]*[.O570]" table:style-name="ce14">
            <text:p><text:s/>RD$595,493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93</text:p>
          </table:table-cell>
          <table:table-cell office:value-type="string" table:style-name="ce25">
            <text:p>Propanolol 40 mg/ml (promese)</text:p>
          </table:table-cell>
          <table:table-cell office:value-type="string" table:style-name="ce9">
            <text:p>ALMACEN DE FARMACIA</text:p>
          </table:table-cell>
          <table:table-cell office:value-type="float" office:value="1230" table:style-name="ce31">
            <text:p>1230</text:p>
          </table:table-cell>
          <table:table-cell office:value-type="float" office:value="1.08" table:style-name="ce14">
            <text:p><text:s/>RD$1.08<text:s/></text:p>
          </table:table-cell>
          <table:table-cell office:value-type="float" office:value="1328.4" table:formula="of:=+[.V570]*[.W570]" table:style-name="ce14">
            <text:p><text:s/>RD$1,328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39</text:p>
          </table:table-cell>
          <table:table-cell office:value-type="string" table:style-name="ce25">
            <text:p>SEPARADORES DE MINESOT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850" table:style-name="ce24">
            <text:p>850</text:p>
          </table:table-cell>
          <table:table-cell office:value-type="float" office:value="850" table:formula="of:=+[.F571]*[.G571]" table:style-name="ce14">
            <text:p><text:s/>RD$8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2</text:p>
          </table:table-cell>
          <table:table-cell office:value-type="string" table:style-name="ce19">
            <text:p>Proteina Glucerna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144" table:style-name="ce24">
            <text:p>144</text:p>
          </table:table-cell>
          <table:table-cell office:value-type="currency" office:value="75" table:style-name="ce23">
            <text:p><text:s/>$ 75.00<text:s/></text:p>
          </table:table-cell>
          <table:table-cell office:value-type="float" office:value="10800" table:formula="of:=+[.N571]*[.O571]" table:style-name="ce14">
            <text:p><text:s/>RD$10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95</text:p>
          </table:table-cell>
          <table:table-cell office:value-type="string" table:style-name="ce25">
            <text:p>Protector Cutaneo Spray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500" table:style-name="ce14">
            <text:p><text:s/>RD$1,500.00<text:s/></text:p>
          </table:table-cell>
          <table:table-cell office:value-type="float" office:value="1500" table:formula="of:=+[.V571]*[.W571]" table:style-name="ce14">
            <text:p><text:s/>RD$1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833</text:p>
          </table:table-cell>
          <table:table-cell office:value-type="string" table:style-name="ce25">
            <text:p>Set Esfigmomanometros con Brazaletes #7-#12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26543.805" table:style-name="ce24">
            <text:p>26,544</text:p>
          </table:table-cell>
          <table:table-cell office:value-type="float" office:value="26543.805" table:formula="of:=+[.F572]*[.G572]" table:style-name="ce14">
            <text:p><text:s/>RD$26,543.8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3</text:p>
          </table:table-cell>
          <table:table-cell office:value-type="string" table:style-name="ce19">
            <text:p>Proteina Nepro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24">
            <text:p>48</text:p>
          </table:table-cell>
          <table:table-cell office:value-type="currency" office:value="119.92833333333334" table:style-name="ce23">
            <text:p><text:s/>$ 119.93<text:s/></text:p>
          </table:table-cell>
          <table:table-cell office:value-type="float" office:value="5756.56" table:formula="of:=+[.N572]*[.O572]" table:style-name="ce14">
            <text:p><text:s/>RD$5,756.5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<text:s/>MLBS</text:p>
          </table:table-cell>
          <table:table-cell office:value-type="string" table:style-name="ce25">
            <text:p>Proteina Total 250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705.26" table:style-name="ce14">
            <text:p><text:s/>RD$705.26<text:s/></text:p>
          </table:table-cell>
          <table:table-cell office:value-type="float" office:value="2821.04" table:formula="of:=+[.V572]*[.W572]" table:style-name="ce14">
            <text:p><text:s/>RD$2,821.0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42</text:p>
          </table:table-cell>
          <table:table-cell office:value-type="string" table:style-name="ce25">
            <text:p>Sevofluorano Vial 250ML PROMESE</text:p>
          </table:table-cell>
          <table:table-cell office:value-type="string" table:style-name="ce25">
            <text:p>ALMACEN DE FARMACIA</text:p>
          </table:table-cell>
          <table:table-cell office:value-type="float" office:value="90" table:style-name="ce9">
            <text:p>90</text:p>
          </table:table-cell>
          <table:table-cell office:value-type="float" office:value="2466.125" table:style-name="ce24">
            <text:p>2,466</text:p>
          </table:table-cell>
          <table:table-cell office:value-type="float" office:value="221951.25" table:formula="of:=+[.F573]*[.G573]" table:style-name="ce14">
            <text:p><text:s/>RD$221,951.2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4</text:p>
          </table:table-cell>
          <table:table-cell office:value-type="string" table:style-name="ce19">
            <text:p>Proteina Pediasure Lata Polvo (Donado)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24">
            <text:p>96</text:p>
          </table:table-cell>
          <table:table-cell office:value-type="currency" office:value="750" table:style-name="ce23">
            <text:p><text:s/>$ 750.00<text:s/></text:p>
          </table:table-cell>
          <table:table-cell office:value-type="float" office:value="72000" table:formula="of:=+[.N573]*[.O573]" table:style-name="ce14">
            <text:p><text:s/>RD$72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472</text:p>
          </table:table-cell>
          <table:table-cell office:value-type="string" table:style-name="ce25">
            <text:p>Proteina Orina y LCR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1850" table:style-name="ce14">
            <text:p><text:s/>RD$1,850.00<text:s/></text:p>
          </table:table-cell>
          <table:table-cell office:value-type="float" office:value="3700" table:formula="of:=+[.V573]*[.W573]" table:style-name="ce14">
            <text:p><text:s/>RD$3,7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6</text:p>
          </table:table-cell>
          <table:table-cell office:value-type="string" table:style-name="ce25">
            <text:p>Sheath 20 litro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32546.618571428575" table:style-name="ce24">
            <text:p>32,547</text:p>
          </table:table-cell>
          <table:table-cell office:value-type="float" office:value="195279.71142857143" table:formula="of:=+[.F574]*[.G574]" table:style-name="ce14">
            <text:p><text:s/>RD$195,279.7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5</text:p>
          </table:table-cell>
          <table:table-cell office:value-type="string" table:style-name="ce19">
            <text:p>Proteina Pediasure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24">
            <text:p>90</text:p>
          </table:table-cell>
          <table:table-cell office:value-type="currency" office:value="90" table:style-name="ce23">
            <text:p><text:s/>$ 90.00<text:s/></text:p>
          </table:table-cell>
          <table:table-cell office:value-type="float" office:value="8100" table:formula="of:=+[.N574]*[.O574]" table:style-name="ce14">
            <text:p><text:s/>RD$8,1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18</text:p>
          </table:table-cell>
          <table:table-cell office:value-type="string" table:style-name="ce25">
            <text:p>Proteina C Reactiva 100 TEST GB</text:p>
          </table:table-cell>
          <table:table-cell office:value-type="string" table:style-name="ce9">
            <text:p>ALMACEN DE FARMACIA</text:p>
          </table:table-cell>
          <table:table-cell office:value-type="float" office:value="18" table:style-name="ce31">
            <text:p>18</text:p>
          </table:table-cell>
          <table:table-cell office:value-type="float" office:value="745" table:style-name="ce14">
            <text:p><text:s/>RD$745.00<text:s/></text:p>
          </table:table-cell>
          <table:table-cell office:value-type="float" office:value="13410" table:formula="of:=+[.V574]*[.W574]" table:style-name="ce14">
            <text:p><text:s/>RD$13,41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8</text:p>
          </table:table-cell>
          <table:table-cell office:value-type="string" table:style-name="ce25">
            <text:p>Sierra de cortar yeso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40800" table:style-name="ce24">
            <text:p>40,800</text:p>
          </table:table-cell>
          <table:table-cell office:value-type="float" office:value="81600" table:formula="of:=+[.F575]*[.G575]" table:style-name="ce14">
            <text:p><text:s/>RD$81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508</text:p>
          </table:table-cell>
          <table:table-cell office:value-type="string" table:style-name="ce19">
            <text:p>PTT ACTIN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236" table:style-name="ce23">
            <text:p><text:s/>$ 236.00<text:s/></text:p>
          </table:table-cell>
          <table:table-cell office:value-type="float" office:value="11800" table:formula="of:=+[.N575]*[.O575]" table:style-name="ce14">
            <text:p><text:s/>RD$11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99</text:p>
          </table:table-cell>
          <table:table-cell office:value-type="string" table:style-name="ce26">
            <text:p>Proteina ensure de vainilla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120" table:style-name="ce31">
            <text:p>120</text:p>
          </table:table-cell>
          <table:table-cell office:value-type="float" office:value="69" table:style-name="ce14">
            <text:p><text:s/>RD$69.00<text:s/></text:p>
          </table:table-cell>
          <table:table-cell office:value-type="float" office:value="8280" table:formula="of:=+[.V575]*[.W575]" table:style-name="ce14">
            <text:p><text:s/>RD$8,2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Set de Cateter de Extension Tipo (Y)</text:p>
          </table:table-cell>
          <table:table-cell office:value-type="string" table:style-name="ce25">
            <text:p>ALMACEN DE FARMACIA</text:p>
          </table:table-cell>
          <table:table-cell office:value-type="float" office:value="600" table:style-name="ce9">
            <text:p>600</text:p>
          </table:table-cell>
          <table:table-cell office:value-type="float" office:value="432.88299999999998" table:style-name="ce24">
            <text:p>433</text:p>
          </table:table-cell>
          <table:table-cell office:value-type="float" office:value="259729.8" table:formula="of:=+[.F576]*[.G576]" table:style-name="ce14">
            <text:p><text:s/>RD$259,729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000507</text:p>
          </table:table-cell>
          <table:table-cell office:value-type="string" table:style-name="ce19">
            <text:p>PT INNOVIN 4ML SIEMEN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24">
            <text:p>45</text:p>
          </table:table-cell>
          <table:table-cell office:value-type="currency" office:value="348" table:style-name="ce23">
            <text:p><text:s/>$ 348.00<text:s/></text:p>
          </table:table-cell>
          <table:table-cell office:value-type="float" office:value="15660" table:formula="of:=+[.N576]*[.O576]" table:style-name="ce14">
            <text:p><text:s/>RD$15,6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0</text:p>
          </table:table-cell>
          <table:table-cell office:value-type="string" table:style-name="ce26">
            <text:p>Proteina Ensure Plus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31">
            <text:p>300</text:p>
          </table:table-cell>
          <table:table-cell office:value-type="float" office:value="141.16999999999999" table:style-name="ce14">
            <text:p><text:s/>RD$141.17<text:s/></text:p>
          </table:table-cell>
          <table:table-cell office:value-type="float" office:value="42350.999999999993" table:formula="of:=+[.V576]*[.W576]" table:style-name="ce14">
            <text:p><text:s/>RD$42,351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8</text:p>
          </table:table-cell>
          <table:table-cell office:value-type="string" table:style-name="ce25">
            <text:p>Snappak 9180 (ELECTROLITOS)</text:p>
          </table:table-cell>
          <table:table-cell office:value-type="string" table:style-name="ce25">
            <text:p>ALMACEN DE FARMACIA</text:p>
          </table:table-cell>
          <table:table-cell office:value-type="float" office:value="5" table:style-name="ce9">
            <text:p>5</text:p>
          </table:table-cell>
          <table:table-cell office:value-type="float" office:value="12266.512500000001" table:style-name="ce24">
            <text:p>12,267</text:p>
          </table:table-cell>
          <table:table-cell office:value-type="float" office:value="61332.5625" table:formula="of:=+[.F577]*[.G577]" table:style-name="ce14">
            <text:p><text:s/>RD$61,332.5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6</text:p>
          </table:table-cell>
          <table:table-cell office:value-type="string" table:style-name="ce19">
            <text:p>Pulmozyme amp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24">
            <text:p>84</text:p>
          </table:table-cell>
          <table:table-cell office:value-type="currency" office:value="2854.1666664999998" table:style-name="ce23">
            <text:p><text:s/>$ 2,854.17<text:s/></text:p>
          </table:table-cell>
          <table:table-cell office:value-type="float" office:value="239749.99998599998" table:formula="of:=+[.N577]*[.O577]" table:style-name="ce14">
            <text:p><text:s/>RD$239,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1</text:p>
          </table:table-cell>
          <table:table-cell office:value-type="string" table:style-name="ce26">
            <text:p>Polvo Stromahesive frasc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1300" table:style-name="ce14">
            <text:p><text:s/>RD$1,300.00<text:s/></text:p>
          </table:table-cell>
          <table:table-cell office:value-type="float" office:value="2600" table:formula="of:=+[.V577]*[.W577]" table:style-name="ce14">
            <text:p><text:s/>RD$2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29</text:p>
          </table:table-cell>
          <table:table-cell office:value-type="string" table:style-name="ce25">
            <text:p>Solumedrol de 40mg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3760" table:style-name="ce24">
            <text:p>3,760</text:p>
          </table:table-cell>
          <table:table-cell office:value-type="float" office:value="37600" table:formula="of:=+[.F578]*[.G578]" table:style-name="ce14">
            <text:p><text:s/>RD$37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7</text:p>
          </table:table-cell>
          <table:table-cell office:value-type="string" table:style-name="ce19">
            <text:p>PUNTAS DE CABITR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00" table:style-name="ce23">
            <text:p><text:s/>$ 300.00<text:s/></text:p>
          </table:table-cell>
          <table:table-cell office:value-type="float" office:value="3000" table:formula="of:=+[.N578]*[.O578]" table:style-name="ce14">
            <text:p><text:s/>RD$3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1</text:p>
          </table:table-cell>
          <table:table-cell office:value-type="string" table:style-name="ce26">
            <text:p>Proteina Ensure Vainilla Lata en Polvo (Donado)</text:p>
          </table:table-cell>
          <table:table-cell office:value-type="string" table:style-name="ce9">
            <text:p>ALMACEN DE FARMACIA</text:p>
          </table:table-cell>
          <table:table-cell office:value-type="float" office:value="926" table:style-name="ce31">
            <text:p>926</text:p>
          </table:table-cell>
          <table:table-cell office:value-type="float" office:value="399.66" table:style-name="ce14">
            <text:p><text:s/>RD$399.66<text:s/></text:p>
          </table:table-cell>
          <table:table-cell office:value-type="float" office:value="370085.16000000003" table:formula="of:=+[.V578]*[.W578]" table:style-name="ce14">
            <text:p><text:s/>RD$370,085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45</text:p>
          </table:table-cell>
          <table:table-cell office:value-type="string" table:style-name="ce25">
            <text:p>Solucion Dextrosa al 10% 500ML (calle)</text:p>
          </table:table-cell>
          <table:table-cell office:value-type="string" table:style-name="ce25">
            <text:p>ALMACEN DE FARMACIA</text:p>
          </table:table-cell>
          <table:table-cell office:value-type="float" office:value="24" table:style-name="ce9">
            <text:p>24</text:p>
          </table:table-cell>
          <table:table-cell office:value-type="float" office:value="121" table:style-name="ce24">
            <text:p>121</text:p>
          </table:table-cell>
          <table:table-cell office:value-type="float" office:value="2904" table:formula="of:=+[.F579]*[.G579]" table:style-name="ce14">
            <text:p><text:s/>RD$2,90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0</text:p>
          </table:table-cell>
          <table:table-cell office:value-type="string" table:style-name="ce19">
            <text:p>Ranitidina 50mg amp calle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7.01" table:style-name="ce23">
            <text:p><text:s/>$ 7.01<text:s/></text:p>
          </table:table-cell>
          <table:table-cell office:value-type="float" office:value="3505" table:formula="of:=+[.N579]*[.O579]" table:style-name="ce14">
            <text:p><text:s/>RD$3,50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2</text:p>
          </table:table-cell>
          <table:table-cell office:value-type="string" table:style-name="ce26">
            <text:p>Proteina Glucerna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31">
            <text:p>360</text:p>
          </table:table-cell>
          <table:table-cell office:value-type="float" office:value="75" table:style-name="ce14">
            <text:p><text:s/>RD$75.00<text:s/></text:p>
          </table:table-cell>
          <table:table-cell office:value-type="float" office:value="27000" table:formula="of:=+[.V579]*[.W579]" table:style-name="ce14">
            <text:p><text:s/>RD$27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46</text:p>
          </table:table-cell>
          <table:table-cell office:value-type="string" table:style-name="ce25">
            <text:p>Solucion Dextrosa al 5% 1000ML (calle)</text:p>
          </table:table-cell>
          <table:table-cell office:value-type="string" table:style-name="ce25">
            <text:p>ALMACEN DE FARMACIA</text:p>
          </table:table-cell>
          <table:table-cell office:value-type="float" office:value="60" table:style-name="ce9">
            <text:p>60</text:p>
          </table:table-cell>
          <table:table-cell office:value-type="float" office:value="114.83" table:style-name="ce24">
            <text:p>115</text:p>
          </table:table-cell>
          <table:table-cell office:value-type="float" office:value="6889.8" table:formula="of:=+[.F580]*[.G580]" table:style-name="ce14">
            <text:p><text:s/>RD$6,889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06</text:p>
          </table:table-cell>
          <table:table-cell office:value-type="string" table:style-name="ce19">
            <text:p>Reangent pack de electrolito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332.5" table:style-name="ce23">
            <text:p><text:s/>$ 1,332.50<text:s/></text:p>
          </table:table-cell>
          <table:table-cell office:value-type="float" office:value="1332.5" table:formula="of:=+[.N580]*[.O580]" table:style-name="ce14">
            <text:p><text:s/>RD$1,332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4</text:p>
          </table:table-cell>
          <table:table-cell office:value-type="string" table:style-name="ce26">
            <text:p>Proteina Pediasure Lata Polvo (Donado)</text:p>
          </table:table-cell>
          <table:table-cell office:value-type="string" table:style-name="ce9">
            <text:p>ALMACEN DE FARMACIA</text:p>
          </table:table-cell>
          <table:table-cell office:value-type="float" office:value="312" table:style-name="ce31">
            <text:p>312</text:p>
          </table:table-cell>
          <table:table-cell office:value-type="float" office:value="750" table:style-name="ce14">
            <text:p><text:s/>RD$750.00<text:s/></text:p>
          </table:table-cell>
          <table:table-cell office:value-type="float" office:value="234000" table:formula="of:=+[.V580]*[.W580]" table:style-name="ce14">
            <text:p><text:s/>RD$234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47</text:p>
          </table:table-cell>
          <table:table-cell office:value-type="string" table:style-name="ce25">
            <text:p>Solucion Dextrosa al 5% 500ML (calle)</text:p>
          </table:table-cell>
          <table:table-cell office:value-type="string" table:style-name="ce25">
            <text:p>ALMACEN DE FARMACIA</text:p>
          </table:table-cell>
          <table:table-cell office:value-type="float" office:value="84" table:style-name="ce9">
            <text:p>84</text:p>
          </table:table-cell>
          <table:table-cell office:value-type="float" office:value="71" table:style-name="ce24">
            <text:p>71</text:p>
          </table:table-cell>
          <table:table-cell office:value-type="float" office:value="5964" table:formula="of:=+[.F581]*[.G581]" table:style-name="ce14">
            <text:p><text:s/>RD$5,96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1</text:p>
          </table:table-cell>
          <table:table-cell office:value-type="string" table:style-name="ce19">
            <text:p>Reagent Biocare Pack Septum<text:s/></text:p>
          </table:table-cell>
          <table:table-cell office:value-type="string" table:style-name="ce9">
            <text:p>ALMACEN DE FARMACIA</text:p>
          </table:table-cell>
          <table:table-cell office:value-type="float" office:value="347" table:style-name="ce24">
            <text:p>347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581]*[.O581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5</text:p>
          </table:table-cell>
          <table:table-cell office:value-type="string" table:style-name="ce26">
            <text:p>Proteina Pediasure Liquida (Donado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31">
            <text:p>150</text:p>
          </table:table-cell>
          <table:table-cell office:value-type="float" office:value="90" table:style-name="ce14">
            <text:p><text:s/>RD$90.00<text:s/></text:p>
          </table:table-cell>
          <table:table-cell office:value-type="float" office:value="13500" table:formula="of:=+[.V581]*[.W581]" table:style-name="ce14">
            <text:p><text:s/>RD$13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50</text:p>
          </table:table-cell>
          <table:table-cell office:value-type="string" table:style-name="ce25">
            <text:p>Solucion Lactato en Ringer 1000ml (promese)</text:p>
          </table:table-cell>
          <table:table-cell office:value-type="string" table:style-name="ce25">
            <text:p>ALMACEN DE FARMACIA</text:p>
          </table:table-cell>
          <table:table-cell office:value-type="float" office:value="780" table:style-name="ce9">
            <text:p>780</text:p>
          </table:table-cell>
          <table:table-cell office:value-type="float" office:value="62.012" table:style-name="ce24">
            <text:p>62</text:p>
          </table:table-cell>
          <table:table-cell office:value-type="float" office:value="48369.36" table:formula="of:=+[.F582]*[.G582]" table:style-name="ce14">
            <text:p><text:s/>RD$48,369.3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3</text:p>
          </table:table-cell>
          <table:table-cell office:value-type="string" table:style-name="ce19">
            <text:p>Resina Compuest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80" table:style-name="ce23">
            <text:p><text:s/>$ 280.00<text:s/></text:p>
          </table:table-cell>
          <table:table-cell office:value-type="float" office:value="1680" table:formula="of:=+[.N582]*[.O582]" table:style-name="ce14">
            <text:p><text:s/>RD$1,6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508</text:p>
          </table:table-cell>
          <table:table-cell office:value-type="string" table:style-name="ce26">
            <text:p>PTT ACTIN</text:p>
          </table:table-cell>
          <table:table-cell office:value-type="string" table:style-name="ce9">
            <text:p>ALMACEN DE FARMACIA</text:p>
          </table:table-cell>
          <table:table-cell office:value-type="float" office:value="47" table:style-name="ce31">
            <text:p>47</text:p>
          </table:table-cell>
          <table:table-cell office:value-type="float" office:value="236" table:style-name="ce14">
            <text:p><text:s/>RD$236.00<text:s/></text:p>
          </table:table-cell>
          <table:table-cell office:value-type="float" office:value="11092" table:formula="of:=+[.V582]*[.W582]" table:style-name="ce14">
            <text:p><text:s/>RD$11,09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53</text:p>
          </table:table-cell>
          <table:table-cell office:value-type="string" table:style-name="ce25">
            <text:p>Solucion Mixta 0.33% 1000ML promese</text:p>
          </table:table-cell>
          <table:table-cell office:value-type="string" table:style-name="ce25">
            <text:p>ALMACEN DE FARMACIA</text:p>
          </table:table-cell>
          <table:table-cell office:value-type="float" office:value="1000" table:style-name="ce9">
            <text:p>1000</text:p>
          </table:table-cell>
          <table:table-cell office:value-type="float" office:value="48.54" table:style-name="ce24">
            <text:p>49</text:p>
          </table:table-cell>
          <table:table-cell office:value-type="float" office:value="48540" table:formula="of:=+[.F583]*[.G583]" table:style-name="ce14">
            <text:p><text:s/>RD$48,5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4</text:p>
          </table:table-cell>
          <table:table-cell office:value-type="string" table:style-name="ce19">
            <text:p>RESINA FLOUR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6" table:style-name="ce24">
            <text:p>26</text:p>
          </table:table-cell>
          <table:table-cell office:value-type="currency" office:value="762.70999999999992" table:style-name="ce23">
            <text:p><text:s/>$ 762.71<text:s/></text:p>
          </table:table-cell>
          <table:table-cell office:value-type="float" office:value="19830.46" table:formula="of:=+[.N583]*[.O583]" table:style-name="ce14">
            <text:p><text:s/>RD$19,830.4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000507</text:p>
          </table:table-cell>
          <table:table-cell office:value-type="string" table:style-name="ce26">
            <text:p>PT INNOVIN 4ML SIEMEN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5" table:style-name="ce31">
            <text:p>95</text:p>
          </table:table-cell>
          <table:table-cell office:value-type="float" office:value="348" table:style-name="ce14">
            <text:p><text:s/>RD$348.00<text:s/></text:p>
          </table:table-cell>
          <table:table-cell office:value-type="float" office:value="33060" table:formula="of:=+[.V583]*[.W583]" table:style-name="ce14">
            <text:p><text:s/>RD$33,0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54</text:p>
          </table:table-cell>
          <table:table-cell office:value-type="string" table:style-name="ce25">
            <text:p>Solucion Mixta 0.33% 500ML Promese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88.379523809523803" table:style-name="ce24">
            <text:p>88</text:p>
          </table:table-cell>
          <table:table-cell office:value-type="float" office:value="17675.90476190476" table:formula="of:=+[.F584]*[.G584]" table:style-name="ce14">
            <text:p><text:s/>RD$17,675.9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5</text:p>
          </table:table-cell>
          <table:table-cell office:value-type="string" table:style-name="ce19">
            <text:p>RESINA FLOW A1 FILL MAGIC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762.71" table:style-name="ce23">
            <text:p><text:s/>$ 762.71<text:s/></text:p>
          </table:table-cell>
          <table:table-cell office:value-type="float" office:value="762.71" table:formula="of:=+[.N584]*[.O584]" table:style-name="ce14">
            <text:p><text:s/>RD$762.7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6</text:p>
          </table:table-cell>
          <table:table-cell office:value-type="string" table:style-name="ce25">
            <text:p>Pulmozyme amp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31">
            <text:p>84</text:p>
          </table:table-cell>
          <table:table-cell office:value-type="float" office:value="866.66600000000005" table:style-name="ce14">
            <text:p><text:s/>RD$866.67<text:s/></text:p>
          </table:table-cell>
          <table:table-cell office:value-type="float" office:value="72799.944000000003" table:formula="of:=+[.V584]*[.W584]" table:style-name="ce14">
            <text:p><text:s/>RD$72,799.9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55</text:p>
          </table:table-cell>
          <table:table-cell office:value-type="string" table:style-name="ce25">
            <text:p>Solucion Mixta 4.5%/1000ML Calle</text:p>
          </table:table-cell>
          <table:table-cell office:value-type="string" table:style-name="ce25">
            <text:p>ALMACEN DE FARMACIA</text:p>
          </table:table-cell>
          <table:table-cell office:value-type="float" office:value="204" table:style-name="ce9">
            <text:p>204</text:p>
          </table:table-cell>
          <table:table-cell office:value-type="float" office:value="104.87" table:style-name="ce24">
            <text:p>105</text:p>
          </table:table-cell>
          <table:table-cell office:value-type="float" office:value="21393.48" table:formula="of:=+[.F585]*[.G585]" table:style-name="ce14">
            <text:p><text:s/>RD$21,393.4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6</text:p>
          </table:table-cell>
          <table:table-cell office:value-type="string" table:style-name="ce19">
            <text:p>RESINA FLOW A2 FILL MAGIC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25" table:style-name="ce23">
            <text:p><text:s/>$ 525.00<text:s/></text:p>
          </table:table-cell>
          <table:table-cell office:value-type="float" office:value="525" table:formula="of:=+[.N585]*[.O585]" table:style-name="ce14">
            <text:p><text:s/>RD$52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7</text:p>
          </table:table-cell>
          <table:table-cell office:value-type="string" table:style-name="ce27">
            <text:p>PUNTAS DE CABITR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300" table:style-name="ce14">
            <text:p><text:s/>RD$300.00<text:s/></text:p>
          </table:table-cell>
          <table:table-cell office:value-type="float" office:value="3000" table:formula="of:=+[.V585]*[.W585]" table:style-name="ce14">
            <text:p><text:s/>RD$3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57</text:p>
          </table:table-cell>
          <table:table-cell office:value-type="string" table:style-name="ce25">
            <text:p>Solución Salina al 0.45% 1000ml Calle</text:p>
          </table:table-cell>
          <table:table-cell office:value-type="string" table:style-name="ce25">
            <text:p>ALMACEN DE FARMACIA</text:p>
          </table:table-cell>
          <table:table-cell office:value-type="float" office:value="884" table:style-name="ce9">
            <text:p>884</text:p>
          </table:table-cell>
          <table:table-cell office:value-type="float" office:value="212.9336363636364" table:style-name="ce24">
            <text:p>213</text:p>
          </table:table-cell>
          <table:table-cell office:value-type="float" office:value="188233.33454545456" table:formula="of:=+[.F586]*[.G586]" table:style-name="ce14">
            <text:p><text:s/>RD$188,233.3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7</text:p>
          </table:table-cell>
          <table:table-cell office:value-type="string" table:style-name="ce19">
            <text:p>RESINA FLOW A3 FILL MAGIC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762.71" table:style-name="ce23">
            <text:p><text:s/>$ 762.71<text:s/></text:p>
          </table:table-cell>
          <table:table-cell office:value-type="float" office:value="762.71" table:formula="of:=+[.N586]*[.O586]" table:style-name="ce14">
            <text:p><text:s/>RD$762.7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0</text:p>
          </table:table-cell>
          <table:table-cell office:value-type="string" table:style-name="ce25">
            <text:p>Ranitidina 50mg amp calle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7.01" table:style-name="ce14">
            <text:p><text:s/>RD$7.01<text:s/></text:p>
          </table:table-cell>
          <table:table-cell office:value-type="float" office:value="1402" table:formula="of:=+[.V586]*[.W586]" table:style-name="ce14">
            <text:p><text:s/>RD$1,40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60</text:p>
          </table:table-cell>
          <table:table-cell office:value-type="string" table:style-name="ce25">
            <text:p>Solucion Salina Al 0.9% 1000ML (PROMESE)</text:p>
          </table:table-cell>
          <table:table-cell office:value-type="string" table:style-name="ce25">
            <text:p>ALMACEN DE FARMACIA</text:p>
          </table:table-cell>
          <table:table-cell office:value-type="float" office:value="216" table:style-name="ce9">
            <text:p>216</text:p>
          </table:table-cell>
          <table:table-cell office:value-type="float" office:value="65.489999999999995" table:style-name="ce24">
            <text:p>65</text:p>
          </table:table-cell>
          <table:table-cell office:value-type="float" office:value="14145.839999999998" table:formula="of:=+[.F587]*[.G587]" table:style-name="ce14">
            <text:p><text:s/>RD$14,145.8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8</text:p>
          </table:table-cell>
          <table:table-cell office:value-type="string" table:style-name="ce19">
            <text:p>Resina smalte B2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762.71" table:style-name="ce23">
            <text:p><text:s/>$ 762.71<text:s/></text:p>
          </table:table-cell>
          <table:table-cell office:value-type="float" office:value="1525.42" table:formula="of:=+[.N587]*[.O587]" table:style-name="ce14">
            <text:p><text:s/>RD$1,525.4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06</text:p>
          </table:table-cell>
          <table:table-cell office:value-type="string" table:style-name="ce25">
            <text:p>Reangent pack de electrolito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1332.5" table:style-name="ce14">
            <text:p><text:s/>RD$1,332.50<text:s/></text:p>
          </table:table-cell>
          <table:table-cell office:value-type="float" office:value="1332.5" table:formula="of:=+[.V587]*[.W587]" table:style-name="ce14">
            <text:p><text:s/>RD$1,332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61</text:p>
          </table:table-cell>
          <table:table-cell office:value-type="string" table:style-name="ce25">
            <text:p>Solucion Salina Al 0.9% 100ML (promese)</text:p>
          </table:table-cell>
          <table:table-cell office:value-type="string" table:style-name="ce25">
            <text:p>ALMACEN DE FARMACIA</text:p>
          </table:table-cell>
          <table:table-cell office:value-type="float" office:value="1412" table:style-name="ce9">
            <text:p>1412</text:p>
          </table:table-cell>
          <table:table-cell office:value-type="float" office:value="22.61" table:style-name="ce24">
            <text:p>23</text:p>
          </table:table-cell>
          <table:table-cell office:value-type="float" office:value="31925.32" table:formula="of:=+[.F588]*[.G588]" table:style-name="ce14">
            <text:p><text:s/>RD$31,925.3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19</text:p>
          </table:table-cell>
          <table:table-cell office:value-type="string" table:style-name="ce19">
            <text:p>Resucitador Ambu Adulto (promese)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30" table:style-name="ce23">
            <text:p><text:s/>$ 30.00<text:s/></text:p>
          </table:table-cell>
          <table:table-cell office:value-type="float" office:value="2100" table:formula="of:=+[.N588]*[.O588]" table:style-name="ce14">
            <text:p><text:s/>RD$2,1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1</text:p>
          </table:table-cell>
          <table:table-cell office:value-type="string" table:style-name="ce25">
            <text:p>Reagent Biocare Pack Septum<text:s/></text:p>
          </table:table-cell>
          <table:table-cell office:value-type="string" table:style-name="ce9">
            <text:p>ALMACEN DE FARMACIA</text:p>
          </table:table-cell>
          <table:table-cell office:value-type="float" office:value="345" table:style-name="ce31">
            <text:p>345</text:p>
          </table:table-cell>
          <table:table-cell office:value-type="float" office:value="1780" table:style-name="ce14">
            <text:p><text:s/>RD$1,780.00<text:s/></text:p>
          </table:table-cell>
          <table:table-cell office:value-type="float" office:value="614100" table:formula="of:=+[.V588]*[.W588]" table:style-name="ce14">
            <text:p><text:s/>RD$614,1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62</text:p>
          </table:table-cell>
          <table:table-cell office:value-type="string" table:style-name="ce25">
            <text:p>Solucion Salina al 0.9% 500ML (calle)</text:p>
          </table:table-cell>
          <table:table-cell office:value-type="string" table:style-name="ce25">
            <text:p>ALMACEN DE FARMACIA</text:p>
          </table:table-cell>
          <table:table-cell office:value-type="float" office:value="1178" table:style-name="ce9">
            <text:p>1178</text:p>
          </table:table-cell>
          <table:table-cell office:value-type="float" office:value="165" table:style-name="ce24">
            <text:p>165</text:p>
          </table:table-cell>
          <table:table-cell office:value-type="float" office:value="194370" table:formula="of:=+[.F589]*[.G589]" table:style-name="ce14">
            <text:p><text:s/>RD$194,37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0</text:p>
          </table:table-cell>
          <table:table-cell office:value-type="string" table:style-name="ce19">
            <text:p>Resucitador Ambu Neonatal (promese)</text:p>
          </table:table-cell>
          <table:table-cell office:value-type="string" table:style-name="ce9">
            <text:p>ALMACEN DE FARMACIA</text:p>
          </table:table-cell>
          <table:table-cell office:value-type="float" office:value="94" table:style-name="ce24">
            <text:p>94</text:p>
          </table:table-cell>
          <table:table-cell office:value-type="currency" office:value="143.33000000000001" table:style-name="ce23">
            <text:p><text:s/>$ 143.33<text:s/></text:p>
          </table:table-cell>
          <table:table-cell office:value-type="float" office:value="13473.02" table:formula="of:=+[.N589]*[.O589]" table:style-name="ce14">
            <text:p><text:s/>RD$13,473.0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3</text:p>
          </table:table-cell>
          <table:table-cell office:value-type="string" table:style-name="ce25">
            <text:p>Resina Compuest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31">
            <text:p>6</text:p>
          </table:table-cell>
          <table:table-cell office:value-type="float" office:value="280" table:style-name="ce14">
            <text:p><text:s/>RD$280.00<text:s/></text:p>
          </table:table-cell>
          <table:table-cell office:value-type="float" office:value="1680" table:formula="of:=+[.V589]*[.W589]" table:style-name="ce14">
            <text:p><text:s/>RD$1,6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66</text:p>
          </table:table-cell>
          <table:table-cell office:value-type="string" table:style-name="ce25">
            <text:p>SONDA DE ALIMENTACION #16 (DONADO)</text:p>
          </table:table-cell>
          <table:table-cell office:value-type="string" table:style-name="ce25">
            <text:p>ALMACEN DE FARMACIA</text:p>
          </table:table-cell>
          <table:table-cell office:value-type="float" office:value="30" table:style-name="ce9">
            <text:p>30</text:p>
          </table:table-cell>
          <table:table-cell office:value-type="float" office:value="108.33333333333333" table:style-name="ce24">
            <text:p>108</text:p>
          </table:table-cell>
          <table:table-cell office:value-type="float" office:value="3250" table:formula="of:=+[.F590]*[.G590]" table:style-name="ce14">
            <text:p><text:s/>RD$3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1</text:p>
          </table:table-cell>
          <table:table-cell office:value-type="string" table:style-name="ce19">
            <text:p>Resucitador Ambu Pediatrico (promese)</text:p>
          </table:table-cell>
          <table:table-cell office:value-type="string" table:style-name="ce9">
            <text:p>ALMACEN DE FARMACIA</text:p>
          </table:table-cell>
          <table:table-cell office:value-type="float" office:value="89" table:style-name="ce24">
            <text:p>89</text:p>
          </table:table-cell>
          <table:table-cell office:value-type="currency" office:value="157.96" table:style-name="ce23">
            <text:p><text:s/>$ 157.96<text:s/></text:p>
          </table:table-cell>
          <table:table-cell office:value-type="float" office:value="14058.44" table:formula="of:=+[.N590]*[.O590]" table:style-name="ce14">
            <text:p><text:s/>RD$14,058.4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4</text:p>
          </table:table-cell>
          <table:table-cell office:value-type="string" table:style-name="ce25">
            <text:p>RESINA FLOUR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6" table:style-name="ce31">
            <text:p>26</text:p>
          </table:table-cell>
          <table:table-cell office:value-type="float" office:value="762.70999999999992" table:style-name="ce14">
            <text:p><text:s/>RD$762.71<text:s/></text:p>
          </table:table-cell>
          <table:table-cell office:value-type="float" office:value="19830.46" table:formula="of:=+[.V590]*[.W590]" table:style-name="ce14">
            <text:p><text:s/>RD$19,830.4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67</text:p>
          </table:table-cell>
          <table:table-cell office:value-type="string" table:style-name="ce25">
            <text:p>SONDA DE ALIMENTACION #18 (DONADO)</text:p>
          </table:table-cell>
          <table:table-cell office:value-type="string" table:style-name="ce25">
            <text:p>ALMACEN DE FARMACIA</text:p>
          </table:table-cell>
          <table:table-cell office:value-type="float" office:value="45" table:style-name="ce9">
            <text:p>45</text:p>
          </table:table-cell>
          <table:table-cell office:value-type="float" office:value="72.222222222222229" table:style-name="ce24">
            <text:p>72</text:p>
          </table:table-cell>
          <table:table-cell office:value-type="float" office:value="3250.0000000000005" table:formula="of:=+[.F591]*[.G591]" table:style-name="ce14">
            <text:p><text:s/>RD$3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2</text:p>
          </table:table-cell>
          <table:table-cell office:value-type="string" table:style-name="ce19">
            <text:p>RETRACTOR LABIA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80" table:style-name="ce23">
            <text:p><text:s/>$ 380.00<text:s/></text:p>
          </table:table-cell>
          <table:table-cell office:value-type="float" office:value="380" table:formula="of:=+[.N591]*[.O591]" table:style-name="ce14">
            <text:p><text:s/>RD$3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5</text:p>
          </table:table-cell>
          <table:table-cell office:value-type="string" table:style-name="ce25">
            <text:p>RESINA FLOW A1 FILL MAGIC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762.71" table:style-name="ce14">
            <text:p><text:s/>RD$762.71<text:s/></text:p>
          </table:table-cell>
          <table:table-cell office:value-type="float" office:value="762.71" table:formula="of:=+[.V591]*[.W591]" table:style-name="ce14">
            <text:p><text:s/>RD$762.7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68</text:p>
          </table:table-cell>
          <table:table-cell office:value-type="string" table:style-name="ce25">
            <text:p>SONDA DE ALIMENTACION #20 (DONADO)</text:p>
          </table:table-cell>
          <table:table-cell office:value-type="string" table:style-name="ce25">
            <text:p>ALMACEN DE FARMACIA</text:p>
          </table:table-cell>
          <table:table-cell office:value-type="float" office:value="30" table:style-name="ce9">
            <text:p>30</text:p>
          </table:table-cell>
          <table:table-cell office:value-type="float" office:value="108.33333333333333" table:style-name="ce24">
            <text:p>108</text:p>
          </table:table-cell>
          <table:table-cell office:value-type="float" office:value="3250" table:formula="of:=+[.F592]*[.G592]" table:style-name="ce14">
            <text:p><text:s/>RD$3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3</text:p>
          </table:table-cell>
          <table:table-cell office:value-type="string" table:style-name="ce19">
            <text:p>Rezma de electrocauterio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210" table:style-name="ce23">
            <text:p><text:s/>$ 210.00<text:s/></text:p>
          </table:table-cell>
          <table:table-cell office:value-type="float" office:value="2100" table:formula="of:=+[.N592]*[.O592]" table:style-name="ce14">
            <text:p><text:s/>RD$2,1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6</text:p>
          </table:table-cell>
          <table:table-cell office:value-type="string" table:style-name="ce25">
            <text:p>RESINA FLOW A2 FILL MAGIC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525" table:style-name="ce14">
            <text:p><text:s/>RD$525.00<text:s/></text:p>
          </table:table-cell>
          <table:table-cell office:value-type="float" office:value="525" table:formula="of:=+[.V592]*[.W592]" table:style-name="ce14">
            <text:p><text:s/>RD$5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69</text:p>
          </table:table-cell>
          <table:table-cell office:value-type="string" table:style-name="ce25">
            <text:p>SONDA DE ALIMENTACION #24 (DONADO)</text:p>
          </table:table-cell>
          <table:table-cell office:value-type="string" table:style-name="ce25">
            <text:p>ALMACEN DE FARMACIA</text:p>
          </table:table-cell>
          <table:table-cell office:value-type="float" office:value="30" table:style-name="ce9">
            <text:p>30</text:p>
          </table:table-cell>
          <table:table-cell office:value-type="float" office:value="108.33333333333333" table:style-name="ce24">
            <text:p>108</text:p>
          </table:table-cell>
          <table:table-cell office:value-type="float" office:value="3250" table:formula="of:=+[.F593]*[.G593]" table:style-name="ce14">
            <text:p><text:s/>RD$3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9</text:p>
          </table:table-cell>
          <table:table-cell office:value-type="string" table:style-name="ce19">
            <text:p>Riboflax jarabe 120ml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449.8" table:style-name="ce23">
            <text:p><text:s/>$ 449.80<text:s/></text:p>
          </table:table-cell>
          <table:table-cell office:value-type="float" office:value="2249" table:formula="of:=+[.N593]*[.O593]" table:style-name="ce14">
            <text:p><text:s/>RD$2,24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7</text:p>
          </table:table-cell>
          <table:table-cell office:value-type="string" table:style-name="ce25">
            <text:p>RESINA FLOW A3 FILL MAGIC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762.71" table:style-name="ce14">
            <text:p><text:s/>RD$762.71<text:s/></text:p>
          </table:table-cell>
          <table:table-cell office:value-type="float" office:value="762.71" table:formula="of:=+[.V593]*[.W593]" table:style-name="ce14">
            <text:p><text:s/>RD$762.7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1</text:p>
          </table:table-cell>
          <table:table-cell office:value-type="string" table:style-name="ce25">
            <text:p>SONDA DE GASTROTOMIA <text:s/>#22 <text:s/>(calle)</text:p>
          </table:table-cell>
          <table:table-cell office:value-type="string" table:style-name="ce25">
            <text:p>ALMACEN DE FARMACIA</text:p>
          </table:table-cell>
          <table:table-cell office:value-type="float" office:value="28" table:style-name="ce9">
            <text:p>28</text:p>
          </table:table-cell>
          <table:table-cell office:value-type="float" office:value="3250" table:style-name="ce24">
            <text:p>3,250</text:p>
          </table:table-cell>
          <table:table-cell office:value-type="float" office:value="91000" table:formula="of:=+[.F594]*[.G594]" table:style-name="ce14">
            <text:p><text:s/>RD$91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3</text:p>
          </table:table-cell>
          <table:table-cell office:value-type="string" table:style-name="ce19">
            <text:p>Rota-viru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4" table:style-name="ce24">
            <text:p>34</text:p>
          </table:table-cell>
          <table:table-cell office:value-type="currency" office:value="4382.4389744" table:style-name="ce23">
            <text:p><text:s/>$ 4,382.44<text:s/></text:p>
          </table:table-cell>
          <table:table-cell office:value-type="float" office:value="149002.92512959999" table:formula="of:=+[.N594]*[.O594]" table:style-name="ce14">
            <text:p><text:s/>RD$149,002.9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8</text:p>
          </table:table-cell>
          <table:table-cell office:value-type="string" table:style-name="ce25">
            <text:p>Resina smalte B2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762.71" table:style-name="ce14">
            <text:p><text:s/>RD$762.71<text:s/></text:p>
          </table:table-cell>
          <table:table-cell office:value-type="float" office:value="1525.42" table:formula="of:=+[.V594]*[.W594]" table:style-name="ce14">
            <text:p><text:s/>RD$1,525.4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2</text:p>
          </table:table-cell>
          <table:table-cell office:value-type="string" table:style-name="ce25">
            <text:p>SONDA DE GASTROTOMIA <text:s/>#24 <text:s/>(calle)</text:p>
          </table:table-cell>
          <table:table-cell office:value-type="string" table:style-name="ce25">
            <text:p>ALMACEN DE FARMACIA</text:p>
          </table:table-cell>
          <table:table-cell office:value-type="float" office:value="55" table:style-name="ce9">
            <text:p>55</text:p>
          </table:table-cell>
          <table:table-cell office:value-type="float" office:value="3250" table:style-name="ce24">
            <text:p>3,250</text:p>
          </table:table-cell>
          <table:table-cell office:value-type="float" office:value="178750" table:formula="of:=+[.F595]*[.G595]" table:style-name="ce14">
            <text:p><text:s/>RD$178,7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9</text:p>
          </table:table-cell>
          <table:table-cell office:value-type="string" table:style-name="ce19">
            <text:p>Roxicaina frasco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2033.6500000000003" table:style-name="ce23">
            <text:p><text:s/>$ 2,033.65<text:s/></text:p>
          </table:table-cell>
          <table:table-cell office:value-type="float" office:value="6100.9500000000007" table:formula="of:=+[.N595]*[.O595]" table:style-name="ce14">
            <text:p><text:s/>RD$6,100.9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19</text:p>
          </table:table-cell>
          <table:table-cell office:value-type="string" table:style-name="ce25">
            <text:p>Resucitador Ambu Adulto (promese)</text:p>
          </table:table-cell>
          <table:table-cell office:value-type="string" table:style-name="ce9">
            <text:p>ALMACEN DE FARMACIA</text:p>
          </table:table-cell>
          <table:table-cell office:value-type="float" office:value="67" table:style-name="ce31">
            <text:p>67</text:p>
          </table:table-cell>
          <table:table-cell office:value-type="float" office:value="30" table:style-name="ce14">
            <text:p><text:s/>RD$30.00<text:s/></text:p>
          </table:table-cell>
          <table:table-cell office:value-type="float" office:value="2010" table:formula="of:=+[.V595]*[.W595]" table:style-name="ce14">
            <text:p><text:s/>RD$2,01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5</text:p>
          </table:table-cell>
          <table:table-cell office:value-type="string" table:style-name="ce25">
            <text:p>SONDA DE GASTROTOMIA #14 <text:s/>(calle)</text:p>
          </table:table-cell>
          <table:table-cell office:value-type="string" table:style-name="ce25">
            <text:p>ALMACEN DE FARMACIA</text:p>
          </table:table-cell>
          <table:table-cell office:value-type="float" office:value="45" table:style-name="ce9">
            <text:p>45</text:p>
          </table:table-cell>
          <table:table-cell office:value-type="float" office:value="3250" table:style-name="ce24">
            <text:p>3,250</text:p>
          </table:table-cell>
          <table:table-cell office:value-type="float" office:value="146250" table:formula="of:=+[.F596]*[.G596]" table:style-name="ce14">
            <text:p><text:s/>RD$146,2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5</text:p>
          </table:table-cell>
          <table:table-cell office:value-type="string" table:style-name="ce19">
            <text:p>RX PERIOPICAL 2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670" table:style-name="ce23">
            <text:p><text:s/>$ 670.00<text:s/></text:p>
          </table:table-cell>
          <table:table-cell office:value-type="float" office:value="670" table:formula="of:=+[.N596]*[.O596]" table:style-name="ce14">
            <text:p><text:s/>RD$6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0</text:p>
          </table:table-cell>
          <table:table-cell office:value-type="string" table:style-name="ce25">
            <text:p>Resucitador Ambu Neonatal (promese)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31">
            <text:p>84</text:p>
          </table:table-cell>
          <table:table-cell office:value-type="float" office:value="143.33000000000001" table:style-name="ce14">
            <text:p><text:s/>RD$143.33<text:s/></text:p>
          </table:table-cell>
          <table:table-cell office:value-type="float" office:value="12039.720000000001" table:formula="of:=+[.V596]*[.W596]" table:style-name="ce14">
            <text:p><text:s/>RD$12,039.7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6</text:p>
          </table:table-cell>
          <table:table-cell office:value-type="string" table:style-name="ce25">
            <text:p>SONDA DE GASTROTOMIA #16 (calle)</text:p>
          </table:table-cell>
          <table:table-cell office:value-type="string" table:style-name="ce25">
            <text:p>ALMACEN DE FARMACIA</text:p>
          </table:table-cell>
          <table:table-cell office:value-type="float" office:value="40" table:style-name="ce9">
            <text:p>40</text:p>
          </table:table-cell>
          <table:table-cell office:value-type="float" office:value="3250" table:style-name="ce24">
            <text:p>3,250</text:p>
          </table:table-cell>
          <table:table-cell office:value-type="float" office:value="130000" table:formula="of:=+[.F597]*[.G597]" table:style-name="ce14">
            <text:p><text:s/>RD$130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6</text:p>
          </table:table-cell>
          <table:table-cell office:value-type="string" table:style-name="ce19">
            <text:p>sabana Quirurgica Esteril <text:s/>(Promese)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24">
            <text:p>450</text:p>
          </table:table-cell>
          <table:table-cell office:value-type="currency" office:value="61.62" table:style-name="ce23">
            <text:p><text:s/>$ 61.62<text:s/></text:p>
          </table:table-cell>
          <table:table-cell office:value-type="float" office:value="27729" table:formula="of:=+[.N597]*[.O597]" table:style-name="ce14">
            <text:p><text:s/>RD$27,72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1</text:p>
          </table:table-cell>
          <table:table-cell office:value-type="string" table:style-name="ce25">
            <text:p>Resucitador Ambu Pediatrico (promese)</text:p>
          </table:table-cell>
          <table:table-cell office:value-type="string" table:style-name="ce9">
            <text:p>ALMACEN DE FARMACIA</text:p>
          </table:table-cell>
          <table:table-cell office:value-type="float" office:value="79" table:style-name="ce31">
            <text:p>79</text:p>
          </table:table-cell>
          <table:table-cell office:value-type="float" office:value="157.96" table:style-name="ce14">
            <text:p><text:s/>RD$157.96<text:s/></text:p>
          </table:table-cell>
          <table:table-cell office:value-type="float" office:value="12478.84" table:formula="of:=+[.V597]*[.W597]" table:style-name="ce14">
            <text:p><text:s/>RD$12,478.8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7</text:p>
          </table:table-cell>
          <table:table-cell office:value-type="string" table:style-name="ce25">
            <text:p>SONDA DE GASTROTOMIA #18 (calle)</text:p>
          </table:table-cell>
          <table:table-cell office:value-type="string" table:style-name="ce25">
            <text:p>ALMACEN DE FARMACIA</text:p>
          </table:table-cell>
          <table:table-cell office:value-type="float" office:value="55" table:style-name="ce9">
            <text:p>55</text:p>
          </table:table-cell>
          <table:table-cell office:value-type="float" office:value="3250" table:style-name="ce24">
            <text:p>3,250</text:p>
          </table:table-cell>
          <table:table-cell office:value-type="float" office:value="178750" table:formula="of:=+[.F598]*[.G598]" table:style-name="ce14">
            <text:p><text:s/>RD$178,7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538</text:p>
          </table:table-cell>
          <table:table-cell office:value-type="string" table:style-name="ce19">
            <text:p>Sabana Desechables Movibles (Calle)</text:p>
          </table:table-cell>
          <table:table-cell office:value-type="string" table:style-name="ce9">
            <text:p>ALMACEN DE FARMACIA</text:p>
          </table:table-cell>
          <table:table-cell office:value-type="float" office:value="2050" table:style-name="ce24">
            <text:p>2,050</text:p>
          </table:table-cell>
          <table:table-cell office:value-type="currency" office:value="24.78" table:style-name="ce23">
            <text:p><text:s/>$ 24.78<text:s/></text:p>
          </table:table-cell>
          <table:table-cell office:value-type="float" office:value="50799" table:formula="of:=+[.N598]*[.O598]" table:style-name="ce14">
            <text:p><text:s/>RD$50,79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2</text:p>
          </table:table-cell>
          <table:table-cell office:value-type="string" table:style-name="ce27">
            <text:p>RETRACTOR LABIA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300" table:style-name="ce14">
            <text:p><text:s/>RD$300.00<text:s/></text:p>
          </table:table-cell>
          <table:table-cell office:value-type="float" office:value="300" table:formula="of:=+[.V598]*[.W598]" table:style-name="ce14">
            <text:p><text:s/>RD$3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8</text:p>
          </table:table-cell>
          <table:table-cell office:value-type="string" table:style-name="ce25">
            <text:p>SONDA DE GASTROTOMIA #20 (calle)</text:p>
          </table:table-cell>
          <table:table-cell office:value-type="string" table:style-name="ce25">
            <text:p>ALMACEN DE FARMACIA</text:p>
          </table:table-cell>
          <table:table-cell office:value-type="float" office:value="40" table:style-name="ce9">
            <text:p>40</text:p>
          </table:table-cell>
          <table:table-cell office:value-type="float" office:value="3250" table:style-name="ce24">
            <text:p>3,250</text:p>
          </table:table-cell>
          <table:table-cell office:value-type="float" office:value="130000" table:formula="of:=+[.F599]*[.G599]" table:style-name="ce14">
            <text:p><text:s/>RD$130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7</text:p>
          </table:table-cell>
          <table:table-cell office:value-type="string" table:style-name="ce19">
            <text:p>Salbutamol + Aerocamara (calle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814" table:style-name="ce23">
            <text:p><text:s/>$ 814.00<text:s/></text:p>
          </table:table-cell>
          <table:table-cell office:value-type="float" office:value="4884" table:formula="of:=+[.N599]*[.O599]" table:style-name="ce14">
            <text:p><text:s/>RD$4,88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3</text:p>
          </table:table-cell>
          <table:table-cell office:value-type="string" table:style-name="ce25">
            <text:p>Rezma de electrocauterio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210" table:style-name="ce14">
            <text:p><text:s/>RD$210.00<text:s/></text:p>
          </table:table-cell>
          <table:table-cell office:value-type="float" office:value="2100" table:formula="of:=+[.V599]*[.W599]" table:style-name="ce14">
            <text:p><text:s/>RD$2,1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79</text:p>
          </table:table-cell>
          <table:table-cell office:value-type="string" table:style-name="ce25">
            <text:p>SONDA DE GASTROTOMIA #26 (calle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5232.5" table:style-name="ce24">
            <text:p>5,233</text:p>
          </table:table-cell>
          <table:table-cell office:value-type="float" office:value="52325" table:formula="of:=+[.F600]*[.G600]" table:style-name="ce14">
            <text:p><text:s/>RD$52,32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8</text:p>
          </table:table-cell>
          <table:table-cell office:value-type="string" table:style-name="ce19">
            <text:p>SALBUTAMOL 2.5 MG+ IPATROPIO DE 0.5 MG (DUOVENT)</text:p>
          </table:table-cell>
          <table:table-cell office:value-type="string" table:style-name="ce9">
            <text:p>ALMACEN DE FARMACIA</text:p>
          </table:table-cell>
          <table:table-cell office:value-type="float" office:value="1468" table:style-name="ce24">
            <text:p>1,468</text:p>
          </table:table-cell>
          <table:table-cell office:value-type="currency" office:value="239.9210113365036" table:style-name="ce23">
            <text:p><text:s/>$ 239.92<text:s/></text:p>
          </table:table-cell>
          <table:table-cell office:value-type="float" office:value="352204.0446419873" table:formula="of:=+[.N600]*[.O600]" table:style-name="ce14">
            <text:p><text:s/>RD$352,204.0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Riboflax jarabe 120ml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449.8" table:style-name="ce14">
            <text:p><text:s/>RD$449.80<text:s/></text:p>
          </table:table-cell>
          <table:table-cell office:value-type="float" office:value="2249" table:formula="of:=+[.V600]*[.W600]" table:style-name="ce14">
            <text:p><text:s/>RD$2,249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2</text:p>
          </table:table-cell>
          <table:table-cell office:value-type="string" table:style-name="ce25">
            <text:p>sonda Foley #14 (calle)</text:p>
          </table:table-cell>
          <table:table-cell office:value-type="string" table:style-name="ce25">
            <text:p>ALMACEN DE FARMACIA</text:p>
          </table:table-cell>
          <table:table-cell office:value-type="float" office:value="20" table:style-name="ce9">
            <text:p>20</text:p>
          </table:table-cell>
          <table:table-cell office:value-type="float" office:value="37.44" table:style-name="ce24">
            <text:p>37</text:p>
          </table:table-cell>
          <table:table-cell office:value-type="float" office:value="748.8" table:formula="of:=+[.F601]*[.G601]" table:style-name="ce14">
            <text:p><text:s/>RD$748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8</text:p>
          </table:table-cell>
          <table:table-cell office:value-type="string" table:style-name="ce19">
            <text:p>Salbutamol para nebulizar frasco 20mg (calle )</text:p>
          </table:table-cell>
          <table:table-cell office:value-type="string" table:style-name="ce9">
            <text:p>ALMACEN DE FARMACIA</text:p>
          </table:table-cell>
          <table:table-cell office:value-type="float" office:value="520" table:style-name="ce24">
            <text:p>520</text:p>
          </table:table-cell>
          <table:table-cell office:value-type="currency" office:value="195" table:style-name="ce23">
            <text:p><text:s/>$ 195.00<text:s/></text:p>
          </table:table-cell>
          <table:table-cell office:value-type="float" office:value="101400" table:formula="of:=+[.N601]*[.O601]" table:style-name="ce14">
            <text:p><text:s/>RD$101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3</text:p>
          </table:table-cell>
          <table:table-cell office:value-type="string" table:style-name="ce25">
            <text:p>Rota-viru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4376" table:style-name="ce14">
            <text:p><text:s/>RD$4,376.00<text:s/></text:p>
          </table:table-cell>
          <table:table-cell office:value-type="float" office:value="8752" table:formula="of:=+[.V601]*[.W601]" table:style-name="ce14">
            <text:p><text:s/>RD$8,75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3</text:p>
          </table:table-cell>
          <table:table-cell office:value-type="string" table:style-name="ce25">
            <text:p>Sonda Foley #14 (PROMESE)</text:p>
          </table:table-cell>
          <table:table-cell office:value-type="string" table:style-name="ce25">
            <text:p>ALMACEN DE FARMACIA</text:p>
          </table:table-cell>
          <table:table-cell office:value-type="float" office:value="330" table:style-name="ce9">
            <text:p>330</text:p>
          </table:table-cell>
          <table:table-cell office:value-type="float" office:value="40" table:style-name="ce24">
            <text:p>40</text:p>
          </table:table-cell>
          <table:table-cell office:value-type="float" office:value="13200" table:formula="of:=+[.F602]*[.G602]" table:style-name="ce14">
            <text:p><text:s/>RD$13,2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29</text:p>
          </table:table-cell>
          <table:table-cell office:value-type="string" table:style-name="ce19">
            <text:p>Sales de Rehidratacion Sobre Oral (Promes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12" table:style-name="ce23">
            <text:p><text:s/>$ 12.00<text:s/></text:p>
          </table:table-cell>
          <table:table-cell office:value-type="float" office:value="3600" table:formula="of:=+[.N602]*[.O602]" table:style-name="ce14">
            <text:p><text:s/>RD$3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Roxicaina frasc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2033.6500000000003" table:style-name="ce14">
            <text:p><text:s/>RD$2,033.65<text:s/></text:p>
          </table:table-cell>
          <table:table-cell office:value-type="float" office:value="4067.3000000000006" table:formula="of:=+[.V602]*[.W602]" table:style-name="ce14">
            <text:p><text:s/>RD$4,067.3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4</text:p>
          </table:table-cell>
          <table:table-cell office:value-type="string" table:style-name="ce25">
            <text:p>Sonda Foley #16 (PROMESE)</text:p>
          </table:table-cell>
          <table:table-cell office:value-type="string" table:style-name="ce25">
            <text:p>ALMACEN DE FARMACIA</text:p>
          </table:table-cell>
          <table:table-cell office:value-type="float" office:value="190" table:style-name="ce9">
            <text:p>190</text:p>
          </table:table-cell>
          <table:table-cell office:value-type="float" office:value="21.590000000000003" table:style-name="ce24">
            <text:p>22</text:p>
          </table:table-cell>
          <table:table-cell office:value-type="float" office:value="4102.1000000000004" table:formula="of:=+[.F603]*[.G603]" table:style-name="ce14">
            <text:p><text:s/>RD$4,102.1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0</text:p>
          </table:table-cell>
          <table:table-cell office:value-type="string" table:style-name="ce19">
            <text:p>Sandostatin 0.1Mg/ML (Calle 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510.9" table:style-name="ce23">
            <text:p><text:s/>$ 1,510.90<text:s/></text:p>
          </table:table-cell>
          <table:table-cell office:value-type="float" office:value="30218" table:formula="of:=+[.N603]*[.O603]" table:style-name="ce14">
            <text:p><text:s/>RD$30,21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5</text:p>
          </table:table-cell>
          <table:table-cell office:value-type="string" table:style-name="ce25">
            <text:p>RX PERIOPICAL 2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670" table:style-name="ce14">
            <text:p><text:s/>RD$670.00<text:s/></text:p>
          </table:table-cell>
          <table:table-cell office:value-type="float" office:value="670" table:formula="of:=+[.V603]*[.W603]" table:style-name="ce14">
            <text:p><text:s/>RD$67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1</text:p>
          </table:table-cell>
          <table:table-cell office:value-type="string" table:style-name="ce25">
            <text:p>Sonda foley #16 silicona (calle)<text:s text:c="5"/></text:p>
          </table:table-cell>
          <table:table-cell office:value-type="string" table:style-name="ce25">
            <text:p>ALMACEN DE FARMACIA</text:p>
          </table:table-cell>
          <table:table-cell office:value-type="float" office:value="220" table:style-name="ce9">
            <text:p>220</text:p>
          </table:table-cell>
          <table:table-cell office:value-type="float" office:value="27.59" table:style-name="ce24">
            <text:p>28</text:p>
          </table:table-cell>
          <table:table-cell office:value-type="float" office:value="6069.8" table:formula="of:=+[.F604]*[.G604]" table:style-name="ce14">
            <text:p><text:s/>RD$6,069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1</text:p>
          </table:table-cell>
          <table:table-cell office:value-type="string" table:style-name="ce19">
            <text:p>Sandostatin 20MG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9636.3700000000008" table:style-name="ce23">
            <text:p><text:s/>$ 9,636.37<text:s/></text:p>
          </table:table-cell>
          <table:table-cell office:value-type="float" office:value="28909.11" table:formula="of:=+[.N604]*[.O604]" table:style-name="ce14">
            <text:p><text:s/>RD$28,909.1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6</text:p>
          </table:table-cell>
          <table:table-cell office:value-type="string" table:style-name="ce25">
            <text:p>sabana Quirurgica Esteril <text:s/>(Promese)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31">
            <text:p>450</text:p>
          </table:table-cell>
          <table:table-cell office:value-type="float" office:value="61.62" table:style-name="ce14">
            <text:p><text:s/>RD$61.62<text:s/></text:p>
          </table:table-cell>
          <table:table-cell office:value-type="float" office:value="27729" table:formula="of:=+[.V604]*[.W604]" table:style-name="ce14">
            <text:p><text:s/>RD$27,729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5</text:p>
          </table:table-cell>
          <table:table-cell office:value-type="string" table:style-name="ce25">
            <text:p>Sonda Foley #18 (calle)</text:p>
          </table:table-cell>
          <table:table-cell office:value-type="string" table:style-name="ce25">
            <text:p>ALMACEN DE FARMACIA</text:p>
          </table:table-cell>
          <table:table-cell office:value-type="float" office:value="90" table:style-name="ce9">
            <text:p>90</text:p>
          </table:table-cell>
          <table:table-cell office:value-type="float" office:value="117" table:style-name="ce24">
            <text:p>117</text:p>
          </table:table-cell>
          <table:table-cell office:value-type="float" office:value="10530" table:formula="of:=+[.F605]*[.G605]" table:style-name="ce14">
            <text:p><text:s/>RD$10,53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5</text:p>
          </table:table-cell>
          <table:table-cell office:value-type="string" table:style-name="ce19">
            <text:p>Sangre Ocult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395" table:style-name="ce23">
            <text:p><text:s/>$ 3,395.00<text:s/></text:p>
          </table:table-cell>
          <table:table-cell office:value-type="float" office:value="6790" table:formula="of:=+[.N605]*[.O605]" table:style-name="ce14">
            <text:p><text:s/>RD$6,7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7</text:p>
          </table:table-cell>
          <table:table-cell office:value-type="string" table:style-name="ce25">
            <text:p>Salbutamol + Aerocamara (calle)</text:p>
          </table:table-cell>
          <table:table-cell office:value-type="string" table:style-name="ce9">
            <text:p>ALMACEN DE FARMACIA</text:p>
          </table:table-cell>
          <table:table-cell office:value-type="float" office:value="331" table:style-name="ce31">
            <text:p>331</text:p>
          </table:table-cell>
          <table:table-cell office:value-type="float" office:value="750" table:style-name="ce14">
            <text:p><text:s/>RD$750.00<text:s/></text:p>
          </table:table-cell>
          <table:table-cell office:value-type="float" office:value="248250" table:formula="of:=+[.V605]*[.W605]" table:style-name="ce14">
            <text:p><text:s/>RD$248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6</text:p>
          </table:table-cell>
          <table:table-cell office:value-type="string" table:style-name="ce25">
            <text:p>Sonda Foley #18 (PROMESE)</text:p>
          </table:table-cell>
          <table:table-cell office:value-type="string" table:style-name="ce25">
            <text:p>ALMACEN DE FARMACIA</text:p>
          </table:table-cell>
          <table:table-cell office:value-type="float" office:value="110" table:style-name="ce9">
            <text:p>110</text:p>
          </table:table-cell>
          <table:table-cell office:value-type="float" office:value="49.4" table:style-name="ce24">
            <text:p>49</text:p>
          </table:table-cell>
          <table:table-cell office:value-type="float" office:value="5434" table:formula="of:=+[.F606]*[.G606]" table:style-name="ce14">
            <text:p><text:s/>RD$5,434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2</text:p>
          </table:table-cell>
          <table:table-cell office:value-type="string" table:style-name="ce19">
            <text:p>Seda Rosad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220" table:style-name="ce23">
            <text:p><text:s/>$ 220.00<text:s/></text:p>
          </table:table-cell>
          <table:table-cell office:value-type="float" office:value="220" table:formula="of:=+[.N606]*[.O606]" table:style-name="ce14">
            <text:p><text:s/>RD$2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8</text:p>
          </table:table-cell>
          <table:table-cell office:value-type="string" table:style-name="ce25">
            <text:p>SALBUTAMOL 2.5 MG+ IPATROPIO DE 0.5 MG (DUOVENT)</text:p>
          </table:table-cell>
          <table:table-cell office:value-type="string" table:style-name="ce9">
            <text:p>ALMACEN DE FARMACIA</text:p>
          </table:table-cell>
          <table:table-cell office:value-type="float" office:value="5288" table:style-name="ce31">
            <text:p>5288</text:p>
          </table:table-cell>
          <table:table-cell office:value-type="float" office:value="83.818534482758622" table:style-name="ce14">
            <text:p><text:s/>RD$83.82<text:s/></text:p>
          </table:table-cell>
          <table:table-cell office:value-type="float" office:value="443232.41034482757" table:formula="of:=+[.V606]*[.W606]" table:style-name="ce14">
            <text:p><text:s/>RD$443,232.4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7</text:p>
          </table:table-cell>
          <table:table-cell office:value-type="string" table:style-name="ce25">
            <text:p>Sonda foley #6 2vias (calle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320" table:style-name="ce24">
            <text:p>320</text:p>
          </table:table-cell>
          <table:table-cell office:value-type="float" office:value="3200" table:formula="of:=+[.F607]*[.G607]" table:style-name="ce14">
            <text:p><text:s/>RD$3,2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3</text:p>
          </table:table-cell>
          <table:table-cell office:value-type="string" table:style-name="ce19">
            <text:p>Sello Bajo Agua (calle)</text:p>
          </table:table-cell>
          <table:table-cell office:value-type="string" table:style-name="ce9">
            <text:p>ALMACEN DE FARMACIA</text:p>
          </table:table-cell>
          <table:table-cell office:value-type="float" office:value="12" table:style-name="ce24">
            <text:p>12</text:p>
          </table:table-cell>
          <table:table-cell office:value-type="currency" office:value="2710" table:style-name="ce23">
            <text:p><text:s/>$ 2,710.00<text:s/></text:p>
          </table:table-cell>
          <table:table-cell office:value-type="float" office:value="32520" table:formula="of:=+[.N607]*[.O607]" table:style-name="ce14">
            <text:p><text:s/>RD$32,5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8</text:p>
          </table:table-cell>
          <table:table-cell office:value-type="string" table:style-name="ce25">
            <text:p>Salbutamol para nebulizar frasco 20mg (calle )</text:p>
          </table:table-cell>
          <table:table-cell office:value-type="string" table:style-name="ce9">
            <text:p>ALMACEN DE FARMACIA</text:p>
          </table:table-cell>
          <table:table-cell office:value-type="float" office:value="370" table:style-name="ce31">
            <text:p>370</text:p>
          </table:table-cell>
          <table:table-cell office:value-type="float" office:value="195" table:style-name="ce14">
            <text:p><text:s/>RD$195.00<text:s/></text:p>
          </table:table-cell>
          <table:table-cell office:value-type="float" office:value="72150" table:formula="of:=+[.V607]*[.W607]" table:style-name="ce14">
            <text:p><text:s/>RD$72,1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8</text:p>
          </table:table-cell>
          <table:table-cell office:value-type="string" table:style-name="ce25">
            <text:p>sonda Foley #8 (calle)</text:p>
          </table:table-cell>
          <table:table-cell office:value-type="string" table:style-name="ce25">
            <text:p>ALMACEN DE FARMACIA</text:p>
          </table:table-cell>
          <table:table-cell office:value-type="float" office:value="640" table:style-name="ce9">
            <text:p>640</text:p>
          </table:table-cell>
          <table:table-cell office:value-type="float" office:value="120" table:style-name="ce24">
            <text:p>120</text:p>
          </table:table-cell>
          <table:table-cell office:value-type="float" office:value="76800" table:formula="of:=+[.F608]*[.G608]" table:style-name="ce14">
            <text:p><text:s/>RD$76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5</text:p>
          </table:table-cell>
          <table:table-cell office:value-type="string" table:style-name="ce19">
            <text:p>Sensor De Oximetria Adulto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915.35" table:style-name="ce23">
            <text:p><text:s/>$ 915.35<text:s/></text:p>
          </table:table-cell>
          <table:table-cell office:value-type="float" office:value="137302.5" table:formula="of:=+[.N608]*[.O608]" table:style-name="ce14">
            <text:p><text:s/>RD$137,302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29</text:p>
          </table:table-cell>
          <table:table-cell office:value-type="string" table:style-name="ce25">
            <text:p>Sales de Rehidratacion Sobre Oral (Promes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12" table:style-name="ce14">
            <text:p><text:s/>RD$12.00<text:s/></text:p>
          </table:table-cell>
          <table:table-cell office:value-type="float" office:value="2400" table:formula="of:=+[.V608]*[.W608]" table:style-name="ce14">
            <text:p><text:s/>RD$2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89</text:p>
          </table:table-cell>
          <table:table-cell office:value-type="string" table:style-name="ce25">
            <text:p>Sonda foley No. 10</text:p>
          </table:table-cell>
          <table:table-cell office:value-type="string" table:style-name="ce25">
            <text:p>ALMACEN DE FARMACIA</text:p>
          </table:table-cell>
          <table:table-cell office:value-type="float" office:value="600" table:style-name="ce9">
            <text:p>600</text:p>
          </table:table-cell>
          <table:table-cell office:value-type="float" office:value="66.67" table:style-name="ce24">
            <text:p>67</text:p>
          </table:table-cell>
          <table:table-cell office:value-type="float" office:value="40002" table:formula="of:=+[.F609]*[.G609]" table:style-name="ce14">
            <text:p><text:s/>RD$40,00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6</text:p>
          </table:table-cell>
          <table:table-cell office:value-type="string" table:style-name="ce19">
            <text:p>Sensor De Oximetria Neonatal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578.84" table:style-name="ce23">
            <text:p><text:s/>$ 1,578.84<text:s/></text:p>
          </table:table-cell>
          <table:table-cell office:value-type="float" office:value="157884" table:formula="of:=+[.N609]*[.O609]" table:style-name="ce14">
            <text:p><text:s/>RD$157,88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1</text:p>
          </table:table-cell>
          <table:table-cell office:value-type="string" table:style-name="ce25">
            <text:p>Sandostatin 20MG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9636.3700000000008" table:style-name="ce14">
            <text:p><text:s/>RD$9,636.37<text:s/></text:p>
          </table:table-cell>
          <table:table-cell office:value-type="float" office:value="28909.11" table:formula="of:=+[.V609]*[.W609]" table:style-name="ce14">
            <text:p><text:s/>RD$28,909.1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0</text:p>
          </table:table-cell>
          <table:table-cell office:value-type="string" table:style-name="ce25">
            <text:p>Sonda foley No. 12</text:p>
          </table:table-cell>
          <table:table-cell office:value-type="string" table:style-name="ce25">
            <text:p>ALMACEN DE FARMACIA</text:p>
          </table:table-cell>
          <table:table-cell office:value-type="float" office:value="270" table:style-name="ce9">
            <text:p>270</text:p>
          </table:table-cell>
          <table:table-cell office:value-type="float" office:value="46.62" table:style-name="ce24">
            <text:p>47</text:p>
          </table:table-cell>
          <table:table-cell office:value-type="float" office:value="12587.4" table:formula="of:=+[.F610]*[.G610]" table:style-name="ce14">
            <text:p><text:s/>RD$12,587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7</text:p>
          </table:table-cell>
          <table:table-cell office:value-type="string" table:style-name="ce19">
            <text:p>Sensor De Oximetria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175" table:style-name="ce24">
            <text:p>175</text:p>
          </table:table-cell>
          <table:table-cell office:value-type="currency" office:value="1471.03" table:style-name="ce23">
            <text:p><text:s/>$ 1,471.03<text:s/></text:p>
          </table:table-cell>
          <table:table-cell office:value-type="float" office:value="257430.25" table:formula="of:=+[.N610]*[.O610]" table:style-name="ce14">
            <text:p><text:s/>RD$257,430.2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5</text:p>
          </table:table-cell>
          <table:table-cell office:value-type="string" table:style-name="ce25">
            <text:p>Sangre Ocult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31">
            <text:p>3</text:p>
          </table:table-cell>
          <table:table-cell office:value-type="float" office:value="4320" table:style-name="ce14">
            <text:p><text:s/>RD$4,320.00<text:s/></text:p>
          </table:table-cell>
          <table:table-cell office:value-type="float" office:value="12960" table:formula="of:=+[.V610]*[.W610]" table:style-name="ce14">
            <text:p><text:s/>RD$12,9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1</text:p>
          </table:table-cell>
          <table:table-cell office:value-type="string" table:style-name="ce25">
            <text:p>Sonda foley No. 8</text:p>
          </table:table-cell>
          <table:table-cell office:value-type="string" table:style-name="ce25">
            <text:p>ALMACEN DE FARMACIA</text:p>
          </table:table-cell>
          <table:table-cell office:value-type="float" office:value="270" table:style-name="ce9">
            <text:p>270</text:p>
          </table:table-cell>
          <table:table-cell office:value-type="float" office:value="52" table:style-name="ce24">
            <text:p>52</text:p>
          </table:table-cell>
          <table:table-cell office:value-type="float" office:value="14040" table:formula="of:=+[.F611]*[.G611]" table:style-name="ce14">
            <text:p><text:s/>RD$14,0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3</text:p>
          </table:table-cell>
          <table:table-cell office:value-type="string" table:style-name="ce19">
            <text:p>Sensores de Flujo Proximal Neonatal para Ventiladores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100.94" table:style-name="ce23">
            <text:p><text:s/>$ 2,100.94<text:s/></text:p>
          </table:table-cell>
          <table:table-cell office:value-type="float" office:value="420188" table:formula="of:=+[.N611]*[.O611]" table:style-name="ce14">
            <text:p><text:s/>RD$420,18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2</text:p>
          </table:table-cell>
          <table:table-cell office:value-type="string" table:style-name="ce27">
            <text:p>Seda Rosad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31">
            <text:p>1</text:p>
          </table:table-cell>
          <table:table-cell office:value-type="float" office:value="200" table:style-name="ce14">
            <text:p><text:s/>RD$200.00<text:s/></text:p>
          </table:table-cell>
          <table:table-cell office:value-type="float" office:value="200" table:formula="of:=+[.V611]*[.W611]" table:style-name="ce14">
            <text:p><text:s/>RD$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3</text:p>
          </table:table-cell>
          <table:table-cell office:value-type="string" table:style-name="ce25">
            <text:p>Sonda levin # 10 (calle)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14.506285714285701" table:style-name="ce24">
            <text:p>15</text:p>
          </table:table-cell>
          <table:table-cell office:value-type="float" office:value="2901.25714285714" table:formula="of:=+[.F612]*[.G612]" table:style-name="ce14">
            <text:p><text:s/>RD$2,901.2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4</text:p>
          </table:table-cell>
          <table:table-cell office:value-type="string" table:style-name="ce19">
            <text:p>Sensores de Flujo Proximal Pediatrico/Adulto para Ventiladores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2344.17" table:style-name="ce23">
            <text:p><text:s/>$ 2,344.17<text:s/></text:p>
          </table:table-cell>
          <table:table-cell office:value-type="float" office:value="468834" table:formula="of:=+[.N612]*[.O612]" table:style-name="ce14">
            <text:p><text:s/>RD$468,83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3</text:p>
          </table:table-cell>
          <table:table-cell office:value-type="string" table:style-name="ce25">
            <text:p>Sello Bajo Agua (calle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4093.8211999999999" table:style-name="ce14">
            <text:p><text:s/>RD$4,093.82<text:s/></text:p>
          </table:table-cell>
          <table:table-cell office:value-type="float" office:value="16375.284799999999" table:formula="of:=+[.V612]*[.W612]" table:style-name="ce14">
            <text:p><text:s/>RD$16,375.2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4</text:p>
          </table:table-cell>
          <table:table-cell office:value-type="string" table:style-name="ce25">
            <text:p>Sonda levin # 12 (calle)</text:p>
          </table:table-cell>
          <table:table-cell office:value-type="string" table:style-name="ce25">
            <text:p>ALMACEN DE FARMACIA</text:p>
          </table:table-cell>
          <table:table-cell office:value-type="float" office:value="450" table:style-name="ce9">
            <text:p>450</text:p>
          </table:table-cell>
          <table:table-cell office:value-type="float" office:value="27.635099999999998" table:style-name="ce24">
            <text:p>28</text:p>
          </table:table-cell>
          <table:table-cell office:value-type="float" office:value="12435.794999999998" table:formula="of:=+[.F613]*[.G613]" table:style-name="ce14">
            <text:p><text:s/>RD$12,435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8</text:p>
          </table:table-cell>
          <table:table-cell office:value-type="string" table:style-name="ce19">
            <text:p>Sentrol Compuesto 15Mg/2ML (calle)</text:p>
          </table:table-cell>
          <table:table-cell office:value-type="string" table:style-name="ce9">
            <text:p>ALMACEN DE FARMACIA</text:p>
          </table:table-cell>
          <table:table-cell office:value-type="float" office:value="163" table:style-name="ce24">
            <text:p>163</text:p>
          </table:table-cell>
          <table:table-cell office:value-type="currency" office:value="339" table:style-name="ce23">
            <text:p><text:s/>$ 339.00<text:s/></text:p>
          </table:table-cell>
          <table:table-cell office:value-type="float" office:value="55257" table:formula="of:=+[.N613]*[.O613]" table:style-name="ce14">
            <text:p><text:s/>RD$55,257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5</text:p>
          </table:table-cell>
          <table:table-cell office:value-type="string" table:style-name="ce25">
            <text:p>Sensor De Oximetria Adulto (calle)</text:p>
          </table:table-cell>
          <table:table-cell office:value-type="string" table:style-name="ce9">
            <text:p>ALMACEN DE FARMACIA</text:p>
          </table:table-cell>
          <table:table-cell office:value-type="float" office:value="125" table:style-name="ce31">
            <text:p>125</text:p>
          </table:table-cell>
          <table:table-cell office:value-type="float" office:value="1373.02" table:style-name="ce14">
            <text:p><text:s/>RD$1,373.02<text:s/></text:p>
          </table:table-cell>
          <table:table-cell office:value-type="float" office:value="171627.5" table:formula="of:=+[.V613]*[.W613]" table:style-name="ce14">
            <text:p><text:s/>RD$171,62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5</text:p>
          </table:table-cell>
          <table:table-cell office:value-type="string" table:style-name="ce25">
            <text:p>Sonda levin # 14 (calle)</text:p>
          </table:table-cell>
          <table:table-cell office:value-type="string" table:style-name="ce25">
            <text:p>ALMACEN DE FARMACIA</text:p>
          </table:table-cell>
          <table:table-cell office:value-type="float" office:value="250" table:style-name="ce9">
            <text:p>250</text:p>
          </table:table-cell>
          <table:table-cell office:value-type="float" office:value="42.31" table:style-name="ce24">
            <text:p>42</text:p>
          </table:table-cell>
          <table:table-cell office:value-type="float" office:value="10577.5" table:formula="of:=+[.F614]*[.G614]" table:style-name="ce14">
            <text:p><text:s/>RD$10,577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39</text:p>
          </table:table-cell>
          <table:table-cell office:value-type="string" table:style-name="ce19">
            <text:p>SEPARADORES DE MINESOT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318" table:style-name="ce23">
            <text:p><text:s/>$ 318.00<text:s/></text:p>
          </table:table-cell>
          <table:table-cell office:value-type="float" office:value="1590" table:formula="of:=+[.N614]*[.O614]" table:style-name="ce14">
            <text:p><text:s/>RD$1,5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6</text:p>
          </table:table-cell>
          <table:table-cell office:value-type="string" table:style-name="ce25">
            <text:p>Sensor De Oximetria Neonatal (calle)</text:p>
          </table:table-cell>
          <table:table-cell office:value-type="string" table:style-name="ce9">
            <text:p>ALMACEN DE FARMACIA</text:p>
          </table:table-cell>
          <table:table-cell office:value-type="float" office:value="75" table:style-name="ce31">
            <text:p>75</text:p>
          </table:table-cell>
          <table:table-cell office:value-type="float" office:value="1578.84" table:style-name="ce14">
            <text:p><text:s/>RD$1,578.84<text:s/></text:p>
          </table:table-cell>
          <table:table-cell office:value-type="float" office:value="118413" table:formula="of:=+[.V614]*[.W614]" table:style-name="ce14">
            <text:p><text:s/>RD$118,41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7</text:p>
          </table:table-cell>
          <table:table-cell office:value-type="string" table:style-name="ce25">
            <text:p>Sonda levin # 18 (calle)</text:p>
          </table:table-cell>
          <table:table-cell office:value-type="string" table:style-name="ce25">
            <text:p>ALMACEN DE FARMACIA</text:p>
          </table:table-cell>
          <table:table-cell office:value-type="float" office:value="110" table:style-name="ce9">
            <text:p>110</text:p>
          </table:table-cell>
          <table:table-cell office:value-type="float" office:value="11.85" table:style-name="ce24">
            <text:p>12</text:p>
          </table:table-cell>
          <table:table-cell office:value-type="float" office:value="1303.5" table:formula="of:=+[.F615]*[.G615]" table:style-name="ce14">
            <text:p><text:s/>RD$1,303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33</text:p>
          </table:table-cell>
          <table:table-cell office:value-type="string" table:style-name="ce19">
            <text:p>Set Esfigmomanometros con Brazaletes #7-#12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26543.81" table:style-name="ce23">
            <text:p><text:s/>$ 26,543.81<text:s/></text:p>
          </table:table-cell>
          <table:table-cell office:value-type="float" office:value="26543.81" table:formula="of:=+[.N615]*[.O615]" table:style-name="ce14">
            <text:p><text:s/>RD$26,543.8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7</text:p>
          </table:table-cell>
          <table:table-cell office:value-type="string" table:style-name="ce25">
            <text:p>Sensor De Oximetria PEDIATRICO (call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31">
            <text:p>150</text:p>
          </table:table-cell>
          <table:table-cell office:value-type="float" office:value="1471.03" table:style-name="ce14">
            <text:p><text:s/>RD$1,471.03<text:s/></text:p>
          </table:table-cell>
          <table:table-cell office:value-type="float" office:value="220654.5" table:formula="of:=+[.V615]*[.W615]" table:style-name="ce14">
            <text:p><text:s/>RD$220,654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8</text:p>
          </table:table-cell>
          <table:table-cell office:value-type="string" table:style-name="ce25">
            <text:p>Sonda levin # 5 (calle)</text:p>
          </table:table-cell>
          <table:table-cell office:value-type="string" table:style-name="ce25">
            <text:p>ALMACEN DE FARMACIA</text:p>
          </table:table-cell>
          <table:table-cell office:value-type="float" office:value="100" table:style-name="ce9">
            <text:p>100</text:p>
          </table:table-cell>
          <table:table-cell office:value-type="float" office:value="11.85" table:style-name="ce24">
            <text:p>12</text:p>
          </table:table-cell>
          <table:table-cell office:value-type="float" office:value="1185" table:formula="of:=+[.F616]*[.G616]" table:style-name="ce14">
            <text:p><text:s/>RD$1,185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42</text:p>
          </table:table-cell>
          <table:table-cell office:value-type="string" table:style-name="ce19">
            <text:p>Sevofluorano Vial 250ML PROMESE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2466.125" table:style-name="ce23">
            <text:p><text:s/>$ 2,466.13<text:s/></text:p>
          </table:table-cell>
          <table:table-cell office:value-type="float" office:value="172628.75" table:formula="of:=+[.N616]*[.O616]" table:style-name="ce14">
            <text:p><text:s/>RD$172,628.7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3</text:p>
          </table:table-cell>
          <table:table-cell office:value-type="string" table:style-name="ce25">
            <text:p>Sensores de Flujo Proximal Neonatal para Ventiladores<text:s/>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2100.94" table:style-name="ce14">
            <text:p><text:s/>RD$2,100.94<text:s/></text:p>
          </table:table-cell>
          <table:table-cell office:value-type="float" office:value="420188" table:formula="of:=+[.V616]*[.W616]" table:style-name="ce14">
            <text:p><text:s/>RD$420,18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699</text:p>
          </table:table-cell>
          <table:table-cell office:value-type="string" table:style-name="ce25">
            <text:p>Sonda levin # 6 (calle)</text:p>
          </table:table-cell>
          <table:table-cell office:value-type="string" table:style-name="ce25">
            <text:p>ALMACEN DE FARMACIA</text:p>
          </table:table-cell>
          <table:table-cell office:value-type="float" office:value="500" table:style-name="ce9">
            <text:p>500</text:p>
          </table:table-cell>
          <table:table-cell office:value-type="float" office:value="13.03333333333333" table:style-name="ce24">
            <text:p>13</text:p>
          </table:table-cell>
          <table:table-cell office:value-type="float" office:value="6516.6666666666652" table:formula="of:=+[.F617]*[.G617]" table:style-name="ce14">
            <text:p><text:s/>RD$6,516.6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6</text:p>
          </table:table-cell>
          <table:table-cell office:value-type="string" table:style-name="ce19">
            <text:p>Sheath 20 litr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32546.618333000002" table:style-name="ce23">
            <text:p><text:s/>$ 32,546.62<text:s/></text:p>
          </table:table-cell>
          <table:table-cell office:value-type="float" office:value="97639.854999000003" table:formula="of:=+[.N617]*[.O617]" table:style-name="ce14">
            <text:p><text:s/>RD$97,639.8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4</text:p>
          </table:table-cell>
          <table:table-cell office:value-type="string" table:style-name="ce25">
            <text:p>Sensores de Flujo Proximal Pediatrico/Adulto para Ventiladores<text:s/></text:p>
          </table:table-cell>
          <table:table-cell office:value-type="string" table:style-name="ce9">
            <text:p>ALMACEN DE FARMACIA</text:p>
          </table:table-cell>
          <table:table-cell office:value-type="float" office:value="190" table:style-name="ce31">
            <text:p>190</text:p>
          </table:table-cell>
          <table:table-cell office:value-type="float" office:value="2344.17" table:style-name="ce14">
            <text:p><text:s/>RD$2,344.17<text:s/></text:p>
          </table:table-cell>
          <table:table-cell office:value-type="float" office:value="445392.3" table:formula="of:=+[.V617]*[.W617]" table:style-name="ce14">
            <text:p><text:s/>RD$445,392.3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01</text:p>
          </table:table-cell>
          <table:table-cell office:value-type="string" table:style-name="ce25">
            <text:p>Sonda levin No.6</text:p>
          </table:table-cell>
          <table:table-cell office:value-type="string" table:style-name="ce25">
            <text:p>ALMACEN DE FARMACIA</text:p>
          </table:table-cell>
          <table:table-cell office:value-type="float" office:value="100" table:style-name="ce9">
            <text:p>100</text:p>
          </table:table-cell>
          <table:table-cell office:value-type="float" office:value="141.5" table:style-name="ce24">
            <text:p>142</text:p>
          </table:table-cell>
          <table:table-cell office:value-type="float" office:value="14150" table:formula="of:=+[.F618]*[.G618]" table:style-name="ce14">
            <text:p><text:s/>RD$14,1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7</text:p>
          </table:table-cell>
          <table:table-cell office:value-type="string" table:style-name="ce19">
            <text:p>Sickledell 100/1 B falcemia liquida<text:s/>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24">
            <text:p>13</text:p>
          </table:table-cell>
          <table:table-cell office:value-type="currency" office:value="6000" table:style-name="ce23">
            <text:p><text:s/>$ 6,000.00<text:s/></text:p>
          </table:table-cell>
          <table:table-cell office:value-type="float" office:value="78000" table:formula="of:=+[.N618]*[.O618]" table:style-name="ce14">
            <text:p><text:s/>RD$7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8</text:p>
          </table:table-cell>
          <table:table-cell office:value-type="string" table:style-name="ce25">
            <text:p>Sentrol Compuesto 15Mg/2ML (calle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31">
            <text:p>90</text:p>
          </table:table-cell>
          <table:table-cell office:value-type="float" office:value="339" table:style-name="ce14">
            <text:p><text:s/>RD$339.00<text:s/></text:p>
          </table:table-cell>
          <table:table-cell office:value-type="float" office:value="30510" table:formula="of:=+[.V618]*[.W618]" table:style-name="ce14">
            <text:p><text:s/>RD$30,51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02</text:p>
          </table:table-cell>
          <table:table-cell office:value-type="string" table:style-name="ce25">
            <text:p>Sonda Nasoduodenal <text:s/>#10 (PROMESE)</text:p>
          </table:table-cell>
          <table:table-cell office:value-type="string" table:style-name="ce25">
            <text:p>ALMACEN DE FARMACIA</text:p>
          </table:table-cell>
          <table:table-cell office:value-type="float" office:value="110" table:style-name="ce9">
            <text:p>110</text:p>
          </table:table-cell>
          <table:table-cell office:value-type="float" office:value="31.48" table:style-name="ce24">
            <text:p>31</text:p>
          </table:table-cell>
          <table:table-cell office:value-type="float" office:value="3462.8" table:formula="of:=+[.F619]*[.G619]" table:style-name="ce14">
            <text:p><text:s/>RD$3,462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8</text:p>
          </table:table-cell>
          <table:table-cell office:value-type="string" table:style-name="ce19">
            <text:p>Sierra de cortar yes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40800" table:style-name="ce23">
            <text:p><text:s/>$ 40,800.00<text:s/></text:p>
          </table:table-cell>
          <table:table-cell office:value-type="float" office:value="81600" table:formula="of:=+[.N619]*[.O619]" table:style-name="ce14">
            <text:p><text:s/>RD$81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39</text:p>
          </table:table-cell>
          <table:table-cell office:value-type="string" table:style-name="ce27">
            <text:p>SEPARADORES DE MINESOT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850" table:style-name="ce14">
            <text:p><text:s/>RD$850.00<text:s/></text:p>
          </table:table-cell>
          <table:table-cell office:value-type="float" office:value="4250" table:formula="of:=+[.V619]*[.W619]" table:style-name="ce14">
            <text:p><text:s/>RD$4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03</text:p>
          </table:table-cell>
          <table:table-cell office:value-type="string" table:style-name="ce25">
            <text:p>Sonda Nasogastrica (levin) #10</text:p>
          </table:table-cell>
          <table:table-cell office:value-type="string" table:style-name="ce25">
            <text:p>ALMACEN DE FARMACIA</text:p>
          </table:table-cell>
          <table:table-cell office:value-type="float" office:value="450" table:style-name="ce9">
            <text:p>450</text:p>
          </table:table-cell>
          <table:table-cell office:value-type="float" office:value="7" table:style-name="ce24">
            <text:p>7</text:p>
          </table:table-cell>
          <table:table-cell office:value-type="float" office:value="3150" table:formula="of:=+[.F620]*[.G620]" table:style-name="ce14">
            <text:p><text:s/>RD$3,1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9</text:p>
          </table:table-cell>
          <table:table-cell office:value-type="string" table:style-name="ce19">
            <text:p>Set de Cateter de Extension Tipo (Y)</text:p>
          </table:table-cell>
          <table:table-cell office:value-type="string" table:style-name="ce9">
            <text:p>ALMACEN DE FARMACIA</text:p>
          </table:table-cell>
          <table:table-cell office:value-type="float" office:value="600" table:style-name="ce24">
            <text:p>600</text:p>
          </table:table-cell>
          <table:table-cell office:value-type="currency" office:value="432.88299999999998" table:style-name="ce23">
            <text:p><text:s/>$ 432.88<text:s/></text:p>
          </table:table-cell>
          <table:table-cell office:value-type="float" office:value="259729.8" table:formula="of:=+[.N620]*[.O620]" table:style-name="ce14">
            <text:p><text:s/>RD$259,729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3</text:p>
          </table:table-cell>
          <table:table-cell office:value-type="string" table:style-name="ce25">
            <text:p>Set Esfigmomanometros con Brazaletes #7-#12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32437.246666666662" table:style-name="ce14">
            <text:p><text:s/>RD$32,437.25<text:s/></text:p>
          </table:table-cell>
          <table:table-cell office:value-type="float" office:value="64874.493333333325" table:formula="of:=+[.V620]*[.W620]" table:style-name="ce14">
            <text:p><text:s/>RD$64,874.49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05</text:p>
          </table:table-cell>
          <table:table-cell office:value-type="string" table:style-name="ce25">
            <text:p>Sonda nasogastrica (levin) #08</text:p>
          </table:table-cell>
          <table:table-cell office:value-type="string" table:style-name="ce25">
            <text:p>ALMACEN DE FARMACIA</text:p>
          </table:table-cell>
          <table:table-cell office:value-type="float" office:value="990" table:style-name="ce9">
            <text:p>990</text:p>
          </table:table-cell>
          <table:table-cell office:value-type="float" office:value="6.45" table:style-name="ce24">
            <text:p>6</text:p>
          </table:table-cell>
          <table:table-cell office:value-type="float" office:value="6385.5" table:formula="of:=+[.F621]*[.G621]" table:style-name="ce14">
            <text:p><text:s/>RD$6,385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1</text:p>
          </table:table-cell>
          <table:table-cell office:value-type="string" table:style-name="ce19">
            <text:p>Silmag Bita Picc Cateter Endovenoso Doble Lumen 2FR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621]*[.O621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42</text:p>
          </table:table-cell>
          <table:table-cell office:value-type="string" table:style-name="ce25">
            <text:p>Sevofluorano Vial 250ML PROMESE</text:p>
          </table:table-cell>
          <table:table-cell office:value-type="string" table:style-name="ce9">
            <text:p>ALMACEN DE FARMACIA</text:p>
          </table:table-cell>
          <table:table-cell office:value-type="float" office:value="170" table:style-name="ce31">
            <text:p>170</text:p>
          </table:table-cell>
          <table:table-cell office:value-type="float" office:value="2555.044117647059" table:style-name="ce14">
            <text:p><text:s/>RD$2,555.04<text:s/></text:p>
          </table:table-cell>
          <table:table-cell office:value-type="float" office:value="434357.50000000006" table:formula="of:=+[.V621]*[.W621]" table:style-name="ce14">
            <text:p><text:s/>RD$434,35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06</text:p>
          </table:table-cell>
          <table:table-cell office:value-type="string" table:style-name="ce25">
            <text:p>Sonda Periodontal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4" table:style-name="ce9">
            <text:p>4</text:p>
          </table:table-cell>
          <table:table-cell office:value-type="float" office:value="72.3" table:style-name="ce24">
            <text:p>72</text:p>
          </table:table-cell>
          <table:table-cell office:value-type="float" office:value="289.2" table:formula="of:=+[.F622]*[.G622]" table:style-name="ce14">
            <text:p><text:s/>RD$289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8</text:p>
          </table:table-cell>
          <table:table-cell office:value-type="string" table:style-name="ce19">
            <text:p>Snappak 9180 (ELECTROLITOS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2266.51" table:style-name="ce23">
            <text:p><text:s/>$ 12,266.51<text:s/></text:p>
          </table:table-cell>
          <table:table-cell office:value-type="float" office:value="49066.04" table:formula="of:=+[.N622]*[.O622]" table:style-name="ce14">
            <text:p><text:s/>RD$49,066.0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6</text:p>
          </table:table-cell>
          <table:table-cell office:value-type="string" table:style-name="ce25">
            <text:p>Sheath 20 litr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32693.747500000001" table:style-name="ce14">
            <text:p><text:s/>RD$32,693.75<text:s/></text:p>
          </table:table-cell>
          <table:table-cell office:value-type="float" office:value="65387.495000000003" table:formula="of:=+[.V622]*[.W622]" table:style-name="ce14">
            <text:p><text:s/>RD$65,38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07</text:p>
          </table:table-cell>
          <table:table-cell office:value-type="string" table:style-name="ce25">
            <text:p>SORBENTE DE GUTTA PERCH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700" table:style-name="ce24">
            <text:p>700</text:p>
          </table:table-cell>
          <table:table-cell office:value-type="float" office:value="1400" table:formula="of:=+[.F623]*[.G623]" table:style-name="ce14">
            <text:p><text:s/>RD$1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29</text:p>
          </table:table-cell>
          <table:table-cell office:value-type="string" table:style-name="ce19">
            <text:p>Solumedrol de 40mg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760" table:style-name="ce23">
            <text:p><text:s/>$ 3,760.00<text:s/></text:p>
          </table:table-cell>
          <table:table-cell office:value-type="float" office:value="37600" table:formula="of:=+[.N623]*[.O623]" table:style-name="ce14">
            <text:p><text:s/>RD$37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7</text:p>
          </table:table-cell>
          <table:table-cell office:value-type="string" table:style-name="ce25">
            <text:p>Sickledell 100/1 B falcemia liquida<text:s/></text:p>
          </table:table-cell>
          <table:table-cell office:value-type="string" table:style-name="ce9">
            <text:p>ALMACEN DE FARMACIA</text:p>
          </table:table-cell>
          <table:table-cell office:value-type="float" office:value="13" table:style-name="ce31">
            <text:p>13</text:p>
          </table:table-cell>
          <table:table-cell office:value-type="float" office:value="6000" table:style-name="ce14">
            <text:p><text:s/>RD$6,000.00<text:s/></text:p>
          </table:table-cell>
          <table:table-cell office:value-type="float" office:value="78000" table:formula="of:=+[.V623]*[.W623]" table:style-name="ce14">
            <text:p><text:s/>RD$78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1</text:p>
          </table:table-cell>
          <table:table-cell office:value-type="string" table:style-name="ce25">
            <text:p>Standart solution fus 125 ml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3666.665" table:style-name="ce24">
            <text:p>3,667</text:p>
          </table:table-cell>
          <table:table-cell office:value-type="float" office:value="10999.994999999999" table:formula="of:=+[.F624]*[.G624]" table:style-name="ce14">
            <text:p><text:s/>RD$11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45</text:p>
          </table:table-cell>
          <table:table-cell office:value-type="string" table:style-name="ce19">
            <text:p>Solucion Dextrosa al 10% 500ML (calle)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121" table:style-name="ce23">
            <text:p><text:s/>$ 121.00<text:s/></text:p>
          </table:table-cell>
          <table:table-cell office:value-type="float" office:value="2904" table:formula="of:=+[.N624]*[.O624]" table:style-name="ce14">
            <text:p><text:s/>RD$2,90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8</text:p>
          </table:table-cell>
          <table:table-cell office:value-type="string" table:style-name="ce25">
            <text:p>Sierra de cortar yes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31">
            <text:p>2</text:p>
          </table:table-cell>
          <table:table-cell office:value-type="float" office:value="40800" table:style-name="ce14">
            <text:p><text:s/>RD$40,800.00<text:s/></text:p>
          </table:table-cell>
          <table:table-cell office:value-type="float" office:value="81600" table:formula="of:=+[.V624]*[.W624]" table:style-name="ce14">
            <text:p><text:s/>RD$81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2</text:p>
          </table:table-cell>
          <table:table-cell office:value-type="string" table:style-name="ce25">
            <text:p>Sucralfato granulado Sobre 1Gr (promese)</text:p>
          </table:table-cell>
          <table:table-cell office:value-type="string" table:style-name="ce25">
            <text:p>ALMACEN DE FARMACIA</text:p>
          </table:table-cell>
          <table:table-cell office:value-type="float" office:value="70" table:style-name="ce9">
            <text:p>70</text:p>
          </table:table-cell>
          <table:table-cell office:value-type="float" office:value="11.39" table:style-name="ce24">
            <text:p>11</text:p>
          </table:table-cell>
          <table:table-cell office:value-type="float" office:value="797.30000000000007" table:formula="of:=+[.F625]*[.G625]" table:style-name="ce14">
            <text:p><text:s/>RD$797.3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46</text:p>
          </table:table-cell>
          <table:table-cell office:value-type="string" table:style-name="ce19">
            <text:p>Solucion Dextrosa al 5% 1000ML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114.83" table:style-name="ce23">
            <text:p><text:s/>$ 114.83<text:s/></text:p>
          </table:table-cell>
          <table:table-cell office:value-type="float" office:value="6889.8" table:formula="of:=+[.N625]*[.O625]" table:style-name="ce14">
            <text:p><text:s/>RD$6,889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Set de Cateter de Extension Tipo (Y)</text:p>
          </table:table-cell>
          <table:table-cell office:value-type="string" table:style-name="ce9">
            <text:p>ALMACEN DE FARMACIA</text:p>
          </table:table-cell>
          <table:table-cell office:value-type="float" office:value="600" table:style-name="ce31">
            <text:p>600</text:p>
          </table:table-cell>
          <table:table-cell office:value-type="float" office:value="432.88" table:style-name="ce14">
            <text:p><text:s/>RD$432.88<text:s/></text:p>
          </table:table-cell>
          <table:table-cell office:value-type="float" office:value="259728" table:formula="of:=+[.V625]*[.W625]" table:style-name="ce14">
            <text:p><text:s/>RD$259,72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11</text:p>
          </table:table-cell>
          <table:table-cell office:value-type="string" table:style-name="ce25">
            <text:p>Sujetador de tubo <text:s/>Insumos</text:p>
          </table:table-cell>
          <table:table-cell office:value-type="string" table:style-name="ce25">
            <text:p>ALMACEN DE FARMACIA</text:p>
          </table:table-cell>
          <table:table-cell office:value-type="float" office:value="40" table:style-name="ce9">
            <text:p>40</text:p>
          </table:table-cell>
          <table:table-cell office:value-type="float" office:value="975" table:style-name="ce24">
            <text:p>975</text:p>
          </table:table-cell>
          <table:table-cell office:value-type="float" office:value="39000" table:formula="of:=+[.F626]*[.G626]" table:style-name="ce14">
            <text:p><text:s/>RD$39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47</text:p>
          </table:table-cell>
          <table:table-cell office:value-type="string" table:style-name="ce19">
            <text:p>Solucion Dextrosa al 5% 500ML (calle)</text:p>
          </table:table-cell>
          <table:table-cell office:value-type="string" table:style-name="ce9">
            <text:p>ALMACEN DE FARMACIA</text:p>
          </table:table-cell>
          <table:table-cell office:value-type="float" office:value="108" table:style-name="ce24">
            <text:p>108</text:p>
          </table:table-cell>
          <table:table-cell office:value-type="currency" office:value="65.355555555555554" table:style-name="ce23">
            <text:p><text:s/>$ 65.36<text:s/></text:p>
          </table:table-cell>
          <table:table-cell office:value-type="float" office:value="7058.4" table:formula="of:=+[.N626]*[.O626]" table:style-name="ce14">
            <text:p><text:s/>RD$7,058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1</text:p>
          </table:table-cell>
          <table:table-cell office:value-type="string" table:style-name="ce25">
            <text:p>Silmag Bita Picc Cateter Endovenoso Doble Lumen 2FR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31">
            <text:p>5</text:p>
          </table:table-cell>
          <table:table-cell office:value-type="float" office:value="10500.01" table:style-name="ce14">
            <text:p><text:s/>RD$10,500.01<text:s/></text:p>
          </table:table-cell>
          <table:table-cell office:value-type="float" office:value="52500.05" table:formula="of:=+[.V626]*[.W626]" table:style-name="ce14">
            <text:p><text:s/>RD$52,500.05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12</text:p>
          </table:table-cell>
          <table:table-cell office:value-type="string" table:style-name="ce25">
            <text:p>Sulfadiazina Argentica al 1% Tarro (PROMESE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326.04000000000002" table:style-name="ce24">
            <text:p>326</text:p>
          </table:table-cell>
          <table:table-cell office:value-type="float" office:value="3260.4" table:formula="of:=+[.F627]*[.G627]" table:style-name="ce14">
            <text:p><text:s/>RD$3,260.4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50</text:p>
          </table:table-cell>
          <table:table-cell office:value-type="string" table:style-name="ce19">
            <text:p>Solucion Lactato en Ringer 10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288" table:style-name="ce24">
            <text:p>288</text:p>
          </table:table-cell>
          <table:table-cell office:value-type="currency" office:value="63.600671140939596" table:style-name="ce23">
            <text:p><text:s/>$ 63.60<text:s/></text:p>
          </table:table-cell>
          <table:table-cell office:value-type="float" office:value="18316.993288590602" table:formula="of:=+[.N627]*[.O627]" table:style-name="ce14">
            <text:p><text:s/>RD$18,316.9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8</text:p>
          </table:table-cell>
          <table:table-cell office:value-type="string" table:style-name="ce25">
            <text:p>Snappak 9180 (ELECTROLITOS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31">
            <text:p>4</text:p>
          </table:table-cell>
          <table:table-cell office:value-type="float" office:value="16355.35" table:style-name="ce14">
            <text:p><text:s/>RD$16,355.35<text:s/></text:p>
          </table:table-cell>
          <table:table-cell office:value-type="float" office:value="65421.4" table:formula="of:=+[.V627]*[.W627]" table:style-name="ce14">
            <text:p><text:s/>RD$65,421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13</text:p>
          </table:table-cell>
          <table:table-cell office:value-type="string" table:style-name="ce25">
            <text:p>Sulfadiazina Argentica al 1% Tubo (PROMESE)</text:p>
          </table:table-cell>
          <table:table-cell office:value-type="string" table:style-name="ce25">
            <text:p>ALMACEN DE FARMACIA</text:p>
          </table:table-cell>
          <table:table-cell office:value-type="float" office:value="22" table:style-name="ce9">
            <text:p>22</text:p>
          </table:table-cell>
          <table:table-cell office:value-type="float" office:value="380" table:style-name="ce24">
            <text:p>380</text:p>
          </table:table-cell>
          <table:table-cell office:value-type="float" office:value="8360" table:formula="of:=+[.F628]*[.G628]" table:style-name="ce14">
            <text:p><text:s/>RD$8,3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53</text:p>
          </table:table-cell>
          <table:table-cell office:value-type="string" table:style-name="ce19">
            <text:p>Solucion Mixta 0.33% 1000ML promese</text:p>
          </table:table-cell>
          <table:table-cell office:value-type="string" table:style-name="ce9">
            <text:p>ALMACEN DE FARMACIA</text:p>
          </table:table-cell>
          <table:table-cell office:value-type="float" office:value="1612" table:style-name="ce24">
            <text:p>1,612</text:p>
          </table:table-cell>
          <table:table-cell office:value-type="currency" office:value="48.54" table:style-name="ce23">
            <text:p><text:s/>$ 48.54<text:s/></text:p>
          </table:table-cell>
          <table:table-cell office:value-type="float" office:value="78246.48" table:formula="of:=+[.N628]*[.O628]" table:style-name="ce14">
            <text:p><text:s/>RD$78,246.4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29</text:p>
          </table:table-cell>
          <table:table-cell office:value-type="string" table:style-name="ce25">
            <text:p>Solumedrol de 40mg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31">
            <text:p>10</text:p>
          </table:table-cell>
          <table:table-cell office:value-type="float" office:value="3760" table:style-name="ce14">
            <text:p><text:s/>RD$3,760.00<text:s/></text:p>
          </table:table-cell>
          <table:table-cell office:value-type="float" office:value="37600" table:formula="of:=+[.V628]*[.W628]" table:style-name="ce14">
            <text:p><text:s/>RD$37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14</text:p>
          </table:table-cell>
          <table:table-cell office:value-type="string" table:style-name="ce25">
            <text:p>Magnesio Sulfato al 10% iny. 100mg/10ml amp.</text:p>
          </table:table-cell>
          <table:table-cell office:value-type="string" table:style-name="ce25">
            <text:p>ALMACEN DE FARMACIA</text:p>
          </table:table-cell>
          <table:table-cell office:value-type="float" office:value="900" table:style-name="ce9">
            <text:p>900</text:p>
          </table:table-cell>
          <table:table-cell office:value-type="float" office:value="22.8" table:style-name="ce24">
            <text:p>23</text:p>
          </table:table-cell>
          <table:table-cell office:value-type="float" office:value="20520" table:formula="of:=+[.F629]*[.G629]" table:style-name="ce14">
            <text:p><text:s/>RD$20,5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54</text:p>
          </table:table-cell>
          <table:table-cell office:value-type="string" table:style-name="ce19">
            <text:p>Solucion Mixta 0.33% 500ML Promese</text:p>
          </table:table-cell>
          <table:table-cell office:value-type="string" table:style-name="ce9">
            <text:p>ALMACEN DE FARMACIA</text:p>
          </table:table-cell>
          <table:table-cell office:value-type="float" office:value="80" table:style-name="ce24">
            <text:p>80</text:p>
          </table:table-cell>
          <table:table-cell office:value-type="currency" office:value="88.379499999999993" table:style-name="ce23">
            <text:p><text:s/>$ 88.38<text:s/></text:p>
          </table:table-cell>
          <table:table-cell office:value-type="float" office:value="7070.36" table:formula="of:=+[.N629]*[.O629]" table:style-name="ce14">
            <text:p><text:s/>RD$7,070.3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45</text:p>
          </table:table-cell>
          <table:table-cell office:value-type="string" table:style-name="ce25">
            <text:p>Solucion Dextrosa al 10% 500ML (calle)</text:p>
          </table:table-cell>
          <table:table-cell office:value-type="string" table:style-name="ce9">
            <text:p>ALMACEN DE FARMACIA</text:p>
          </table:table-cell>
          <table:table-cell office:value-type="float" office:value="72" table:style-name="ce31">
            <text:p>72</text:p>
          </table:table-cell>
          <table:table-cell office:value-type="float" office:value="101.86666666666666" table:style-name="ce14">
            <text:p><text:s/>RD$101.87<text:s/></text:p>
          </table:table-cell>
          <table:table-cell office:value-type="float" office:value="7334.4" table:formula="of:=+[.V629]*[.W629]" table:style-name="ce14">
            <text:p><text:s/>RD$7,334.4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4</text:p>
          </table:table-cell>
          <table:table-cell office:value-type="string" table:style-name="ce25">
            <text:p>Sulfolyser Sysmex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5548.0720000000001" table:style-name="ce24">
            <text:p>5,548</text:p>
          </table:table-cell>
          <table:table-cell office:value-type="float" office:value="5548.0720000000001" table:formula="of:=+[.F630]*[.G630]" table:style-name="ce14">
            <text:p><text:s/>RD$5,548.0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55</text:p>
          </table:table-cell>
          <table:table-cell office:value-type="string" table:style-name="ce19">
            <text:p>Solucion Mixta 4.5%/1000ML Calle</text:p>
          </table:table-cell>
          <table:table-cell office:value-type="string" table:style-name="ce9">
            <text:p>ALMACEN DE FARMACIA</text:p>
          </table:table-cell>
          <table:table-cell office:value-type="float" office:value="182" table:style-name="ce24">
            <text:p>182</text:p>
          </table:table-cell>
          <table:table-cell office:value-type="currency" office:value="93.308636363636367" table:style-name="ce23">
            <text:p><text:s/>$ 93.31<text:s/></text:p>
          </table:table-cell>
          <table:table-cell office:value-type="float" office:value="16982.171818181818" table:formula="of:=+[.N630]*[.O630]" table:style-name="ce14">
            <text:p><text:s/>RD$16,982.1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46</text:p>
          </table:table-cell>
          <table:table-cell office:value-type="string" table:style-name="ce25">
            <text:p>Solucion Dextrosa al 5% 1000ML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31">
            <text:p>60</text:p>
          </table:table-cell>
          <table:table-cell office:value-type="float" office:value="114.83" table:style-name="ce14">
            <text:p><text:s/>RD$114.83<text:s/></text:p>
          </table:table-cell>
          <table:table-cell office:value-type="float" office:value="6889.8" table:formula="of:=+[.V630]*[.W630]" table:style-name="ce14">
            <text:p><text:s/>RD$6,889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16</text:p>
          </table:table-cell>
          <table:table-cell office:value-type="string" table:style-name="ce25">
            <text:p>SURGICEL FIBRILAR 2.5x5cm Calle</text:p>
          </table:table-cell>
          <table:table-cell office:value-type="string" table:style-name="ce25">
            <text:p>ALMACEN DE FARMACIA</text:p>
          </table:table-cell>
          <table:table-cell office:value-type="float" office:value="30" table:style-name="ce9">
            <text:p>30</text:p>
          </table:table-cell>
          <table:table-cell office:value-type="float" office:value="4194.1000000000004" table:style-name="ce24">
            <text:p>4,194</text:p>
          </table:table-cell>
          <table:table-cell office:value-type="float" office:value="125823.00000000001" table:formula="of:=+[.F631]*[.G631]" table:style-name="ce14">
            <text:p><text:s/>RD$125,823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61</text:p>
          </table:table-cell>
          <table:table-cell office:value-type="string" table:style-name="ce19">
            <text:p>Solucion Salina Al 0.9% 1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2112" table:style-name="ce24">
            <text:p>2,112</text:p>
          </table:table-cell>
          <table:table-cell office:value-type="currency" office:value="22.610000000000003" table:style-name="ce23">
            <text:p><text:s/>$ 22.61<text:s/></text:p>
          </table:table-cell>
          <table:table-cell office:value-type="float" office:value="47752.320000000007" table:formula="of:=+[.N631]*[.O631]" table:style-name="ce14">
            <text:p><text:s/>RD$47,752.3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47</text:p>
          </table:table-cell>
          <table:table-cell office:value-type="string" table:style-name="ce25">
            <text:p>Solucion Dextrosa al 5% 500ML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31">
            <text:p>200</text:p>
          </table:table-cell>
          <table:table-cell office:value-type="float" office:value="56.572800000000001" table:style-name="ce14">
            <text:p><text:s/>RD$56.57<text:s/></text:p>
          </table:table-cell>
          <table:table-cell office:value-type="float" office:value="11314.56" table:formula="of:=+[.V631]*[.W631]" table:style-name="ce14">
            <text:p><text:s/>RD$11,314.5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5</text:p>
          </table:table-cell>
          <table:table-cell office:value-type="string" table:style-name="ce25">
            <text:p>SYSMEX CELLCONTROL 12 ML *2 ML(laboratorio)<text:s/>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7549" table:style-name="ce24">
            <text:p>7,549</text:p>
          </table:table-cell>
          <table:table-cell office:value-type="float" office:value="7549" table:formula="of:=+[.F632]*[.G632]" table:style-name="ce14">
            <text:p><text:s/>RD$7,549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62</text:p>
          </table:table-cell>
          <table:table-cell office:value-type="string" table:style-name="ce19">
            <text:p>Solucion Salina al 0.9% 500ML (calle)</text:p>
          </table:table-cell>
          <table:table-cell office:value-type="string" table:style-name="ce9">
            <text:p>ALMACEN DE FARMACIA</text:p>
          </table:table-cell>
          <table:table-cell office:value-type="float" office:value="158" table:style-name="ce24">
            <text:p>158</text:p>
          </table:table-cell>
          <table:table-cell office:value-type="currency" office:value="165" table:style-name="ce23">
            <text:p><text:s/>$ 165.00<text:s/></text:p>
          </table:table-cell>
          <table:table-cell office:value-type="float" office:value="26070" table:formula="of:=+[.N632]*[.O632]" table:style-name="ce14">
            <text:p><text:s/>RD$26,0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50</text:p>
          </table:table-cell>
          <table:table-cell office:value-type="string" table:style-name="ce25">
            <text:p>Solucion Lactato en Ringer 10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444" table:style-name="ce31">
            <text:p>444</text:p>
          </table:table-cell>
          <table:table-cell office:value-type="float" office:value="47.377735849056606" table:style-name="ce14">
            <text:p><text:s/>RD$47.38<text:s/></text:p>
          </table:table-cell>
          <table:table-cell office:value-type="float" office:value="21035.714716981132" table:formula="of:=+[.V632]*[.W632]" table:style-name="ce14">
            <text:p><text:s/>RD$21,035.71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6</text:p>
          </table:table-cell>
          <table:table-cell office:value-type="string" table:style-name="ce25">
            <text:p>SYSMEX CELLPACK <text:s/>20LT(laboratorio)<text:s/>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11041.966923076923" table:style-name="ce24">
            <text:p>11,042</text:p>
          </table:table-cell>
          <table:table-cell office:value-type="float" office:value="66251.801538461543" table:formula="of:=+[.F633]*[.G633]" table:style-name="ce14">
            <text:p><text:s/>RD$66,251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66</text:p>
          </table:table-cell>
          <table:table-cell office:value-type="string" table:style-name="ce19">
            <text:p>SONDA DE ALIMENTACION #16 (DONADO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24">
            <text:p>30</text:p>
          </table:table-cell>
          <table:table-cell office:value-type="currency" office:value="108.33333333" table:style-name="ce23">
            <text:p><text:s/>$ 108.33<text:s/></text:p>
          </table:table-cell>
          <table:table-cell office:value-type="float" office:value="3249.9999999000001" table:formula="of:=+[.N633]*[.O633]" table:style-name="ce14">
            <text:p><text:s/>RD$3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53</text:p>
          </table:table-cell>
          <table:table-cell office:value-type="string" table:style-name="ce25">
            <text:p>Solucion Mixta 0.33% 1000ML promese</text:p>
          </table:table-cell>
          <table:table-cell office:value-type="string" table:style-name="ce9">
            <text:p>ALMACEN DE FARMACIA</text:p>
          </table:table-cell>
          <table:table-cell office:value-type="float" office:value="1056" table:style-name="ce31">
            <text:p>1056</text:p>
          </table:table-cell>
          <table:table-cell office:value-type="float" office:value="54" table:style-name="ce14">
            <text:p><text:s/>RD$54.00<text:s/></text:p>
          </table:table-cell>
          <table:table-cell office:value-type="float" office:value="57024" table:formula="of:=+[.V633]*[.W633]" table:style-name="ce14">
            <text:p><text:s/>RD$57,02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7</text:p>
          </table:table-cell>
          <table:table-cell office:value-type="string" table:style-name="ce25">
            <text:p>SYSMEX CELLPACK DCL (laboratorio)<text:s/></text:p>
          </table:table-cell>
          <table:table-cell office:value-type="string" table:style-name="ce25">
            <text:p>ALMACEN DE FARMACIA</text:p>
          </table:table-cell>
          <table:table-cell office:value-type="float" office:value="21" table:style-name="ce9">
            <text:p>21</text:p>
          </table:table-cell>
          <table:table-cell office:value-type="float" office:value="9351.25" table:style-name="ce24">
            <text:p>9,351</text:p>
          </table:table-cell>
          <table:table-cell office:value-type="float" office:value="196376.25" table:formula="of:=+[.F634]*[.G634]" table:style-name="ce14">
            <text:p><text:s/>RD$196,376.2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67</text:p>
          </table:table-cell>
          <table:table-cell office:value-type="string" table:style-name="ce19">
            <text:p>SONDA DE ALIMENTACION #18 (DONADO)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24">
            <text:p>45</text:p>
          </table:table-cell>
          <table:table-cell office:value-type="currency" office:value="72.222222221999999" table:style-name="ce23">
            <text:p><text:s/>$ 72.22<text:s/></text:p>
          </table:table-cell>
          <table:table-cell office:value-type="float" office:value="3249.9999999900001" table:formula="of:=+[.N634]*[.O634]" table:style-name="ce14">
            <text:p><text:s/>RD$3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54</text:p>
          </table:table-cell>
          <table:table-cell office:value-type="string" table:style-name="ce25">
            <text:p>Solucion Mixta 0.33% 500ML Promese</text:p>
          </table:table-cell>
          <table:table-cell office:value-type="string" table:style-name="ce9">
            <text:p>ALMACEN DE FARMACIA</text:p>
          </table:table-cell>
          <table:table-cell office:value-type="float" office:value="32" table:style-name="ce31">
            <text:p>32</text:p>
          </table:table-cell>
          <table:table-cell office:value-type="float" office:value="60.27" table:style-name="ce14">
            <text:p><text:s/>RD$60.27<text:s/></text:p>
          </table:table-cell>
          <table:table-cell office:value-type="float" office:value="1928.64" table:formula="of:=+[.V634]*[.W634]" table:style-name="ce14">
            <text:p><text:s/>RD$1,928.6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8</text:p>
          </table:table-cell>
          <table:table-cell office:value-type="string" table:style-name="ce25">
            <text:p>SYSMEX STROMAT-WH- (laboratorio)<text:s/></text:p>
          </table:table-cell>
          <table:table-cell office:value-type="string" table:style-name="ce25">
            <text:p>ALMACEN DE FARMACIA</text:p>
          </table:table-cell>
          <table:table-cell office:value-type="float" office:value="11" table:style-name="ce9">
            <text:p>11</text:p>
          </table:table-cell>
          <table:table-cell office:value-type="float" office:value="4013.94" table:style-name="ce24">
            <text:p>4,014</text:p>
          </table:table-cell>
          <table:table-cell office:value-type="float" office:value="44153.340000000004" table:formula="of:=+[.F635]*[.G635]" table:style-name="ce14">
            <text:p><text:s/>RD$44,153.3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68</text:p>
          </table:table-cell>
          <table:table-cell office:value-type="string" table:style-name="ce19">
            <text:p>SONDA DE ALIMENTACION #20 (DONADO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24">
            <text:p>30</text:p>
          </table:table-cell>
          <table:table-cell office:value-type="currency" office:value="108.33333333" table:style-name="ce23">
            <text:p><text:s/>$ 108.33<text:s/></text:p>
          </table:table-cell>
          <table:table-cell office:value-type="float" office:value="3249.9999999000001" table:formula="of:=+[.N635]*[.O635]" table:style-name="ce14">
            <text:p><text:s/>RD$3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55</text:p>
          </table:table-cell>
          <table:table-cell office:value-type="string" table:style-name="ce25">
            <text:p>Solucion Mixta 4.5%/1000ML Calle</text:p>
          </table:table-cell>
          <table:table-cell office:value-type="string" table:style-name="ce9">
            <text:p>ALMACEN DE FARMACIA</text:p>
          </table:table-cell>
          <table:table-cell office:value-type="float" office:value="192" table:style-name="ce31">
            <text:p>192</text:p>
          </table:table-cell>
          <table:table-cell office:value-type="float" office:value="114.85543046357614" table:style-name="ce14">
            <text:p><text:s/>RD$114.86<text:s/></text:p>
          </table:table-cell>
          <table:table-cell office:value-type="float" office:value="22052.242649006621" table:formula="of:=+[.V635]*[.W635]" table:style-name="ce14">
            <text:p><text:s/>RD$22,052.2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39</text:p>
          </table:table-cell>
          <table:table-cell office:value-type="string" table:style-name="ce25">
            <text:p>SYSMEX XN LYSERCELL WDF 5L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9632.56" table:style-name="ce24">
            <text:p>9,633</text:p>
          </table:table-cell>
          <table:table-cell office:value-type="float" office:value="19265.12" table:formula="of:=+[.F636]*[.G636]" table:style-name="ce14">
            <text:p><text:s/>RD$19,265.1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69</text:p>
          </table:table-cell>
          <table:table-cell office:value-type="string" table:style-name="ce19">
            <text:p>SONDA DE ALIMENTACION #24 (DONADO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24">
            <text:p>30</text:p>
          </table:table-cell>
          <table:table-cell office:value-type="currency" office:value="108.33333333" table:style-name="ce23">
            <text:p><text:s/>$ 108.33<text:s/></text:p>
          </table:table-cell>
          <table:table-cell office:value-type="float" office:value="3249.9999999000001" table:formula="of:=+[.N636]*[.O636]" table:style-name="ce14">
            <text:p><text:s/>RD$3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56</text:p>
          </table:table-cell>
          <table:table-cell office:value-type="string" table:style-name="ce25">
            <text:p>Solucion Mixta 9% 1000ML Calle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31">
            <text:p>24</text:p>
          </table:table-cell>
          <table:table-cell office:value-type="float" office:value="130" table:style-name="ce14">
            <text:p><text:s/>RD$130.00<text:s/></text:p>
          </table:table-cell>
          <table:table-cell office:value-type="float" office:value="3120" table:formula="of:=+[.V636]*[.W636]" table:style-name="ce14">
            <text:p><text:s/>RD$3,1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0</text:p>
          </table:table-cell>
          <table:table-cell office:value-type="string" table:style-name="ce25">
            <text:p>T4 libre (laboratorio) AIA</text:p>
          </table:table-cell>
          <table:table-cell office:value-type="string" table:style-name="ce25">
            <text:p>ALMACEN DE FARMACIA</text:p>
          </table:table-cell>
          <table:table-cell office:value-type="float" office:value="9" table:style-name="ce9">
            <text:p>9</text:p>
          </table:table-cell>
          <table:table-cell office:value-type="float" office:value="11340" table:style-name="ce24">
            <text:p>11,340</text:p>
          </table:table-cell>
          <table:table-cell office:value-type="float" office:value="102060" table:formula="of:=+[.F637]*[.G637]" table:style-name="ce14">
            <text:p><text:s/>RD$102,0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1</text:p>
          </table:table-cell>
          <table:table-cell office:value-type="string" table:style-name="ce19">
            <text:p>SONDA DE GASTROTOMIA <text:s/>#22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28" table:style-name="ce24">
            <text:p>28</text:p>
          </table:table-cell>
          <table:table-cell office:value-type="currency" office:value="3250" table:style-name="ce23">
            <text:p><text:s/>$ 3,250.00<text:s/></text:p>
          </table:table-cell>
          <table:table-cell office:value-type="float" office:value="91000" table:formula="of:=+[.N637]*[.O637]" table:style-name="ce14">
            <text:p><text:s/>RD$91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57</text:p>
          </table:table-cell>
          <table:table-cell office:value-type="string" table:style-name="ce25">
            <text:p>Solución Salina al 0.45% 1000ml Calle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31">
            <text:p>48</text:p>
          </table:table-cell>
          <table:table-cell office:value-type="float" office:value="130" table:style-name="ce14">
            <text:p><text:s/>RD$130.00<text:s/></text:p>
          </table:table-cell>
          <table:table-cell office:value-type="float" office:value="6240" table:formula="of:=+[.V637]*[.W637]" table:style-name="ce14">
            <text:p><text:s/>RD$6,24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32</text:p>
          </table:table-cell>
          <table:table-cell office:value-type="string" table:style-name="ce25">
            <text:p>Tablilla Pediatricas M(Calle)</text:p>
          </table:table-cell>
          <table:table-cell office:value-type="string" table:style-name="ce25">
            <text:p>ALMACEN DE FARMACIA</text:p>
          </table:table-cell>
          <table:table-cell office:value-type="float" office:value="350" table:style-name="ce9">
            <text:p>350</text:p>
          </table:table-cell>
          <table:table-cell office:value-type="float" office:value="41.35" table:style-name="ce24">
            <text:p>41</text:p>
          </table:table-cell>
          <table:table-cell office:value-type="float" office:value="14472.5" table:formula="of:=+[.F638]*[.G638]" table:style-name="ce14">
            <text:p><text:s/>RD$14,472.5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2</text:p>
          </table:table-cell>
          <table:table-cell office:value-type="string" table:style-name="ce19">
            <text:p>SONDA DE GASTROTOMIA <text:s/>#24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55" table:style-name="ce24">
            <text:p>55</text:p>
          </table:table-cell>
          <table:table-cell office:value-type="currency" office:value="3250" table:style-name="ce23">
            <text:p><text:s/>$ 3,250.00<text:s/></text:p>
          </table:table-cell>
          <table:table-cell office:value-type="float" office:value="178750" table:formula="of:=+[.N638]*[.O638]" table:style-name="ce14">
            <text:p><text:s/>RD$178,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60</text:p>
          </table:table-cell>
          <table:table-cell office:value-type="string" table:style-name="ce25">
            <text:p>Solucion Salina Al 0.9% 10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360" table:style-name="ce31">
            <text:p>360</text:p>
          </table:table-cell>
          <table:table-cell office:value-type="float" office:value="50.38" table:style-name="ce14">
            <text:p><text:s/>RD$50.38<text:s/></text:p>
          </table:table-cell>
          <table:table-cell office:value-type="float" office:value="18136.8" table:formula="of:=+[.V638]*[.W638]" table:style-name="ce14">
            <text:p><text:s/>RD$18,136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20</text:p>
          </table:table-cell>
          <table:table-cell office:value-type="string" table:style-name="ce25">
            <text:p>Tablilla Pediatrica Small (PROMESE)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35.979999999999997" table:style-name="ce24">
            <text:p>36</text:p>
          </table:table-cell>
          <table:table-cell office:value-type="float" office:value="7195.9999999999991" table:formula="of:=+[.F639]*[.G639]" table:style-name="ce14">
            <text:p><text:s/>RD$7,19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5</text:p>
          </table:table-cell>
          <table:table-cell office:value-type="string" table:style-name="ce19">
            <text:p>SONDA DE GASTROTOMIA #14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24">
            <text:p>45</text:p>
          </table:table-cell>
          <table:table-cell office:value-type="currency" office:value="3250" table:style-name="ce23">
            <text:p><text:s/>$ 3,250.00<text:s/></text:p>
          </table:table-cell>
          <table:table-cell office:value-type="float" office:value="146250" table:formula="of:=+[.N639]*[.O639]" table:style-name="ce14">
            <text:p><text:s/>RD$146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61</text:p>
          </table:table-cell>
          <table:table-cell office:value-type="string" table:style-name="ce25">
            <text:p>Solucion Salina Al 0.9% 1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31">
            <text:p>400</text:p>
          </table:table-cell>
          <table:table-cell office:value-type="float" office:value="16.78" table:style-name="ce14">
            <text:p><text:s/>RD$16.78<text:s/></text:p>
          </table:table-cell>
          <table:table-cell office:value-type="float" office:value="6712" table:formula="of:=+[.V639]*[.W639]" table:style-name="ce14">
            <text:p><text:s/>RD$6,71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22</text:p>
          </table:table-cell>
          <table:table-cell office:value-type="string" table:style-name="ce25">
            <text:p>TERMOMETRO Digitales (calle)</text:p>
          </table:table-cell>
          <table:table-cell office:value-type="string" table:style-name="ce25">
            <text:p>ALMACEN DE FARMACIA</text:p>
          </table:table-cell>
          <table:table-cell office:value-type="float" office:value="451" table:style-name="ce9">
            <text:p>451</text:p>
          </table:table-cell>
          <table:table-cell office:value-type="float" office:value="312.7" table:style-name="ce24">
            <text:p>313</text:p>
          </table:table-cell>
          <table:table-cell office:value-type="float" office:value="141027.69999999998" table:formula="of:=+[.F640]*[.G640]" table:style-name="ce14">
            <text:p><text:s/>RD$141,027.7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6</text:p>
          </table:table-cell>
          <table:table-cell office:value-type="string" table:style-name="ce19">
            <text:p>SONDA DE GASTROTOMIA #16 (call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3250" table:style-name="ce23">
            <text:p><text:s/>$ 3,250.00<text:s/></text:p>
          </table:table-cell>
          <table:table-cell office:value-type="float" office:value="130000" table:formula="of:=+[.N640]*[.O640]" table:style-name="ce14">
            <text:p><text:s/>RD$13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62</text:p>
          </table:table-cell>
          <table:table-cell office:value-type="string" table:style-name="ce25">
            <text:p>Solucion Salina al 0.9% 500ML (promese)</text:p>
          </table:table-cell>
          <table:table-cell office:value-type="string" table:style-name="ce9">
            <text:p>ALMACEN DE FARMACIA</text:p>
          </table:table-cell>
          <table:table-cell office:value-type="float" office:value="979" table:style-name="ce31">
            <text:p>979</text:p>
          </table:table-cell>
          <table:table-cell office:value-type="float" office:value="54.286598569969357" table:style-name="ce14">
            <text:p><text:s/>RD$54.29<text:s/></text:p>
          </table:table-cell>
          <table:table-cell office:value-type="float" office:value="53146.58" table:formula="of:=+[.V640]*[.W640]" table:style-name="ce14">
            <text:p><text:s/>RD$53,146.58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2</text:p>
          </table:table-cell>
          <table:table-cell office:value-type="string" table:style-name="ce25">
            <text:p>TGO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8" table:style-name="ce9">
            <text:p>8</text:p>
          </table:table-cell>
          <table:table-cell office:value-type="float" office:value="2673.02" table:style-name="ce24">
            <text:p>2,673</text:p>
          </table:table-cell>
          <table:table-cell office:value-type="float" office:value="21384.16" table:formula="of:=+[.F641]*[.G641]" table:style-name="ce14">
            <text:p><text:s/>RD$21,384.16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7</text:p>
          </table:table-cell>
          <table:table-cell office:value-type="string" table:style-name="ce19">
            <text:p>SONDA DE GASTROTOMIA #18 (calle)</text:p>
          </table:table-cell>
          <table:table-cell office:value-type="string" table:style-name="ce9">
            <text:p>ALMACEN DE FARMACIA</text:p>
          </table:table-cell>
          <table:table-cell office:value-type="float" office:value="55" table:style-name="ce24">
            <text:p>55</text:p>
          </table:table-cell>
          <table:table-cell office:value-type="currency" office:value="3250" table:style-name="ce23">
            <text:p><text:s/>$ 3,250.00<text:s/></text:p>
          </table:table-cell>
          <table:table-cell office:value-type="float" office:value="178750" table:formula="of:=+[.N641]*[.O641]" table:style-name="ce14">
            <text:p><text:s/>RD$178,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66</text:p>
          </table:table-cell>
          <table:table-cell office:value-type="string" table:style-name="ce25">
            <text:p>SONDA DE ALIMENTACION #16 (DONADO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31">
            <text:p>30</text:p>
          </table:table-cell>
          <table:table-cell office:value-type="float" office:value="4615" table:style-name="ce14">
            <text:p><text:s/>RD$4,615.00<text:s/></text:p>
          </table:table-cell>
          <table:table-cell office:value-type="float" office:value="138450" table:formula="of:=+[.V641]*[.W641]" table:style-name="ce14">
            <text:p><text:s/>RD$138,4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3</text:p>
          </table:table-cell>
          <table:table-cell office:value-type="string" table:style-name="ce25">
            <text:p>TGP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8" table:style-name="ce9">
            <text:p>8</text:p>
          </table:table-cell>
          <table:table-cell office:value-type="float" office:value="2680.7266666666669" table:style-name="ce24">
            <text:p>2,681</text:p>
          </table:table-cell>
          <table:table-cell office:value-type="float" office:value="21445.813333333335" table:formula="of:=+[.F642]*[.G642]" table:style-name="ce14">
            <text:p><text:s/>RD$21,445.8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8</text:p>
          </table:table-cell>
          <table:table-cell office:value-type="string" table:style-name="ce19">
            <text:p>SONDA DE GASTROTOMIA #20 (call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3250" table:style-name="ce23">
            <text:p><text:s/>$ 3,250.00<text:s/></text:p>
          </table:table-cell>
          <table:table-cell office:value-type="float" office:value="130000" table:formula="of:=+[.N642]*[.O642]" table:style-name="ce14">
            <text:p><text:s/>RD$13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67</text:p>
          </table:table-cell>
          <table:table-cell office:value-type="string" table:style-name="ce25">
            <text:p>SONDA DE ALIMENTACION #18 (DONADO)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31">
            <text:p>45</text:p>
          </table:table-cell>
          <table:table-cell office:value-type="float" office:value="4615" table:style-name="ce14">
            <text:p><text:s/>RD$4,615.00<text:s/></text:p>
          </table:table-cell>
          <table:table-cell office:value-type="float" office:value="207675" table:formula="of:=+[.V642]*[.W642]" table:style-name="ce14">
            <text:p><text:s/>RD$207,67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</text:p>
          </table:table-cell>
          <table:table-cell office:value-type="string" table:style-name="ce25">
            <text:p>Thioglicolato 500gr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4600" table:style-name="ce24">
            <text:p>4,600</text:p>
          </table:table-cell>
          <table:table-cell office:value-type="float" office:value="4600" table:formula="of:=+[.F643]*[.G643]" table:style-name="ce14">
            <text:p><text:s/>RD$4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79</text:p>
          </table:table-cell>
          <table:table-cell office:value-type="string" table:style-name="ce19">
            <text:p>SONDA DE GASTROTOMIA #26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5232.5" table:style-name="ce23">
            <text:p><text:s/>$ 5,232.50<text:s/></text:p>
          </table:table-cell>
          <table:table-cell office:value-type="float" office:value="52325" table:formula="of:=+[.N643]*[.O643]" table:style-name="ce14">
            <text:p><text:s/>RD$52,32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68</text:p>
          </table:table-cell>
          <table:table-cell office:value-type="string" table:style-name="ce25">
            <text:p>SONDA DE ALIMENTACION #20 (DONADO)</text:p>
          </table:table-cell>
          <table:table-cell office:value-type="string" table:style-name="ce17">
            <text:p>ALMACEN DE FARMACIA</text:p>
          </table:table-cell>
          <table:table-cell office:value-type="float" office:value="30" table:style-name="ce37">
            <text:p>30</text:p>
          </table:table-cell>
          <table:table-cell office:value-type="float" office:value="4615" table:style-name="ce18">
            <text:p><text:s/>RD$4,615.00<text:s/></text:p>
          </table:table-cell>
          <table:table-cell office:value-type="float" office:value="138450" table:formula="of:=+[.V643]*[.W643]" table:style-name="ce14">
            <text:p><text:s/>RD$138,4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4</text:p>
          </table:table-cell>
          <table:table-cell office:value-type="string" table:style-name="ce25">
            <text:p>Tips Amarillos paquetes <text:s/>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416" table:style-name="ce24">
            <text:p>416</text:p>
          </table:table-cell>
          <table:table-cell office:value-type="float" office:value="832" table:formula="of:=+[.F644]*[.G644]" table:style-name="ce14">
            <text:p><text:s/>RD$83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2</text:p>
          </table:table-cell>
          <table:table-cell office:value-type="string" table:style-name="ce19">
            <text:p>sonda Foley #14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37.44" table:style-name="ce23">
            <text:p><text:s/>$ 37.44<text:s/></text:p>
          </table:table-cell>
          <table:table-cell office:value-type="float" office:value="748.8" table:formula="of:=+[.N644]*[.O644]" table:style-name="ce14">
            <text:p><text:s/>RD$748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69</text:p>
          </table:table-cell>
          <table:table-cell office:value-type="string" table:style-name="ce25">
            <text:p>SONDA DE ALIMENTACION #24 (DONADO)</text:p>
          </table:table-cell>
          <table:table-cell office:value-type="string" table:style-name="ce17">
            <text:p>ALMACEN DE FARMACIA</text:p>
          </table:table-cell>
          <table:table-cell office:value-type="float" office:value="30" table:style-name="ce37">
            <text:p>30</text:p>
          </table:table-cell>
          <table:table-cell office:value-type="float" office:value="4615" table:style-name="ce18">
            <text:p><text:s/>RD$4,615.00<text:s/></text:p>
          </table:table-cell>
          <table:table-cell office:value-type="float" office:value="138450" table:formula="of:=+[.V644]*[.W644]" table:style-name="ce14">
            <text:p><text:s/>RD$138,4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5</text:p>
          </table:table-cell>
          <table:table-cell office:value-type="string" table:style-name="ce25">
            <text:p>Tips Azules Paquetes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911.3" table:style-name="ce24">
            <text:p>911</text:p>
          </table:table-cell>
          <table:table-cell office:value-type="float" office:value="911.3" table:formula="of:=+[.F645]*[.G645]" table:style-name="ce14">
            <text:p><text:s/>RD$911.3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3</text:p>
          </table:table-cell>
          <table:table-cell office:value-type="string" table:style-name="ce19">
            <text:p>Sonda Foley #14 (PROMESE)</text:p>
          </table:table-cell>
          <table:table-cell office:value-type="string" table:style-name="ce9">
            <text:p>ALMACEN DE FARMACIA</text:p>
          </table:table-cell>
          <table:table-cell office:value-type="float" office:value="310" table:style-name="ce24">
            <text:p>310</text:p>
          </table:table-cell>
          <table:table-cell office:value-type="currency" office:value="40" table:style-name="ce23">
            <text:p><text:s/>$ 40.00<text:s/></text:p>
          </table:table-cell>
          <table:table-cell office:value-type="float" office:value="12400" table:formula="of:=+[.N645]*[.O645]" table:style-name="ce14">
            <text:p><text:s/>RD$12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1</text:p>
          </table:table-cell>
          <table:table-cell office:value-type="string" table:style-name="ce25">
            <text:p>SONDA DE GASTROTOMIA <text:s/>#22 <text:s/>(calle)</text:p>
          </table:table-cell>
          <table:table-cell office:value-type="string" table:style-name="ce17">
            <text:p>ALMACEN DE FARMACIA</text:p>
          </table:table-cell>
          <table:table-cell office:value-type="float" office:value="28" table:style-name="ce37">
            <text:p>28</text:p>
          </table:table-cell>
          <table:table-cell office:value-type="float" office:value="3250" table:style-name="ce18">
            <text:p><text:s/>RD$3,250.00<text:s/></text:p>
          </table:table-cell>
          <table:table-cell office:value-type="float" office:value="91000" table:formula="of:=+[.V645]*[.W645]" table:style-name="ce14">
            <text:p><text:s/>RD$9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25</text:p>
          </table:table-cell>
          <table:table-cell office:value-type="string" table:style-name="ce25">
            <text:p>TIRAS DE CELULOIDES NERVIOS SOBRES <text:s/>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30" table:style-name="ce9">
            <text:p>30</text:p>
          </table:table-cell>
          <table:table-cell office:value-type="float" office:value="552" table:style-name="ce24">
            <text:p>552</text:p>
          </table:table-cell>
          <table:table-cell office:value-type="float" office:value="16560" table:formula="of:=+[.F646]*[.G646]" table:style-name="ce14">
            <text:p><text:s/>RD$16,56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4</text:p>
          </table:table-cell>
          <table:table-cell office:value-type="string" table:style-name="ce19">
            <text:p>Sonda Foley #16 (PROMESE)</text:p>
          </table:table-cell>
          <table:table-cell office:value-type="string" table:style-name="ce9">
            <text:p>ALMACEN DE FARMACIA</text:p>
          </table:table-cell>
          <table:table-cell office:value-type="float" office:value="190" table:style-name="ce24">
            <text:p>190</text:p>
          </table:table-cell>
          <table:table-cell office:value-type="currency" office:value="21.590000000000003" table:style-name="ce23">
            <text:p><text:s/>$ 21.59<text:s/></text:p>
          </table:table-cell>
          <table:table-cell office:value-type="float" office:value="4102.1000000000004" table:formula="of:=+[.N646]*[.O646]" table:style-name="ce14">
            <text:p><text:s/>RD$4,102.1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2</text:p>
          </table:table-cell>
          <table:table-cell office:value-type="string" table:style-name="ce25">
            <text:p>SONDA DE GASTROTOMIA <text:s/>#24 <text:s/>(calle)</text:p>
          </table:table-cell>
          <table:table-cell office:value-type="string" table:style-name="ce17">
            <text:p>ALMACEN DE FARMACIA</text:p>
          </table:table-cell>
          <table:table-cell office:value-type="float" office:value="55" table:style-name="ce37">
            <text:p>55</text:p>
          </table:table-cell>
          <table:table-cell office:value-type="float" office:value="3250" table:style-name="ce18">
            <text:p><text:s/>RD$3,250.00<text:s/></text:p>
          </table:table-cell>
          <table:table-cell office:value-type="float" office:value="178750" table:formula="of:=+[.V646]*[.W646]" table:style-name="ce14">
            <text:p><text:s/>RD$178,7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26</text:p>
          </table:table-cell>
          <table:table-cell office:value-type="string" table:style-name="ce25">
            <text:p>Tiras de Lij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9" table:style-name="ce9">
            <text:p>9</text:p>
          </table:table-cell>
          <table:table-cell office:value-type="float" office:value="588.98" table:style-name="ce24">
            <text:p>589</text:p>
          </table:table-cell>
          <table:table-cell office:value-type="float" office:value="5300.82" table:formula="of:=+[.F647]*[.G647]" table:style-name="ce14">
            <text:p><text:s/>RD$5,300.8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1</text:p>
          </table:table-cell>
          <table:table-cell office:value-type="string" table:style-name="ce19">
            <text:p>Sonda foley #16 silicona (calle)<text:s text:c="5"/></text:p>
          </table:table-cell>
          <table:table-cell office:value-type="string" table:style-name="ce9">
            <text:p>ALMACEN DE FARMACIA</text:p>
          </table:table-cell>
          <table:table-cell office:value-type="float" office:value="220" table:style-name="ce24">
            <text:p>220</text:p>
          </table:table-cell>
          <table:table-cell office:value-type="currency" office:value="27.59" table:style-name="ce23">
            <text:p><text:s/>$ 27.59<text:s/></text:p>
          </table:table-cell>
          <table:table-cell office:value-type="float" office:value="6069.8" table:formula="of:=+[.N647]*[.O647]" table:style-name="ce14">
            <text:p><text:s/>RD$6,069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5</text:p>
          </table:table-cell>
          <table:table-cell office:value-type="string" table:style-name="ce25">
            <text:p>SONDA DE GASTROTOMIA #14 <text:s/>(calle)</text:p>
          </table:table-cell>
          <table:table-cell office:value-type="string" table:style-name="ce17">
            <text:p>ALMACEN DE FARMACIA</text:p>
          </table:table-cell>
          <table:table-cell office:value-type="float" office:value="45" table:style-name="ce37">
            <text:p>45</text:p>
          </table:table-cell>
          <table:table-cell office:value-type="float" office:value="3250" table:style-name="ce18">
            <text:p><text:s/>RD$3,250.00<text:s/></text:p>
          </table:table-cell>
          <table:table-cell office:value-type="float" office:value="146250" table:formula="of:=+[.V647]*[.W647]" table:style-name="ce14">
            <text:p><text:s/>RD$146,2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7</text:p>
          </table:table-cell>
          <table:table-cell office:value-type="string" table:style-name="ce25">
            <text:p>Tiras Reactivas Cajitas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8" table:style-name="ce9">
            <text:p>18</text:p>
          </table:table-cell>
          <table:table-cell office:value-type="float" office:value="507" table:style-name="ce24">
            <text:p>507</text:p>
          </table:table-cell>
          <table:table-cell office:value-type="float" office:value="9126" table:formula="of:=+[.F648]*[.G648]" table:style-name="ce14">
            <text:p><text:s/>RD$9,12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5</text:p>
          </table:table-cell>
          <table:table-cell office:value-type="string" table:style-name="ce19">
            <text:p>Sonda Foley #18 (calle)</text:p>
          </table:table-cell>
          <table:table-cell office:value-type="string" table:style-name="ce9">
            <text:p>ALMACEN DE FARMACIA</text:p>
          </table:table-cell>
          <table:table-cell office:value-type="float" office:value="90" table:style-name="ce24">
            <text:p>90</text:p>
          </table:table-cell>
          <table:table-cell office:value-type="currency" office:value="117" table:style-name="ce23">
            <text:p><text:s/>$ 117.00<text:s/></text:p>
          </table:table-cell>
          <table:table-cell office:value-type="float" office:value="10530" table:formula="of:=+[.N648]*[.O648]" table:style-name="ce14">
            <text:p><text:s/>RD$10,53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6</text:p>
          </table:table-cell>
          <table:table-cell office:value-type="string" table:style-name="ce25">
            <text:p>SONDA DE GASTROTOMIA #16 (calle)</text:p>
          </table:table-cell>
          <table:table-cell office:value-type="string" table:style-name="ce17">
            <text:p>ALMACEN DE FARMACIA</text:p>
          </table:table-cell>
          <table:table-cell office:value-type="float" office:value="40" table:style-name="ce37">
            <text:p>40</text:p>
          </table:table-cell>
          <table:table-cell office:value-type="float" office:value="3250" table:style-name="ce18">
            <text:p><text:s/>RD$3,250.00<text:s/></text:p>
          </table:table-cell>
          <table:table-cell office:value-type="float" office:value="130000" table:formula="of:=+[.V648]*[.W648]" table:style-name="ce14">
            <text:p><text:s/>RD$13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27</text:p>
          </table:table-cell>
          <table:table-cell office:value-type="string" table:style-name="ce25">
            <text:p>Tirillas Codefree (calle)</text:p>
          </table:table-cell>
          <table:table-cell office:value-type="string" table:style-name="ce25">
            <text:p>ALMACEN DE FARMACIA</text:p>
          </table:table-cell>
          <table:table-cell office:value-type="float" office:value="98" table:style-name="ce9">
            <text:p>98</text:p>
          </table:table-cell>
          <table:table-cell office:value-type="float" office:value="26.93" table:style-name="ce24">
            <text:p>27</text:p>
          </table:table-cell>
          <table:table-cell office:value-type="float" office:value="2639.14" table:formula="of:=+[.F649]*[.G649]" table:style-name="ce14">
            <text:p><text:s/>RD$2,639.1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6</text:p>
          </table:table-cell>
          <table:table-cell office:value-type="string" table:style-name="ce19">
            <text:p>Sonda Foley #18 (PROMESE)</text:p>
          </table:table-cell>
          <table:table-cell office:value-type="string" table:style-name="ce9">
            <text:p>ALMACEN DE FARMACIA</text:p>
          </table:table-cell>
          <table:table-cell office:value-type="float" office:value="110" table:style-name="ce24">
            <text:p>110</text:p>
          </table:table-cell>
          <table:table-cell office:value-type="currency" office:value="49.4" table:style-name="ce23">
            <text:p><text:s/>$ 49.40<text:s/></text:p>
          </table:table-cell>
          <table:table-cell office:value-type="float" office:value="5434" table:formula="of:=+[.N649]*[.O649]" table:style-name="ce14">
            <text:p><text:s/>RD$5,43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7</text:p>
          </table:table-cell>
          <table:table-cell office:value-type="string" table:style-name="ce25">
            <text:p>SONDA DE GASTROTOMIA #18 (calle)</text:p>
          </table:table-cell>
          <table:table-cell office:value-type="string" table:style-name="ce17">
            <text:p>ALMACEN DE FARMACIA</text:p>
          </table:table-cell>
          <table:table-cell office:value-type="float" office:value="55" table:style-name="ce37">
            <text:p>55</text:p>
          </table:table-cell>
          <table:table-cell office:value-type="float" office:value="3250" table:style-name="ce18">
            <text:p><text:s/>RD$3,250.00<text:s/></text:p>
          </table:table-cell>
          <table:table-cell office:value-type="float" office:value="178750" table:formula="of:=+[.V649]*[.W649]" table:style-name="ce14">
            <text:p><text:s/>RD$178,7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0588</text:p>
          </table:table-cell>
          <table:table-cell office:value-type="string" table:style-name="ce25">
            <text:p>Tirilla de orina frasco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5033.88" table:style-name="ce24">
            <text:p>5,034</text:p>
          </table:table-cell>
          <table:table-cell office:value-type="float" office:value="5033.88" table:formula="of:=+[.F650]*[.G650]" table:style-name="ce14">
            <text:p><text:s/>RD$5,033.8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7</text:p>
          </table:table-cell>
          <table:table-cell office:value-type="string" table:style-name="ce19">
            <text:p>Sonda foley #6 2vias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20" table:style-name="ce23">
            <text:p><text:s/>$ 320.00<text:s/></text:p>
          </table:table-cell>
          <table:table-cell office:value-type="float" office:value="3200" table:formula="of:=+[.N650]*[.O650]" table:style-name="ce14">
            <text:p><text:s/>RD$3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8</text:p>
          </table:table-cell>
          <table:table-cell office:value-type="string" table:style-name="ce25">
            <text:p>SONDA DE GASTROTOMIA #20 (calle)</text:p>
          </table:table-cell>
          <table:table-cell office:value-type="string" table:style-name="ce17">
            <text:p>ALMACEN DE FARMACIA</text:p>
          </table:table-cell>
          <table:table-cell office:value-type="float" office:value="40" table:style-name="ce37">
            <text:p>40</text:p>
          </table:table-cell>
          <table:table-cell office:value-type="float" office:value="3250" table:style-name="ce18">
            <text:p><text:s/>RD$3,250.00<text:s/></text:p>
          </table:table-cell>
          <table:table-cell office:value-type="float" office:value="130000" table:formula="of:=+[.V650]*[.W650]" table:style-name="ce14">
            <text:p><text:s/>RD$13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48</text:p>
          </table:table-cell>
          <table:table-cell office:value-type="string" table:style-name="ce25">
            <text:p>Tirillas de orina H12</text:p>
          </table:table-cell>
          <table:table-cell office:value-type="string" table:style-name="ce25">
            <text:p>ALMACEN DE FARMACIA</text:p>
          </table:table-cell>
          <table:table-cell office:value-type="float" office:value="1" table:style-name="ce9">
            <text:p>1</text:p>
          </table:table-cell>
          <table:table-cell office:value-type="float" office:value="0.33333333333333331" table:style-name="ce24">
            <text:p>0</text:p>
          </table:table-cell>
          <table:table-cell office:value-type="float" office:value="0.33333333333333331" table:formula="of:=+[.F651]*[.G651]" table:style-name="ce14">
            <text:p><text:s/>RD$0.33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8</text:p>
          </table:table-cell>
          <table:table-cell office:value-type="string" table:style-name="ce19">
            <text:p>sonda Foley #8 (calle)</text:p>
          </table:table-cell>
          <table:table-cell office:value-type="string" table:style-name="ce9">
            <text:p>ALMACEN DE FARMACIA</text:p>
          </table:table-cell>
          <table:table-cell office:value-type="float" office:value="600" table:style-name="ce24">
            <text:p>600</text:p>
          </table:table-cell>
          <table:table-cell office:value-type="currency" office:value="120" table:style-name="ce23">
            <text:p><text:s/>$ 120.00<text:s/></text:p>
          </table:table-cell>
          <table:table-cell office:value-type="float" office:value="72000" table:formula="of:=+[.N651]*[.O651]" table:style-name="ce14">
            <text:p><text:s/>RD$72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79</text:p>
          </table:table-cell>
          <table:table-cell office:value-type="string" table:style-name="ce25">
            <text:p>SONDA DE GASTROTOMIA #26 (calle)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5232.5" table:style-name="ce18">
            <text:p><text:s/>RD$5,232.50<text:s/></text:p>
          </table:table-cell>
          <table:table-cell office:value-type="float" office:value="52325" table:formula="of:=+[.V651]*[.W651]" table:style-name="ce14">
            <text:p><text:s/>RD$52,32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30</text:p>
          </table:table-cell>
          <table:table-cell office:value-type="string" table:style-name="ce25">
            <text:p>Tirillas Prodigy (para glucometro) (calle)50/1</text:p>
          </table:table-cell>
          <table:table-cell office:value-type="string" table:style-name="ce25">
            <text:p>ALMACEN DE FARMACIA</text:p>
          </table:table-cell>
          <table:table-cell office:value-type="float" office:value="1250" table:style-name="ce9">
            <text:p>1250</text:p>
          </table:table-cell>
          <table:table-cell office:value-type="float" office:value="38.625439999999998" table:style-name="ce24">
            <text:p>39</text:p>
          </table:table-cell>
          <table:table-cell office:value-type="float" office:value="48281.799999999996" table:formula="of:=+[.F652]*[.G652]" table:style-name="ce14">
            <text:p><text:s/>RD$48,281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89</text:p>
          </table:table-cell>
          <table:table-cell office:value-type="string" table:style-name="ce19">
            <text:p>Sonda foley No. 10</text:p>
          </table:table-cell>
          <table:table-cell office:value-type="string" table:style-name="ce9">
            <text:p>ALMACEN DE FARMACIA</text:p>
          </table:table-cell>
          <table:table-cell office:value-type="float" office:value="570" table:style-name="ce24">
            <text:p>570</text:p>
          </table:table-cell>
          <table:table-cell office:value-type="currency" office:value="66.67" table:style-name="ce23">
            <text:p><text:s/>$ 66.67<text:s/></text:p>
          </table:table-cell>
          <table:table-cell office:value-type="float" office:value="38001.9" table:formula="of:=+[.N652]*[.O652]" table:style-name="ce14">
            <text:p><text:s/>RD$38,001.9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2</text:p>
          </table:table-cell>
          <table:table-cell office:value-type="string" table:style-name="ce25">
            <text:p>sonda Foley #14 (calle)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37">
            <text:p>20</text:p>
          </table:table-cell>
          <table:table-cell office:value-type="float" office:value="37.44" table:style-name="ce18">
            <text:p><text:s/>RD$37.44<text:s/></text:p>
          </table:table-cell>
          <table:table-cell office:value-type="float" office:value="748.8" table:formula="of:=+[.V652]*[.W652]" table:style-name="ce14">
            <text:p><text:s/>RD$748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0</text:p>
          </table:table-cell>
          <table:table-cell office:value-type="string" table:style-name="ce25">
            <text:p>TP reactivo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350" table:style-name="ce24">
            <text:p>350</text:p>
          </table:table-cell>
          <table:table-cell office:value-type="float" office:value="3500" table:formula="of:=+[.F653]*[.G653]" table:style-name="ce14">
            <text:p><text:s/>RD$3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0</text:p>
          </table:table-cell>
          <table:table-cell office:value-type="string" table:style-name="ce19">
            <text:p>Sonda foley No. 12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24">
            <text:p>240</text:p>
          </table:table-cell>
          <table:table-cell office:value-type="currency" office:value="46.62" table:style-name="ce23">
            <text:p><text:s/>$ 46.62<text:s/></text:p>
          </table:table-cell>
          <table:table-cell office:value-type="float" office:value="11188.8" table:formula="of:=+[.N653]*[.O653]" table:style-name="ce14">
            <text:p><text:s/>RD$11,188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3</text:p>
          </table:table-cell>
          <table:table-cell office:value-type="string" table:style-name="ce25">
            <text:p>Sonda Foley #14 (PROMESE)</text:p>
          </table:table-cell>
          <table:table-cell office:value-type="string" table:style-name="ce17">
            <text:p>ALMACEN DE FARMACIA</text:p>
          </table:table-cell>
          <table:table-cell office:value-type="float" office:value="280" table:style-name="ce37">
            <text:p>280</text:p>
          </table:table-cell>
          <table:table-cell office:value-type="float" office:value="40" table:style-name="ce18">
            <text:p><text:s/>RD$40.00<text:s/></text:p>
          </table:table-cell>
          <table:table-cell office:value-type="float" office:value="11200" table:formula="of:=+[.V653]*[.W653]" table:style-name="ce14">
            <text:p><text:s/>RD$11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3</text:p>
          </table:table-cell>
          <table:table-cell office:value-type="string" table:style-name="ce25">
            <text:p>Transcur Paquetes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19" table:style-name="ce24">
            <text:p>19</text:p>
          </table:table-cell>
          <table:table-cell office:value-type="float" office:value="3800" table:formula="of:=+[.F654]*[.G654]" table:style-name="ce14">
            <text:p><text:s/>RD$3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1</text:p>
          </table:table-cell>
          <table:table-cell office:value-type="string" table:style-name="ce19">
            <text:p>Sonda foley No. 8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24">
            <text:p>250</text:p>
          </table:table-cell>
          <table:table-cell office:value-type="currency" office:value="52" table:style-name="ce23">
            <text:p><text:s/>$ 52.00<text:s/></text:p>
          </table:table-cell>
          <table:table-cell office:value-type="float" office:value="13000" table:formula="of:=+[.N654]*[.O654]" table:style-name="ce14">
            <text:p><text:s/>RD$13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4</text:p>
          </table:table-cell>
          <table:table-cell office:value-type="string" table:style-name="ce25">
            <text:p>Sonda Foley #16 (PROMESE)</text:p>
          </table:table-cell>
          <table:table-cell office:value-type="string" table:style-name="ce17">
            <text:p>ALMACEN DE FARMACIA</text:p>
          </table:table-cell>
          <table:table-cell office:value-type="float" office:value="190" table:style-name="ce37">
            <text:p>190</text:p>
          </table:table-cell>
          <table:table-cell office:value-type="float" office:value="21.590000000000003" table:style-name="ce18">
            <text:p><text:s/>RD$21.59<text:s/></text:p>
          </table:table-cell>
          <table:table-cell office:value-type="float" office:value="4102.1000000000004" table:formula="of:=+[.V654]*[.W654]" table:style-name="ce14">
            <text:p><text:s/>RD$4,102.1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4</text:p>
          </table:table-cell>
          <table:table-cell office:value-type="string" table:style-name="ce25">
            <text:p>Transfer 150ML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59" table:style-name="ce9">
            <text:p>59</text:p>
          </table:table-cell>
          <table:table-cell office:value-type="float" office:value="1032.0271875000001" table:style-name="ce24">
            <text:p>1,032</text:p>
          </table:table-cell>
          <table:table-cell office:value-type="float" office:value="60889.604062500002" table:formula="of:=+[.F655]*[.G655]" table:style-name="ce14">
            <text:p><text:s/>RD$60,889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3</text:p>
          </table:table-cell>
          <table:table-cell office:value-type="string" table:style-name="ce19">
            <text:p>Sonda levin # 10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4.506285714285701" table:style-name="ce23">
            <text:p><text:s/>$ 14.51<text:s/></text:p>
          </table:table-cell>
          <table:table-cell office:value-type="float" office:value="2901.25714285714" table:formula="of:=+[.N655]*[.O655]" table:style-name="ce14">
            <text:p><text:s/>RD$2,901.2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1</text:p>
          </table:table-cell>
          <table:table-cell office:value-type="string" table:style-name="ce25">
            <text:p>Sonda foley #16 silicona (calle)<text:s text:c="5"/></text:p>
          </table:table-cell>
          <table:table-cell office:value-type="string" table:style-name="ce17">
            <text:p>ALMACEN DE FARMACIA</text:p>
          </table:table-cell>
          <table:table-cell office:value-type="float" office:value="220" table:style-name="ce37">
            <text:p>220</text:p>
          </table:table-cell>
          <table:table-cell office:value-type="float" office:value="27.59" table:style-name="ce18">
            <text:p><text:s/>RD$27.59<text:s/></text:p>
          </table:table-cell>
          <table:table-cell office:value-type="float" office:value="6069.8" table:formula="of:=+[.V655]*[.W655]" table:style-name="ce14">
            <text:p><text:s/>RD$6,069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5</text:p>
          </table:table-cell>
          <table:table-cell office:value-type="string" table:style-name="ce25">
            <text:p>Transfer 300ML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5009.75" table:style-name="ce24">
            <text:p>5,010</text:p>
          </table:table-cell>
          <table:table-cell office:value-type="float" office:value="15029.25" table:formula="of:=+[.F656]*[.G656]" table:style-name="ce14">
            <text:p><text:s/>RD$15,029.2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4</text:p>
          </table:table-cell>
          <table:table-cell office:value-type="string" table:style-name="ce19">
            <text:p>Sonda levin # 12 (calle)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24">
            <text:p>450</text:p>
          </table:table-cell>
          <table:table-cell office:value-type="currency" office:value="27.63511111" table:style-name="ce23">
            <text:p><text:s/>$ 27.64<text:s/></text:p>
          </table:table-cell>
          <table:table-cell office:value-type="float" office:value="12435.799999500001" table:formula="of:=+[.N656]*[.O656]" table:style-name="ce14">
            <text:p><text:s/>RD$12,435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5</text:p>
          </table:table-cell>
          <table:table-cell office:value-type="string" table:style-name="ce25">
            <text:p>Sonda Foley #18 (calle)</text:p>
          </table:table-cell>
          <table:table-cell office:value-type="string" table:style-name="ce17">
            <text:p>ALMACEN DE FARMACIA</text:p>
          </table:table-cell>
          <table:table-cell office:value-type="float" office:value="90" table:style-name="ce37">
            <text:p>90</text:p>
          </table:table-cell>
          <table:table-cell office:value-type="float" office:value="117" table:style-name="ce18">
            <text:p><text:s/>RD$117.00<text:s/></text:p>
          </table:table-cell>
          <table:table-cell office:value-type="float" office:value="10530" table:formula="of:=+[.V656]*[.W656]" table:style-name="ce14">
            <text:p><text:s/>RD$10,53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8</text:p>
          </table:table-cell>
          <table:table-cell office:value-type="string" table:style-name="ce25">
            <text:p>TSH (laboratorio) AIA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18318.461538461539" table:style-name="ce24">
            <text:p>18,318</text:p>
          </table:table-cell>
          <table:table-cell office:value-type="float" office:value="183184.61538461538" table:formula="of:=+[.F657]*[.G657]" table:style-name="ce14">
            <text:p><text:s/>RD$183,184.6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5</text:p>
          </table:table-cell>
          <table:table-cell office:value-type="string" table:style-name="ce19">
            <text:p>Sonda levin # 14 (calle)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24">
            <text:p>250</text:p>
          </table:table-cell>
          <table:table-cell office:value-type="currency" office:value="42.31" table:style-name="ce23">
            <text:p><text:s/>$ 42.31<text:s/></text:p>
          </table:table-cell>
          <table:table-cell office:value-type="float" office:value="10577.5" table:formula="of:=+[.N657]*[.O657]" table:style-name="ce14">
            <text:p><text:s/>RD$10,577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6</text:p>
          </table:table-cell>
          <table:table-cell office:value-type="string" table:style-name="ce25">
            <text:p>Sonda Foley #18 (PROMESE)</text:p>
          </table:table-cell>
          <table:table-cell office:value-type="string" table:style-name="ce17">
            <text:p>ALMACEN DE FARMACIA</text:p>
          </table:table-cell>
          <table:table-cell office:value-type="float" office:value="110" table:style-name="ce37">
            <text:p>110</text:p>
          </table:table-cell>
          <table:table-cell office:value-type="float" office:value="49.4" table:style-name="ce18">
            <text:p><text:s/>RD$49.40<text:s/></text:p>
          </table:table-cell>
          <table:table-cell office:value-type="float" office:value="5434" table:formula="of:=+[.V657]*[.W657]" table:style-name="ce14">
            <text:p><text:s/>RD$5,43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9</text:p>
          </table:table-cell>
          <table:table-cell office:value-type="string" table:style-name="ce25">
            <text:p>Tubo Corrugado Largo (Calle)</text:p>
          </table:table-cell>
          <table:table-cell office:value-type="string" table:style-name="ce25">
            <text:p>ALMACEN DE FARMACIA</text:p>
          </table:table-cell>
          <table:table-cell office:value-type="float" office:value="9" table:style-name="ce9">
            <text:p>9</text:p>
          </table:table-cell>
          <table:table-cell office:value-type="float" office:value="8363.25" table:style-name="ce24">
            <text:p>8,363</text:p>
          </table:table-cell>
          <table:table-cell office:value-type="float" office:value="75269.25" table:formula="of:=+[.F658]*[.G658]" table:style-name="ce14">
            <text:p><text:s/>RD$75,269.2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7</text:p>
          </table:table-cell>
          <table:table-cell office:value-type="string" table:style-name="ce19">
            <text:p>Sonda levin # 18 (calle)</text:p>
          </table:table-cell>
          <table:table-cell office:value-type="string" table:style-name="ce9">
            <text:p>ALMACEN DE FARMACIA</text:p>
          </table:table-cell>
          <table:table-cell office:value-type="float" office:value="110" table:style-name="ce24">
            <text:p>110</text:p>
          </table:table-cell>
          <table:table-cell office:value-type="currency" office:value="11.85" table:style-name="ce23">
            <text:p><text:s/>$ 11.85<text:s/></text:p>
          </table:table-cell>
          <table:table-cell office:value-type="float" office:value="1303.5" table:formula="of:=+[.N658]*[.O658]" table:style-name="ce14">
            <text:p><text:s/>RD$1,303.5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7</text:p>
          </table:table-cell>
          <table:table-cell office:value-type="string" table:style-name="ce25">
            <text:p>Sonda foley #6 2vias (calle)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320" table:style-name="ce18">
            <text:p><text:s/>RD$320.00<text:s/></text:p>
          </table:table-cell>
          <table:table-cell office:value-type="float" office:value="3200" table:formula="of:=+[.V658]*[.W658]" table:style-name="ce14">
            <text:p><text:s/>RD$3,2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38</text:p>
          </table:table-cell>
          <table:table-cell office:value-type="string" table:style-name="ce25">
            <text:p>Tubo de Pecho #16 (calle)</text:p>
          </table:table-cell>
          <table:table-cell office:value-type="string" table:style-name="ce25">
            <text:p>ALMACEN DE FARMACIA</text:p>
          </table:table-cell>
          <table:table-cell office:value-type="float" office:value="27" table:style-name="ce9">
            <text:p>27</text:p>
          </table:table-cell>
          <table:table-cell office:value-type="float" office:value="1300" table:style-name="ce24">
            <text:p>1,300</text:p>
          </table:table-cell>
          <table:table-cell office:value-type="float" office:value="35100" table:formula="of:=+[.F659]*[.G659]" table:style-name="ce14">
            <text:p><text:s/>RD$35,1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8</text:p>
          </table:table-cell>
          <table:table-cell office:value-type="string" table:style-name="ce19">
            <text:p>Sonda levin # 5 (call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1.85" table:style-name="ce23">
            <text:p><text:s/>$ 11.85<text:s/></text:p>
          </table:table-cell>
          <table:table-cell office:value-type="float" office:value="1185" table:formula="of:=+[.N659]*[.O659]" table:style-name="ce14">
            <text:p><text:s/>RD$1,18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8</text:p>
          </table:table-cell>
          <table:table-cell office:value-type="string" table:style-name="ce25">
            <text:p>sonda Foley #8 (calle)</text:p>
          </table:table-cell>
          <table:table-cell office:value-type="string" table:style-name="ce17">
            <text:p>ALMACEN DE FARMACIA</text:p>
          </table:table-cell>
          <table:table-cell office:value-type="float" office:value="570" table:style-name="ce37">
            <text:p>570</text:p>
          </table:table-cell>
          <table:table-cell office:value-type="float" office:value="120" table:style-name="ce18">
            <text:p><text:s/>RD$120.00<text:s/></text:p>
          </table:table-cell>
          <table:table-cell office:value-type="float" office:value="68400" table:formula="of:=+[.V659]*[.W659]" table:style-name="ce14">
            <text:p><text:s/>RD$68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39</text:p>
          </table:table-cell>
          <table:table-cell office:value-type="string" table:style-name="ce25">
            <text:p>Tubo de pecho #18 (calle)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800" table:style-name="ce24">
            <text:p>800</text:p>
          </table:table-cell>
          <table:table-cell office:value-type="float" office:value="8000" table:formula="of:=+[.F660]*[.G660]" table:style-name="ce14">
            <text:p><text:s/>RD$8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699</text:p>
          </table:table-cell>
          <table:table-cell office:value-type="string" table:style-name="ce19">
            <text:p>Sonda levin # 6 (calle)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13.03333333333333" table:style-name="ce23">
            <text:p><text:s/>$ 13.03<text:s/></text:p>
          </table:table-cell>
          <table:table-cell office:value-type="float" office:value="6516.6666666666652" table:formula="of:=+[.N660]*[.O660]" table:style-name="ce14">
            <text:p><text:s/>RD$6,516.6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89</text:p>
          </table:table-cell>
          <table:table-cell office:value-type="string" table:style-name="ce25">
            <text:p>Sonda foley No. 10</text:p>
          </table:table-cell>
          <table:table-cell office:value-type="string" table:style-name="ce17">
            <text:p>ALMACEN DE FARMACIA</text:p>
          </table:table-cell>
          <table:table-cell office:value-type="float" office:value="550" table:style-name="ce37">
            <text:p>550</text:p>
          </table:table-cell>
          <table:table-cell office:value-type="float" office:value="66.67" table:style-name="ce18">
            <text:p><text:s/>RD$66.67<text:s/></text:p>
          </table:table-cell>
          <table:table-cell office:value-type="float" office:value="36668.5" table:formula="of:=+[.V660]*[.W660]" table:style-name="ce14">
            <text:p><text:s/>RD$36,668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0</text:p>
          </table:table-cell>
          <table:table-cell office:value-type="string" table:style-name="ce25">
            <text:p>Tubo de pecho #22 (calle)</text:p>
          </table:table-cell>
          <table:table-cell office:value-type="string" table:style-name="ce25">
            <text:p>ALMACEN DE FARMACIA</text:p>
          </table:table-cell>
          <table:table-cell office:value-type="float" office:value="25" table:style-name="ce9">
            <text:p>25</text:p>
          </table:table-cell>
          <table:table-cell office:value-type="float" office:value="800" table:style-name="ce24">
            <text:p>800</text:p>
          </table:table-cell>
          <table:table-cell office:value-type="float" office:value="20000" table:formula="of:=+[.F661]*[.G661]" table:style-name="ce14">
            <text:p><text:s/>RD$20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01</text:p>
          </table:table-cell>
          <table:table-cell office:value-type="string" table:style-name="ce19">
            <text:p>Sonda levin No.6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141.5" table:style-name="ce23">
            <text:p><text:s/>$ 141.50<text:s/></text:p>
          </table:table-cell>
          <table:table-cell office:value-type="float" office:value="14150" table:formula="of:=+[.N661]*[.O661]" table:style-name="ce14">
            <text:p><text:s/>RD$14,1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0</text:p>
          </table:table-cell>
          <table:table-cell office:value-type="string" table:style-name="ce25">
            <text:p>Sonda foley No. 12</text:p>
          </table:table-cell>
          <table:table-cell office:value-type="string" table:style-name="ce17">
            <text:p>ALMACEN DE FARMACIA</text:p>
          </table:table-cell>
          <table:table-cell office:value-type="float" office:value="230" table:style-name="ce37">
            <text:p>230</text:p>
          </table:table-cell>
          <table:table-cell office:value-type="float" office:value="46.62" table:style-name="ce18">
            <text:p><text:s/>RD$46.62<text:s/></text:p>
          </table:table-cell>
          <table:table-cell office:value-type="float" office:value="10722.599999999999" table:formula="of:=+[.V661]*[.W661]" table:style-name="ce14">
            <text:p><text:s/>RD$10,722.6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1</text:p>
          </table:table-cell>
          <table:table-cell office:value-type="string" table:style-name="ce25">
            <text:p>TUBO DE PECHO #24 promese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172.99" table:style-name="ce24">
            <text:p>173</text:p>
          </table:table-cell>
          <table:table-cell office:value-type="float" office:value="1729.9" table:formula="of:=+[.F662]*[.G662]" table:style-name="ce14">
            <text:p><text:s/>RD$1,729.9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02</text:p>
          </table:table-cell>
          <table:table-cell office:value-type="string" table:style-name="ce19">
            <text:p>Sonda Nasoduodenal <text:s/>#10 (PROMESE)</text:p>
          </table:table-cell>
          <table:table-cell office:value-type="string" table:style-name="ce9">
            <text:p>ALMACEN DE FARMACIA</text:p>
          </table:table-cell>
          <table:table-cell office:value-type="float" office:value="110" table:style-name="ce24">
            <text:p>110</text:p>
          </table:table-cell>
          <table:table-cell office:value-type="currency" office:value="31.48" table:style-name="ce23">
            <text:p><text:s/>$ 31.48<text:s/></text:p>
          </table:table-cell>
          <table:table-cell office:value-type="float" office:value="3462.8" table:formula="of:=+[.N662]*[.O662]" table:style-name="ce14">
            <text:p><text:s/>RD$3,462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1</text:p>
          </table:table-cell>
          <table:table-cell office:value-type="string" table:style-name="ce25">
            <text:p>Sonda foley No. 8</text:p>
          </table:table-cell>
          <table:table-cell office:value-type="string" table:style-name="ce17">
            <text:p>ALMACEN DE FARMACIA</text:p>
          </table:table-cell>
          <table:table-cell office:value-type="float" office:value="250" table:style-name="ce37">
            <text:p>250</text:p>
          </table:table-cell>
          <table:table-cell office:value-type="float" office:value="52" table:style-name="ce18">
            <text:p><text:s/>RD$52.00<text:s/></text:p>
          </table:table-cell>
          <table:table-cell office:value-type="float" office:value="13000" table:formula="of:=+[.V662]*[.W662]" table:style-name="ce14">
            <text:p><text:s/>RD$13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3</text:p>
          </table:table-cell>
          <table:table-cell office:value-type="string" table:style-name="ce25">
            <text:p>Tubo de Pecho (Toraxico) #20 (PROMESE)</text:p>
          </table:table-cell>
          <table:table-cell office:value-type="string" table:style-name="ce25">
            <text:p>ALMACEN DE FARMACIA</text:p>
          </table:table-cell>
          <table:table-cell office:value-type="float" office:value="40" table:style-name="ce9">
            <text:p>40</text:p>
          </table:table-cell>
          <table:table-cell office:value-type="float" office:value="172.99" table:style-name="ce24">
            <text:p>173</text:p>
          </table:table-cell>
          <table:table-cell office:value-type="float" office:value="6919.6" table:formula="of:=+[.F663]*[.G663]" table:style-name="ce14">
            <text:p><text:s/>RD$6,919.6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03</text:p>
          </table:table-cell>
          <table:table-cell office:value-type="string" table:style-name="ce19">
            <text:p>Sonda Nasogastrica (levin) #10</text:p>
          </table:table-cell>
          <table:table-cell office:value-type="string" table:style-name="ce9">
            <text:p>ALMACEN DE FARMACIA</text:p>
          </table:table-cell>
          <table:table-cell office:value-type="float" office:value="450" table:style-name="ce24">
            <text:p>450</text:p>
          </table:table-cell>
          <table:table-cell office:value-type="currency" office:value="7" table:style-name="ce23">
            <text:p><text:s/>$ 7.00<text:s/></text:p>
          </table:table-cell>
          <table:table-cell office:value-type="float" office:value="3150" table:formula="of:=+[.N663]*[.O663]" table:style-name="ce14">
            <text:p><text:s/>RD$3,1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3</text:p>
          </table:table-cell>
          <table:table-cell office:value-type="string" table:style-name="ce25">
            <text:p>Sonda levin # 10 (calle)</text:p>
          </table:table-cell>
          <table:table-cell office:value-type="string" table:style-name="ce17">
            <text:p>ALMACEN DE FARMACIA</text:p>
          </table:table-cell>
          <table:table-cell office:value-type="float" office:value="200" table:style-name="ce37">
            <text:p>200</text:p>
          </table:table-cell>
          <table:table-cell office:value-type="float" office:value="14.506285714285701" table:style-name="ce18">
            <text:p><text:s/>RD$14.51<text:s/></text:p>
          </table:table-cell>
          <table:table-cell office:value-type="float" office:value="2901.25714285714" table:formula="of:=+[.V663]*[.W663]" table:style-name="ce14">
            <text:p><text:s/>RD$2,901.2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5</text:p>
          </table:table-cell>
          <table:table-cell office:value-type="string" table:style-name="ce25">
            <text:p>Tubo Endotraqueal 2.0 SI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20" table:style-name="ce9">
            <text:p>20</text:p>
          </table:table-cell>
          <table:table-cell office:value-type="float" office:value="70" table:style-name="ce24">
            <text:p>70</text:p>
          </table:table-cell>
          <table:table-cell office:value-type="float" office:value="1400" table:formula="of:=+[.F664]*[.G664]" table:style-name="ce14">
            <text:p><text:s/>RD$1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05</text:p>
          </table:table-cell>
          <table:table-cell office:value-type="string" table:style-name="ce19">
            <text:p>Sonda nasogastrica (levin) #08</text:p>
          </table:table-cell>
          <table:table-cell office:value-type="string" table:style-name="ce9">
            <text:p>ALMACEN DE FARMACIA</text:p>
          </table:table-cell>
          <table:table-cell office:value-type="float" office:value="860" table:style-name="ce24">
            <text:p>860</text:p>
          </table:table-cell>
          <table:table-cell office:value-type="currency" office:value="6.45" table:style-name="ce23">
            <text:p><text:s/>$ 6.45<text:s/></text:p>
          </table:table-cell>
          <table:table-cell office:value-type="float" office:value="5547" table:formula="of:=+[.N664]*[.O664]" table:style-name="ce14">
            <text:p><text:s/>RD$5,547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4</text:p>
          </table:table-cell>
          <table:table-cell office:value-type="string" table:style-name="ce25">
            <text:p>Sonda levin # 12 (calle)</text:p>
          </table:table-cell>
          <table:table-cell office:value-type="string" table:style-name="ce17">
            <text:p>ALMACEN DE FARMACIA</text:p>
          </table:table-cell>
          <table:table-cell office:value-type="float" office:value="450" table:style-name="ce37">
            <text:p>450</text:p>
          </table:table-cell>
          <table:table-cell office:value-type="float" office:value="13.87" table:style-name="ce18">
            <text:p><text:s/>RD$13.87<text:s/></text:p>
          </table:table-cell>
          <table:table-cell office:value-type="float" office:value="6241.5" table:formula="of:=+[.V664]*[.W664]" table:style-name="ce14">
            <text:p><text:s/>RD$6,241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7</text:p>
          </table:table-cell>
          <table:table-cell office:value-type="string" table:style-name="ce25">
            <text:p>Tubo Endotraqueal 2.5 SI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19.25" table:style-name="ce24">
            <text:p>19</text:p>
          </table:table-cell>
          <table:table-cell office:value-type="float" office:value="3850" table:formula="of:=+[.F665]*[.G665]" table:style-name="ce14">
            <text:p><text:s/>RD$3,85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06</text:p>
          </table:table-cell>
          <table:table-cell office:value-type="string" table:style-name="ce19">
            <text:p>Sonda Periodontal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72.3" table:style-name="ce23">
            <text:p><text:s/>$ 72.30<text:s/></text:p>
          </table:table-cell>
          <table:table-cell office:value-type="float" office:value="289.2" table:formula="of:=+[.N665]*[.O665]" table:style-name="ce14">
            <text:p><text:s/>RD$289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5</text:p>
          </table:table-cell>
          <table:table-cell office:value-type="string" table:style-name="ce25">
            <text:p>Sonda levin # 14 (calle)</text:p>
          </table:table-cell>
          <table:table-cell office:value-type="string" table:style-name="ce17">
            <text:p>ALMACEN DE FARMACIA</text:p>
          </table:table-cell>
          <table:table-cell office:value-type="float" office:value="250" table:style-name="ce37">
            <text:p>250</text:p>
          </table:table-cell>
          <table:table-cell office:value-type="float" office:value="42.31" table:style-name="ce18">
            <text:p><text:s/>RD$42.31<text:s/></text:p>
          </table:table-cell>
          <table:table-cell office:value-type="float" office:value="10577.5" table:formula="of:=+[.V665]*[.W665]" table:style-name="ce14">
            <text:p><text:s/>RD$10,57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8</text:p>
          </table:table-cell>
          <table:table-cell office:value-type="string" table:style-name="ce25">
            <text:p>Tubo Endotraqueal 3.0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295" table:style-name="ce9">
            <text:p>295</text:p>
          </table:table-cell>
          <table:table-cell office:value-type="float" office:value="53.95" table:style-name="ce24">
            <text:p>54</text:p>
          </table:table-cell>
          <table:table-cell office:value-type="float" office:value="15915.25" table:formula="of:=+[.F666]*[.G666]" table:style-name="ce14">
            <text:p><text:s/>RD$15,915.2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07</text:p>
          </table:table-cell>
          <table:table-cell office:value-type="string" table:style-name="ce19">
            <text:p>SORBENTE DE GUTTA PERCH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700" table:style-name="ce23">
            <text:p><text:s/>$ 700.00<text:s/></text:p>
          </table:table-cell>
          <table:table-cell office:value-type="float" office:value="1400" table:formula="of:=+[.N666]*[.O666]" table:style-name="ce14">
            <text:p><text:s/>RD$1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7</text:p>
          </table:table-cell>
          <table:table-cell office:value-type="string" table:style-name="ce25">
            <text:p>Sonda levin # 18 (calle)</text:p>
          </table:table-cell>
          <table:table-cell office:value-type="string" table:style-name="ce17">
            <text:p>ALMACEN DE FARMACIA</text:p>
          </table:table-cell>
          <table:table-cell office:value-type="float" office:value="110" table:style-name="ce37">
            <text:p>110</text:p>
          </table:table-cell>
          <table:table-cell office:value-type="float" office:value="11.85" table:style-name="ce18">
            <text:p><text:s/>RD$11.85<text:s/></text:p>
          </table:table-cell>
          <table:table-cell office:value-type="float" office:value="1303.5" table:formula="of:=+[.V666]*[.W666]" table:style-name="ce14">
            <text:p><text:s/>RD$1,303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49</text:p>
          </table:table-cell>
          <table:table-cell office:value-type="string" table:style-name="ce25">
            <text:p>Tubo Endotraqueal 3.0 Si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278" table:style-name="ce9">
            <text:p>278</text:p>
          </table:table-cell>
          <table:table-cell office:value-type="float" office:value="80" table:style-name="ce24">
            <text:p>80</text:p>
          </table:table-cell>
          <table:table-cell office:value-type="float" office:value="22240" table:formula="of:=+[.F667]*[.G667]" table:style-name="ce14">
            <text:p><text:s/>RD$22,2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1</text:p>
          </table:table-cell>
          <table:table-cell office:value-type="string" table:style-name="ce19">
            <text:p>Standart solution fus 125 ml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666.6666666599999" table:style-name="ce23">
            <text:p><text:s/>$ 3,666.67<text:s/></text:p>
          </table:table-cell>
          <table:table-cell office:value-type="float" office:value="7333.3333333199998" table:formula="of:=+[.N667]*[.O667]" table:style-name="ce14">
            <text:p><text:s/>RD$7,333.3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8</text:p>
          </table:table-cell>
          <table:table-cell office:value-type="string" table:style-name="ce25">
            <text:p>Sonda levin # 5 (calle)</text:p>
          </table:table-cell>
          <table:table-cell office:value-type="string" table:style-name="ce17">
            <text:p>ALMACEN DE FARMACIA</text:p>
          </table:table-cell>
          <table:table-cell office:value-type="float" office:value="100" table:style-name="ce37">
            <text:p>100</text:p>
          </table:table-cell>
          <table:table-cell office:value-type="float" office:value="11.85" table:style-name="ce18">
            <text:p><text:s/>RD$11.85<text:s/></text:p>
          </table:table-cell>
          <table:table-cell office:value-type="float" office:value="1185" table:formula="of:=+[.V667]*[.W667]" table:style-name="ce14">
            <text:p><text:s/>RD$1,18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0</text:p>
          </table:table-cell>
          <table:table-cell office:value-type="string" table:style-name="ce25">
            <text:p>Tubo Endotraqueal 3.5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400" table:style-name="ce9">
            <text:p>400</text:p>
          </table:table-cell>
          <table:table-cell office:value-type="float" office:value="66" table:style-name="ce24">
            <text:p>66</text:p>
          </table:table-cell>
          <table:table-cell office:value-type="float" office:value="26400" table:formula="of:=+[.F668]*[.G668]" table:style-name="ce14">
            <text:p><text:s/>RD$26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2</text:p>
          </table:table-cell>
          <table:table-cell office:value-type="string" table:style-name="ce19">
            <text:p>Sucralfato granulado Sobre 1Gr (promes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45" table:style-name="ce23">
            <text:p><text:s/>$ 45.00<text:s/></text:p>
          </table:table-cell>
          <table:table-cell office:value-type="float" office:value="13500" table:formula="of:=+[.N668]*[.O668]" table:style-name="ce14">
            <text:p><text:s/>RD$13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699</text:p>
          </table:table-cell>
          <table:table-cell office:value-type="string" table:style-name="ce25">
            <text:p>Sonda levin # 6 (calle)</text:p>
          </table:table-cell>
          <table:table-cell office:value-type="string" table:style-name="ce17">
            <text:p>ALMACEN DE FARMACIA</text:p>
          </table:table-cell>
          <table:table-cell office:value-type="float" office:value="400" table:style-name="ce37">
            <text:p>400</text:p>
          </table:table-cell>
          <table:table-cell office:value-type="float" office:value="13.03333333333333" table:style-name="ce18">
            <text:p><text:s/>RD$13.03<text:s/></text:p>
          </table:table-cell>
          <table:table-cell office:value-type="float" office:value="5213.3333333333321" table:formula="of:=+[.V668]*[.W668]" table:style-name="ce14">
            <text:p><text:s/>RD$5,213.33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1</text:p>
          </table:table-cell>
          <table:table-cell office:value-type="string" table:style-name="ce25">
            <text:p>Tubo Endotraqueal 3.5 SI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240" table:style-name="ce9">
            <text:p>240</text:p>
          </table:table-cell>
          <table:table-cell office:value-type="float" office:value="54.17" table:style-name="ce24">
            <text:p>54</text:p>
          </table:table-cell>
          <table:table-cell office:value-type="float" office:value="13000.800000000001" table:formula="of:=+[.F669]*[.G669]" table:style-name="ce14">
            <text:p><text:s/>RD$13,000.8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2</text:p>
          </table:table-cell>
          <table:table-cell office:value-type="string" table:style-name="ce19">
            <text:p>Sucralfato granulado Sobre 1Gr (calle)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11.39" table:style-name="ce23">
            <text:p><text:s/>$ 11.39<text:s/></text:p>
          </table:table-cell>
          <table:table-cell office:value-type="float" office:value="797.30000000000007" table:formula="of:=+[.N669]*[.O669]" table:style-name="ce14">
            <text:p><text:s/>RD$797.3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01</text:p>
          </table:table-cell>
          <table:table-cell office:value-type="string" table:style-name="ce25">
            <text:p>Sonda levin No.6</text:p>
          </table:table-cell>
          <table:table-cell office:value-type="string" table:style-name="ce17">
            <text:p>ALMACEN DE FARMACIA</text:p>
          </table:table-cell>
          <table:table-cell office:value-type="float" office:value="100" table:style-name="ce37">
            <text:p>100</text:p>
          </table:table-cell>
          <table:table-cell office:value-type="float" office:value="141.5" table:style-name="ce18">
            <text:p><text:s/>RD$141.50<text:s/></text:p>
          </table:table-cell>
          <table:table-cell office:value-type="float" office:value="14150" table:formula="of:=+[.V669]*[.W669]" table:style-name="ce14">
            <text:p><text:s/>RD$14,1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2</text:p>
          </table:table-cell>
          <table:table-cell office:value-type="string" table:style-name="ce25">
            <text:p>Tubo Endotraqueal 4.0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60" table:style-name="ce9">
            <text:p>60</text:p>
          </table:table-cell>
          <table:table-cell office:value-type="float" office:value="34.22" table:style-name="ce24">
            <text:p>34</text:p>
          </table:table-cell>
          <table:table-cell office:value-type="float" office:value="2053.1999999999998" table:formula="of:=+[.F670]*[.G670]" table:style-name="ce14">
            <text:p><text:s/>RD$2,053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11</text:p>
          </table:table-cell>
          <table:table-cell office:value-type="string" table:style-name="ce19">
            <text:p>Sujetador de tubo <text:s/>Insumos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975" table:style-name="ce23">
            <text:p><text:s/>$ 975.00<text:s/></text:p>
          </table:table-cell>
          <table:table-cell office:value-type="float" office:value="39000" table:formula="of:=+[.N670]*[.O670]" table:style-name="ce14">
            <text:p><text:s/>RD$39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02</text:p>
          </table:table-cell>
          <table:table-cell office:value-type="string" table:style-name="ce25">
            <text:p>Sonda Nasoduodenal <text:s/>#10 (PROMESE)</text:p>
          </table:table-cell>
          <table:table-cell office:value-type="string" table:style-name="ce17">
            <text:p>ALMACEN DE FARMACIA</text:p>
          </table:table-cell>
          <table:table-cell office:value-type="float" office:value="110" table:style-name="ce37">
            <text:p>110</text:p>
          </table:table-cell>
          <table:table-cell office:value-type="float" office:value="31.48" table:style-name="ce18">
            <text:p><text:s/>RD$31.48<text:s/></text:p>
          </table:table-cell>
          <table:table-cell office:value-type="float" office:value="3462.8" table:formula="of:=+[.V670]*[.W670]" table:style-name="ce14">
            <text:p><text:s/>RD$3,462.8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3</text:p>
          </table:table-cell>
          <table:table-cell office:value-type="string" table:style-name="ce25">
            <text:p>Tubo Endotraqueal 4.0 Si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170" table:style-name="ce9">
            <text:p>170</text:p>
          </table:table-cell>
          <table:table-cell office:value-type="float" office:value="80" table:style-name="ce24">
            <text:p>80</text:p>
          </table:table-cell>
          <table:table-cell office:value-type="float" office:value="13600" table:formula="of:=+[.F671]*[.G671]" table:style-name="ce14">
            <text:p><text:s/>RD$13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12</text:p>
          </table:table-cell>
          <table:table-cell office:value-type="string" table:style-name="ce19">
            <text:p>Sulfadiazina Argentica al 1% Tarro (PROMES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326.04000000000002" table:style-name="ce23">
            <text:p><text:s/>$ 326.04<text:s/></text:p>
          </table:table-cell>
          <table:table-cell office:value-type="float" office:value="3260.4" table:formula="of:=+[.N671]*[.O671]" table:style-name="ce14">
            <text:p><text:s/>RD$3,260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03</text:p>
          </table:table-cell>
          <table:table-cell office:value-type="string" table:style-name="ce25">
            <text:p>Sonda Nasogastrica (levin) #10</text:p>
          </table:table-cell>
          <table:table-cell office:value-type="string" table:style-name="ce17">
            <text:p>ALMACEN DE FARMACIA</text:p>
          </table:table-cell>
          <table:table-cell office:value-type="float" office:value="450" table:style-name="ce37">
            <text:p>450</text:p>
          </table:table-cell>
          <table:table-cell office:value-type="float" office:value="7" table:style-name="ce18">
            <text:p><text:s/>RD$7.00<text:s/></text:p>
          </table:table-cell>
          <table:table-cell office:value-type="float" office:value="3150" table:formula="of:=+[.V671]*[.W671]" table:style-name="ce14">
            <text:p><text:s/>RD$3,15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4</text:p>
          </table:table-cell>
          <table:table-cell office:value-type="string" table:style-name="ce25">
            <text:p>Tubo Endotraqueal 4.5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80" table:style-name="ce9">
            <text:p>80</text:p>
          </table:table-cell>
          <table:table-cell office:value-type="float" office:value="61.35846153846154" table:style-name="ce24">
            <text:p>61</text:p>
          </table:table-cell>
          <table:table-cell office:value-type="float" office:value="4908.6769230769232" table:formula="of:=+[.F672]*[.G672]" table:style-name="ce14">
            <text:p><text:s/>RD$4,908.6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13</text:p>
          </table:table-cell>
          <table:table-cell office:value-type="string" table:style-name="ce19">
            <text:p>Sulfadiazina Argentica al 1% Tubo (PROMESE)</text:p>
          </table:table-cell>
          <table:table-cell office:value-type="string" table:style-name="ce9">
            <text:p>ALMACEN DE FARMACIA</text:p>
          </table:table-cell>
          <table:table-cell office:value-type="float" office:value="22" table:style-name="ce24">
            <text:p>22</text:p>
          </table:table-cell>
          <table:table-cell office:value-type="currency" office:value="380" table:style-name="ce23">
            <text:p><text:s/>$ 380.00<text:s/></text:p>
          </table:table-cell>
          <table:table-cell office:value-type="float" office:value="8360" table:formula="of:=+[.N672]*[.O672]" table:style-name="ce14">
            <text:p><text:s/>RD$8,3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05</text:p>
          </table:table-cell>
          <table:table-cell office:value-type="string" table:style-name="ce25">
            <text:p>Sonda nasogastrica (levin) #08</text:p>
          </table:table-cell>
          <table:table-cell office:value-type="string" table:style-name="ce17">
            <text:p>ALMACEN DE FARMACIA</text:p>
          </table:table-cell>
          <table:table-cell office:value-type="float" office:value="860" table:style-name="ce37">
            <text:p>860</text:p>
          </table:table-cell>
          <table:table-cell office:value-type="float" office:value="5.9" table:style-name="ce18">
            <text:p><text:s/>RD$5.90<text:s/></text:p>
          </table:table-cell>
          <table:table-cell office:value-type="float" office:value="5074" table:formula="of:=+[.V672]*[.W672]" table:style-name="ce14">
            <text:p><text:s/>RD$5,07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5</text:p>
          </table:table-cell>
          <table:table-cell office:value-type="string" table:style-name="ce25">
            <text:p>Tubo Endotraqueal 4.5 Si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20" table:style-name="ce9">
            <text:p>20</text:p>
          </table:table-cell>
          <table:table-cell office:value-type="float" office:value="80" table:style-name="ce24">
            <text:p>80</text:p>
          </table:table-cell>
          <table:table-cell office:value-type="float" office:value="1600" table:formula="of:=+[.F673]*[.G673]" table:style-name="ce14">
            <text:p><text:s/>RD$1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14</text:p>
          </table:table-cell>
          <table:table-cell office:value-type="string" table:style-name="ce19">
            <text:p>Magnesio Sulfato al 10% iny. 100mg/10ml amp.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22.8" table:style-name="ce23">
            <text:p><text:s/>$ 22.80<text:s/></text:p>
          </table:table-cell>
          <table:table-cell office:value-type="float" office:value="9120" table:formula="of:=+[.N673]*[.O673]" table:style-name="ce14">
            <text:p><text:s/>RD$9,1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06</text:p>
          </table:table-cell>
          <table:table-cell office:value-type="string" table:style-name="ce25">
            <text:p>Sonda Periodontal (odontologia)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72.3" table:style-name="ce18">
            <text:p><text:s/>RD$72.30<text:s/></text:p>
          </table:table-cell>
          <table:table-cell office:value-type="float" office:value="289.2" table:formula="of:=+[.V673]*[.W673]" table:style-name="ce14">
            <text:p><text:s/>RD$289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6</text:p>
          </table:table-cell>
          <table:table-cell office:value-type="string" table:style-name="ce25">
            <text:p>Tubo Endotraqueal 5.0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50" table:style-name="ce9">
            <text:p>50</text:p>
          </table:table-cell>
          <table:table-cell office:value-type="float" office:value="106.2881818181818" table:style-name="ce24">
            <text:p>106</text:p>
          </table:table-cell>
          <table:table-cell office:value-type="float" office:value="5314.4090909090901" table:formula="of:=+[.F674]*[.G674]" table:style-name="ce14">
            <text:p><text:s/>RD$5,314.41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16</text:p>
          </table:table-cell>
          <table:table-cell office:value-type="string" table:style-name="ce19">
            <text:p>SURGICEL FIBRILAR 2.5x5cm Calle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24">
            <text:p>30</text:p>
          </table:table-cell>
          <table:table-cell office:value-type="currency" office:value="4194.1000000000004" table:style-name="ce23">
            <text:p><text:s/>$ 4,194.10<text:s/></text:p>
          </table:table-cell>
          <table:table-cell office:value-type="float" office:value="125823.00000000001" table:formula="of:=+[.N674]*[.O674]" table:style-name="ce14">
            <text:p><text:s/>RD$125,823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07</text:p>
          </table:table-cell>
          <table:table-cell office:value-type="string" table:style-name="ce27">
            <text:p>SORBENTE DE GUTTA PERCHA (odontologia)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700" table:style-name="ce18">
            <text:p><text:s/>RD$700.00<text:s/></text:p>
          </table:table-cell>
          <table:table-cell office:value-type="float" office:value="1400" table:formula="of:=+[.V674]*[.W674]" table:style-name="ce14">
            <text:p><text:s/>RD$1,4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7</text:p>
          </table:table-cell>
          <table:table-cell office:value-type="string" table:style-name="ce25">
            <text:p>Tubo Endotraqueal 5.5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240" table:style-name="ce9">
            <text:p>240</text:p>
          </table:table-cell>
          <table:table-cell office:value-type="float" office:value="79.564347826086944" table:style-name="ce24">
            <text:p>80</text:p>
          </table:table-cell>
          <table:table-cell office:value-type="float" office:value="19095.443478260866" table:formula="of:=+[.F675]*[.G675]" table:style-name="ce14">
            <text:p><text:s/>RD$19,095.4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5</text:p>
          </table:table-cell>
          <table:table-cell office:value-type="string" table:style-name="ce19">
            <text:p>SYSMEX CELLCONTROL 12 ML *2 ML(laboratorio)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7549" table:style-name="ce23">
            <text:p><text:s/>$ 7,549.00<text:s/></text:p>
          </table:table-cell>
          <table:table-cell office:value-type="float" office:value="7549" table:formula="of:=+[.N675]*[.O675]" table:style-name="ce14">
            <text:p><text:s/>RD$7,549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1</text:p>
          </table:table-cell>
          <table:table-cell office:value-type="string" table:style-name="ce25">
            <text:p>Standart solution fus 125 ml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5500" table:style-name="ce18">
            <text:p><text:s/>RD$5,500.00<text:s/></text:p>
          </table:table-cell>
          <table:table-cell office:value-type="float" office:value="11000" table:formula="of:=+[.V675]*[.W675]" table:style-name="ce14">
            <text:p><text:s/>RD$11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8</text:p>
          </table:table-cell>
          <table:table-cell office:value-type="string" table:style-name="ce25">
            <text:p>Tubo Endotraqueal 6.0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60" table:style-name="ce9">
            <text:p>60</text:p>
          </table:table-cell>
          <table:table-cell office:value-type="float" office:value="34.22" table:style-name="ce24">
            <text:p>34</text:p>
          </table:table-cell>
          <table:table-cell office:value-type="float" office:value="2053.1999999999998" table:formula="of:=+[.F676]*[.G676]" table:style-name="ce14">
            <text:p><text:s/>RD$2,053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6</text:p>
          </table:table-cell>
          <table:table-cell office:value-type="string" table:style-name="ce19">
            <text:p>SYSMEX CELLPACK <text:s/>20LT(laboratorio)<text:s/>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1041.97" table:style-name="ce23">
            <text:p><text:s/>$ 11,041.97<text:s/></text:p>
          </table:table-cell>
          <table:table-cell office:value-type="float" office:value="44167.88" table:formula="of:=+[.N676]*[.O676]" table:style-name="ce14">
            <text:p><text:s/>RD$44,167.8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2</text:p>
          </table:table-cell>
          <table:table-cell office:value-type="string" table:style-name="ce25">
            <text:p>Sucralfato granulado Sobre 1Gr (promese)</text:p>
          </table:table-cell>
          <table:table-cell office:value-type="string" table:style-name="ce17">
            <text:p>ALMACEN DE FARMACIA</text:p>
          </table:table-cell>
          <table:table-cell office:value-type="float" office:value="140" table:style-name="ce37">
            <text:p>140</text:p>
          </table:table-cell>
          <table:table-cell office:value-type="float" office:value="45" table:style-name="ce18">
            <text:p><text:s/>RD$45.00<text:s/></text:p>
          </table:table-cell>
          <table:table-cell office:value-type="float" office:value="6300" table:formula="of:=+[.V676]*[.W676]" table:style-name="ce14">
            <text:p><text:s/>RD$6,3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59</text:p>
          </table:table-cell>
          <table:table-cell office:value-type="string" table:style-name="ce25">
            <text:p>Tubo Endotraqueal 6.5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70" table:style-name="ce9">
            <text:p>70</text:p>
          </table:table-cell>
          <table:table-cell office:value-type="float" office:value="80" table:style-name="ce24">
            <text:p>80</text:p>
          </table:table-cell>
          <table:table-cell office:value-type="float" office:value="5600" table:formula="of:=+[.F677]*[.G677]" table:style-name="ce14">
            <text:p><text:s/>RD$5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7</text:p>
          </table:table-cell>
          <table:table-cell office:value-type="string" table:style-name="ce19">
            <text:p>SYSMEX CELLPACK DCL (laboratorio)<text:s/></text:p>
          </table:table-cell>
          <table:table-cell office:value-type="string" table:style-name="ce9">
            <text:p>ALMACEN DE FARMACIA</text:p>
          </table:table-cell>
          <table:table-cell office:value-type="float" office:value="15" table:style-name="ce24">
            <text:p>15</text:p>
          </table:table-cell>
          <table:table-cell office:value-type="currency" office:value="9351.25" table:style-name="ce23">
            <text:p><text:s/>$ 9,351.25<text:s/></text:p>
          </table:table-cell>
          <table:table-cell office:value-type="float" office:value="140268.75" table:formula="of:=+[.N677]*[.O677]" table:style-name="ce14">
            <text:p><text:s/>RD$140,268.7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2</text:p>
          </table:table-cell>
          <table:table-cell office:value-type="string" table:style-name="ce25">
            <text:p>Sucralfato granulado Sobre 1Gr (calle)</text:p>
          </table:table-cell>
          <table:table-cell office:value-type="string" table:style-name="ce17">
            <text:p>ALMACEN DE FARMACIA</text:p>
          </table:table-cell>
          <table:table-cell office:value-type="float" office:value="30" table:style-name="ce37">
            <text:p>30</text:p>
          </table:table-cell>
          <table:table-cell office:value-type="float" office:value="11.39" table:style-name="ce18">
            <text:p><text:s/>RD$11.39<text:s/></text:p>
          </table:table-cell>
          <table:table-cell office:value-type="float" office:value="341.70000000000005" table:formula="of:=+[.V677]*[.W677]" table:style-name="ce14">
            <text:p><text:s/>RD$341.7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60</text:p>
          </table:table-cell>
          <table:table-cell office:value-type="string" table:style-name="ce25">
            <text:p>Tubo Endotraqueal 7.0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140" table:style-name="ce9">
            <text:p>140</text:p>
          </table:table-cell>
          <table:table-cell office:value-type="float" office:value="80" table:style-name="ce24">
            <text:p>80</text:p>
          </table:table-cell>
          <table:table-cell office:value-type="float" office:value="11200" table:formula="of:=+[.F678]*[.G678]" table:style-name="ce14">
            <text:p><text:s/>RD$11,2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8</text:p>
          </table:table-cell>
          <table:table-cell office:value-type="string" table:style-name="ce19">
            <text:p>SYSMEX STROMAT-WH- (laboratorio)<text:s/></text:p>
          </table:table-cell>
          <table:table-cell office:value-type="string" table:style-name="ce9">
            <text:p>ALMACEN DE FARMACIA</text:p>
          </table:table-cell>
          <table:table-cell office:value-type="float" office:value="11" table:style-name="ce24">
            <text:p>11</text:p>
          </table:table-cell>
          <table:table-cell office:value-type="currency" office:value="4013.9400000000005" table:style-name="ce23">
            <text:p><text:s/>$ 4,013.94<text:s/></text:p>
          </table:table-cell>
          <table:table-cell office:value-type="float" office:value="44153.340000000004" table:formula="of:=+[.N678]*[.O678]" table:style-name="ce14">
            <text:p><text:s/>RD$44,153.3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11</text:p>
          </table:table-cell>
          <table:table-cell office:value-type="string" table:style-name="ce25">
            <text:p>Sujetador de tubo <text:s/>Insumos</text:p>
          </table:table-cell>
          <table:table-cell office:value-type="string" table:style-name="ce17">
            <text:p>ALMACEN DE FARMACIA</text:p>
          </table:table-cell>
          <table:table-cell office:value-type="float" office:value="40" table:style-name="ce37">
            <text:p>40</text:p>
          </table:table-cell>
          <table:table-cell office:value-type="float" office:value="975" table:style-name="ce18">
            <text:p><text:s/>RD$975.00<text:s/></text:p>
          </table:table-cell>
          <table:table-cell office:value-type="float" office:value="39000" table:formula="of:=+[.V678]*[.W678]" table:style-name="ce14">
            <text:p><text:s/>RD$39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61</text:p>
          </table:table-cell>
          <table:table-cell office:value-type="string" table:style-name="ce25">
            <text:p>Tubo Endotraqueal 7.5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70" table:style-name="ce9">
            <text:p>70</text:p>
          </table:table-cell>
          <table:table-cell office:value-type="float" office:value="80" table:style-name="ce24">
            <text:p>80</text:p>
          </table:table-cell>
          <table:table-cell office:value-type="float" office:value="5600" table:formula="of:=+[.F679]*[.G679]" table:style-name="ce14">
            <text:p><text:s/>RD$5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39</text:p>
          </table:table-cell>
          <table:table-cell office:value-type="string" table:style-name="ce19">
            <text:p>SYSMEX XN LYSERCELL WDF 5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9632.56" table:style-name="ce23">
            <text:p><text:s/>$ 9,632.56<text:s/></text:p>
          </table:table-cell>
          <table:table-cell office:value-type="float" office:value="19265.12" table:formula="of:=+[.N679]*[.O679]" table:style-name="ce14">
            <text:p><text:s/>RD$19,265.1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12</text:p>
          </table:table-cell>
          <table:table-cell office:value-type="string" table:style-name="ce25">
            <text:p>Sulfadiazina Argentica al 1% Tarro (PROMESE)</text:p>
          </table:table-cell>
          <table:table-cell office:value-type="string" table:style-name="ce17">
            <text:p>ALMACEN DE FARMACIA</text:p>
          </table:table-cell>
          <table:table-cell office:value-type="float" office:value="8" table:style-name="ce37">
            <text:p>8</text:p>
          </table:table-cell>
          <table:table-cell office:value-type="float" office:value="326.04000000000002" table:style-name="ce18">
            <text:p><text:s/>RD$326.04<text:s/></text:p>
          </table:table-cell>
          <table:table-cell office:value-type="float" office:value="2608.3200000000002" table:formula="of:=+[.V679]*[.W679]" table:style-name="ce14">
            <text:p><text:s/>RD$2,608.3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62</text:p>
          </table:table-cell>
          <table:table-cell office:value-type="string" table:style-name="ce25">
            <text:p>Tubo Endotraqueal 8.0 Con BALON (calle)</text:p>
          </table:table-cell>
          <table:table-cell office:value-type="string" table:style-name="ce25">
            <text:p>ALMACEN DE FARMACIA</text:p>
          </table:table-cell>
          <table:table-cell office:value-type="float" office:value="200" table:style-name="ce9">
            <text:p>200</text:p>
          </table:table-cell>
          <table:table-cell office:value-type="float" office:value="80" table:style-name="ce24">
            <text:p>80</text:p>
          </table:table-cell>
          <table:table-cell office:value-type="float" office:value="16000" table:formula="of:=+[.F680]*[.G680]" table:style-name="ce14">
            <text:p><text:s/>RD$1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0</text:p>
          </table:table-cell>
          <table:table-cell office:value-type="string" table:style-name="ce19">
            <text:p>T4 libre (laboratorio) AIA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11340" table:style-name="ce23">
            <text:p><text:s/>$ 11,340.00<text:s/></text:p>
          </table:table-cell>
          <table:table-cell office:value-type="float" office:value="34020" table:formula="of:=+[.N680]*[.O680]" table:style-name="ce14">
            <text:p><text:s/>RD$34,0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13</text:p>
          </table:table-cell>
          <table:table-cell office:value-type="string" table:style-name="ce25">
            <text:p>Sulfadiazina Argentica al 1% Tubo (PROMESE)</text:p>
          </table:table-cell>
          <table:table-cell office:value-type="string" table:style-name="ce17">
            <text:p>ALMACEN DE FARMACIA</text:p>
          </table:table-cell>
          <table:table-cell office:value-type="float" office:value="22" table:style-name="ce37">
            <text:p>22</text:p>
          </table:table-cell>
          <table:table-cell office:value-type="float" office:value="380" table:style-name="ce18">
            <text:p><text:s/>RD$380.00<text:s/></text:p>
          </table:table-cell>
          <table:table-cell office:value-type="float" office:value="8360" table:formula="of:=+[.V680]*[.W680]" table:style-name="ce14">
            <text:p><text:s/>RD$8,3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59</text:p>
          </table:table-cell>
          <table:table-cell office:value-type="string" table:style-name="ce25">
            <text:p>Tubos amarillo</text:p>
          </table:table-cell>
          <table:table-cell office:value-type="string" table:style-name="ce25">
            <text:p>ALMACEN DE FARMACIA</text:p>
          </table:table-cell>
          <table:table-cell office:value-type="float" office:value="5688" table:style-name="ce9">
            <text:p>5688</text:p>
          </table:table-cell>
          <table:table-cell office:value-type="float" office:value="5.73" table:style-name="ce24">
            <text:p>6</text:p>
          </table:table-cell>
          <table:table-cell office:value-type="float" office:value="32592.240000000002" table:formula="of:=+[.F681]*[.G681]" table:style-name="ce14">
            <text:p><text:s/>RD$32,592.2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32</text:p>
          </table:table-cell>
          <table:table-cell office:value-type="string" table:style-name="ce19">
            <text:p>Tablilla Pediatricas S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41.35" table:style-name="ce23">
            <text:p><text:s/>$ 41.35<text:s/></text:p>
          </table:table-cell>
          <table:table-cell office:value-type="float" office:value="8270" table:formula="of:=+[.N681]*[.O681]" table:style-name="ce14">
            <text:p><text:s/>RD$8,2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14</text:p>
          </table:table-cell>
          <table:table-cell office:value-type="string" table:style-name="ce25">
            <text:p>Magnesio Sulfato al 10% iny. 100mg/10ml amp.</text:p>
          </table:table-cell>
          <table:table-cell office:value-type="string" table:style-name="ce17">
            <text:p>ALMACEN DE FARMACIA</text:p>
          </table:table-cell>
          <table:table-cell office:value-type="float" office:value="400" table:style-name="ce37">
            <text:p>400</text:p>
          </table:table-cell>
          <table:table-cell office:value-type="float" office:value="22.8" table:style-name="ce18">
            <text:p><text:s/>RD$22.80<text:s/></text:p>
          </table:table-cell>
          <table:table-cell office:value-type="float" office:value="9120" table:formula="of:=+[.V681]*[.W681]" table:style-name="ce14">
            <text:p><text:s/>RD$9,1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0</text:p>
          </table:table-cell>
          <table:table-cell office:value-type="string" table:style-name="ce25">
            <text:p>Tubos Azules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600" table:style-name="ce9">
            <text:p>1600</text:p>
          </table:table-cell>
          <table:table-cell office:value-type="float" office:value="3.95" table:style-name="ce24">
            <text:p>4</text:p>
          </table:table-cell>
          <table:table-cell office:value-type="float" office:value="6320" table:formula="of:=+[.F682]*[.G682]" table:style-name="ce14">
            <text:p><text:s/>RD$6,32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0</text:p>
          </table:table-cell>
          <table:table-cell office:value-type="string" table:style-name="ce19">
            <text:p>Tablilla Pediatrica Medium (PROMES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40.799999999999997" table:style-name="ce23">
            <text:p><text:s/>$ 40.80<text:s/></text:p>
          </table:table-cell>
          <table:table-cell office:value-type="float" office:value="6120" table:formula="of:=+[.N682]*[.O682]" table:style-name="ce14">
            <text:p><text:s/>RD$6,1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4</text:p>
          </table:table-cell>
          <table:table-cell office:value-type="string" table:style-name="ce25">
            <text:p>Sulfolyser Sysmex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3" table:style-name="ce37">
            <text:p>3</text:p>
          </table:table-cell>
          <table:table-cell office:value-type="float" office:value="9070.18" table:style-name="ce18">
            <text:p><text:s/>RD$9,070.18<text:s/></text:p>
          </table:table-cell>
          <table:table-cell office:value-type="float" office:value="27210.54" table:formula="of:=+[.V682]*[.W682]" table:style-name="ce14">
            <text:p><text:s/>RD$27,210.5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2</text:p>
          </table:table-cell>
          <table:table-cell office:value-type="string" table:style-name="ce25">
            <text:p>Tubos Morado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8189" table:style-name="ce9">
            <text:p>8189</text:p>
          </table:table-cell>
          <table:table-cell office:value-type="float" office:value="4.8" table:style-name="ce24">
            <text:p>5</text:p>
          </table:table-cell>
          <table:table-cell office:value-type="float" office:value="39307.199999999997" table:formula="of:=+[.F683]*[.G683]" table:style-name="ce14">
            <text:p><text:s/>RD$39,307.2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0</text:p>
          </table:table-cell>
          <table:table-cell office:value-type="string" table:style-name="ce19">
            <text:p>Tablilla Pediatrica Small (PROMESE)</text:p>
          </table:table-cell>
          <table:table-cell office:value-type="string" table:style-name="ce9">
            <text:p>ALMACEN DE FARMACIA</text:p>
          </table:table-cell>
          <table:table-cell office:value-type="float" office:value="150" table:style-name="ce24">
            <text:p>150</text:p>
          </table:table-cell>
          <table:table-cell office:value-type="currency" office:value="35.979999999999997" table:style-name="ce23">
            <text:p><text:s/>$ 35.98<text:s/></text:p>
          </table:table-cell>
          <table:table-cell office:value-type="float" office:value="5396.9999999999991" table:formula="of:=+[.N683]*[.O683]" table:style-name="ce14">
            <text:p><text:s/>RD$5,397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16</text:p>
          </table:table-cell>
          <table:table-cell office:value-type="string" table:style-name="ce25">
            <text:p>SURGICEL FIBRILAR 2.5x5cm Calle</text:p>
          </table:table-cell>
          <table:table-cell office:value-type="string" table:style-name="ce17">
            <text:p>ALMACEN DE FARMACIA</text:p>
          </table:table-cell>
          <table:table-cell office:value-type="float" office:value="30" table:style-name="ce37">
            <text:p>30</text:p>
          </table:table-cell>
          <table:table-cell office:value-type="float" office:value="4194.1000000000004" table:style-name="ce18">
            <text:p><text:s/>RD$4,194.10<text:s/></text:p>
          </table:table-cell>
          <table:table-cell office:value-type="float" office:value="125823.00000000001" table:formula="of:=+[.V683]*[.W683]" table:style-name="ce14">
            <text:p><text:s/>RD$125,82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3</text:p>
          </table:table-cell>
          <table:table-cell office:value-type="string" table:style-name="ce25">
            <text:p>Tubos Rojo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12400" table:style-name="ce9">
            <text:p>12400</text:p>
          </table:table-cell>
          <table:table-cell office:value-type="float" office:value="3.75" table:style-name="ce24">
            <text:p>4</text:p>
          </table:table-cell>
          <table:table-cell office:value-type="float" office:value="46500" table:formula="of:=+[.F684]*[.G684]" table:style-name="ce14">
            <text:p><text:s/>RD$46,5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1</text:p>
          </table:table-cell>
          <table:table-cell office:value-type="string" table:style-name="ce19">
            <text:p>TEGADERM Calle<text:s/></text:p>
          </table:table-cell>
          <table:table-cell office:value-type="string" table:style-name="ce9">
            <text:p>ALMACEN DE FARMACIA</text:p>
          </table:table-cell>
          <table:table-cell office:value-type="float" office:value="700" table:style-name="ce24">
            <text:p>700</text:p>
          </table:table-cell>
          <table:table-cell office:value-type="currency" office:value="80" table:style-name="ce23">
            <text:p><text:s/>$ 80.00<text:s/></text:p>
          </table:table-cell>
          <table:table-cell office:value-type="float" office:value="56000" table:formula="of:=+[.N684]*[.O684]" table:style-name="ce14">
            <text:p><text:s/>RD$5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5</text:p>
          </table:table-cell>
          <table:table-cell office:value-type="string" table:style-name="ce25">
            <text:p>SYSMEX CELLCONTROL 12 ML *2 ML(laboratorio)<text:s/>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7549" table:style-name="ce18">
            <text:p><text:s/>RD$7,549.00<text:s/></text:p>
          </table:table-cell>
          <table:table-cell office:value-type="float" office:value="15098" table:formula="of:=+[.V684]*[.W684]" table:style-name="ce14">
            <text:p><text:s/>RD$15,098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64</text:p>
          </table:table-cell>
          <table:table-cell office:value-type="string" table:style-name="ce25">
            <text:p>Unegon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1122.71" table:style-name="ce24">
            <text:p>1,123</text:p>
          </table:table-cell>
          <table:table-cell office:value-type="float" office:value="2245.42" table:formula="of:=+[.F685]*[.G685]" table:style-name="ce14">
            <text:p><text:s/>RD$2,245.4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2</text:p>
          </table:table-cell>
          <table:table-cell office:value-type="string" table:style-name="ce19">
            <text:p>TERMOMETRO Digitales (calle)</text:p>
          </table:table-cell>
          <table:table-cell office:value-type="string" table:style-name="ce9">
            <text:p>ALMACEN DE FARMACIA</text:p>
          </table:table-cell>
          <table:table-cell office:value-type="float" office:value="26" table:style-name="ce24">
            <text:p>26</text:p>
          </table:table-cell>
          <table:table-cell office:value-type="currency" office:value="312.7" table:style-name="ce23">
            <text:p><text:s/>$ 312.70<text:s/></text:p>
          </table:table-cell>
          <table:table-cell office:value-type="float" office:value="8130.2" table:formula="of:=+[.N685]*[.O685]" table:style-name="ce14">
            <text:p><text:s/>RD$8,130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6</text:p>
          </table:table-cell>
          <table:table-cell office:value-type="string" table:style-name="ce25">
            <text:p>SYSMEX CELLPACK <text:s/>20LT(laboratorio)<text:s/>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12030.58" table:style-name="ce18">
            <text:p><text:s/>RD$12,030.58<text:s/></text:p>
          </table:table-cell>
          <table:table-cell office:value-type="float" office:value="24061.16" table:formula="of:=+[.V685]*[.W685]" table:style-name="ce14">
            <text:p><text:s/>RD$24,061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4</text:p>
          </table:table-cell>
          <table:table-cell office:value-type="string" table:style-name="ce25">
            <text:p>Urea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78" table:style-name="ce9">
            <text:p>78</text:p>
          </table:table-cell>
          <table:table-cell office:value-type="float" office:value="680.77530864197536" table:style-name="ce24">
            <text:p>681</text:p>
          </table:table-cell>
          <table:table-cell office:value-type="float" office:value="53100.474074074074" table:formula="of:=+[.F686]*[.G686]" table:style-name="ce14">
            <text:p><text:s/>RD$53,100.4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3</text:p>
          </table:table-cell>
          <table:table-cell office:value-type="string" table:style-name="ce19">
            <text:p>TERMOMETRO tipo pistola (Donado)</text:p>
          </table:table-cell>
          <table:table-cell office:value-type="string" table:style-name="ce9">
            <text:p>ALMACEN DE FARMACIA</text:p>
          </table:table-cell>
          <table:table-cell office:value-type="float" office:value="74" table:style-name="ce24">
            <text:p>74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686]*[.O686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7</text:p>
          </table:table-cell>
          <table:table-cell office:value-type="string" table:style-name="ce25">
            <text:p>SYSMEX CELLPACK DCL (laboratorio)<text:s/></text:p>
          </table:table-cell>
          <table:table-cell office:value-type="string" table:style-name="ce17">
            <text:p>ALMACEN DE FARMACIA</text:p>
          </table:table-cell>
          <table:table-cell office:value-type="float" office:value="14" table:style-name="ce37">
            <text:p>14</text:p>
          </table:table-cell>
          <table:table-cell office:value-type="float" office:value="9351" table:style-name="ce18">
            <text:p><text:s/>RD$9,351.00<text:s/></text:p>
          </table:table-cell>
          <table:table-cell office:value-type="float" office:value="130914" table:formula="of:=+[.V686]*[.W686]" table:style-name="ce14">
            <text:p><text:s/>RD$130,91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66</text:p>
          </table:table-cell>
          <table:table-cell office:value-type="string" table:style-name="ce25">
            <text:p>Vancomicina 1 GR<text:s/></text:p>
          </table:table-cell>
          <table:table-cell office:value-type="string" table:style-name="ce25">
            <text:p>ALMACEN DE FARMACIA</text:p>
          </table:table-cell>
          <table:table-cell office:value-type="float" office:value="1050" table:style-name="ce9">
            <text:p>1050</text:p>
          </table:table-cell>
          <table:table-cell office:value-type="float" office:value="41.714285714285722" table:style-name="ce24">
            <text:p>42</text:p>
          </table:table-cell>
          <table:table-cell office:value-type="float" office:value="43800.000000000007" table:formula="of:=+[.F687]*[.G687]" table:style-name="ce14">
            <text:p><text:s/>RD$43,8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2</text:p>
          </table:table-cell>
          <table:table-cell office:value-type="string" table:style-name="ce19">
            <text:p>TG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673.02" table:style-name="ce23">
            <text:p><text:s/>$ 2,673.02<text:s/></text:p>
          </table:table-cell>
          <table:table-cell office:value-type="float" office:value="16038.119999999999" table:formula="of:=+[.N687]*[.O687]" table:style-name="ce14">
            <text:p><text:s/>RD$16,038.1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8</text:p>
          </table:table-cell>
          <table:table-cell office:value-type="string" table:style-name="ce25">
            <text:p>SYSMEX STROMAT-WH- (laboratorio)<text:s/></text:p>
          </table:table-cell>
          <table:table-cell office:value-type="string" table:style-name="ce17">
            <text:p>ALMACEN DE FARMACIA</text:p>
          </table:table-cell>
          <table:table-cell office:value-type="float" office:value="11" table:style-name="ce37">
            <text:p>11</text:p>
          </table:table-cell>
          <table:table-cell office:value-type="float" office:value="6698.9" table:style-name="ce18">
            <text:p><text:s/>RD$6,698.90<text:s/></text:p>
          </table:table-cell>
          <table:table-cell office:value-type="float" office:value="73687.899999999994" table:formula="of:=+[.V687]*[.W687]" table:style-name="ce14">
            <text:p><text:s/>RD$73,687.9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5</text:p>
          </table:table-cell>
          <table:table-cell office:value-type="string" table:style-name="ce25">
            <text:p>Vancomycin (laboratorio)</text:p>
          </table:table-cell>
          <table:table-cell office:value-type="string" table:style-name="ce25">
            <text:p>ALMACEN DE FARMACIA</text:p>
          </table:table-cell>
          <table:table-cell office:value-type="float" office:value="2" table:style-name="ce9">
            <text:p>2</text:p>
          </table:table-cell>
          <table:table-cell office:value-type="float" office:value="208" table:style-name="ce24">
            <text:p>208</text:p>
          </table:table-cell>
          <table:table-cell office:value-type="float" office:value="416" table:formula="of:=+[.F688]*[.G688]" table:style-name="ce14">
            <text:p><text:s/>RD$41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3</text:p>
          </table:table-cell>
          <table:table-cell office:value-type="string" table:style-name="ce19">
            <text:p>TGP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680.72" table:style-name="ce23">
            <text:p><text:s/>$ 2,680.72<text:s/></text:p>
          </table:table-cell>
          <table:table-cell office:value-type="float" office:value="16084.32" table:formula="of:=+[.N688]*[.O688]" table:style-name="ce14">
            <text:p><text:s/>RD$16,084.3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39</text:p>
          </table:table-cell>
          <table:table-cell office:value-type="string" table:style-name="ce25">
            <text:p>SYSMEX XN LYSERCELL WDF 5L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6" table:style-name="ce37">
            <text:p>6</text:p>
          </table:table-cell>
          <table:table-cell office:value-type="float" office:value="8955.0399999999991" table:style-name="ce18">
            <text:p><text:s/>RD$8,955.04<text:s/></text:p>
          </table:table-cell>
          <table:table-cell office:value-type="float" office:value="53730.239999999991" table:formula="of:=+[.V688]*[.W688]" table:style-name="ce14">
            <text:p><text:s/>RD$53,730.24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68</text:p>
          </table:table-cell>
          <table:table-cell office:value-type="string" table:style-name="ce25">
            <text:p>VASO DAPEN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6" table:style-name="ce9">
            <text:p>6</text:p>
          </table:table-cell>
          <table:table-cell office:value-type="float" office:value="256" table:style-name="ce24">
            <text:p>256</text:p>
          </table:table-cell>
          <table:table-cell office:value-type="float" office:value="1536" table:formula="of:=+[.F689]*[.G689]" table:style-name="ce14">
            <text:p><text:s/>RD$1,536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</text:p>
          </table:table-cell>
          <table:table-cell office:value-type="string" table:style-name="ce19">
            <text:p>Thioglicolato 500gr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600" table:style-name="ce23">
            <text:p><text:s/>$ 4,600.00<text:s/></text:p>
          </table:table-cell>
          <table:table-cell office:value-type="float" office:value="4600" table:formula="of:=+[.N689]*[.O689]" table:style-name="ce14">
            <text:p><text:s/>RD$4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0</text:p>
          </table:table-cell>
          <table:table-cell office:value-type="string" table:style-name="ce25">
            <text:p>T4 libre (laboratorio) AIA</text:p>
          </table:table-cell>
          <table:table-cell office:value-type="string" table:style-name="ce17">
            <text:p>ALMACEN DE FARMACIA</text:p>
          </table:table-cell>
          <table:table-cell office:value-type="float" office:value="7" table:style-name="ce37">
            <text:p>7</text:p>
          </table:table-cell>
          <table:table-cell office:value-type="float" office:value="11340" table:style-name="ce18">
            <text:p><text:s/>RD$11,340.00<text:s/></text:p>
          </table:table-cell>
          <table:table-cell office:value-type="float" office:value="79380" table:formula="of:=+[.V689]*[.W689]" table:style-name="ce14">
            <text:p><text:s/>RD$79,38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1</text:p>
          </table:table-cell>
          <table:table-cell office:value-type="string" table:style-name="ce25">
            <text:p>vaso humificador alto flujo 300 ml</text:p>
          </table:table-cell>
          <table:table-cell office:value-type="string" table:style-name="ce25">
            <text:p>ALMACEN DE FARMACIA</text:p>
          </table:table-cell>
          <table:table-cell office:value-type="float" office:value="100" table:style-name="ce9">
            <text:p>100</text:p>
          </table:table-cell>
          <table:table-cell office:value-type="float" office:value="264.48090909090917" table:style-name="ce24">
            <text:p>264</text:p>
          </table:table-cell>
          <table:table-cell office:value-type="float" office:value="26448.090909090915" table:formula="of:=+[.F690]*[.G690]" table:style-name="ce14">
            <text:p><text:s/>RD$26,448.09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4</text:p>
          </table:table-cell>
          <table:table-cell office:value-type="string" table:style-name="ce19">
            <text:p>Tips Amarillos paquetes <text:s/>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416" table:style-name="ce23">
            <text:p><text:s/>$ 416.00<text:s/></text:p>
          </table:table-cell>
          <table:table-cell office:value-type="float" office:value="832" table:formula="of:=+[.N690]*[.O690]" table:style-name="ce14">
            <text:p><text:s/>RD$83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31</text:p>
          </table:table-cell>
          <table:table-cell office:value-type="string" table:style-name="ce25">
            <text:p>Triglicerido 200ml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11" table:style-name="ce37">
            <text:p>11</text:p>
          </table:table-cell>
          <table:table-cell office:value-type="float" office:value="2306.1999999999998" table:style-name="ce18">
            <text:p><text:s/>RD$2,306.20<text:s/></text:p>
          </table:table-cell>
          <table:table-cell office:value-type="float" office:value="25368.199999999997" table:formula="of:=+[.V690]*[.W690]" table:style-name="ce14">
            <text:p><text:s/>RD$25,368.2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6</text:p>
          </table:table-cell>
          <table:table-cell office:value-type="string" table:style-name="ce25">
            <text:p>VDRL</text:p>
          </table:table-cell>
          <table:table-cell office:value-type="string" table:style-name="ce25">
            <text:p>ALMACEN DE FARMACIA</text:p>
          </table:table-cell>
          <table:table-cell office:value-type="float" office:value="10" table:style-name="ce9">
            <text:p>10</text:p>
          </table:table-cell>
          <table:table-cell office:value-type="float" office:value="524" table:style-name="ce24">
            <text:p>524</text:p>
          </table:table-cell>
          <table:table-cell office:value-type="float" office:value="5240" table:formula="of:=+[.F691]*[.G691]" table:style-name="ce14">
            <text:p><text:s/>RD$5,24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5</text:p>
          </table:table-cell>
          <table:table-cell office:value-type="string" table:style-name="ce19">
            <text:p>Tips Azules Paquete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911.3" table:style-name="ce23">
            <text:p><text:s/>$ 911.30<text:s/></text:p>
          </table:table-cell>
          <table:table-cell office:value-type="float" office:value="911.3" table:formula="of:=+[.N691]*[.O691]" table:style-name="ce14">
            <text:p><text:s/>RD$911.3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32</text:p>
          </table:table-cell>
          <table:table-cell office:value-type="string" table:style-name="ce25">
            <text:p>Tablilla Pediatricas S(Calle)</text:p>
          </table:table-cell>
          <table:table-cell office:value-type="string" table:style-name="ce17">
            <text:p>ALMACEN DE FARMACIA</text:p>
          </table:table-cell>
          <table:table-cell office:value-type="float" office:value="100" table:style-name="ce37">
            <text:p>100</text:p>
          </table:table-cell>
          <table:table-cell office:value-type="float" office:value="41.35" table:style-name="ce18">
            <text:p><text:s/>RD$41.35<text:s/></text:p>
          </table:table-cell>
          <table:table-cell office:value-type="float" office:value="4135" table:formula="of:=+[.V691]*[.W691]" table:style-name="ce14">
            <text:p><text:s/>RD$4,135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0</text:p>
          </table:table-cell>
          <table:table-cell office:value-type="string" table:style-name="ce25">
            <text:p>Vecuronio bromuro 10mg</text:p>
          </table:table-cell>
          <table:table-cell office:value-type="string" table:style-name="ce25">
            <text:p>ALMACEN DE FARMACIA</text:p>
          </table:table-cell>
          <table:table-cell office:value-type="float" office:value="100" table:style-name="ce9">
            <text:p>100</text:p>
          </table:table-cell>
          <table:table-cell office:value-type="float" office:value="804.52" table:style-name="ce24">
            <text:p>805</text:p>
          </table:table-cell>
          <table:table-cell office:value-type="float" office:value="80452" table:formula="of:=+[.F692]*[.G692]" table:style-name="ce14">
            <text:p><text:s/>RD$80,452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6</text:p>
          </table:table-cell>
          <table:table-cell office:value-type="string" table:style-name="ce19">
            <text:p>Tira Orina Insight<text:s/>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692]*[.O692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0</text:p>
          </table:table-cell>
          <table:table-cell office:value-type="string" table:style-name="ce25">
            <text:p>Tablilla Pediatrica Medium (PROMESE)</text:p>
          </table:table-cell>
          <table:table-cell office:value-type="string" table:style-name="ce17">
            <text:p>ALMACEN DE FARMACIA</text:p>
          </table:table-cell>
          <table:table-cell office:value-type="float" office:value="25" table:style-name="ce37">
            <text:p>25</text:p>
          </table:table-cell>
          <table:table-cell office:value-type="float" office:value="40.799999999999997" table:style-name="ce18">
            <text:p><text:s/>RD$40.80<text:s/></text:p>
          </table:table-cell>
          <table:table-cell office:value-type="float" office:value="1019.9999999999999" table:formula="of:=+[.V692]*[.W692]" table:style-name="ce14">
            <text:p><text:s/>RD$1,02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2</text:p>
          </table:table-cell>
          <table:table-cell office:value-type="string" table:style-name="ce25">
            <text:p>Venda elastica 4"x5" (calle)</text:p>
          </table:table-cell>
          <table:table-cell office:value-type="string" table:style-name="ce25">
            <text:p>ALMACEN DE FARMACIA</text:p>
          </table:table-cell>
          <table:table-cell office:value-type="float" office:value="64" table:style-name="ce9">
            <text:p>64</text:p>
          </table:table-cell>
          <table:table-cell office:value-type="float" office:value="19.246417475728158" table:style-name="ce24">
            <text:p>19</text:p>
          </table:table-cell>
          <table:table-cell office:value-type="float" office:value="1231.7707184466021" table:formula="of:=+[.F693]*[.G693]" table:style-name="ce14">
            <text:p><text:s/>RD$1,231.7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5</text:p>
          </table:table-cell>
          <table:table-cell office:value-type="string" table:style-name="ce19">
            <text:p>TIRAS DE CELULOIDES NERVIOS SOBRES <text:s/>(odontologia)</text:p>
          </table:table-cell>
          <table:table-cell office:value-type="string" table:style-name="ce9">
            <text:p>ALMACEN DE FARMACIA</text:p>
          </table:table-cell>
          <table:table-cell office:value-type="float" office:value="30" table:style-name="ce24">
            <text:p>30</text:p>
          </table:table-cell>
          <table:table-cell office:value-type="currency" office:value="552" table:style-name="ce23">
            <text:p><text:s/>$ 552.00<text:s/></text:p>
          </table:table-cell>
          <table:table-cell office:value-type="float" office:value="16560" table:formula="of:=+[.N693]*[.O693]" table:style-name="ce14">
            <text:p><text:s/>RD$16,56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0</text:p>
          </table:table-cell>
          <table:table-cell office:value-type="string" table:style-name="ce25">
            <text:p>Tablilla Pediatrica Small (PROMESE)</text:p>
          </table:table-cell>
          <table:table-cell office:value-type="string" table:style-name="ce17">
            <text:p>ALMACEN DE FARMACIA</text:p>
          </table:table-cell>
          <table:table-cell office:value-type="float" office:value="150" table:style-name="ce37">
            <text:p>150</text:p>
          </table:table-cell>
          <table:table-cell office:value-type="float" office:value="35.979999999999997" table:style-name="ce18">
            <text:p><text:s/>RD$35.98<text:s/></text:p>
          </table:table-cell>
          <table:table-cell office:value-type="float" office:value="5396.9999999999991" table:formula="of:=+[.V693]*[.W693]" table:style-name="ce14">
            <text:p><text:s/>RD$5,397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2</text:p>
          </table:table-cell>
          <table:table-cell office:value-type="string" table:style-name="ce25">
            <text:p>Venda elastica 4"x5" promese</text:p>
          </table:table-cell>
          <table:table-cell office:value-type="string" table:style-name="ce25">
            <text:p>ALMACEN DE FARMACIA</text:p>
          </table:table-cell>
          <table:table-cell office:value-type="float" office:value="228" table:style-name="ce9">
            <text:p>228</text:p>
          </table:table-cell>
          <table:table-cell office:value-type="float" office:value="15.34" table:style-name="ce24">
            <text:p>15</text:p>
          </table:table-cell>
          <table:table-cell office:value-type="float" office:value="3497.52" table:formula="of:=+[.F694]*[.G694]" table:style-name="ce14">
            <text:p><text:s/>RD$3,497.5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6</text:p>
          </table:table-cell>
          <table:table-cell office:value-type="string" table:style-name="ce19">
            <text:p>Tiras de Lij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588.98" table:style-name="ce23">
            <text:p><text:s/>$ 588.98<text:s/></text:p>
          </table:table-cell>
          <table:table-cell office:value-type="float" office:value="5300.82" table:formula="of:=+[.N694]*[.O694]" table:style-name="ce14">
            <text:p><text:s/>RD$5,300.8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1</text:p>
          </table:table-cell>
          <table:table-cell office:value-type="string" table:style-name="ce25">
            <text:p>TEGADERM Calle<text:s/></text:p>
          </table:table-cell>
          <table:table-cell office:value-type="string" table:style-name="ce17">
            <text:p>ALMACEN DE FARMACIA</text:p>
          </table:table-cell>
          <table:table-cell office:value-type="float" office:value="500" table:style-name="ce37">
            <text:p>500</text:p>
          </table:table-cell>
          <table:table-cell office:value-type="float" office:value="80" table:style-name="ce18">
            <text:p><text:s/>RD$80.00<text:s/></text:p>
          </table:table-cell>
          <table:table-cell office:value-type="float" office:value="40000" table:formula="of:=+[.V694]*[.W694]" table:style-name="ce14">
            <text:p><text:s/>RD$40,0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3</text:p>
          </table:table-cell>
          <table:table-cell office:value-type="string" table:style-name="ce25">
            <text:p>Venda Elastica 6x5 (calle)</text:p>
          </table:table-cell>
          <table:table-cell office:value-type="string" table:style-name="ce25">
            <text:p>ALMACEN DE FARMACIA</text:p>
          </table:table-cell>
          <table:table-cell office:value-type="float" office:value="312" table:style-name="ce9">
            <text:p>312</text:p>
          </table:table-cell>
          <table:table-cell office:value-type="float" office:value="39" table:style-name="ce24">
            <text:p>39</text:p>
          </table:table-cell>
          <table:table-cell office:value-type="float" office:value="12168" table:formula="of:=+[.F695]*[.G695]" table:style-name="ce14">
            <text:p><text:s/>RD$12,16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7</text:p>
          </table:table-cell>
          <table:table-cell office:value-type="string" table:style-name="ce19">
            <text:p>Tiras Reactivas Cajita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6" table:style-name="ce24">
            <text:p>16</text:p>
          </table:table-cell>
          <table:table-cell office:value-type="currency" office:value="507" table:style-name="ce23">
            <text:p><text:s/>$ 507.00<text:s/></text:p>
          </table:table-cell>
          <table:table-cell office:value-type="float" office:value="8112" table:formula="of:=+[.N695]*[.O695]" table:style-name="ce14">
            <text:p><text:s/>RD$8,11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2</text:p>
          </table:table-cell>
          <table:table-cell office:value-type="string" table:style-name="ce25">
            <text:p>TERMOMETRO Digitales (calle)</text:p>
          </table:table-cell>
          <table:table-cell office:value-type="string" table:style-name="ce17">
            <text:p>ALMACEN DE FARMACIA</text:p>
          </table:table-cell>
          <table:table-cell office:value-type="float" office:value="550" table:style-name="ce37">
            <text:p>550</text:p>
          </table:table-cell>
          <table:table-cell office:value-type="float" office:value="266.28385093167702" table:style-name="ce18">
            <text:p><text:s/>RD$266.28<text:s/></text:p>
          </table:table-cell>
          <table:table-cell office:value-type="float" office:value="146456.11801242238" table:formula="of:=+[.V695]*[.W695]" table:style-name="ce14">
            <text:p><text:s/>RD$146,456.1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5</text:p>
          </table:table-cell>
          <table:table-cell office:value-type="string" table:style-name="ce25">
            <text:p>Venda Estoquinete #2 (calle)</text:p>
          </table:table-cell>
          <table:table-cell office:value-type="string" table:style-name="ce25">
            <text:p>ALMACEN DE FARMACIA</text:p>
          </table:table-cell>
          <table:table-cell office:value-type="float" office:value="59" table:style-name="ce9">
            <text:p>59</text:p>
          </table:table-cell>
          <table:table-cell office:value-type="float" office:value="462" table:style-name="ce24">
            <text:p>462</text:p>
          </table:table-cell>
          <table:table-cell office:value-type="float" office:value="27258" table:formula="of:=+[.F696]*[.G696]" table:style-name="ce14">
            <text:p><text:s/>RD$27,258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27</text:p>
          </table:table-cell>
          <table:table-cell office:value-type="string" table:style-name="ce19">
            <text:p>Tirillas Codefree (calle)</text:p>
          </table:table-cell>
          <table:table-cell office:value-type="string" table:style-name="ce9">
            <text:p>ALMACEN DE FARMACIA</text:p>
          </table:table-cell>
          <table:table-cell office:value-type="float" office:value="48" table:style-name="ce24">
            <text:p>48</text:p>
          </table:table-cell>
          <table:table-cell office:value-type="currency" office:value="26.684098360655739" table:style-name="ce23">
            <text:p><text:s/>$ 26.68<text:s/></text:p>
          </table:table-cell>
          <table:table-cell office:value-type="float" office:value="1280.8367213114755" table:formula="of:=+[.N696]*[.O696]" table:style-name="ce14">
            <text:p><text:s/>RD$1,280.8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3</text:p>
          </table:table-cell>
          <table:table-cell office:value-type="string" table:style-name="ce25">
            <text:p>TERMOMETRO tipo pistola (Donado)</text:p>
          </table:table-cell>
          <table:table-cell office:value-type="string" table:style-name="ce17">
            <text:p>ALMACEN DE FARMACIA</text:p>
          </table:table-cell>
          <table:table-cell office:value-type="float" office:value="23" table:style-name="ce37">
            <text:p>23</text:p>
          </table:table-cell>
          <table:table-cell office:value-type="float" office:value="0" table:style-name="ce18">
            <text:p><text:s/>RD$-<text:s text:c="3"/></text:p>
          </table:table-cell>
          <table:table-cell office:value-type="float" office:value="0" table:formula="of:=+[.V696]*[.W696]" table:style-name="ce14">
            <text:p><text:s/>RD$-<text:s text:c="3"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6</text:p>
          </table:table-cell>
          <table:table-cell office:value-type="string" table:style-name="ce25">
            <text:p>Venda Estoquinete #3 (calle)</text:p>
          </table:table-cell>
          <table:table-cell office:value-type="string" table:style-name="ce25">
            <text:p>ALMACEN DE FARMACIA</text:p>
          </table:table-cell>
          <table:table-cell office:value-type="float" office:value="31" table:style-name="ce9">
            <text:p>31</text:p>
          </table:table-cell>
          <table:table-cell office:value-type="float" office:value="433.125" table:style-name="ce24">
            <text:p>433</text:p>
          </table:table-cell>
          <table:table-cell office:value-type="float" office:value="13426.875" table:formula="of:=+[.F697]*[.G697]" table:style-name="ce14">
            <text:p><text:s/>RD$13,426.88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0588</text:p>
          </table:table-cell>
          <table:table-cell office:value-type="string" table:style-name="ce19">
            <text:p>Tirilla de orina frasco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033.88" table:style-name="ce23">
            <text:p><text:s/>$ 5,033.88<text:s/></text:p>
          </table:table-cell>
          <table:table-cell office:value-type="float" office:value="5033.88" table:formula="of:=+[.N697]*[.O697]" table:style-name="ce14">
            <text:p><text:s/>RD$5,033.8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2</text:p>
          </table:table-cell>
          <table:table-cell office:value-type="string" table:style-name="ce25">
            <text:p>TGO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4231.5" table:style-name="ce18">
            <text:p><text:s/>RD$4,231.50<text:s/></text:p>
          </table:table-cell>
          <table:table-cell office:value-type="float" office:value="8463" table:formula="of:=+[.V697]*[.W697]" table:style-name="ce14">
            <text:p><text:s/>RD$8,463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7</text:p>
          </table:table-cell>
          <table:table-cell office:value-type="string" table:style-name="ce25">
            <text:p>Venda Estoquinete #4 <text:s/>(calle)</text:p>
          </table:table-cell>
          <table:table-cell office:value-type="string" table:style-name="ce25">
            <text:p>ALMACEN DE FARMACIA</text:p>
          </table:table-cell>
          <table:table-cell office:value-type="float" office:value="49" table:style-name="ce9">
            <text:p>49</text:p>
          </table:table-cell>
          <table:table-cell office:value-type="float" office:value="271.76470588235293" table:style-name="ce24">
            <text:p>272</text:p>
          </table:table-cell>
          <table:table-cell office:value-type="float" office:value="13316.470588235294" table:formula="of:=+[.F698]*[.G698]" table:style-name="ce14">
            <text:p><text:s/>RD$13,316.47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8</text:p>
          </table:table-cell>
          <table:table-cell office:value-type="string" table:style-name="ce19">
            <text:p>Tirillas de orina H12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0.33" table:style-name="ce23">
            <text:p><text:s/>$ 0.33<text:s/></text:p>
          </table:table-cell>
          <table:table-cell office:value-type="float" office:value="0.33" table:formula="of:=+[.N698]*[.O698]" table:style-name="ce14">
            <text:p><text:s/>RD$0.3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3</text:p>
          </table:table-cell>
          <table:table-cell office:value-type="string" table:style-name="ce25">
            <text:p>TGP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4257.5" table:style-name="ce18">
            <text:p><text:s/>RD$4,257.50<text:s/></text:p>
          </table:table-cell>
          <table:table-cell office:value-type="float" office:value="4257.5" table:formula="of:=+[.V698]*[.W698]" table:style-name="ce14">
            <text:p><text:s/>RD$4,257.5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78</text:p>
          </table:table-cell>
          <table:table-cell office:value-type="string" table:style-name="ce25">
            <text:p>Vendaje kerlix</text:p>
          </table:table-cell>
          <table:table-cell office:value-type="string" table:style-name="ce25">
            <text:p>ALMACEN DE FARMACIA</text:p>
          </table:table-cell>
          <table:table-cell office:value-type="float" office:value="270" table:style-name="ce9">
            <text:p>270</text:p>
          </table:table-cell>
          <table:table-cell office:value-type="float" office:value="200" table:style-name="ce24">
            <text:p>200</text:p>
          </table:table-cell>
          <table:table-cell office:value-type="float" office:value="54000" table:formula="of:=+[.F699]*[.G699]" table:style-name="ce14">
            <text:p><text:s/>RD$54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30</text:p>
          </table:table-cell>
          <table:table-cell office:value-type="string" table:style-name="ce19">
            <text:p>Tirillas Prodigy (para glucometro) (calle)50/1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38.625439999999998" table:style-name="ce23">
            <text:p><text:s/>$ 38.63<text:s/></text:p>
          </table:table-cell>
          <table:table-cell office:value-type="float" office:value="7725.0879999999997" table:formula="of:=+[.N699]*[.O699]" table:style-name="ce14">
            <text:p><text:s/>RD$7,725.0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</text:p>
          </table:table-cell>
          <table:table-cell office:value-type="string" table:style-name="ce25">
            <text:p>Thioglicolato 500gr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4600" table:style-name="ce18">
            <text:p><text:s/>RD$4,600.00<text:s/></text:p>
          </table:table-cell>
          <table:table-cell office:value-type="float" office:value="4600" table:formula="of:=+[.V699]*[.W699]" table:style-name="ce14">
            <text:p><text:s/>RD$4,6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LB-00025</text:p>
          </table:table-cell>
          <table:table-cell office:value-type="string" table:style-name="ce25">
            <text:p>OH-VD Vitamina D D20</text:p>
          </table:table-cell>
          <table:table-cell office:value-type="string" table:style-name="ce25">
            <text:p>ALMACEN DE FARMACIA</text:p>
          </table:table-cell>
          <table:table-cell office:value-type="float" office:value="3" table:style-name="ce9">
            <text:p>3</text:p>
          </table:table-cell>
          <table:table-cell office:value-type="float" office:value="9768.1" table:style-name="ce24">
            <text:p>9,768</text:p>
          </table:table-cell>
          <table:table-cell office:value-type="float" office:value="29304.300000000003" table:formula="of:=+[.F700]*[.G700]" table:style-name="ce14">
            <text:p><text:s/>RD$29,304.3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31</text:p>
          </table:table-cell>
          <table:table-cell office:value-type="string" table:style-name="ce19">
            <text:p>Tobramicina 0.3% (Gotas)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286" table:style-name="ce23">
            <text:p><text:s/>$ 286.00<text:s/></text:p>
          </table:table-cell>
          <table:table-cell office:value-type="float" office:value="5720" table:formula="of:=+[.N700]*[.O700]" table:style-name="ce14">
            <text:p><text:s/>RD$5,72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4</text:p>
          </table:table-cell>
          <table:table-cell office:value-type="string" table:style-name="ce25">
            <text:p>Tips Amarillos paquetes <text:s/>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416" table:style-name="ce18">
            <text:p><text:s/>RD$416.00<text:s/></text:p>
          </table:table-cell>
          <table:table-cell office:value-type="float" office:value="832" table:formula="of:=+[.V700]*[.W700]" table:style-name="ce14">
            <text:p><text:s/>RD$83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168</text:p>
          </table:table-cell>
          <table:table-cell office:value-type="string" table:style-name="ce25">
            <text:p>Wash concentrate cruz ayalas <text:s/>AIA</text:p>
          </table:table-cell>
          <table:table-cell office:value-type="string" table:style-name="ce25">
            <text:p>ALMACEN DE FARMACIA</text:p>
          </table:table-cell>
          <table:table-cell office:value-type="float" office:value="8" table:style-name="ce9">
            <text:p>8</text:p>
          </table:table-cell>
          <table:table-cell office:value-type="float" office:value="7200" table:style-name="ce24">
            <text:p>7,200</text:p>
          </table:table-cell>
          <table:table-cell office:value-type="float" office:value="57600" table:formula="of:=+[.F701]*[.G701]" table:style-name="ce14">
            <text:p><text:s/>RD$57,6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31</text:p>
          </table:table-cell>
          <table:table-cell office:value-type="string" table:style-name="ce19">
            <text:p>Tobramicina 0.3% (Gotas) (promese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54" table:style-name="ce23">
            <text:p><text:s/>$ 54.00<text:s/></text:p>
          </table:table-cell>
          <table:table-cell office:value-type="float" office:value="270" table:formula="of:=+[.N701]*[.O701]" table:style-name="ce14">
            <text:p><text:s/>RD$27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5</text:p>
          </table:table-cell>
          <table:table-cell office:value-type="string" table:style-name="ce25">
            <text:p>Tips Azules Paquetes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911.3" table:style-name="ce18">
            <text:p><text:s/>RD$911.30<text:s/></text:p>
          </table:table-cell>
          <table:table-cell office:value-type="float" office:value="911.3" table:formula="of:=+[.V701]*[.W701]" table:style-name="ce14">
            <text:p><text:s/>RD$911.3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0</text:p>
          </table:table-cell>
          <table:table-cell office:value-type="string" table:style-name="ce25">
            <text:p>YAQUET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4" table:style-name="ce9">
            <text:p>4</text:p>
          </table:table-cell>
          <table:table-cell office:value-type="float" office:value="2300" table:style-name="ce24">
            <text:p>2,300</text:p>
          </table:table-cell>
          <table:table-cell office:value-type="float" office:value="9200" table:formula="of:=+[.F702]*[.G702]" table:style-name="ce14">
            <text:p><text:s/>RD$9,2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49</text:p>
          </table:table-cell>
          <table:table-cell office:value-type="string" table:style-name="ce19">
            <text:p>Torniquete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0" table:style-name="ce23">
            <text:p><text:s/>$ -<text:s text:c="3"/></text:p>
          </table:table-cell>
          <table:table-cell office:value-type="float" office:value="0" table:formula="of:=+[.N702]*[.O702]" table:style-name="ce14">
            <text:p><text:s/>RD$-<text:s text:c="3"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6</text:p>
          </table:table-cell>
          <table:table-cell office:value-type="string" table:style-name="ce25">
            <text:p>Tira Orina Insight<text:s/></text:p>
          </table:table-cell>
          <table:table-cell office:value-type="string" table:style-name="ce17">
            <text:p>ALMACEN DE FARMACIA</text:p>
          </table:table-cell>
          <table:table-cell office:value-type="float" office:value="6" table:style-name="ce37">
            <text:p>6</text:p>
          </table:table-cell>
          <table:table-cell office:value-type="float" office:value="536.36" table:style-name="ce18">
            <text:p><text:s/>RD$536.36<text:s/></text:p>
          </table:table-cell>
          <table:table-cell office:value-type="float" office:value="3218.16" table:formula="of:=+[.V702]*[.W702]" table:style-name="ce14">
            <text:p><text:s/>RD$3,218.16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1</text:p>
          </table:table-cell>
          <table:table-cell office:value-type="string" table:style-name="ce25">
            <text:p>Yeso #2 (calle)</text:p>
          </table:table-cell>
          <table:table-cell office:value-type="string" table:style-name="ce25">
            <text:p>ALMACEN DE FARMACIA</text:p>
          </table:table-cell>
          <table:table-cell office:value-type="float" office:value="300" table:style-name="ce9">
            <text:p>300</text:p>
          </table:table-cell>
          <table:table-cell office:value-type="float" office:value="120" table:style-name="ce24">
            <text:p>120</text:p>
          </table:table-cell>
          <table:table-cell office:value-type="float" office:value="36000" table:formula="of:=+[.F703]*[.G703]" table:style-name="ce14">
            <text:p><text:s/>RD$36,0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0</text:p>
          </table:table-cell>
          <table:table-cell office:value-type="string" table:style-name="ce19">
            <text:p>TP reactiv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350" table:style-name="ce23">
            <text:p><text:s/>$ 350.00<text:s/></text:p>
          </table:table-cell>
          <table:table-cell office:value-type="float" office:value="3150" table:formula="of:=+[.N703]*[.O703]" table:style-name="ce14">
            <text:p><text:s/>RD$3,1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5</text:p>
          </table:table-cell>
          <table:table-cell office:value-type="string" table:style-name="ce27">
            <text:p>TIRAS DE CELULOIDES NERVIOS SOBRES <text:s/>(odontologia)</text:p>
          </table:table-cell>
          <table:table-cell office:value-type="string" table:style-name="ce17">
            <text:p>ALMACEN DE FARMACIA</text:p>
          </table:table-cell>
          <table:table-cell office:value-type="float" office:value="30" table:style-name="ce37">
            <text:p>30</text:p>
          </table:table-cell>
          <table:table-cell office:value-type="float" office:value="552" table:style-name="ce18">
            <text:p><text:s/>RD$552.00<text:s/></text:p>
          </table:table-cell>
          <table:table-cell office:value-type="float" office:value="16560" table:formula="of:=+[.V703]*[.W703]" table:style-name="ce14">
            <text:p><text:s/>RD$16,56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2</text:p>
          </table:table-cell>
          <table:table-cell office:value-type="string" table:style-name="ce25">
            <text:p>Yeso #4 (calle)</text:p>
          </table:table-cell>
          <table:table-cell office:value-type="string" table:style-name="ce25">
            <text:p>ALMACEN DE FARMACIA</text:p>
          </table:table-cell>
          <table:table-cell office:value-type="float" office:value="540" table:style-name="ce9">
            <text:p>540</text:p>
          </table:table-cell>
          <table:table-cell office:value-type="float" office:value="177.99342447916669" table:style-name="ce24">
            <text:p>178</text:p>
          </table:table-cell>
          <table:table-cell office:value-type="float" office:value="96116.449218750015" table:formula="of:=+[.F704]*[.G704]" table:style-name="ce14">
            <text:p><text:s/>RD$96,116.45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3</text:p>
          </table:table-cell>
          <table:table-cell office:value-type="string" table:style-name="ce19">
            <text:p>Transcur Paquete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50" table:style-name="ce24">
            <text:p>650</text:p>
          </table:table-cell>
          <table:table-cell office:value-type="currency" office:value="16.142857142857142" table:style-name="ce23">
            <text:p><text:s/>$ 16.14<text:s/></text:p>
          </table:table-cell>
          <table:table-cell office:value-type="float" office:value="10492.857142857143" table:formula="of:=+[.N704]*[.O704]" table:style-name="ce14">
            <text:p><text:s/>RD$10,492.8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26</text:p>
          </table:table-cell>
          <table:table-cell office:value-type="string" table:style-name="ce25">
            <text:p>Tiras de Lija (odontologia)</text:p>
          </table:table-cell>
          <table:table-cell office:value-type="string" table:style-name="ce17">
            <text:p>ALMACEN DE FARMACIA</text:p>
          </table:table-cell>
          <table:table-cell office:value-type="float" office:value="9" table:style-name="ce37">
            <text:p>9</text:p>
          </table:table-cell>
          <table:table-cell office:value-type="float" office:value="588.98" table:style-name="ce18">
            <text:p><text:s/>RD$588.98<text:s/></text:p>
          </table:table-cell>
          <table:table-cell office:value-type="float" office:value="5300.82" table:formula="of:=+[.V704]*[.W704]" table:style-name="ce14">
            <text:p><text:s/>RD$5,300.82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5</text:p>
          </table:table-cell>
          <table:table-cell office:value-type="string" table:style-name="ce25">
            <text:p>Yeso Piedra en Funda (odontologia)</text:p>
          </table:table-cell>
          <table:table-cell office:value-type="string" table:style-name="ce25">
            <text:p>ALMACEN DE FARMACIA</text:p>
          </table:table-cell>
          <table:table-cell office:value-type="float" office:value="4" table:style-name="ce9">
            <text:p>4</text:p>
          </table:table-cell>
          <table:table-cell office:value-type="float" office:value="50" table:style-name="ce24">
            <text:p>50</text:p>
          </table:table-cell>
          <table:table-cell office:value-type="float" office:value="200" table:formula="of:=+[.F705]*[.G705]" table:style-name="ce14">
            <text:p><text:s/>RD$2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4</text:p>
          </table:table-cell>
          <table:table-cell office:value-type="string" table:style-name="ce19">
            <text:p>Transfer 150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54" table:style-name="ce24">
            <text:p>54</text:p>
          </table:table-cell>
          <table:table-cell office:value-type="currency" office:value="1032.02711864406" table:style-name="ce23">
            <text:p><text:s/>$ 1,032.03<text:s/></text:p>
          </table:table-cell>
          <table:table-cell office:value-type="float" office:value="55729.46440677924" table:formula="of:=+[.N705]*[.O705]" table:style-name="ce14">
            <text:p><text:s/>RD$55,729.4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7</text:p>
          </table:table-cell>
          <table:table-cell office:value-type="string" table:style-name="ce25">
            <text:p>Tiras Reactivas Cajitas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16" table:style-name="ce37">
            <text:p>16</text:p>
          </table:table-cell>
          <table:table-cell office:value-type="float" office:value="507" table:style-name="ce18">
            <text:p><text:s/>RD$507.00<text:s/></text:p>
          </table:table-cell>
          <table:table-cell office:value-type="float" office:value="8112" table:formula="of:=+[.V705]*[.W705]" table:style-name="ce14">
            <text:p><text:s/>RD$8,112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6</text:p>
          </table:table-cell>
          <table:table-cell office:value-type="string" table:style-name="ce25">
            <text:p>Yodopovidona 10% <text:s/>GL <text:s/>(CALLE)</text:p>
          </table:table-cell>
          <table:table-cell office:value-type="string" table:style-name="ce25">
            <text:p>ALMACEN DE FARMACIA</text:p>
          </table:table-cell>
          <table:table-cell office:value-type="float" office:value="70" table:style-name="ce9">
            <text:p>70</text:p>
          </table:table-cell>
          <table:table-cell office:value-type="float" office:value="320" table:style-name="ce24">
            <text:p>320</text:p>
          </table:table-cell>
          <table:table-cell office:value-type="float" office:value="22400" table:formula="of:=+[.F706]*[.G706]" table:style-name="ce14">
            <text:p><text:s/>RD$22,40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5</text:p>
          </table:table-cell>
          <table:table-cell office:value-type="string" table:style-name="ce19">
            <text:p>Transfer 300ML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5009.75" table:style-name="ce23">
            <text:p><text:s/>$ 5,009.75<text:s/></text:p>
          </table:table-cell>
          <table:table-cell office:value-type="float" office:value="15029.25" table:formula="of:=+[.N706]*[.O706]" table:style-name="ce14">
            <text:p><text:s/>RD$15,029.2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0588</text:p>
          </table:table-cell>
          <table:table-cell office:value-type="string" table:style-name="ce25">
            <text:p>Tirilla de orina frasco</text:p>
          </table:table-cell>
          <table:table-cell office:value-type="string" table:style-name="ce17">
            <text:p>ALMACEN DE FARMACIA</text:p>
          </table:table-cell>
          <table:table-cell office:value-type="float" office:value="7" table:style-name="ce37">
            <text:p>7</text:p>
          </table:table-cell>
          <table:table-cell office:value-type="float" office:value="502" table:style-name="ce18">
            <text:p><text:s/>RD$502.00<text:s/></text:p>
          </table:table-cell>
          <table:table-cell office:value-type="float" office:value="3514" table:formula="of:=+[.V706]*[.W706]" table:style-name="ce14">
            <text:p><text:s/>RD$3,514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12">
            <text:p>1/4/2026</text:p>
          </table:table-cell>
          <table:table-cell office:value-type="date" office:date-value="2026-04-30T00:00:00" table:style-name="ce13">
            <text:p>30/4/2026</text:p>
          </table:table-cell>
          <table:table-cell office:value-type="string" table:style-name="ce25">
            <text:p>MM-788</text:p>
          </table:table-cell>
          <table:table-cell office:value-type="string" table:style-name="ce25">
            <text:p>Zapato Desechables Paquetes 100/P (calle)</text:p>
          </table:table-cell>
          <table:table-cell office:value-type="string" table:style-name="ce25">
            <text:p>ALMACEN DE FARMACIA</text:p>
          </table:table-cell>
          <table:table-cell office:value-type="float" office:value="2400" table:style-name="ce9">
            <text:p>2400</text:p>
          </table:table-cell>
          <table:table-cell office:value-type="float" office:value="2.95" table:style-name="ce24">
            <text:p>3</text:p>
          </table:table-cell>
          <table:table-cell office:value-type="float" office:value="7080" table:formula="of:=+[.F707]*[.G707]" table:style-name="ce14">
            <text:p><text:s/>RD$7,080.00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8</text:p>
          </table:table-cell>
          <table:table-cell office:value-type="string" table:style-name="ce19">
            <text:p>TSH (laboratorio) AIA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18318.462" table:style-name="ce23">
            <text:p><text:s/>$ 18,318.46<text:s/></text:p>
          </table:table-cell>
          <table:table-cell office:value-type="float" office:value="91592.31" table:formula="of:=+[.N707]*[.O707]" table:style-name="ce14">
            <text:p><text:s/>RD$91,592.3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8</text:p>
          </table:table-cell>
          <table:table-cell office:value-type="string" table:style-name="ce25">
            <text:p>Tirillas de orina H12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19500" table:style-name="ce18">
            <text:p><text:s/>RD$19,500.00<text:s/></text:p>
          </table:table-cell>
          <table:table-cell office:value-type="float" office:value="19500" table:formula="of:=+[.V707]*[.W707]" table:style-name="ce14">
            <text:p><text:s/>RD$19,500.00<text:s/></text:p>
          </table:table-cell>
          <table:table-cell table:number-columns-repeated="16360"/>
        </table:table-row>
        <table:table-row table:style-name="ro1">
          <table:table-cell office:value-type="date" office:date-value="2026-04-01T00:00:00" table:style-name="ce40">
            <text:p>1/4/2026</text:p>
          </table:table-cell>
          <table:table-cell office:value-type="date" office:date-value="2026-04-30T00:00:00" table:style-name="ce38">
            <text:p>30/4/2026</text:p>
          </table:table-cell>
          <table:table-cell office:value-type="string" table:style-name="ce39">
            <text:p>MM-788</text:p>
          </table:table-cell>
          <table:table-cell office:value-type="string" table:style-name="ce39">
            <text:p>Zapato Desechables Paquetes 100/P promese</text:p>
          </table:table-cell>
          <table:table-cell office:value-type="string" table:style-name="ce39">
            <text:p>ALMACEN DE FARMACIA</text:p>
          </table:table-cell>
          <table:table-cell office:value-type="float" office:value="2" table:style-name="ce17">
            <text:p>2</text:p>
          </table:table-cell>
          <table:table-cell office:value-type="float" office:value="2.41" table:style-name="ce41">
            <text:p>2</text:p>
          </table:table-cell>
          <table:table-cell office:value-type="float" office:value="4.82" table:formula="of:=+[.F708]*[.G708]" table:style-name="ce18">
            <text:p><text:s/>RD$4.82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9</text:p>
          </table:table-cell>
          <table:table-cell office:value-type="string" table:style-name="ce19">
            <text:p>Tubo Corrugado Largo (Calle)</text:p>
          </table:table-cell>
          <table:table-cell office:value-type="string" table:style-name="ce9">
            <text:p>ALMACEN DE FARMACIA</text:p>
          </table:table-cell>
          <table:table-cell office:value-type="float" office:value="9" table:style-name="ce24">
            <text:p>9</text:p>
          </table:table-cell>
          <table:table-cell office:value-type="currency" office:value="8363.25" table:style-name="ce23">
            <text:p><text:s/>$ 8,363.25<text:s/></text:p>
          </table:table-cell>
          <table:table-cell office:value-type="float" office:value="75269.25" table:formula="of:=+[.N708]*[.O708]" table:style-name="ce14">
            <text:p><text:s/>RD$75,269.2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30</text:p>
          </table:table-cell>
          <table:table-cell office:value-type="string" table:style-name="ce25">
            <text:p>Tirillas Prodigy (para glucometro) (calle)50/1</text:p>
          </table:table-cell>
          <table:table-cell office:value-type="string" table:style-name="ce17">
            <text:p>ALMACEN DE FARMACIA</text:p>
          </table:table-cell>
          <table:table-cell office:value-type="float" office:value="200" table:style-name="ce37">
            <text:p>200</text:p>
          </table:table-cell>
          <table:table-cell office:value-type="float" office:value="38.625439999999998" table:style-name="ce18">
            <text:p><text:s/>RD$38.63<text:s/></text:p>
          </table:table-cell>
          <table:table-cell office:value-type="float" office:value="7725.0879999999997" table:formula="of:=+[.V708]*[.W708]" table:style-name="ce14">
            <text:p><text:s/>RD$7,725.09<text:s/></text:p>
          </table:table-cell>
          <table:table-cell table:number-columns-repeated="16360"/>
        </table:table-row>
        <table:table-row table:style-name="ro1">
          <table:table-cell office:value-type="string" table:style-name="ce42">
            <text:p>TOTAL</text:p>
          </table:table-cell>
          <table:table-cell table:number-columns-repeated="2" table:style-name="ce43"/>
          <table:table-cell table:number-columns-repeated="2" table:style-name="ce44"/>
          <table:table-cell table:style-name="ce45"/>
          <table:table-cell table:style-name="ce43"/>
          <table:table-cell office:value-type="float" office:value="25620578.342618089" table:formula="of:=SUM([.H10:.H708])" table:style-name="ce46">
            <text:p><text:s/>RD$25,620,578.34<text:s/></text:p>
          </table:table-cell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38</text:p>
          </table:table-cell>
          <table:table-cell office:value-type="string" table:style-name="ce19">
            <text:p>Tubo de Pecho #16 (calle)</text:p>
          </table:table-cell>
          <table:table-cell office:value-type="string" table:style-name="ce9">
            <text:p>ALMACEN DE FARMACIA</text:p>
          </table:table-cell>
          <table:table-cell office:value-type="float" office:value="27" table:style-name="ce24">
            <text:p>27</text:p>
          </table:table-cell>
          <table:table-cell office:value-type="currency" office:value="1300" table:style-name="ce23">
            <text:p><text:s/>$ 1,300.00<text:s/></text:p>
          </table:table-cell>
          <table:table-cell office:value-type="float" office:value="35100" table:formula="of:=+[.N709]*[.O709]" table:style-name="ce14">
            <text:p><text:s/>RD$35,1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31</text:p>
          </table:table-cell>
          <table:table-cell office:value-type="string" table:style-name="ce25">
            <text:p>Tobramicina 0.3% (Gotas) (calle)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37">
            <text:p>20</text:p>
          </table:table-cell>
          <table:table-cell office:value-type="float" office:value="286" table:style-name="ce18">
            <text:p><text:s/>RD$286.00<text:s/></text:p>
          </table:table-cell>
          <table:table-cell office:value-type="float" office:value="5720" table:formula="of:=+[.V709]*[.W709]" table:style-name="ce14">
            <text:p><text:s/>RD$5,720.00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39</text:p>
          </table:table-cell>
          <table:table-cell office:value-type="string" table:style-name="ce19">
            <text:p>Tubo de pecho #18 (calle)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800" table:style-name="ce23">
            <text:p><text:s/>$ 800.00<text:s/></text:p>
          </table:table-cell>
          <table:table-cell office:value-type="float" office:value="8000" table:formula="of:=+[.N710]*[.O710]" table:style-name="ce14">
            <text:p><text:s/>RD$8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31</text:p>
          </table:table-cell>
          <table:table-cell office:value-type="string" table:style-name="ce25">
            <text:p>Tobramicina 0.3% (Gotas) (promese)</text:p>
          </table:table-cell>
          <table:table-cell office:value-type="string" table:style-name="ce17">
            <text:p>ALMACEN DE FARMACIA</text:p>
          </table:table-cell>
          <table:table-cell office:value-type="float" office:value="5" table:style-name="ce37">
            <text:p>5</text:p>
          </table:table-cell>
          <table:table-cell office:value-type="float" office:value="54" table:style-name="ce18">
            <text:p><text:s/>RD$54.00<text:s/></text:p>
          </table:table-cell>
          <table:table-cell office:value-type="float" office:value="270" table:formula="of:=+[.V710]*[.W710]" table:style-name="ce14">
            <text:p><text:s/>RD$270.00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0</text:p>
          </table:table-cell>
          <table:table-cell office:value-type="string" table:style-name="ce19">
            <text:p>Tubo de pecho #22 (calle)</text:p>
          </table:table-cell>
          <table:table-cell office:value-type="string" table:style-name="ce9">
            <text:p>ALMACEN DE FARMACIA</text:p>
          </table:table-cell>
          <table:table-cell office:value-type="float" office:value="25" table:style-name="ce24">
            <text:p>25</text:p>
          </table:table-cell>
          <table:table-cell office:value-type="currency" office:value="800" table:style-name="ce23">
            <text:p><text:s/>$ 800.00<text:s/></text:p>
          </table:table-cell>
          <table:table-cell office:value-type="float" office:value="20000" table:formula="of:=+[.N711]*[.O711]" table:style-name="ce14">
            <text:p><text:s/>RD$20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49</text:p>
          </table:table-cell>
          <table:table-cell office:value-type="string" table:style-name="ce25">
            <text:p>Torniquete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5" table:style-name="ce37">
            <text:p>5</text:p>
          </table:table-cell>
          <table:table-cell office:value-type="float" office:value="0" table:style-name="ce18">
            <text:p><text:s/>RD$-<text:s text:c="3"/></text:p>
          </table:table-cell>
          <table:table-cell office:value-type="float" office:value="0" table:formula="of:=+[.V711]*[.W711]" table:style-name="ce14">
            <text:p><text:s/>RD$-<text:s text:c="3"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1</text:p>
          </table:table-cell>
          <table:table-cell office:value-type="string" table:style-name="ce19">
            <text:p>TUBO DE PECHO #24 promese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172.99" table:style-name="ce23">
            <text:p><text:s/>$ 172.99<text:s/></text:p>
          </table:table-cell>
          <table:table-cell office:value-type="float" office:value="1729.9" table:formula="of:=+[.N712]*[.O712]" table:style-name="ce14">
            <text:p><text:s/>RD$1,729.9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0</text:p>
          </table:table-cell>
          <table:table-cell office:value-type="string" table:style-name="ce25">
            <text:p>TP reactivo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8" table:style-name="ce37">
            <text:p>8</text:p>
          </table:table-cell>
          <table:table-cell office:value-type="float" office:value="350" table:style-name="ce18">
            <text:p><text:s/>RD$350.00<text:s/></text:p>
          </table:table-cell>
          <table:table-cell office:value-type="float" office:value="2800" table:formula="of:=+[.V712]*[.W712]" table:style-name="ce14">
            <text:p><text:s/>RD$2,800.00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office:value-type="string" table:style-name="ce3">
            <text:p>Eyleen S. Peña Sanchez</text:p>
          </table:table-cell>
          <table:table-cell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3</text:p>
          </table:table-cell>
          <table:table-cell office:value-type="string" table:style-name="ce19">
            <text:p>Tubo de Pecho (Toraxico) #20 (PROMESE)</text:p>
          </table:table-cell>
          <table:table-cell office:value-type="string" table:style-name="ce9">
            <text:p>ALMACEN DE FARMACIA</text:p>
          </table:table-cell>
          <table:table-cell office:value-type="float" office:value="40" table:style-name="ce24">
            <text:p>40</text:p>
          </table:table-cell>
          <table:table-cell office:value-type="currency" office:value="172.99" table:style-name="ce23">
            <text:p><text:s/>$ 172.99<text:s/></text:p>
          </table:table-cell>
          <table:table-cell office:value-type="float" office:value="6919.6" table:formula="of:=+[.N713]*[.O713]" table:style-name="ce14">
            <text:p><text:s/>RD$6,919.6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3</text:p>
          </table:table-cell>
          <table:table-cell office:value-type="string" table:style-name="ce25">
            <text:p>Transcur Paquetes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550" table:style-name="ce37">
            <text:p>550</text:p>
          </table:table-cell>
          <table:table-cell office:value-type="float" office:value="19" table:style-name="ce18">
            <text:p><text:s/>RD$19.00<text:s/></text:p>
          </table:table-cell>
          <table:table-cell office:value-type="float" office:value="10450" table:formula="of:=+[.V713]*[.W713]" table:style-name="ce14">
            <text:p><text:s/>RD$10,450.00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office:value-type="string" table:style-name="ce56">
            <text:p>PREPARADO POR:</text:p>
          </table:table-cell>
          <table:table-cell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5</text:p>
          </table:table-cell>
          <table:table-cell office:value-type="string" table:style-name="ce19">
            <text:p>Tubo Endotraqueal 2.0 SI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70" table:style-name="ce23">
            <text:p><text:s/>$ 70.00<text:s/></text:p>
          </table:table-cell>
          <table:table-cell office:value-type="float" office:value="1400" table:formula="of:=+[.N714]*[.O714]" table:style-name="ce14">
            <text:p><text:s/>RD$1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4</text:p>
          </table:table-cell>
          <table:table-cell office:value-type="string" table:style-name="ce25">
            <text:p>Transfer 150ML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950" table:style-name="ce37">
            <text:p>950</text:p>
          </table:table-cell>
          <table:table-cell office:value-type="float" office:value="296.57867368421051" table:style-name="ce18">
            <text:p><text:s/>RD$296.58<text:s/></text:p>
          </table:table-cell>
          <table:table-cell office:value-type="float" office:value="281749.74" table:formula="of:=+[.V714]*[.W714]" table:style-name="ce14">
            <text:p><text:s/>RD$281,749.74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7</text:p>
          </table:table-cell>
          <table:table-cell office:value-type="string" table:style-name="ce19">
            <text:p>Tubo Endotraqueal 2.5 SI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19.25" table:style-name="ce23">
            <text:p><text:s/>$ 19.25<text:s/></text:p>
          </table:table-cell>
          <table:table-cell office:value-type="float" office:value="3850" table:formula="of:=+[.N715]*[.O715]" table:style-name="ce14">
            <text:p><text:s/>RD$3,8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5</text:p>
          </table:table-cell>
          <table:table-cell office:value-type="string" table:style-name="ce25">
            <text:p>Transfer 300ML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300" table:style-name="ce37">
            <text:p>300</text:p>
          </table:table-cell>
          <table:table-cell office:value-type="float" office:value="4844.824503311258" table:style-name="ce18">
            <text:p><text:s/>RD$4,844.82<text:s/></text:p>
          </table:table-cell>
          <table:table-cell office:value-type="float" office:value="1453447.3509933774" table:formula="of:=+[.V715]*[.W715]" table:style-name="ce14">
            <text:p><text:s/>RD$1,453,447.35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8</text:p>
          </table:table-cell>
          <table:table-cell office:value-type="string" table:style-name="ce19">
            <text:p>Tubo Endotraqueal 3.0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95" table:style-name="ce24">
            <text:p>295</text:p>
          </table:table-cell>
          <table:table-cell office:value-type="currency" office:value="53.95" table:style-name="ce23">
            <text:p><text:s/>$ 53.95<text:s/></text:p>
          </table:table-cell>
          <table:table-cell office:value-type="float" office:value="15915.25" table:formula="of:=+[.N716]*[.O716]" table:style-name="ce14">
            <text:p><text:s/>RD$15,915.2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8</text:p>
          </table:table-cell>
          <table:table-cell office:value-type="string" table:style-name="ce25">
            <text:p>TSH (laboratorio) AIA</text:p>
          </table:table-cell>
          <table:table-cell office:value-type="string" table:style-name="ce17">
            <text:p>ALMACEN DE FARMACIA</text:p>
          </table:table-cell>
          <table:table-cell office:value-type="float" office:value="6" table:style-name="ce37">
            <text:p>6</text:p>
          </table:table-cell>
          <table:table-cell office:value-type="float" office:value="14140" table:style-name="ce18">
            <text:p><text:s/>RD$14,140.00<text:s/></text:p>
          </table:table-cell>
          <table:table-cell office:value-type="float" office:value="84840" table:formula="of:=+[.V716]*[.W716]" table:style-name="ce14">
            <text:p><text:s/>RD$84,840.00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49</text:p>
          </table:table-cell>
          <table:table-cell office:value-type="string" table:style-name="ce19">
            <text:p>Tubo Endotraqueal 3.0 Si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78" table:style-name="ce24">
            <text:p>278</text:p>
          </table:table-cell>
          <table:table-cell office:value-type="currency" office:value="80" table:style-name="ce23">
            <text:p><text:s/>$ 80.00<text:s/></text:p>
          </table:table-cell>
          <table:table-cell office:value-type="float" office:value="22240" table:formula="of:=+[.N717]*[.O717]" table:style-name="ce14">
            <text:p><text:s/>RD$22,2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9</text:p>
          </table:table-cell>
          <table:table-cell office:value-type="string" table:style-name="ce25">
            <text:p>Tubo Corrugado Largo (Calle)</text:p>
          </table:table-cell>
          <table:table-cell office:value-type="string" table:style-name="ce17">
            <text:p>ALMACEN DE FARMACIA</text:p>
          </table:table-cell>
          <table:table-cell office:value-type="float" office:value="9" table:style-name="ce37">
            <text:p>9</text:p>
          </table:table-cell>
          <table:table-cell office:value-type="float" office:value="8363.25" table:style-name="ce18">
            <text:p><text:s/>RD$8,363.25<text:s/></text:p>
          </table:table-cell>
          <table:table-cell office:value-type="float" office:value="75269.25" table:formula="of:=+[.V717]*[.W717]" table:style-name="ce14">
            <text:p><text:s/>RD$75,269.25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0</text:p>
          </table:table-cell>
          <table:table-cell office:value-type="string" table:style-name="ce19">
            <text:p>Tubo Endotraqueal 3.5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65.79069767441861" table:style-name="ce23">
            <text:p><text:s/>$ 65.79<text:s/></text:p>
          </table:table-cell>
          <table:table-cell office:value-type="float" office:value="26316.279069767443" table:formula="of:=+[.N718]*[.O718]" table:style-name="ce14">
            <text:p><text:s/>RD$26,316.28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38</text:p>
          </table:table-cell>
          <table:table-cell office:value-type="string" table:style-name="ce25">
            <text:p>Tubo de Pecho #16 (calle)</text:p>
          </table:table-cell>
          <table:table-cell office:value-type="string" table:style-name="ce17">
            <text:p>ALMACEN DE FARMACIA</text:p>
          </table:table-cell>
          <table:table-cell office:value-type="float" office:value="27" table:style-name="ce37">
            <text:p>27</text:p>
          </table:table-cell>
          <table:table-cell office:value-type="float" office:value="1300" table:style-name="ce18">
            <text:p><text:s/>RD$1,300.00<text:s/></text:p>
          </table:table-cell>
          <table:table-cell office:value-type="float" office:value="35100" table:formula="of:=+[.V718]*[.W718]" table:style-name="ce14">
            <text:p><text:s/>RD$35,100.00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1</text:p>
          </table:table-cell>
          <table:table-cell office:value-type="string" table:style-name="ce19">
            <text:p>Tubo Endotraqueal 3.5 SI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24">
            <text:p>240</text:p>
          </table:table-cell>
          <table:table-cell office:value-type="currency" office:value="54.17" table:style-name="ce23">
            <text:p><text:s/>$ 54.17<text:s/></text:p>
          </table:table-cell>
          <table:table-cell office:value-type="float" office:value="13000.800000000001" table:formula="of:=+[.N719]*[.O719]" table:style-name="ce14">
            <text:p><text:s/>RD$13,000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39</text:p>
          </table:table-cell>
          <table:table-cell office:value-type="string" table:style-name="ce25">
            <text:p>Tubo de pecho #18 (calle)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800" table:style-name="ce18">
            <text:p><text:s/>RD$800.00<text:s/></text:p>
          </table:table-cell>
          <table:table-cell office:value-type="float" office:value="8000" table:formula="of:=+[.V719]*[.W719]" table:style-name="ce14">
            <text:p><text:s/>RD$8,000.00<text:s/></text:p>
          </table:table-cell>
          <table:table-cell table:number-columns-repeated="16360"/>
        </table:table-row>
        <table:table-row table:style-name="ro1">
          <table:table-cell table:style-name="ce10"/>
          <table:table-cell table:number-columns-repeated="2" table:style-name="ce3"/>
          <table:table-cell table:number-columns-repeated="2" table:style-name="ce4"/>
          <table:table-cell table:style-name="ce10"/>
          <table:table-cell table:number-columns-repeated="2" table:style-name="ce3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2</text:p>
          </table:table-cell>
          <table:table-cell office:value-type="string" table:style-name="ce19">
            <text:p>Tubo Endotraqueal 4.0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34.22" table:style-name="ce23">
            <text:p><text:s/>$ 34.22<text:s/></text:p>
          </table:table-cell>
          <table:table-cell office:value-type="float" office:value="2053.1999999999998" table:formula="of:=+[.N720]*[.O720]" table:style-name="ce14">
            <text:p><text:s/>RD$2,053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0</text:p>
          </table:table-cell>
          <table:table-cell office:value-type="string" table:style-name="ce25">
            <text:p>Tubo de pecho #22 (calle)</text:p>
          </table:table-cell>
          <table:table-cell office:value-type="string" table:style-name="ce17">
            <text:p>ALMACEN DE FARMACIA</text:p>
          </table:table-cell>
          <table:table-cell office:value-type="float" office:value="25" table:style-name="ce37">
            <text:p>25</text:p>
          </table:table-cell>
          <table:table-cell office:value-type="float" office:value="800" table:style-name="ce18">
            <text:p><text:s/>RD$800.00<text:s/></text:p>
          </table:table-cell>
          <table:table-cell office:value-type="float" office:value="20000" table:formula="of:=+[.V720]*[.W720]" table:style-name="ce14">
            <text:p><text:s/>RD$20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3</text:p>
          </table:table-cell>
          <table:table-cell office:value-type="string" table:style-name="ce19">
            <text:p>Tubo Endotraqueal 4.0 Si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76.7" table:style-name="ce23">
            <text:p><text:s/>$ 76.70<text:s/></text:p>
          </table:table-cell>
          <table:table-cell office:value-type="float" office:value="15340" table:formula="of:=+[.N721]*[.O721]" table:style-name="ce14">
            <text:p><text:s/>RD$15,3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1</text:p>
          </table:table-cell>
          <table:table-cell office:value-type="string" table:style-name="ce25">
            <text:p>TUBO DE PECHO #24 promese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172.99" table:style-name="ce18">
            <text:p><text:s/>RD$172.99<text:s/></text:p>
          </table:table-cell>
          <table:table-cell office:value-type="float" office:value="1729.9" table:formula="of:=+[.V721]*[.W721]" table:style-name="ce14">
            <text:p><text:s/>RD$1,729.9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4</text:p>
          </table:table-cell>
          <table:table-cell office:value-type="string" table:style-name="ce19">
            <text:p>Tubo Endotraqueal 4.5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80" table:style-name="ce24">
            <text:p>80</text:p>
          </table:table-cell>
          <table:table-cell office:value-type="currency" office:value="68.678881118881122" table:style-name="ce23">
            <text:p><text:s/>$ 68.68<text:s/></text:p>
          </table:table-cell>
          <table:table-cell office:value-type="float" office:value="5494.3104895104898" table:formula="of:=+[.N722]*[.O722]" table:style-name="ce14">
            <text:p><text:s/>RD$5,494.3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3</text:p>
          </table:table-cell>
          <table:table-cell office:value-type="string" table:style-name="ce25">
            <text:p>Tubo de Pecho (Toraxico) #20 (PROMESE)</text:p>
          </table:table-cell>
          <table:table-cell office:value-type="string" table:style-name="ce17">
            <text:p>ALMACEN DE FARMACIA</text:p>
          </table:table-cell>
          <table:table-cell office:value-type="float" office:value="40" table:style-name="ce37">
            <text:p>40</text:p>
          </table:table-cell>
          <table:table-cell office:value-type="float" office:value="172.99" table:style-name="ce18">
            <text:p><text:s/>RD$172.99<text:s/></text:p>
          </table:table-cell>
          <table:table-cell office:value-type="float" office:value="6919.6" table:formula="of:=+[.V722]*[.W722]" table:style-name="ce14">
            <text:p><text:s/>RD$6,919.6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5</text:p>
          </table:table-cell>
          <table:table-cell office:value-type="string" table:style-name="ce19">
            <text:p>Tubo Endotraqueal 4.5 Si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80" table:style-name="ce23">
            <text:p><text:s/>$ 80.00<text:s/></text:p>
          </table:table-cell>
          <table:table-cell office:value-type="float" office:value="1600" table:formula="of:=+[.N723]*[.O723]" table:style-name="ce14">
            <text:p><text:s/>RD$1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5</text:p>
          </table:table-cell>
          <table:table-cell office:value-type="string" table:style-name="ce25">
            <text:p>Tubo Endotraqueal 2.0 SI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37">
            <text:p>20</text:p>
          </table:table-cell>
          <table:table-cell office:value-type="float" office:value="70" table:style-name="ce18">
            <text:p><text:s/>RD$70.00<text:s/></text:p>
          </table:table-cell>
          <table:table-cell office:value-type="float" office:value="1400" table:formula="of:=+[.V723]*[.W723]" table:style-name="ce14">
            <text:p><text:s/>RD$1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6</text:p>
          </table:table-cell>
          <table:table-cell office:value-type="string" table:style-name="ce19">
            <text:p>Tubo Endotraqueal 5.0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106.2881818181818" table:style-name="ce23">
            <text:p><text:s/>$ 106.29<text:s/></text:p>
          </table:table-cell>
          <table:table-cell office:value-type="float" office:value="2125.7636363636361" table:formula="of:=+[.N724]*[.O724]" table:style-name="ce14">
            <text:p><text:s/>RD$2,125.7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7</text:p>
          </table:table-cell>
          <table:table-cell office:value-type="string" table:style-name="ce25">
            <text:p>Tubo Endotraqueal 2.5 SI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200" table:style-name="ce37">
            <text:p>200</text:p>
          </table:table-cell>
          <table:table-cell office:value-type="float" office:value="19.25" table:style-name="ce18">
            <text:p><text:s/>RD$19.25<text:s/></text:p>
          </table:table-cell>
          <table:table-cell office:value-type="float" office:value="3850" table:formula="of:=+[.V724]*[.W724]" table:style-name="ce14">
            <text:p><text:s/>RD$3,8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7</text:p>
          </table:table-cell>
          <table:table-cell office:value-type="string" table:style-name="ce19">
            <text:p>Tubo Endotraqueal 5.5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40" table:style-name="ce24">
            <text:p>240</text:p>
          </table:table-cell>
          <table:table-cell office:value-type="currency" office:value="80.634975845410608" table:style-name="ce23">
            <text:p><text:s/>$ 80.63<text:s/></text:p>
          </table:table-cell>
          <table:table-cell office:value-type="float" office:value="19352.394202898548" table:formula="of:=+[.N725]*[.O725]" table:style-name="ce14">
            <text:p><text:s/>RD$19,352.3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8</text:p>
          </table:table-cell>
          <table:table-cell office:value-type="string" table:style-name="ce25">
            <text:p>Tubo Endotraqueal 3.0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295" table:style-name="ce37">
            <text:p>295</text:p>
          </table:table-cell>
          <table:table-cell office:value-type="float" office:value="53.95" table:style-name="ce18">
            <text:p><text:s/>RD$53.95<text:s/></text:p>
          </table:table-cell>
          <table:table-cell office:value-type="float" office:value="15915.25" table:formula="of:=+[.V725]*[.W725]" table:style-name="ce14">
            <text:p><text:s/>RD$15,915.25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8</text:p>
          </table:table-cell>
          <table:table-cell office:value-type="string" table:style-name="ce19">
            <text:p>Tubo Endotraqueal 6.0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60" table:style-name="ce24">
            <text:p>60</text:p>
          </table:table-cell>
          <table:table-cell office:value-type="currency" office:value="34.22" table:style-name="ce23">
            <text:p><text:s/>$ 34.22<text:s/></text:p>
          </table:table-cell>
          <table:table-cell office:value-type="float" office:value="2053.1999999999998" table:formula="of:=+[.N726]*[.O726]" table:style-name="ce14">
            <text:p><text:s/>RD$2,053.2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49</text:p>
          </table:table-cell>
          <table:table-cell office:value-type="string" table:style-name="ce25">
            <text:p>Tubo Endotraqueal 3.0 Si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278" table:style-name="ce37">
            <text:p>278</text:p>
          </table:table-cell>
          <table:table-cell office:value-type="float" office:value="80" table:style-name="ce18">
            <text:p><text:s/>RD$80.00<text:s/></text:p>
          </table:table-cell>
          <table:table-cell office:value-type="float" office:value="22240" table:formula="of:=+[.V726]*[.W726]" table:style-name="ce14">
            <text:p><text:s/>RD$22,2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59</text:p>
          </table:table-cell>
          <table:table-cell office:value-type="string" table:style-name="ce19">
            <text:p>Tubo Endotraqueal 6.5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80" table:style-name="ce23">
            <text:p><text:s/>$ 80.00<text:s/></text:p>
          </table:table-cell>
          <table:table-cell office:value-type="float" office:value="5600" table:formula="of:=+[.N727]*[.O727]" table:style-name="ce14">
            <text:p><text:s/>RD$5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0</text:p>
          </table:table-cell>
          <table:table-cell office:value-type="string" table:style-name="ce25">
            <text:p>Tubo Endotraqueal 3.5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400" table:style-name="ce37">
            <text:p>400</text:p>
          </table:table-cell>
          <table:table-cell office:value-type="float" office:value="66" table:style-name="ce18">
            <text:p><text:s/>RD$66.00<text:s/></text:p>
          </table:table-cell>
          <table:table-cell office:value-type="float" office:value="26400" table:formula="of:=+[.V727]*[.W727]" table:style-name="ce14">
            <text:p><text:s/>RD$26,4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0</text:p>
          </table:table-cell>
          <table:table-cell office:value-type="string" table:style-name="ce19">
            <text:p>Tubo Endotraqueal 7.0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140" table:style-name="ce24">
            <text:p>140</text:p>
          </table:table-cell>
          <table:table-cell office:value-type="currency" office:value="80" table:style-name="ce23">
            <text:p><text:s/>$ 80.00<text:s/></text:p>
          </table:table-cell>
          <table:table-cell office:value-type="float" office:value="11200" table:formula="of:=+[.N728]*[.O728]" table:style-name="ce14">
            <text:p><text:s/>RD$11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1</text:p>
          </table:table-cell>
          <table:table-cell office:value-type="string" table:style-name="ce25">
            <text:p>Tubo Endotraqueal 3.5 SI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240" table:style-name="ce37">
            <text:p>240</text:p>
          </table:table-cell>
          <table:table-cell office:value-type="float" office:value="53.951749999999997" table:style-name="ce18">
            <text:p><text:s/>RD$53.95<text:s/></text:p>
          </table:table-cell>
          <table:table-cell office:value-type="float" office:value="12948.42" table:formula="of:=+[.V728]*[.W728]" table:style-name="ce14">
            <text:p><text:s/>RD$12,948.4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1</text:p>
          </table:table-cell>
          <table:table-cell office:value-type="string" table:style-name="ce19">
            <text:p>Tubo Endotraqueal 7.5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70" table:style-name="ce24">
            <text:p>70</text:p>
          </table:table-cell>
          <table:table-cell office:value-type="currency" office:value="80" table:style-name="ce23">
            <text:p><text:s/>$ 80.00<text:s/></text:p>
          </table:table-cell>
          <table:table-cell office:value-type="float" office:value="5600" table:formula="of:=+[.N729]*[.O729]" table:style-name="ce14">
            <text:p><text:s/>RD$5,6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2</text:p>
          </table:table-cell>
          <table:table-cell office:value-type="string" table:style-name="ce25">
            <text:p>Tubo Endotraqueal 4.0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60" table:style-name="ce37">
            <text:p>60</text:p>
          </table:table-cell>
          <table:table-cell office:value-type="float" office:value="34.22" table:style-name="ce18">
            <text:p><text:s/>RD$34.22<text:s/></text:p>
          </table:table-cell>
          <table:table-cell office:value-type="float" office:value="2053.1999999999998" table:formula="of:=+[.V729]*[.W729]" table:style-name="ce14">
            <text:p><text:s/>RD$2,053.2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2</text:p>
          </table:table-cell>
          <table:table-cell office:value-type="string" table:style-name="ce19">
            <text:p>Tubo Endotraqueal 8.0 Con BALON (calle)</text:p>
          </table:table-cell>
          <table:table-cell office:value-type="string" table:style-name="ce9">
            <text:p>ALMACEN DE FARMACIA</text:p>
          </table:table-cell>
          <table:table-cell office:value-type="float" office:value="200" table:style-name="ce24">
            <text:p>200</text:p>
          </table:table-cell>
          <table:table-cell office:value-type="currency" office:value="80" table:style-name="ce23">
            <text:p><text:s/>$ 80.00<text:s/></text:p>
          </table:table-cell>
          <table:table-cell office:value-type="float" office:value="16000" table:formula="of:=+[.N730]*[.O730]" table:style-name="ce14">
            <text:p><text:s/>RD$1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3</text:p>
          </table:table-cell>
          <table:table-cell office:value-type="string" table:style-name="ce25">
            <text:p>Tubo Endotraqueal 4.0 Si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200" table:style-name="ce37">
            <text:p>200</text:p>
          </table:table-cell>
          <table:table-cell office:value-type="float" office:value="80" table:style-name="ce18">
            <text:p><text:s/>RD$80.00<text:s/></text:p>
          </table:table-cell>
          <table:table-cell office:value-type="float" office:value="16000" table:formula="of:=+[.V730]*[.W730]" table:style-name="ce14">
            <text:p><text:s/>RD$16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59</text:p>
          </table:table-cell>
          <table:table-cell office:value-type="string" table:style-name="ce19">
            <text:p>Tubos amarillo</text:p>
          </table:table-cell>
          <table:table-cell office:value-type="string" table:style-name="ce9">
            <text:p>ALMACEN DE FARMACIA</text:p>
          </table:table-cell>
          <table:table-cell office:value-type="float" office:value="6000" table:style-name="ce24">
            <text:p>6,000</text:p>
          </table:table-cell>
          <table:table-cell office:value-type="currency" office:value="5.3148498635122845" table:style-name="ce23">
            <text:p><text:s/>$ 5.31<text:s/></text:p>
          </table:table-cell>
          <table:table-cell office:value-type="float" office:value="31889.099181073707" table:formula="of:=+[.N731]*[.O731]" table:style-name="ce14">
            <text:p><text:s/>RD$31,889.1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2</text:p>
          </table:table-cell>
          <table:table-cell office:value-type="string" table:style-name="ce25">
            <text:p>Tubo Endotraqueal 4.5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80" table:style-name="ce37">
            <text:p>80</text:p>
          </table:table-cell>
          <table:table-cell office:value-type="float" office:value="61.35846153846154" table:style-name="ce18">
            <text:p><text:s/>RD$61.36<text:s/></text:p>
          </table:table-cell>
          <table:table-cell office:value-type="float" office:value="4908.6769230769232" table:formula="of:=+[.V731]*[.W731]" table:style-name="ce14">
            <text:p><text:s/>RD$4,908.68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0</text:p>
          </table:table-cell>
          <table:table-cell office:value-type="string" table:style-name="ce19">
            <text:p>Tubos Azules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3.95" table:style-name="ce23">
            <text:p><text:s/>$ 3.95<text:s/></text:p>
          </table:table-cell>
          <table:table-cell office:value-type="float" office:value="3950" table:formula="of:=+[.N732]*[.O732]" table:style-name="ce14">
            <text:p><text:s/>RD$3,9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6</text:p>
          </table:table-cell>
          <table:table-cell office:value-type="string" table:style-name="ce25">
            <text:p>Tubo Endotraqueal 5.0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106.28818181818181" table:style-name="ce18">
            <text:p><text:s/>RD$106.29<text:s/></text:p>
          </table:table-cell>
          <table:table-cell office:value-type="float" office:value="1062.8818181818181" table:formula="of:=+[.V732]*[.W732]" table:style-name="ce14">
            <text:p><text:s/>RD$1,062.88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2</text:p>
          </table:table-cell>
          <table:table-cell office:value-type="string" table:style-name="ce19">
            <text:p>Tubos Morad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0089" table:style-name="ce24">
            <text:p>10,089</text:p>
          </table:table-cell>
          <table:table-cell office:value-type="currency" office:value="4.360173731376106" table:style-name="ce23">
            <text:p><text:s/>$ 4.36<text:s/></text:p>
          </table:table-cell>
          <table:table-cell office:value-type="float" office:value="43989.79277585353" table:formula="of:=+[.N733]*[.O733]" table:style-name="ce14">
            <text:p><text:s/>RD$43,989.7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5</text:p>
          </table:table-cell>
          <table:table-cell office:value-type="string" table:style-name="ce25">
            <text:p>Tubo Endotraqueal 5.5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230" table:style-name="ce37">
            <text:p>230</text:p>
          </table:table-cell>
          <table:table-cell office:value-type="float" office:value="79.564347826086944" table:style-name="ce18">
            <text:p><text:s/>RD$79.56<text:s/></text:p>
          </table:table-cell>
          <table:table-cell office:value-type="float" office:value="18299.799999999996" table:formula="of:=+[.V733]*[.W733]" table:style-name="ce14">
            <text:p><text:s/>RD$18,299.8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3</text:p>
          </table:table-cell>
          <table:table-cell office:value-type="string" table:style-name="ce19">
            <text:p>Tubos Rojo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12400" table:style-name="ce24">
            <text:p>12,400</text:p>
          </table:table-cell>
          <table:table-cell office:value-type="currency" office:value="3.75" table:style-name="ce23">
            <text:p><text:s/>$ 3.75<text:s/></text:p>
          </table:table-cell>
          <table:table-cell office:value-type="float" office:value="46500" table:formula="of:=+[.N734]*[.O734]" table:style-name="ce14">
            <text:p><text:s/>RD$46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8</text:p>
          </table:table-cell>
          <table:table-cell office:value-type="string" table:style-name="ce25">
            <text:p>Tubo Endotraqueal 6.0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60" table:style-name="ce37">
            <text:p>60</text:p>
          </table:table-cell>
          <table:table-cell office:value-type="float" office:value="34.22" table:style-name="ce18">
            <text:p><text:s/>RD$34.22<text:s/></text:p>
          </table:table-cell>
          <table:table-cell office:value-type="float" office:value="2053.1999999999998" table:formula="of:=+[.V734]*[.W734]" table:style-name="ce14">
            <text:p><text:s/>RD$2,053.2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4</text:p>
          </table:table-cell>
          <table:table-cell office:value-type="string" table:style-name="ce19">
            <text:p>Unego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122.71" table:style-name="ce23">
            <text:p><text:s/>$ 1,122.71<text:s/></text:p>
          </table:table-cell>
          <table:table-cell office:value-type="float" office:value="2245.42" table:formula="of:=+[.N735]*[.O735]" table:style-name="ce14">
            <text:p><text:s/>RD$2,245.4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757</text:p>
          </table:table-cell>
          <table:table-cell office:value-type="string" table:style-name="ce25">
            <text:p>Tubo Endotraqueal 6.5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60" table:style-name="ce37">
            <text:p>60</text:p>
          </table:table-cell>
          <table:table-cell office:value-type="float" office:value="80" table:style-name="ce18">
            <text:p><text:s/>RD$80.00<text:s/></text:p>
          </table:table-cell>
          <table:table-cell office:value-type="float" office:value="4800" table:formula="of:=+[.V735]*[.W735]" table:style-name="ce14">
            <text:p><text:s/>RD$4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4</text:p>
          </table:table-cell>
          <table:table-cell office:value-type="string" table:style-name="ce19">
            <text:p>Urea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63" table:style-name="ce24">
            <text:p>63</text:p>
          </table:table-cell>
          <table:table-cell office:value-type="currency" office:value="680.77525641" table:style-name="ce23">
            <text:p><text:s/>$ 680.78<text:s/></text:p>
          </table:table-cell>
          <table:table-cell office:value-type="float" office:value="42888.841153829999" table:formula="of:=+[.N736]*[.O736]" table:style-name="ce14">
            <text:p><text:s/>RD$42,888.8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0</text:p>
          </table:table-cell>
          <table:table-cell office:value-type="string" table:style-name="ce25">
            <text:p>Tubo Endotraqueal 7.0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140" table:style-name="ce37">
            <text:p>140</text:p>
          </table:table-cell>
          <table:table-cell office:value-type="float" office:value="80" table:style-name="ce18">
            <text:p><text:s/>RD$80.00<text:s/></text:p>
          </table:table-cell>
          <table:table-cell office:value-type="float" office:value="11200" table:formula="of:=+[.V736]*[.W736]" table:style-name="ce14">
            <text:p><text:s/>RD$11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5</text:p>
          </table:table-cell>
          <table:table-cell office:value-type="string" table:style-name="ce19">
            <text:p>URSACOL 300MG TABLETA VO</text:p>
          </table:table-cell>
          <table:table-cell office:value-type="string" table:style-name="ce9">
            <text:p>ALMACEN DE FARMACIA</text:p>
          </table:table-cell>
          <table:table-cell office:value-type="float" office:value="400" table:style-name="ce24">
            <text:p>400</text:p>
          </table:table-cell>
          <table:table-cell office:value-type="currency" office:value="980" table:style-name="ce23">
            <text:p><text:s/>$ 980.00<text:s/></text:p>
          </table:table-cell>
          <table:table-cell office:value-type="float" office:value="392000" table:formula="of:=+[.N737]*[.O737]" table:style-name="ce14">
            <text:p><text:s/>RD$392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1</text:p>
          </table:table-cell>
          <table:table-cell office:value-type="string" table:style-name="ce25">
            <text:p>Tubo Endotraqueal 7.5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70" table:style-name="ce37">
            <text:p>70</text:p>
          </table:table-cell>
          <table:table-cell office:value-type="float" office:value="80" table:style-name="ce18">
            <text:p><text:s/>RD$80.00<text:s/></text:p>
          </table:table-cell>
          <table:table-cell office:value-type="float" office:value="5600" table:formula="of:=+[.V737]*[.W737]" table:style-name="ce14">
            <text:p><text:s/>RD$5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6</text:p>
          </table:table-cell>
          <table:table-cell office:value-type="string" table:style-name="ce19">
            <text:p>Vancomicina 1 GR<text:s/></text:p>
          </table:table-cell>
          <table:table-cell office:value-type="string" table:style-name="ce9">
            <text:p>ALMACEN DE FARMACIA</text:p>
          </table:table-cell>
          <table:table-cell office:value-type="float" office:value="250" table:style-name="ce24">
            <text:p>250</text:p>
          </table:table-cell>
          <table:table-cell office:value-type="currency" office:value="41.714285714285722" table:style-name="ce23">
            <text:p><text:s/>$ 41.71<text:s/></text:p>
          </table:table-cell>
          <table:table-cell office:value-type="float" office:value="10428.571428571431" table:formula="of:=+[.N738]*[.O738]" table:style-name="ce14">
            <text:p><text:s/>RD$10,428.5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2</text:p>
          </table:table-cell>
          <table:table-cell office:value-type="string" table:style-name="ce25">
            <text:p>Tubo Endotraqueal 8.0 Con BALON (calle)</text:p>
          </table:table-cell>
          <table:table-cell office:value-type="string" table:style-name="ce17">
            <text:p>ALMACEN DE FARMACIA</text:p>
          </table:table-cell>
          <table:table-cell office:value-type="float" office:value="200" table:style-name="ce37">
            <text:p>200</text:p>
          </table:table-cell>
          <table:table-cell office:value-type="float" office:value="80" table:style-name="ce18">
            <text:p><text:s/>RD$80.00<text:s/></text:p>
          </table:table-cell>
          <table:table-cell office:value-type="float" office:value="16000" table:formula="of:=+[.V738]*[.W738]" table:style-name="ce14">
            <text:p><text:s/>RD$16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7</text:p>
          </table:table-cell>
          <table:table-cell office:value-type="string" table:style-name="ce19">
            <text:p>Vancomicina 500MG (calle)</text:p>
          </table:table-cell>
          <table:table-cell office:value-type="string" table:style-name="ce9">
            <text:p>ALMACEN DE FARMACIA</text:p>
          </table:table-cell>
          <table:table-cell office:value-type="float" office:value="2500" table:style-name="ce24">
            <text:p>2,500</text:p>
          </table:table-cell>
          <table:table-cell office:value-type="currency" office:value="97.26" table:style-name="ce23">
            <text:p><text:s/>$ 97.26<text:s/></text:p>
          </table:table-cell>
          <table:table-cell office:value-type="float" office:value="243150" table:formula="of:=+[.N739]*[.O739]" table:style-name="ce14">
            <text:p><text:s/>RD$243,1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59</text:p>
          </table:table-cell>
          <table:table-cell office:value-type="string" table:style-name="ce25">
            <text:p>Tubos amarillo</text:p>
          </table:table-cell>
          <table:table-cell office:value-type="string" table:style-name="ce17">
            <text:p>ALMACEN DE FARMACIA</text:p>
          </table:table-cell>
          <table:table-cell office:value-type="float" office:value="13200" table:style-name="ce37">
            <text:p>13200</text:p>
          </table:table-cell>
          <table:table-cell office:value-type="float" office:value="5.3084507042253524" table:style-name="ce18">
            <text:p><text:s/>RD$5.31<text:s/></text:p>
          </table:table-cell>
          <table:table-cell office:value-type="float" office:value="70071.549295774646" table:formula="of:=+[.V739]*[.W739]" table:style-name="ce14">
            <text:p><text:s/>RD$70,071.55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7</text:p>
          </table:table-cell>
          <table:table-cell office:value-type="string" table:style-name="ce19">
            <text:p>Vancomicina 500MG (promese)</text:p>
          </table:table-cell>
          <table:table-cell office:value-type="string" table:style-name="ce9">
            <text:p>ALMACEN DE FARMACIA</text:p>
          </table:table-cell>
          <table:table-cell office:value-type="float" office:value="100" table:style-name="ce24">
            <text:p>100</text:p>
          </table:table-cell>
          <table:table-cell office:value-type="currency" office:value="42.72" table:style-name="ce23">
            <text:p><text:s/>$ 42.72<text:s/></text:p>
          </table:table-cell>
          <table:table-cell office:value-type="float" office:value="4272" table:formula="of:=+[.N740]*[.O740]" table:style-name="ce14">
            <text:p><text:s/>RD$4,27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0</text:p>
          </table:table-cell>
          <table:table-cell office:value-type="string" table:style-name="ce25">
            <text:p>Tubos Azules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1000" table:style-name="ce37">
            <text:p>1000</text:p>
          </table:table-cell>
          <table:table-cell office:value-type="float" office:value="4.1483333333333334" table:style-name="ce18">
            <text:p><text:s/>RD$4.15<text:s/></text:p>
          </table:table-cell>
          <table:table-cell office:value-type="float" office:value="4148.333333333333" table:formula="of:=+[.V740]*[.W740]" table:style-name="ce14">
            <text:p><text:s/>RD$4,148.33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5</text:p>
          </table:table-cell>
          <table:table-cell office:value-type="string" table:style-name="ce19">
            <text:p>Vancomycin (laboratorio)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08" table:style-name="ce23">
            <text:p><text:s/>$ 208.00<text:s/></text:p>
          </table:table-cell>
          <table:table-cell office:value-type="float" office:value="416" table:formula="of:=+[.N741]*[.O741]" table:style-name="ce14">
            <text:p><text:s/>RD$41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1</text:p>
          </table:table-cell>
          <table:table-cell office:value-type="string" table:style-name="ce25">
            <text:p>Tubos de Cristal 13x100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250" table:style-name="ce37">
            <text:p>250</text:p>
          </table:table-cell>
          <table:table-cell office:value-type="float" office:value="2.242" table:style-name="ce18">
            <text:p><text:s/>RD$2.24<text:s/></text:p>
          </table:table-cell>
          <table:table-cell office:value-type="float" office:value="560.5" table:formula="of:=+[.V741]*[.W741]" table:style-name="ce14">
            <text:p><text:s/>RD$560.5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-254</text:p>
          </table:table-cell>
          <table:table-cell office:value-type="string" table:style-name="ce19">
            <text:p>Vasopresina 20UI/ML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2650" table:style-name="ce23">
            <text:p><text:s/>$ 2,650.00<text:s/></text:p>
          </table:table-cell>
          <table:table-cell office:value-type="float" office:value="13250" table:formula="of:=+[.N742]*[.O742]" table:style-name="ce14">
            <text:p><text:s/>RD$13,2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2</text:p>
          </table:table-cell>
          <table:table-cell office:value-type="string" table:style-name="ce25">
            <text:p>Tubos Morado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11689" table:style-name="ce37">
            <text:p>11689</text:p>
          </table:table-cell>
          <table:table-cell office:value-type="float" office:value="4.6360784726928834" table:style-name="ce18">
            <text:p><text:s/>RD$4.64<text:s/></text:p>
          </table:table-cell>
          <table:table-cell office:value-type="float" office:value="54191.121267307113" table:formula="of:=+[.V742]*[.W742]" table:style-name="ce14">
            <text:p><text:s/>RD$54,191.1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68</text:p>
          </table:table-cell>
          <table:table-cell office:value-type="string" table:style-name="ce19">
            <text:p>VASO DAPEN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56" table:style-name="ce23">
            <text:p><text:s/>$ 256.00<text:s/></text:p>
          </table:table-cell>
          <table:table-cell office:value-type="float" office:value="1536" table:formula="of:=+[.N743]*[.O743]" table:style-name="ce14">
            <text:p><text:s/>RD$1,53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3</text:p>
          </table:table-cell>
          <table:table-cell office:value-type="string" table:style-name="ce25">
            <text:p>Tubos Rojo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12400" table:style-name="ce37">
            <text:p>12400</text:p>
          </table:table-cell>
          <table:table-cell office:value-type="float" office:value="3.75" table:style-name="ce18">
            <text:p><text:s/>RD$3.75<text:s/></text:p>
          </table:table-cell>
          <table:table-cell office:value-type="float" office:value="46500" table:formula="of:=+[.V743]*[.W743]" table:style-name="ce14">
            <text:p><text:s/>RD$46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1</text:p>
          </table:table-cell>
          <table:table-cell office:value-type="string" table:style-name="ce19">
            <text:p>vaso humificador alto flujo 300 ml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264.48090000000002" table:style-name="ce23">
            <text:p><text:s/>$ 264.48<text:s/></text:p>
          </table:table-cell>
          <table:table-cell office:value-type="float" office:value="1586.8854000000001" table:formula="of:=+[.N744]*[.O744]" table:style-name="ce14">
            <text:p><text:s/>RD$1,586.8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4</text:p>
          </table:table-cell>
          <table:table-cell office:value-type="string" table:style-name="ce27">
            <text:p>Unegon (odontologia)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1122.71" table:style-name="ce18">
            <text:p><text:s/>RD$1,122.71<text:s/></text:p>
          </table:table-cell>
          <table:table-cell office:value-type="float" office:value="2245.42" table:formula="of:=+[.V744]*[.W744]" table:style-name="ce14">
            <text:p><text:s/>RD$2,245.4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6</text:p>
          </table:table-cell>
          <table:table-cell office:value-type="string" table:style-name="ce19">
            <text:p>VDRL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524" table:style-name="ce23">
            <text:p><text:s/>$ 524.00<text:s/></text:p>
          </table:table-cell>
          <table:table-cell office:value-type="float" office:value="3668" table:formula="of:=+[.N745]*[.O745]" table:style-name="ce14">
            <text:p><text:s/>RD$3,66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4</text:p>
          </table:table-cell>
          <table:table-cell office:value-type="string" table:style-name="ce25">
            <text:p>Urea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36" table:style-name="ce37">
            <text:p>36</text:p>
          </table:table-cell>
          <table:table-cell office:value-type="float" office:value="781.3" table:style-name="ce18">
            <text:p><text:s/>RD$781.30<text:s/></text:p>
          </table:table-cell>
          <table:table-cell office:value-type="float" office:value="28126.799999999999" table:formula="of:=+[.V745]*[.W745]" table:style-name="ce14">
            <text:p><text:s/>RD$28,126.8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0</text:p>
          </table:table-cell>
          <table:table-cell office:value-type="string" table:style-name="ce19">
            <text:p>Vecuronio bromuro 10mg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804.52" table:style-name="ce23">
            <text:p><text:s/>$ 804.52<text:s/></text:p>
          </table:table-cell>
          <table:table-cell office:value-type="float" office:value="40226" table:formula="of:=+[.N746]*[.O746]" table:style-name="ce14">
            <text:p><text:s/>RD$40,22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5</text:p>
          </table:table-cell>
          <table:table-cell office:value-type="string" table:style-name="ce25">
            <text:p>URSACOL 300MG TABLETA VO</text:p>
          </table:table-cell>
          <table:table-cell office:value-type="string" table:style-name="ce17">
            <text:p>ALMACEN DE FARMACIA</text:p>
          </table:table-cell>
          <table:table-cell office:value-type="float" office:value="360" table:style-name="ce37">
            <text:p>360</text:p>
          </table:table-cell>
          <table:table-cell office:value-type="float" office:value="980" table:style-name="ce18">
            <text:p><text:s/>RD$980.00<text:s/></text:p>
          </table:table-cell>
          <table:table-cell office:value-type="float" office:value="352800" table:formula="of:=+[.V746]*[.W746]" table:style-name="ce14">
            <text:p><text:s/>RD$352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2</text:p>
          </table:table-cell>
          <table:table-cell office:value-type="string" table:style-name="ce19">
            <text:p>Venda elastica 4"x5" (calle)</text:p>
          </table:table-cell>
          <table:table-cell office:value-type="string" table:style-name="ce9">
            <text:p>ALMACEN DE FARMACIA</text:p>
          </table:table-cell>
          <table:table-cell office:value-type="float" office:value="64" table:style-name="ce24">
            <text:p>64</text:p>
          </table:table-cell>
          <table:table-cell office:value-type="currency" office:value="19.246417475728158" table:style-name="ce23">
            <text:p><text:s/>$ 19.25<text:s/></text:p>
          </table:table-cell>
          <table:table-cell office:value-type="float" office:value="1231.7707184466021" table:formula="of:=+[.N747]*[.O747]" table:style-name="ce14">
            <text:p><text:s/>RD$1,231.7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6</text:p>
          </table:table-cell>
          <table:table-cell office:value-type="string" table:style-name="ce25">
            <text:p>Vancomicina 1 GR<text:s/></text:p>
          </table:table-cell>
          <table:table-cell office:value-type="string" table:style-name="ce17">
            <text:p>ALMACEN DE FARMACIA</text:p>
          </table:table-cell>
          <table:table-cell office:value-type="float" office:value="150" table:style-name="ce37">
            <text:p>150</text:p>
          </table:table-cell>
          <table:table-cell office:value-type="float" office:value="41.714285714285722" table:style-name="ce18">
            <text:p><text:s/>RD$41.71<text:s/></text:p>
          </table:table-cell>
          <table:table-cell office:value-type="float" office:value="6257.1428571428587" table:formula="of:=+[.V747]*[.W747]" table:style-name="ce14">
            <text:p><text:s/>RD$6,257.14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2</text:p>
          </table:table-cell>
          <table:table-cell office:value-type="string" table:style-name="ce19">
            <text:p>Venda elastica 4"x5" (promese)</text:p>
          </table:table-cell>
          <table:table-cell office:value-type="string" table:style-name="ce9">
            <text:p>ALMACEN DE FARMACIA</text:p>
          </table:table-cell>
          <table:table-cell office:value-type="float" office:value="96" table:style-name="ce24">
            <text:p>96</text:p>
          </table:table-cell>
          <table:table-cell office:value-type="currency" office:value="15.34" table:style-name="ce23">
            <text:p><text:s/>$ 15.34<text:s/></text:p>
          </table:table-cell>
          <table:table-cell office:value-type="float" office:value="1472.6399999999999" table:formula="of:=+[.N748]*[.O748]" table:style-name="ce14">
            <text:p><text:s/>RD$1,472.6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7</text:p>
          </table:table-cell>
          <table:table-cell office:value-type="string" table:style-name="ce25">
            <text:p>Vancomicina 500MG (calle)</text:p>
          </table:table-cell>
          <table:table-cell office:value-type="string" table:style-name="ce17">
            <text:p>ALMACEN DE FARMACIA</text:p>
          </table:table-cell>
          <table:table-cell office:value-type="float" office:value="4000" table:style-name="ce37">
            <text:p>4000</text:p>
          </table:table-cell>
          <table:table-cell office:value-type="float" office:value="98" table:style-name="ce18">
            <text:p><text:s/>RD$98.00<text:s/></text:p>
          </table:table-cell>
          <table:table-cell office:value-type="float" office:value="392000" table:formula="of:=+[.V748]*[.W748]" table:style-name="ce14">
            <text:p><text:s/>RD$392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3</text:p>
          </table:table-cell>
          <table:table-cell office:value-type="string" table:style-name="ce19">
            <text:p>Venda Elastica 6x5 (calle)</text:p>
          </table:table-cell>
          <table:table-cell office:value-type="string" table:style-name="ce9">
            <text:p>ALMACEN DE FARMACIA</text:p>
          </table:table-cell>
          <table:table-cell office:value-type="float" office:value="84" table:style-name="ce24">
            <text:p>84</text:p>
          </table:table-cell>
          <table:table-cell office:value-type="currency" office:value="39" table:style-name="ce23">
            <text:p><text:s/>$ 39.00<text:s/></text:p>
          </table:table-cell>
          <table:table-cell office:value-type="float" office:value="3276" table:formula="of:=+[.N749]*[.O749]" table:style-name="ce14">
            <text:p><text:s/>RD$3,27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7</text:p>
          </table:table-cell>
          <table:table-cell office:value-type="string" table:style-name="ce25">
            <text:p>Vancomicina 500MG (promese)</text:p>
          </table:table-cell>
          <table:table-cell office:value-type="string" table:style-name="ce17">
            <text:p>ALMACEN DE FARMACIA</text:p>
          </table:table-cell>
          <table:table-cell office:value-type="float" office:value="100" table:style-name="ce37">
            <text:p>100</text:p>
          </table:table-cell>
          <table:table-cell office:value-type="float" office:value="42.72" table:style-name="ce18">
            <text:p><text:s/>RD$42.72<text:s/></text:p>
          </table:table-cell>
          <table:table-cell office:value-type="float" office:value="4272" table:formula="of:=+[.V749]*[.W749]" table:style-name="ce14">
            <text:p><text:s/>RD$4,27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5</text:p>
          </table:table-cell>
          <table:table-cell office:value-type="string" table:style-name="ce19">
            <text:p>Venda Estoquinete #2 (calle)</text:p>
          </table:table-cell>
          <table:table-cell office:value-type="string" table:style-name="ce9">
            <text:p>ALMACEN DE FARMACIA</text:p>
          </table:table-cell>
          <table:table-cell office:value-type="float" office:value="49" table:style-name="ce24">
            <text:p>49</text:p>
          </table:table-cell>
          <table:table-cell office:value-type="currency" office:value="462" table:style-name="ce23">
            <text:p><text:s/>$ 462.00<text:s/></text:p>
          </table:table-cell>
          <table:table-cell office:value-type="float" office:value="22638" table:formula="of:=+[.N750]*[.O750]" table:style-name="ce14">
            <text:p><text:s/>RD$22,638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5</text:p>
          </table:table-cell>
          <table:table-cell office:value-type="string" table:style-name="ce25">
            <text:p>Vancomycin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6" table:style-name="ce37">
            <text:p>6</text:p>
          </table:table-cell>
          <table:table-cell office:value-type="float" office:value="210.85714285714286" table:style-name="ce18">
            <text:p><text:s/>RD$210.86<text:s/></text:p>
          </table:table-cell>
          <table:table-cell office:value-type="float" office:value="1265.1428571428571" table:formula="of:=+[.V750]*[.W750]" table:style-name="ce14">
            <text:p><text:s/>RD$1,265.14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6</text:p>
          </table:table-cell>
          <table:table-cell office:value-type="string" table:style-name="ce19">
            <text:p>Venda Estoquinete #3 (calle)</text:p>
          </table:table-cell>
          <table:table-cell office:value-type="string" table:style-name="ce9">
            <text:p>ALMACEN DE FARMACIA</text:p>
          </table:table-cell>
          <table:table-cell office:value-type="float" office:value="21" table:style-name="ce24">
            <text:p>21</text:p>
          </table:table-cell>
          <table:table-cell office:value-type="currency" office:value="433.125" table:style-name="ce23">
            <text:p><text:s/>$ 433.13<text:s/></text:p>
          </table:table-cell>
          <table:table-cell office:value-type="float" office:value="9095.625" table:formula="of:=+[.N751]*[.O751]" table:style-name="ce14">
            <text:p><text:s/>RD$9,095.6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-254</text:p>
          </table:table-cell>
          <table:table-cell office:value-type="string" table:style-name="ce25">
            <text:p>Vasopresina 20UI/ML</text:p>
          </table:table-cell>
          <table:table-cell office:value-type="string" table:style-name="ce17">
            <text:p>ALMACEN DE FARMACIA</text:p>
          </table:table-cell>
          <table:table-cell office:value-type="float" office:value="5" table:style-name="ce37">
            <text:p>5</text:p>
          </table:table-cell>
          <table:table-cell office:value-type="float" office:value="2650" table:style-name="ce18">
            <text:p><text:s/>RD$2,650.00<text:s/></text:p>
          </table:table-cell>
          <table:table-cell office:value-type="float" office:value="13250" table:formula="of:=+[.V751]*[.W751]" table:style-name="ce14">
            <text:p><text:s/>RD$13,2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7</text:p>
          </table:table-cell>
          <table:table-cell office:value-type="string" table:style-name="ce19">
            <text:p>Venda Estoquinete #4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39" table:style-name="ce24">
            <text:p>39</text:p>
          </table:table-cell>
          <table:table-cell office:value-type="currency" office:value="271.76470588235293" table:style-name="ce23">
            <text:p><text:s/>$ 271.76<text:s/></text:p>
          </table:table-cell>
          <table:table-cell office:value-type="float" office:value="10598.823529411764" table:formula="of:=+[.N752]*[.O752]" table:style-name="ce14">
            <text:p><text:s/>RD$10,598.8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8</text:p>
          </table:table-cell>
          <table:table-cell office:value-type="string" table:style-name="ce27">
            <text:p>VASO DAPEN (odontologia)</text:p>
          </table:table-cell>
          <table:table-cell office:value-type="string" table:style-name="ce17">
            <text:p>ALMACEN DE FARMACIA</text:p>
          </table:table-cell>
          <table:table-cell office:value-type="float" office:value="6" table:style-name="ce37">
            <text:p>6</text:p>
          </table:table-cell>
          <table:table-cell office:value-type="float" office:value="256" table:style-name="ce18">
            <text:p><text:s/>RD$256.00<text:s/></text:p>
          </table:table-cell>
          <table:table-cell office:value-type="float" office:value="1536" table:formula="of:=+[.V752]*[.W752]" table:style-name="ce14">
            <text:p><text:s/>RD$1,53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78</text:p>
          </table:table-cell>
          <table:table-cell office:value-type="string" table:style-name="ce19">
            <text:p>Vendaje kerlix</text:p>
          </table:table-cell>
          <table:table-cell office:value-type="string" table:style-name="ce9">
            <text:p>ALMACEN DE FARMACIA</text:p>
          </table:table-cell>
          <table:table-cell office:value-type="float" office:value="220" table:style-name="ce24">
            <text:p>220</text:p>
          </table:table-cell>
          <table:table-cell office:value-type="currency" office:value="200" table:style-name="ce23">
            <text:p><text:s/>$ 200.00<text:s/></text:p>
          </table:table-cell>
          <table:table-cell office:value-type="float" office:value="44000" table:formula="of:=+[.N753]*[.O753]" table:style-name="ce14">
            <text:p><text:s/>RD$44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71</text:p>
          </table:table-cell>
          <table:table-cell office:value-type="string" table:style-name="ce25">
            <text:p>vaso humificador alto flujo 300 ml</text:p>
          </table:table-cell>
          <table:table-cell office:value-type="string" table:style-name="ce17">
            <text:p>ALMACEN DE FARMACIA</text:p>
          </table:table-cell>
          <table:table-cell office:value-type="float" office:value="6" table:style-name="ce37">
            <text:p>6</text:p>
          </table:table-cell>
          <table:table-cell office:value-type="float" office:value="259.60000000000002" table:style-name="ce18">
            <text:p><text:s/>RD$259.60<text:s/></text:p>
          </table:table-cell>
          <table:table-cell office:value-type="float" office:value="1557.6000000000001" table:formula="of:=+[.V753]*[.W753]" table:style-name="ce14">
            <text:p><text:s/>RD$1,557.6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LB-00025</text:p>
          </table:table-cell>
          <table:table-cell office:value-type="string" table:style-name="ce19">
            <text:p>OH-VD Vitamina D D20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9768.1" table:style-name="ce23">
            <text:p><text:s/>$ 9,768.10<text:s/></text:p>
          </table:table-cell>
          <table:table-cell office:value-type="float" office:value="9768.1" table:formula="of:=+[.N754]*[.O754]" table:style-name="ce14">
            <text:p><text:s/>RD$9,768.1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6</text:p>
          </table:table-cell>
          <table:table-cell office:value-type="string" table:style-name="ce25">
            <text:p>VDRL</text:p>
          </table:table-cell>
          <table:table-cell office:value-type="string" table:style-name="ce17">
            <text:p>ALMACEN DE FARMACIA</text:p>
          </table:table-cell>
          <table:table-cell office:value-type="float" office:value="24" table:style-name="ce37">
            <text:p>24</text:p>
          </table:table-cell>
          <table:table-cell office:value-type="float" office:value="524" table:style-name="ce18">
            <text:p><text:s/>RD$524.00<text:s/></text:p>
          </table:table-cell>
          <table:table-cell office:value-type="float" office:value="12576" table:formula="of:=+[.V754]*[.W754]" table:style-name="ce14">
            <text:p><text:s/>RD$12,57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168</text:p>
          </table:table-cell>
          <table:table-cell office:value-type="string" table:style-name="ce19">
            <text:p>Wash concentrate cruz ayalas <text:s/>AIA</text:p>
          </table:table-cell>
          <table:table-cell office:value-type="string" table:style-name="ce9">
            <text:p>ALMACEN DE FARMACIA</text:p>
          </table:table-cell>
          <table:table-cell office:value-type="float" office:value="5" table:style-name="ce24">
            <text:p>5</text:p>
          </table:table-cell>
          <table:table-cell office:value-type="currency" office:value="7200" table:style-name="ce23">
            <text:p><text:s/>$ 7,200.00<text:s/></text:p>
          </table:table-cell>
          <table:table-cell office:value-type="float" office:value="36000" table:formula="of:=+[.N755]*[.O755]" table:style-name="ce14">
            <text:p><text:s/>RD$3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70</text:p>
          </table:table-cell>
          <table:table-cell office:value-type="string" table:style-name="ce25">
            <text:p>Vecuronio bromuro 10mg</text:p>
          </table:table-cell>
          <table:table-cell office:value-type="string" table:style-name="ce17">
            <text:p>ALMACEN DE FARMACIA</text:p>
          </table:table-cell>
          <table:table-cell office:value-type="float" office:value="50" table:style-name="ce37">
            <text:p>50</text:p>
          </table:table-cell>
          <table:table-cell office:value-type="float" office:value="804.52" table:style-name="ce18">
            <text:p><text:s/>RD$804.52<text:s/></text:p>
          </table:table-cell>
          <table:table-cell office:value-type="float" office:value="40226" table:formula="of:=+[.V755]*[.W755]" table:style-name="ce14">
            <text:p><text:s/>RD$40,22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0</text:p>
          </table:table-cell>
          <table:table-cell office:value-type="string" table:style-name="ce19">
            <text:p>YAQUET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2300" table:style-name="ce23">
            <text:p><text:s/>$ 2,300.00<text:s/></text:p>
          </table:table-cell>
          <table:table-cell office:value-type="float" office:value="9200" table:formula="of:=+[.N756]*[.O756]" table:style-name="ce14">
            <text:p><text:s/>RD$9,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73</text:p>
          </table:table-cell>
          <table:table-cell office:value-type="string" table:style-name="ce25">
            <text:p>Venda Elastica 6x5 (calle)</text:p>
          </table:table-cell>
          <table:table-cell office:value-type="string" table:style-name="ce17">
            <text:p>ALMACEN DE FARMACIA</text:p>
          </table:table-cell>
          <table:table-cell office:value-type="float" office:value="336" table:style-name="ce37">
            <text:p>336</text:p>
          </table:table-cell>
          <table:table-cell office:value-type="float" office:value="39.202702702702702" table:style-name="ce18">
            <text:p><text:s/>RD$39.20<text:s/></text:p>
          </table:table-cell>
          <table:table-cell office:value-type="float" office:value="13172.108108108108" table:formula="of:=+[.V756]*[.W756]" table:style-name="ce14">
            <text:p><text:s/>RD$13,172.11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1</text:p>
          </table:table-cell>
          <table:table-cell office:value-type="string" table:style-name="ce19">
            <text:p>Yeso #2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120" table:style-name="ce23">
            <text:p><text:s/>$ 120.00<text:s/></text:p>
          </table:table-cell>
          <table:table-cell office:value-type="float" office:value="36000" table:formula="of:=+[.N757]*[.O757]" table:style-name="ce14">
            <text:p><text:s/>RD$3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75</text:p>
          </table:table-cell>
          <table:table-cell office:value-type="string" table:style-name="ce25">
            <text:p>Venda Estoquinete #2 (calle)</text:p>
          </table:table-cell>
          <table:table-cell office:value-type="string" table:style-name="ce17">
            <text:p>ALMACEN DE FARMACIA</text:p>
          </table:table-cell>
          <table:table-cell office:value-type="float" office:value="49" table:style-name="ce37">
            <text:p>49</text:p>
          </table:table-cell>
          <table:table-cell office:value-type="float" office:value="462" table:style-name="ce18">
            <text:p><text:s/>RD$462.00<text:s/></text:p>
          </table:table-cell>
          <table:table-cell office:value-type="float" office:value="22638" table:formula="of:=+[.V757]*[.W757]" table:style-name="ce14">
            <text:p><text:s/>RD$22,638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2</text:p>
          </table:table-cell>
          <table:table-cell office:value-type="string" table:style-name="ce19">
            <text:p>Yeso #4 (calle)</text:p>
          </table:table-cell>
          <table:table-cell office:value-type="string" table:style-name="ce9">
            <text:p>ALMACEN DE FARMACIA</text:p>
          </table:table-cell>
          <table:table-cell office:value-type="float" office:value="300" table:style-name="ce24">
            <text:p>300</text:p>
          </table:table-cell>
          <table:table-cell office:value-type="currency" office:value="177.99342591999999" table:style-name="ce23">
            <text:p><text:s/>$ 177.99<text:s/></text:p>
          </table:table-cell>
          <table:table-cell office:value-type="float" office:value="53398.027775999995" table:formula="of:=+[.N758]*[.O758]" table:style-name="ce14">
            <text:p><text:s/>RD$53,398.03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76</text:p>
          </table:table-cell>
          <table:table-cell office:value-type="string" table:style-name="ce25">
            <text:p>Venda Estoquinete #3 (calle)</text:p>
          </table:table-cell>
          <table:table-cell office:value-type="string" table:style-name="ce17">
            <text:p>ALMACEN DE FARMACIA</text:p>
          </table:table-cell>
          <table:table-cell office:value-type="float" office:value="21" table:style-name="ce37">
            <text:p>21</text:p>
          </table:table-cell>
          <table:table-cell office:value-type="float" office:value="433.125" table:style-name="ce18">
            <text:p><text:s/>RD$433.13<text:s/></text:p>
          </table:table-cell>
          <table:table-cell office:value-type="float" office:value="9095.625" table:formula="of:=+[.V758]*[.W758]" table:style-name="ce14">
            <text:p><text:s/>RD$9,095.63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5</text:p>
          </table:table-cell>
          <table:table-cell office:value-type="string" table:style-name="ce19">
            <text:p>Yeso Piedra en Funda (odontologia)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50" table:style-name="ce23">
            <text:p><text:s/>$ 50.00<text:s/></text:p>
          </table:table-cell>
          <table:table-cell office:value-type="float" office:value="200" table:formula="of:=+[.N759]*[.O759]" table:style-name="ce14">
            <text:p><text:s/>RD$2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77</text:p>
          </table:table-cell>
          <table:table-cell office:value-type="string" table:style-name="ce25">
            <text:p>Venda Estoquinete #4 <text:s/>(calle)</text:p>
          </table:table-cell>
          <table:table-cell office:value-type="string" table:style-name="ce17">
            <text:p>ALMACEN DE FARMACIA</text:p>
          </table:table-cell>
          <table:table-cell office:value-type="float" office:value="39" table:style-name="ce37">
            <text:p>39</text:p>
          </table:table-cell>
          <table:table-cell office:value-type="float" office:value="271.76470588235293" table:style-name="ce18">
            <text:p><text:s/>RD$271.76<text:s/></text:p>
          </table:table-cell>
          <table:table-cell office:value-type="float" office:value="10598.823529411764" table:formula="of:=+[.V759]*[.W759]" table:style-name="ce14">
            <text:p><text:s/>RD$10,598.8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6</text:p>
          </table:table-cell>
          <table:table-cell office:value-type="string" table:style-name="ce19">
            <text:p>Yodopovidona 10% <text:s/>GL <text:s/>(CALLE)</text:p>
          </table:table-cell>
          <table:table-cell office:value-type="string" table:style-name="ce9">
            <text:p>ALMACEN DE FARMACIA</text:p>
          </table:table-cell>
          <table:table-cell office:value-type="float" office:value="45" table:style-name="ce24">
            <text:p>45</text:p>
          </table:table-cell>
          <table:table-cell office:value-type="currency" office:value="320" table:style-name="ce23">
            <text:p><text:s/>$ 320.00<text:s/></text:p>
          </table:table-cell>
          <table:table-cell office:value-type="float" office:value="14400" table:formula="of:=+[.N760]*[.O760]" table:style-name="ce14">
            <text:p><text:s/>RD$14,4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78</text:p>
          </table:table-cell>
          <table:table-cell office:value-type="string" table:style-name="ce25">
            <text:p>Vendaje kerlix</text:p>
          </table:table-cell>
          <table:table-cell office:value-type="string" table:style-name="ce17">
            <text:p>ALMACEN DE FARMACIA</text:p>
          </table:table-cell>
          <table:table-cell office:value-type="float" office:value="288" table:style-name="ce37">
            <text:p>288</text:p>
          </table:table-cell>
          <table:table-cell office:value-type="float" office:value="200" table:style-name="ce18">
            <text:p><text:s/>RD$200.00<text:s/></text:p>
          </table:table-cell>
          <table:table-cell office:value-type="float" office:value="57600" table:formula="of:=+[.V760]*[.W760]" table:style-name="ce14">
            <text:p><text:s/>RD$57,6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6</text:p>
          </table:table-cell>
          <table:table-cell office:value-type="string" table:style-name="ce19">
            <text:p>Yodopovidona 10% <text:s/>GL <text:s/>(promese)</text:p>
          </table:table-cell>
          <table:table-cell office:value-type="string" table:style-name="ce9">
            <text:p>ALMACEN DE FARMACIA</text:p>
          </table:table-cell>
          <table:table-cell office:value-type="float" office:value="7" table:style-name="ce24">
            <text:p>7</text:p>
          </table:table-cell>
          <table:table-cell office:value-type="currency" office:value="1166.4000000000001" table:style-name="ce23">
            <text:p><text:s/>$ 1,166.40<text:s/></text:p>
          </table:table-cell>
          <table:table-cell office:value-type="float" office:value="8164.8000000000011" table:formula="of:=+[.N761]*[.O761]" table:style-name="ce14">
            <text:p><text:s/>RD$8,164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LB-00025</text:p>
          </table:table-cell>
          <table:table-cell office:value-type="string" table:style-name="ce25">
            <text:p>OH-VD Vitamina D D20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9768.1" table:style-name="ce18">
            <text:p><text:s/>RD$9,768.10<text:s/></text:p>
          </table:table-cell>
          <table:table-cell office:value-type="float" office:value="9768.1" table:formula="of:=+[.V761]*[.W761]" table:style-name="ce14">
            <text:p><text:s/>RD$9,768.1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8</text:p>
          </table:table-cell>
          <table:table-cell office:value-type="string" table:style-name="ce19">
            <text:p>Zapato Desechables Paquetes 100/P (calle)</text:p>
          </table:table-cell>
          <table:table-cell office:value-type="string" table:style-name="ce9">
            <text:p>ALMACEN DE FARMACIA</text:p>
          </table:table-cell>
          <table:table-cell office:value-type="float" office:value="1000" table:style-name="ce24">
            <text:p>1,000</text:p>
          </table:table-cell>
          <table:table-cell office:value-type="currency" office:value="2.95" table:style-name="ce23">
            <text:p><text:s/>$ 2.95<text:s/></text:p>
          </table:table-cell>
          <table:table-cell office:value-type="float" office:value="2950" table:formula="of:=+[.N762]*[.O762]" table:style-name="ce14">
            <text:p><text:s/>RD$2,9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168</text:p>
          </table:table-cell>
          <table:table-cell office:value-type="string" table:style-name="ce25">
            <text:p>Wash concentrate cruz ayalas <text:s/>AIA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7200" table:style-name="ce18">
            <text:p><text:s/>RD$7,200.00<text:s/></text:p>
          </table:table-cell>
          <table:table-cell office:value-type="float" office:value="72000" table:formula="of:=+[.V762]*[.W762]" table:style-name="ce14">
            <text:p><text:s/>RD$72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88</text:p>
          </table:table-cell>
          <table:table-cell office:value-type="string" table:style-name="ce19">
            <text:p>Zapato Desechables Paquetes 100/P promese</text:p>
          </table:table-cell>
          <table:table-cell office:value-type="string" table:style-name="ce9">
            <text:p>ALMACEN DE FARMACIA</text:p>
          </table:table-cell>
          <table:table-cell office:value-type="float" office:value="402" table:style-name="ce24">
            <text:p>402</text:p>
          </table:table-cell>
          <table:table-cell office:value-type="currency" office:value="2.449800995024876" table:style-name="ce23">
            <text:p><text:s/>$ 2.45<text:s/></text:p>
          </table:table-cell>
          <table:table-cell office:value-type="float" office:value="984.82000000000016" table:formula="of:=+[.N763]*[.O763]" table:style-name="ce14">
            <text:p><text:s/>RD$984.82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0</text:p>
          </table:table-cell>
          <table:table-cell office:value-type="string" table:style-name="ce25">
            <text:p>YAQUET (odontologia)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2300" table:style-name="ce18">
            <text:p><text:s/>RD$2,300.00<text:s/></text:p>
          </table:table-cell>
          <table:table-cell office:value-type="float" office:value="9200" table:formula="of:=+[.V763]*[.W763]" table:style-name="ce14">
            <text:p><text:s/>RD$9,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1</text:p>
          </table:table-cell>
          <table:table-cell office:value-type="string" table:style-name="ce19">
            <text:p>Sensor para aplicaciones pediatricas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2711.86" table:style-name="ce23">
            <text:p><text:s/>$ 2,711.86<text:s/></text:p>
          </table:table-cell>
          <table:table-cell office:value-type="float" office:value="65084.639999999999" table:formula="of:=+[.N764]*[.O764]" table:style-name="ce14">
            <text:p><text:s/>RD$65,084.64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1</text:p>
          </table:table-cell>
          <table:table-cell office:value-type="string" table:style-name="ce25">
            <text:p>Yeso #2 (calle)</text:p>
          </table:table-cell>
          <table:table-cell office:value-type="string" table:style-name="ce17">
            <text:p>ALMACEN DE FARMACIA</text:p>
          </table:table-cell>
          <table:table-cell office:value-type="float" office:value="300" table:style-name="ce37">
            <text:p>300</text:p>
          </table:table-cell>
          <table:table-cell office:value-type="float" office:value="120" table:style-name="ce18">
            <text:p><text:s/>RD$120.00<text:s/></text:p>
          </table:table-cell>
          <table:table-cell office:value-type="float" office:value="36000" table:formula="of:=+[.V764]*[.W764]" table:style-name="ce14">
            <text:p><text:s/>RD$36,0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2</text:p>
          </table:table-cell>
          <table:table-cell office:value-type="string" table:style-name="ce19">
            <text:p>Sensor para aplicaciones neonatales<text:s/></text:p>
          </table:table-cell>
          <table:table-cell office:value-type="string" table:style-name="ce9">
            <text:p>ALMACEN DE FARMACIA</text:p>
          </table:table-cell>
          <table:table-cell office:value-type="float" office:value="24" table:style-name="ce24">
            <text:p>24</text:p>
          </table:table-cell>
          <table:table-cell office:value-type="currency" office:value="3254.24" table:style-name="ce23">
            <text:p><text:s/>$ 3,254.24<text:s/></text:p>
          </table:table-cell>
          <table:table-cell office:value-type="float" office:value="78101.759999999995" table:formula="of:=+[.N765]*[.O765]" table:style-name="ce14">
            <text:p><text:s/>RD$78,101.7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2</text:p>
          </table:table-cell>
          <table:table-cell office:value-type="string" table:style-name="ce25">
            <text:p>Yeso #4 (calle)</text:p>
          </table:table-cell>
          <table:table-cell office:value-type="string" table:style-name="ce17">
            <text:p>ALMACEN DE FARMACIA</text:p>
          </table:table-cell>
          <table:table-cell office:value-type="float" office:value="432" table:style-name="ce37">
            <text:p>432</text:p>
          </table:table-cell>
          <table:table-cell office:value-type="float" office:value="406.17646911764706" table:style-name="ce18">
            <text:p><text:s/>RD$406.18<text:s/></text:p>
          </table:table-cell>
          <table:table-cell office:value-type="float" office:value="175468.23465882352" table:formula="of:=+[.V765]*[.W765]" table:style-name="ce14">
            <text:p><text:s/>RD$175,468.23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3</text:p>
          </table:table-cell>
          <table:table-cell office:value-type="string" table:style-name="ce19">
            <text:p>Esfigmomanometro pediatrico<text:s/></text:p>
          </table:table-cell>
          <table:table-cell office:value-type="string" table:style-name="ce9">
            <text:p>ALMACEN DE FARMACIA</text:p>
          </table:table-cell>
          <table:table-cell office:value-type="float" office:value="3" table:style-name="ce24">
            <text:p>3</text:p>
          </table:table-cell>
          <table:table-cell office:value-type="currency" office:value="2000" table:style-name="ce23">
            <text:p><text:s/>$ 2,000.00<text:s/></text:p>
          </table:table-cell>
          <table:table-cell office:value-type="float" office:value="6000" table:formula="of:=+[.N766]*[.O766]" table:style-name="ce14">
            <text:p><text:s/>RD$6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5</text:p>
          </table:table-cell>
          <table:table-cell office:value-type="string" table:style-name="ce25">
            <text:p>Yeso Piedra en Funda (odontologia)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50" table:style-name="ce18">
            <text:p><text:s/>RD$50.00<text:s/></text:p>
          </table:table-cell>
          <table:table-cell office:value-type="float" office:value="200" table:formula="of:=+[.V766]*[.W766]" table:style-name="ce14">
            <text:p><text:s/>RD$2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4</text:p>
          </table:table-cell>
          <table:table-cell office:value-type="string" table:style-name="ce19">
            <text:p>Esfigmomanometro Neonatal<text:s text:c="2"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1800" table:style-name="ce23">
            <text:p><text:s/>$ 11,800.00<text:s/></text:p>
          </table:table-cell>
          <table:table-cell office:value-type="float" office:value="11800" table:formula="of:=+[.N767]*[.O767]" table:style-name="ce14">
            <text:p><text:s/>RD$11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6</text:p>
          </table:table-cell>
          <table:table-cell office:value-type="string" table:style-name="ce25">
            <text:p>Yodopovidona 10% <text:s/>GL <text:s/>(CALLE)</text:p>
          </table:table-cell>
          <table:table-cell office:value-type="string" table:style-name="ce17">
            <text:p>ALMACEN DE FARMACIA</text:p>
          </table:table-cell>
          <table:table-cell office:value-type="float" office:value="43" table:style-name="ce37">
            <text:p>43</text:p>
          </table:table-cell>
          <table:table-cell office:value-type="float" office:value="320" table:style-name="ce18">
            <text:p><text:s/>RD$320.00<text:s/></text:p>
          </table:table-cell>
          <table:table-cell office:value-type="float" office:value="13760" table:formula="of:=+[.V767]*[.W767]" table:style-name="ce14">
            <text:p><text:s/>RD$13,76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5</text:p>
          </table:table-cell>
          <table:table-cell office:value-type="string" table:style-name="ce19">
            <text:p>Esfigmomanometro Adolescente<text:s/>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190" table:style-name="ce23">
            <text:p><text:s/>$ 2,190.00<text:s/></text:p>
          </table:table-cell>
          <table:table-cell office:value-type="float" office:value="4380" table:formula="of:=+[.N768]*[.O768]" table:style-name="ce14">
            <text:p><text:s/>RD$4,38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6</text:p>
          </table:table-cell>
          <table:table-cell office:value-type="string" table:style-name="ce25">
            <text:p>Yodopovidona 10% <text:s/>GL <text:s/>(promese)</text:p>
          </table:table-cell>
          <table:table-cell office:value-type="string" table:style-name="ce17">
            <text:p>ALMACEN DE FARMACIA</text:p>
          </table:table-cell>
          <table:table-cell office:value-type="float" office:value="17" table:style-name="ce37">
            <text:p>17</text:p>
          </table:table-cell>
          <table:table-cell office:value-type="float" office:value="1166.4000000000001" table:style-name="ce18">
            <text:p><text:s/>RD$1,166.40<text:s/></text:p>
          </table:table-cell>
          <table:table-cell office:value-type="float" office:value="19828.800000000003" table:formula="of:=+[.V768]*[.W768]" table:style-name="ce14">
            <text:p><text:s/>RD$19,828.8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799</text:p>
          </table:table-cell>
          <table:table-cell office:value-type="string" table:style-name="ce19">
            <text:p>Pichuetes p/manometros tipo arbolito</text:p>
          </table:table-cell>
          <table:table-cell office:value-type="string" table:style-name="ce9">
            <text:p>ALMACEN DE FARMACIA</text:p>
          </table:table-cell>
          <table:table-cell office:value-type="float" office:value="500" table:style-name="ce24">
            <text:p>500</text:p>
          </table:table-cell>
          <table:table-cell office:value-type="currency" office:value="81.5" table:style-name="ce23">
            <text:p><text:s/>$ 81.50<text:s/></text:p>
          </table:table-cell>
          <table:table-cell office:value-type="float" office:value="40750" table:formula="of:=+[.N769]*[.O769]" table:style-name="ce14">
            <text:p><text:s/>RD$40,7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8</text:p>
          </table:table-cell>
          <table:table-cell office:value-type="string" table:style-name="ce25">
            <text:p>Zapato Desechables Paquetes 100/P (calle)</text:p>
          </table:table-cell>
          <table:table-cell office:value-type="string" table:style-name="ce17">
            <text:p>ALMACEN DE FARMACIA</text:p>
          </table:table-cell>
          <table:table-cell office:value-type="float" office:value="1000" table:style-name="ce37">
            <text:p>1000</text:p>
          </table:table-cell>
          <table:table-cell office:value-type="float" office:value="2.95" table:style-name="ce18">
            <text:p><text:s/>RD$2.95<text:s/></text:p>
          </table:table-cell>
          <table:table-cell office:value-type="float" office:value="2950" table:formula="of:=+[.V769]*[.W769]" table:style-name="ce14">
            <text:p><text:s/>RD$2,9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0</text:p>
          </table:table-cell>
          <table:table-cell office:value-type="string" table:style-name="ce19">
            <text:p>Epamin (viatris) 50mg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2430" table:style-name="ce23">
            <text:p><text:s/>$ 2,430.00<text:s/></text:p>
          </table:table-cell>
          <table:table-cell office:value-type="float" office:value="24300" table:formula="of:=+[.N770]*[.O770]" table:style-name="ce14">
            <text:p><text:s/>RD$24,3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89</text:p>
          </table:table-cell>
          <table:table-cell office:value-type="string" table:style-name="ce25">
            <text:p>Zapato Desechables Paquetes 100/P promese</text:p>
          </table:table-cell>
          <table:table-cell office:value-type="string" table:style-name="ce17">
            <text:p>ALMACEN DE FARMACIA</text:p>
          </table:table-cell>
          <table:table-cell office:value-type="float" office:value="4302" table:style-name="ce37">
            <text:p>4302</text:p>
          </table:table-cell>
          <table:table-cell office:value-type="float" office:value="2.4470233246945576" table:style-name="ce18">
            <text:p><text:s/>RD$2.45<text:s/></text:p>
          </table:table-cell>
          <table:table-cell office:value-type="float" office:value="10527.094342835988" table:formula="of:=+[.V770]*[.W770]" table:style-name="ce14">
            <text:p><text:s/>RD$10,527.09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0</text:p>
          </table:table-cell>
          <table:table-cell office:value-type="string" table:style-name="ce19">
            <text:p>FENITOINA SODICA 250MG/5ML I.V, I.M AMP</text:p>
          </table:table-cell>
          <table:table-cell office:value-type="string" table:style-name="ce9">
            <text:p>ALMACEN DE FARMACIA</text:p>
          </table:table-cell>
          <table:table-cell office:value-type="float" office:value="495" table:style-name="ce24">
            <text:p>495</text:p>
          </table:table-cell>
          <table:table-cell office:value-type="currency" office:value="69" table:style-name="ce23">
            <text:p><text:s/>$ 69.00<text:s/></text:p>
          </table:table-cell>
          <table:table-cell office:value-type="float" office:value="34155" table:formula="of:=+[.N771]*[.O771]" table:style-name="ce14">
            <text:p><text:s/>RD$34,155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2</text:p>
          </table:table-cell>
          <table:table-cell office:value-type="string" table:style-name="ce25">
            <text:p>Sensor para aplicaciones pediatricas</text:p>
          </table:table-cell>
          <table:table-cell office:value-type="string" table:style-name="ce17">
            <text:p>ALMACEN DE FARMACIA</text:p>
          </table:table-cell>
          <table:table-cell office:value-type="float" office:value="17" table:style-name="ce37">
            <text:p>17</text:p>
          </table:table-cell>
          <table:table-cell office:value-type="float" office:value="2711.86" table:style-name="ce18">
            <text:p><text:s/>RD$2,711.86<text:s/></text:p>
          </table:table-cell>
          <table:table-cell office:value-type="float" office:value="46101.62" table:formula="of:=+[.V771]*[.W771]" table:style-name="ce14">
            <text:p><text:s/>RD$46,101.62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2</text:p>
          </table:table-cell>
          <table:table-cell office:value-type="string" table:style-name="ce19">
            <text:p>Reactivo Tincion de Wricht (paso#2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500" table:style-name="ce23">
            <text:p><text:s/>$ 1,500.00<text:s/></text:p>
          </table:table-cell>
          <table:table-cell office:value-type="float" office:value="1500" table:formula="of:=+[.N772]*[.O772]" table:style-name="ce14">
            <text:p><text:s/>RD$1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93</text:p>
          </table:table-cell>
          <table:table-cell office:value-type="string" table:style-name="ce25">
            <text:p>Sensor para aplicaciones neonatales<text:s/>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37">
            <text:p>20</text:p>
          </table:table-cell>
          <table:table-cell office:value-type="float" office:value="3254.24" table:style-name="ce18">
            <text:p><text:s/>RD$3,254.24<text:s/></text:p>
          </table:table-cell>
          <table:table-cell office:value-type="float" office:value="65084.799999999996" table:formula="of:=+[.V772]*[.W772]" table:style-name="ce14">
            <text:p><text:s/>RD$65,084.8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3</text:p>
          </table:table-cell>
          <table:table-cell office:value-type="string" table:style-name="ce19">
            <text:p>Reactivo Tincion de Wricht (paso#3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1500" table:style-name="ce23">
            <text:p><text:s/>$ 1,500.00<text:s/></text:p>
          </table:table-cell>
          <table:table-cell office:value-type="float" office:value="1500" table:formula="of:=+[.N773]*[.O773]" table:style-name="ce14">
            <text:p><text:s/>RD$1,5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0</text:p>
          </table:table-cell>
          <table:table-cell office:value-type="string" table:style-name="ce25">
            <text:p>Pichuetes p/manometros tipo arbolito</text:p>
          </table:table-cell>
          <table:table-cell office:value-type="string" table:style-name="ce17">
            <text:p>ALMACEN DE FARMACIA</text:p>
          </table:table-cell>
          <table:table-cell office:value-type="float" office:value="500" table:style-name="ce37">
            <text:p>500</text:p>
          </table:table-cell>
          <table:table-cell office:value-type="float" office:value="81.5" table:style-name="ce18">
            <text:p><text:s/>RD$81.50<text:s/></text:p>
          </table:table-cell>
          <table:table-cell office:value-type="float" office:value="40750" table:formula="of:=+[.V773]*[.W773]" table:style-name="ce14">
            <text:p><text:s/>RD$40,7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4</text:p>
          </table:table-cell>
          <table:table-cell office:value-type="string" table:style-name="ce19">
            <text:p>panel 6 (anti-doping)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800" table:style-name="ce23">
            <text:p><text:s/>$ 4,800.00<text:s/></text:p>
          </table:table-cell>
          <table:table-cell office:value-type="float" office:value="4800" table:formula="of:=+[.N774]*[.O774]" table:style-name="ce14">
            <text:p><text:s/>RD$4,8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1</text:p>
          </table:table-cell>
          <table:table-cell office:value-type="string" table:style-name="ce25">
            <text:p>Epamin (viatris) 50mg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2430" table:style-name="ce18">
            <text:p><text:s/>RD$2,430.00<text:s/></text:p>
          </table:table-cell>
          <table:table-cell office:value-type="float" office:value="24300" table:formula="of:=+[.V774]*[.W774]" table:style-name="ce14">
            <text:p><text:s/>RD$24,3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8</text:p>
          </table:table-cell>
          <table:table-cell office:value-type="string" table:style-name="ce19">
            <text:p>Gel lubricante a base de agua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47.99" table:style-name="ce23">
            <text:p><text:s/>$ 47.99<text:s/></text:p>
          </table:table-cell>
          <table:table-cell office:value-type="float" office:value="959.80000000000007" table:formula="of:=+[.N775]*[.O775]" table:style-name="ce14">
            <text:p><text:s/>RD$959.8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0</text:p>
          </table:table-cell>
          <table:table-cell office:value-type="string" table:style-name="ce25">
            <text:p>FENITOINA SODICA 250MG/5ML I.V, I.M AMP</text:p>
          </table:table-cell>
          <table:table-cell office:value-type="string" table:style-name="ce17">
            <text:p>ALMACEN DE FARMACIA</text:p>
          </table:table-cell>
          <table:table-cell office:value-type="float" office:value="990" table:style-name="ce37">
            <text:p>990</text:p>
          </table:table-cell>
          <table:table-cell office:value-type="float" office:value="69" table:style-name="ce18">
            <text:p><text:s/>RD$69.00<text:s/></text:p>
          </table:table-cell>
          <table:table-cell office:value-type="float" office:value="68310" table:formula="of:=+[.V775]*[.W775]" table:style-name="ce14">
            <text:p><text:s/>RD$68,31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09</text:p>
          </table:table-cell>
          <table:table-cell office:value-type="string" table:style-name="ce19">
            <text:p>INSPIROMETRO PARA INSPIROMETRIA DE INSENTIVO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126.64" table:style-name="ce23">
            <text:p><text:s/>$ 126.64<text:s/></text:p>
          </table:table-cell>
          <table:table-cell office:value-type="float" office:value="506.56" table:formula="of:=+[.N776]*[.O776]" table:style-name="ce14">
            <text:p><text:s/>RD$506.56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3</text:p>
          </table:table-cell>
          <table:table-cell office:value-type="string" table:style-name="ce25">
            <text:p>Reactivo Tincion de Wricht (paso#2)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1500" table:style-name="ce18">
            <text:p><text:s/>RD$1,500.00<text:s/></text:p>
          </table:table-cell>
          <table:table-cell office:value-type="float" office:value="1500" table:formula="of:=+[.V776]*[.W776]" table:style-name="ce14">
            <text:p><text:s/>RD$1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0</text:p>
          </table:table-cell>
          <table:table-cell office:value-type="string" table:style-name="ce19">
            <text:p>NISTATINA <text:s/>SUSP FRASCO 30ML (promese)</text:p>
          </table:table-cell>
          <table:table-cell office:value-type="string" table:style-name="ce9">
            <text:p>ALMACEN DE FARMACIA</text:p>
          </table:table-cell>
          <table:table-cell office:value-type="float" office:value="20" table:style-name="ce24">
            <text:p>20</text:p>
          </table:table-cell>
          <table:table-cell office:value-type="currency" office:value="40.270000000000003" table:style-name="ce23">
            <text:p><text:s/>$ 40.27<text:s/></text:p>
          </table:table-cell>
          <table:table-cell office:value-type="float" office:value="805.40000000000009" table:formula="of:=+[.N777]*[.O777]" table:style-name="ce14">
            <text:p><text:s/>RD$805.4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4</text:p>
          </table:table-cell>
          <table:table-cell office:value-type="string" table:style-name="ce25">
            <text:p>Reactivo Tincion de Wricht (paso#3)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1500" table:style-name="ce18">
            <text:p><text:s/>RD$1,500.00<text:s/></text:p>
          </table:table-cell>
          <table:table-cell office:value-type="float" office:value="1500" table:formula="of:=+[.V777]*[.W777]" table:style-name="ce14">
            <text:p><text:s/>RD$1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1</text:p>
          </table:table-cell>
          <table:table-cell office:value-type="string" table:style-name="ce19">
            <text:p>PINZAS BIPOLAR #5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4061.79" table:style-name="ce23">
            <text:p><text:s/>$ 4,061.79<text:s/></text:p>
          </table:table-cell>
          <table:table-cell office:value-type="float" office:value="4061.79" table:formula="of:=+[.N778]*[.O778]" table:style-name="ce14">
            <text:p><text:s/>RD$4,061.79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5</text:p>
          </table:table-cell>
          <table:table-cell office:value-type="string" table:style-name="ce25">
            <text:p>panel 6 (anti-doping)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4800" table:style-name="ce18">
            <text:p><text:s/>RD$4,800.00<text:s/></text:p>
          </table:table-cell>
          <table:table-cell office:value-type="float" office:value="4800" table:formula="of:=+[.V778]*[.W778]" table:style-name="ce14">
            <text:p><text:s/>RD$4,8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2</text:p>
          </table:table-cell>
          <table:table-cell office:value-type="string" table:style-name="ce19">
            <text:p>TIJERAS CURVADO 5.5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753.15" table:style-name="ce23">
            <text:p><text:s/>$ 3,753.15<text:s/></text:p>
          </table:table-cell>
          <table:table-cell office:value-type="float" office:value="3753.15" table:formula="of:=+[.N779]*[.O779]" table:style-name="ce14">
            <text:p><text:s/>RD$3,753.15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8</text:p>
          </table:table-cell>
          <table:table-cell office:value-type="string" table:style-name="ce25">
            <text:p>DIGOXINA 0.25MG INY. IV 2ML AMP, (promese)</text:p>
          </table:table-cell>
          <table:table-cell office:value-type="string" table:style-name="ce17">
            <text:p>ALMACEN DE FARMACIA</text:p>
          </table:table-cell>
          <table:table-cell office:value-type="float" office:value="100" table:style-name="ce37">
            <text:p>100</text:p>
          </table:table-cell>
          <table:table-cell office:value-type="float" office:value="16.8" table:style-name="ce18">
            <text:p><text:s/>RD$16.80<text:s/></text:p>
          </table:table-cell>
          <table:table-cell office:value-type="float" office:value="1680" table:formula="of:=+[.V779]*[.W779]" table:style-name="ce14">
            <text:p><text:s/>RD$1,68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3</text:p>
          </table:table-cell>
          <table:table-cell office:value-type="string" table:style-name="ce19">
            <text:p>ELEVADOR DE PERIOSTIO LANGERBECK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036" table:style-name="ce23">
            <text:p><text:s/>$ 5,036.00<text:s/></text:p>
          </table:table-cell>
          <table:table-cell office:value-type="float" office:value="5036" table:formula="of:=+[.N780]*[.O780]" table:style-name="ce14">
            <text:p><text:s/>RD$5,03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09</text:p>
          </table:table-cell>
          <table:table-cell office:value-type="string" table:style-name="ce25">
            <text:p>Gel lubricante a base de agua (PROMESE)</text:p>
          </table:table-cell>
          <table:table-cell office:value-type="string" table:style-name="ce17">
            <text:p>ALMACEN DE FARMACIA</text:p>
          </table:table-cell>
          <table:table-cell office:value-type="float" office:value="32" table:style-name="ce37">
            <text:p>32</text:p>
          </table:table-cell>
          <table:table-cell office:value-type="float" office:value="47.99" table:style-name="ce18">
            <text:p><text:s/>RD$47.99<text:s/></text:p>
          </table:table-cell>
          <table:table-cell office:value-type="float" office:value="1535.68" table:formula="of:=+[.V780]*[.W780]" table:style-name="ce14">
            <text:p><text:s/>RD$1,535.68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4</text:p>
          </table:table-cell>
          <table:table-cell office:value-type="string" table:style-name="ce19">
            <text:p>SET DE PINZAS HEMOSTASTICA CURVAS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096.37" table:style-name="ce23">
            <text:p><text:s/>$ 5,096.37<text:s/></text:p>
          </table:table-cell>
          <table:table-cell office:value-type="float" office:value="5096.37" table:formula="of:=+[.N781]*[.O781]" table:style-name="ce14">
            <text:p><text:s/>RD$5,096.37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0</text:p>
          </table:table-cell>
          <table:table-cell office:value-type="string" table:style-name="ce25">
            <text:p>INSPIROMETRO PARA INSPIROMETRIA DE INSENTIVO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126.64" table:style-name="ce18">
            <text:p><text:s/>RD$126.64<text:s/></text:p>
          </table:table-cell>
          <table:table-cell office:value-type="float" office:value="506.56" table:formula="of:=+[.V781]*[.W781]" table:style-name="ce14">
            <text:p><text:s/>RD$506.56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5</text:p>
          </table:table-cell>
          <table:table-cell office:value-type="string" table:style-name="ce19">
            <text:p>CORTADOR DE HUESOS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3440" table:style-name="ce23">
            <text:p><text:s/>$ 3,440.00<text:s/></text:p>
          </table:table-cell>
          <table:table-cell office:value-type="float" office:value="3440" table:formula="of:=+[.N782]*[.O782]" table:style-name="ce14">
            <text:p><text:s/>RD$3,4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1</text:p>
          </table:table-cell>
          <table:table-cell office:value-type="string" table:style-name="ce25">
            <text:p>NISTATINA <text:s/>SUSP FRASCO 30ML (promese)</text:p>
          </table:table-cell>
          <table:table-cell office:value-type="string" table:style-name="ce17">
            <text:p>ALMACEN DE FARMACIA</text:p>
          </table:table-cell>
          <table:table-cell office:value-type="float" office:value="15" table:style-name="ce37">
            <text:p>15</text:p>
          </table:table-cell>
          <table:table-cell office:value-type="float" office:value="40.270000000000003" table:style-name="ce18">
            <text:p><text:s/>RD$40.27<text:s/></text:p>
          </table:table-cell>
          <table:table-cell office:value-type="float" office:value="604.05000000000007" table:formula="of:=+[.V782]*[.W782]" table:style-name="ce14">
            <text:p><text:s/>RD$604.05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6</text:p>
          </table:table-cell>
          <table:table-cell office:value-type="string" table:style-name="ce19">
            <text:p>ELEVADOR DE PERIOSTIO <text:s/>ADSON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066" table:style-name="ce23">
            <text:p><text:s/>$ 5,066.00<text:s/></text:p>
          </table:table-cell>
          <table:table-cell office:value-type="float" office:value="5066" table:formula="of:=+[.N783]*[.O783]" table:style-name="ce14">
            <text:p><text:s/>RD$5,06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2</text:p>
          </table:table-cell>
          <table:table-cell office:value-type="string" table:style-name="ce25">
            <text:p>PINZAS BIPOLAR #5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4061.79" table:style-name="ce18">
            <text:p><text:s/>RD$4,061.79<text:s/></text:p>
          </table:table-cell>
          <table:table-cell office:value-type="float" office:value="4061.79" table:formula="of:=+[.V783]*[.W783]" table:style-name="ce14">
            <text:p><text:s/>RD$4,061.79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7</text:p>
          </table:table-cell>
          <table:table-cell office:value-type="string" table:style-name="ce19">
            <text:p>JUEGO DE SIERRA GIGLI<text:s/></text:p>
          </table:table-cell>
          <table:table-cell office:value-type="string" table:style-name="ce9">
            <text:p>ALMACEN DE FARMACIA</text:p>
          </table:table-cell>
          <table:table-cell office:value-type="float" office:value="1" table:style-name="ce24">
            <text:p>1</text:p>
          </table:table-cell>
          <table:table-cell office:value-type="currency" office:value="5799.01" table:style-name="ce23">
            <text:p><text:s/>$ 5,799.01<text:s/></text:p>
          </table:table-cell>
          <table:table-cell office:value-type="float" office:value="5799.01" table:formula="of:=+[.N784]*[.O784]" table:style-name="ce14">
            <text:p><text:s/>RD$5,799.01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3</text:p>
          </table:table-cell>
          <table:table-cell office:value-type="string" table:style-name="ce25">
            <text:p>TIJERAS CURVADO 5.5<text:s/>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3753.15" table:style-name="ce18">
            <text:p><text:s/>RD$3,753.15<text:s/></text:p>
          </table:table-cell>
          <table:table-cell office:value-type="float" office:value="3753.15" table:formula="of:=+[.V784]*[.W784]" table:style-name="ce14">
            <text:p><text:s/>RD$3,753.15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18</text:p>
          </table:table-cell>
          <table:table-cell office:value-type="string" table:style-name="ce19">
            <text:p>DISPENSADOR DE GASA</text:p>
          </table:table-cell>
          <table:table-cell office:value-type="string" table:style-name="ce9">
            <text:p>ALMACEN DE FARMACIA</text:p>
          </table:table-cell>
          <table:table-cell office:value-type="float" office:value="4" table:style-name="ce24">
            <text:p>4</text:p>
          </table:table-cell>
          <table:table-cell office:value-type="currency" office:value="443" table:style-name="ce23">
            <text:p><text:s/>$ 443.00<text:s/></text:p>
          </table:table-cell>
          <table:table-cell office:value-type="float" office:value="1772" table:formula="of:=+[.N785]*[.O785]" table:style-name="ce14">
            <text:p><text:s/>RD$1,772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4</text:p>
          </table:table-cell>
          <table:table-cell office:value-type="string" table:style-name="ce25">
            <text:p>ELEVADOR DE PERIOSTIO LANGERBECK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5036" table:style-name="ce18">
            <text:p><text:s/>RD$5,036.00<text:s/></text:p>
          </table:table-cell>
          <table:table-cell office:value-type="float" office:value="5036" table:formula="of:=+[.V785]*[.W785]" table:style-name="ce14">
            <text:p><text:s/>RD$5,03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0</text:p>
          </table:table-cell>
          <table:table-cell office:value-type="string" table:style-name="ce19">
            <text:p>SEVORANE( SEVOFLURANO 250ML) SOL. INHALATORIA</text:p>
          </table:table-cell>
          <table:table-cell office:value-type="string" table:style-name="ce9">
            <text:p>ALMACEN DE FARMACIA</text:p>
          </table:table-cell>
          <table:table-cell office:value-type="float" office:value="50" table:style-name="ce24">
            <text:p>50</text:p>
          </table:table-cell>
          <table:table-cell office:value-type="currency" office:value="5500" table:style-name="ce23">
            <text:p><text:s/>$ 5,500.00<text:s/></text:p>
          </table:table-cell>
          <table:table-cell office:value-type="float" office:value="275000" table:formula="of:=+[.N786]*[.O786]" table:style-name="ce14">
            <text:p><text:s/>RD$275,00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5</text:p>
          </table:table-cell>
          <table:table-cell office:value-type="string" table:style-name="ce25">
            <text:p>SET DE PINZAS HEMOSTASTICA CURVAS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5096.37" table:style-name="ce18">
            <text:p><text:s/>RD$5,096.37<text:s/></text:p>
          </table:table-cell>
          <table:table-cell office:value-type="float" office:value="5096.37" table:formula="of:=+[.V786]*[.W786]" table:style-name="ce14">
            <text:p><text:s/>RD$5,096.37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1</text:p>
          </table:table-cell>
          <table:table-cell office:value-type="string" table:style-name="ce19">
            <text:p>FRESA TRONCOCONICA DE ANILLO ROJO<text:s/>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85" table:style-name="ce23">
            <text:p><text:s/>$ 85.00<text:s/></text:p>
          </table:table-cell>
          <table:table-cell office:value-type="float" office:value="850" table:formula="of:=+[.N787]*[.O787]" table:style-name="ce14">
            <text:p><text:s/>RD$8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6</text:p>
          </table:table-cell>
          <table:table-cell office:value-type="string" table:style-name="ce25">
            <text:p>CORTADOR DE HUESOS<text:s/>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3440" table:style-name="ce18">
            <text:p><text:s/>RD$3,440.00<text:s/></text:p>
          </table:table-cell>
          <table:table-cell office:value-type="float" office:value="3440" table:formula="of:=+[.V787]*[.W787]" table:style-name="ce14">
            <text:p><text:s/>RD$3,44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2</text:p>
          </table:table-cell>
          <table:table-cell office:value-type="string" table:style-name="ce19">
            <text:p>FRESA DE CIRUGIA</text:p>
          </table:table-cell>
          <table:table-cell office:value-type="string" table:style-name="ce9">
            <text:p>ALMACEN DE FARMACIA</text:p>
          </table:table-cell>
          <table:table-cell office:value-type="float" office:value="10" table:style-name="ce24">
            <text:p>10</text:p>
          </table:table-cell>
          <table:table-cell office:value-type="currency" office:value="85" table:style-name="ce23">
            <text:p><text:s/>$ 85.00<text:s/></text:p>
          </table:table-cell>
          <table:table-cell office:value-type="float" office:value="850" table:formula="of:=+[.N788]*[.O788]" table:style-name="ce14">
            <text:p><text:s/>RD$85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7</text:p>
          </table:table-cell>
          <table:table-cell office:value-type="string" table:style-name="ce25">
            <text:p>ELEVADOR DE PERIOSTIO <text:s/>ADSON<text:s/>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5066" table:style-name="ce18">
            <text:p><text:s/>RD$5,066.00<text:s/></text:p>
          </table:table-cell>
          <table:table-cell office:value-type="float" office:value="5066" table:formula="of:=+[.V788]*[.W788]" table:style-name="ce14">
            <text:p><text:s/>RD$5,066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3</text:p>
          </table:table-cell>
          <table:table-cell office:value-type="string" table:style-name="ce19">
            <text:p>BLOQUE DE MORDIDA PEQ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41" table:style-name="ce23">
            <text:p><text:s/>$ 41.00<text:s/></text:p>
          </table:table-cell>
          <table:table-cell office:value-type="float" office:value="246" table:formula="of:=+[.N789]*[.O789]" table:style-name="ce14">
            <text:p><text:s/>RD$24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8</text:p>
          </table:table-cell>
          <table:table-cell office:value-type="string" table:style-name="ce25">
            <text:p>JUEGO DE SIERRA GIGLI<text:s/></text:p>
          </table:table-cell>
          <table:table-cell office:value-type="string" table:style-name="ce17">
            <text:p>ALMACEN DE FARMACIA</text:p>
          </table:table-cell>
          <table:table-cell office:value-type="float" office:value="1" table:style-name="ce37">
            <text:p>1</text:p>
          </table:table-cell>
          <table:table-cell office:value-type="float" office:value="5799.01" table:style-name="ce18">
            <text:p><text:s/>RD$5,799.01<text:s/></text:p>
          </table:table-cell>
          <table:table-cell office:value-type="float" office:value="5799.01" table:formula="of:=+[.V789]*[.W789]" table:style-name="ce14">
            <text:p><text:s/>RD$5,799.01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4</text:p>
          </table:table-cell>
          <table:table-cell office:value-type="string" table:style-name="ce19">
            <text:p>BLOQUE DE MORDIDA MED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41" table:style-name="ce23">
            <text:p><text:s/>$ 41.00<text:s/></text:p>
          </table:table-cell>
          <table:table-cell office:value-type="float" office:value="246" table:formula="of:=+[.N790]*[.O790]" table:style-name="ce14">
            <text:p><text:s/>RD$24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19</text:p>
          </table:table-cell>
          <table:table-cell office:value-type="string" table:style-name="ce25">
            <text:p>DISPENSADOR DE GASA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443" table:style-name="ce18">
            <text:p><text:s/>RD$443.00<text:s/></text:p>
          </table:table-cell>
          <table:table-cell office:value-type="float" office:value="1772" table:formula="of:=+[.V790]*[.W790]" table:style-name="ce14">
            <text:p><text:s/>RD$1,77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5</text:p>
          </table:table-cell>
          <table:table-cell office:value-type="string" table:style-name="ce19">
            <text:p>BLOQUE DE MORDIDA GRAND</text:p>
          </table:table-cell>
          <table:table-cell office:value-type="string" table:style-name="ce9">
            <text:p>ALMACEN DE FARMACIA</text:p>
          </table:table-cell>
          <table:table-cell office:value-type="float" office:value="6" table:style-name="ce24">
            <text:p>6</text:p>
          </table:table-cell>
          <table:table-cell office:value-type="currency" office:value="41" table:style-name="ce23">
            <text:p><text:s/>$ 41.00<text:s/></text:p>
          </table:table-cell>
          <table:table-cell office:value-type="float" office:value="246" table:formula="of:=+[.N791]*[.O791]" table:style-name="ce14">
            <text:p><text:s/>RD$24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1</text:p>
          </table:table-cell>
          <table:table-cell office:value-type="string" table:style-name="ce25">
            <text:p>SEVORANE( SEVOFLURANO 250ML) SOL. INHALATORIA</text:p>
          </table:table-cell>
          <table:table-cell office:value-type="string" table:style-name="ce17">
            <text:p>ALMACEN DE FARMACIA</text:p>
          </table:table-cell>
          <table:table-cell office:value-type="float" office:value="23" table:style-name="ce37">
            <text:p>23</text:p>
          </table:table-cell>
          <table:table-cell office:value-type="float" office:value="5500" table:style-name="ce18">
            <text:p><text:s/>RD$5,500.00<text:s/></text:p>
          </table:table-cell>
          <table:table-cell office:value-type="float" office:value="126500" table:formula="of:=+[.V791]*[.W791]" table:style-name="ce14">
            <text:p><text:s/>RD$126,50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6</text:p>
          </table:table-cell>
          <table:table-cell office:value-type="string" table:style-name="ce19">
            <text:p>THERACAL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345" table:style-name="ce23">
            <text:p><text:s/>$ 345.00<text:s/></text:p>
          </table:table-cell>
          <table:table-cell office:value-type="float" office:value="690" table:formula="of:=+[.N792]*[.O792]" table:style-name="ce14">
            <text:p><text:s/>RD$6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2</text:p>
          </table:table-cell>
          <table:table-cell office:value-type="string" table:style-name="ce25">
            <text:p>FRESA TRONCOCONICA DE ANILLO ROJO<text:s/></text:p>
          </table:table-cell>
          <table:table-cell office:value-type="string" table:style-name="ce17">
            <text:p>ALMACEN DE FARMACIA</text:p>
          </table:table-cell>
          <table:table-cell office:value-type="float" office:value="18" table:style-name="ce37">
            <text:p>18</text:p>
          </table:table-cell>
          <table:table-cell office:value-type="float" office:value="85" table:style-name="ce18">
            <text:p><text:s/>RD$85.00<text:s/></text:p>
          </table:table-cell>
          <table:table-cell office:value-type="float" office:value="1530" table:formula="of:=+[.V792]*[.W792]" table:style-name="ce14">
            <text:p><text:s/>RD$1,53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7</text:p>
          </table:table-cell>
          <table:table-cell office:value-type="string" table:style-name="ce19">
            <text:p>HEMOSTATIC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245" table:style-name="ce23">
            <text:p><text:s/>$ 245.00<text:s/></text:p>
          </table:table-cell>
          <table:table-cell office:value-type="float" office:value="490" table:formula="of:=+[.N793]*[.O793]" table:style-name="ce14">
            <text:p><text:s/>RD$49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3</text:p>
          </table:table-cell>
          <table:table-cell office:value-type="string" table:style-name="ce25">
            <text:p>FRESA DE CIRUGIA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85" table:style-name="ce18">
            <text:p><text:s/>RD$85.00<text:s/></text:p>
          </table:table-cell>
          <table:table-cell office:value-type="float" office:value="850" table:formula="of:=+[.V793]*[.W793]" table:style-name="ce14">
            <text:p><text:s/>RD$85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8</text:p>
          </table:table-cell>
          <table:table-cell office:value-type="string" table:style-name="ce19">
            <text:p>PARAMONOCLOROFENOL ALCANFORADO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193" table:style-name="ce23">
            <text:p><text:s/>$ 193.00<text:s/></text:p>
          </table:table-cell>
          <table:table-cell office:value-type="float" office:value="386" table:formula="of:=+[.N794]*[.O794]" table:style-name="ce14">
            <text:p><text:s/>RD$386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4</text:p>
          </table:table-cell>
          <table:table-cell office:value-type="string" table:style-name="ce25">
            <text:p>BLOQUE DE MORDIDA PEQ</text:p>
          </table:table-cell>
          <table:table-cell office:value-type="string" table:style-name="ce17">
            <text:p>ALMACEN DE FARMACIA</text:p>
          </table:table-cell>
          <table:table-cell office:value-type="float" office:value="12" table:style-name="ce37">
            <text:p>12</text:p>
          </table:table-cell>
          <table:table-cell office:value-type="float" office:value="41" table:style-name="ce18">
            <text:p><text:s/>RD$41.00<text:s/></text:p>
          </table:table-cell>
          <table:table-cell office:value-type="float" office:value="492" table:formula="of:=+[.V794]*[.W794]" table:style-name="ce14">
            <text:p><text:s/>RD$49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12">
            <text:p>1/5/2026</text:p>
          </table:table-cell>
          <table:table-cell office:value-type="date" office:date-value="2026-05-31T00:00:00" table:style-name="ce13">
            <text:p>31/5/2026</text:p>
          </table:table-cell>
          <table:table-cell office:value-type="string" table:style-name="ce19">
            <text:p>MM-829</text:p>
          </table:table-cell>
          <table:table-cell office:value-type="string" table:style-name="ce19">
            <text:p>Torunda de algodon</text:p>
          </table:table-cell>
          <table:table-cell office:value-type="string" table:style-name="ce9">
            <text:p>ALMACEN DE FARMACIA</text:p>
          </table:table-cell>
          <table:table-cell office:value-type="float" office:value="2" table:style-name="ce24">
            <text:p>2</text:p>
          </table:table-cell>
          <table:table-cell office:value-type="currency" office:value="522" table:style-name="ce23">
            <text:p><text:s/>$ 522.00<text:s/></text:p>
          </table:table-cell>
          <table:table-cell office:value-type="float" office:value="1044" table:formula="of:=+[.N795]*[.O795]" table:style-name="ce14">
            <text:p><text:s/>RD$1,044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5</text:p>
          </table:table-cell>
          <table:table-cell office:value-type="string" table:style-name="ce25">
            <text:p>BLOQUE DE MORDIDA MED</text:p>
          </table:table-cell>
          <table:table-cell office:value-type="string" table:style-name="ce17">
            <text:p>ALMACEN DE FARMACIA</text:p>
          </table:table-cell>
          <table:table-cell office:value-type="float" office:value="12" table:style-name="ce37">
            <text:p>12</text:p>
          </table:table-cell>
          <table:table-cell office:value-type="float" office:value="41" table:style-name="ce18">
            <text:p><text:s/>RD$41.00<text:s/></text:p>
          </table:table-cell>
          <table:table-cell office:value-type="float" office:value="492" table:formula="of:=+[.V795]*[.W795]" table:style-name="ce14">
            <text:p><text:s/>RD$49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date" office:date-value="2026-05-01T00:00:00" table:style-name="ce40">
            <text:p>1/5/2026</text:p>
          </table:table-cell>
          <table:table-cell office:value-type="date" office:date-value="2026-05-31T00:00:00" table:style-name="ce38">
            <text:p>31/5/2026</text:p>
          </table:table-cell>
          <table:table-cell office:value-type="string" table:style-name="ce49">
            <text:p>MM-830</text:p>
          </table:table-cell>
          <table:table-cell office:value-type="string" table:style-name="ce49">
            <text:p>FRESAS DE PULIDO DE RESINA<text:s/>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41">
            <text:p>20</text:p>
          </table:table-cell>
          <table:table-cell office:value-type="currency" office:value="27" table:style-name="ce50">
            <text:p><text:s/>$ 27.00<text:s/></text:p>
          </table:table-cell>
          <table:table-cell office:value-type="float" office:value="540" table:formula="of:=+[.N796]*[.O796]" table:style-name="ce18">
            <text:p><text:s/>RD$540.0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6</text:p>
          </table:table-cell>
          <table:table-cell office:value-type="string" table:style-name="ce25">
            <text:p>BLOQUE DE MORDIDA GRAND</text:p>
          </table:table-cell>
          <table:table-cell office:value-type="string" table:style-name="ce17">
            <text:p>ALMACEN DE FARMACIA</text:p>
          </table:table-cell>
          <table:table-cell office:value-type="float" office:value="12" table:style-name="ce37">
            <text:p>12</text:p>
          </table:table-cell>
          <table:table-cell office:value-type="float" office:value="41" table:style-name="ce18">
            <text:p><text:s/>RD$41.00<text:s/></text:p>
          </table:table-cell>
          <table:table-cell office:value-type="float" office:value="492" table:formula="of:=+[.V796]*[.W796]" table:style-name="ce14">
            <text:p><text:s/>RD$492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office:value-type="string" table:style-name="ce51">
            <text:p>TOTAL</text:p>
          </table:table-cell>
          <table:table-cell table:number-columns-repeated="2" table:style-name="ce43"/>
          <table:table-cell table:number-columns-repeated="4" table:style-name="ce44"/>
          <table:table-cell office:value-type="float" office:value="30907007.10194134" table:formula="of:=SUM([.P10:.P796])" table:style-name="ce46">
            <text:p><text:s/>RD$30,907,007.10<text:s/></text:p>
          </table:table-cell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7</text:p>
          </table:table-cell>
          <table:table-cell office:value-type="string" table:style-name="ce25">
            <text:p>THERACAL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345" table:style-name="ce18">
            <text:p><text:s/>RD$345.00<text:s/></text:p>
          </table:table-cell>
          <table:table-cell office:value-type="float" office:value="690" table:formula="of:=+[.V797]*[.W797]" table:style-name="ce14">
            <text:p><text:s/>RD$690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8</text:p>
          </table:table-cell>
          <table:table-cell office:value-type="string" table:style-name="ce25">
            <text:p>HEMOSTATICO</text:p>
          </table:table-cell>
          <table:table-cell office:value-type="string" table:style-name="ce17">
            <text:p>ALMACEN DE FARMACIA</text:p>
          </table:table-cell>
          <table:table-cell office:value-type="float" office:value="3" table:style-name="ce37">
            <text:p>3</text:p>
          </table:table-cell>
          <table:table-cell office:value-type="float" office:value="245" table:style-name="ce18">
            <text:p><text:s/>RD$245.00<text:s/></text:p>
          </table:table-cell>
          <table:table-cell office:value-type="float" office:value="735" table:formula="of:=+[.V798]*[.W798]" table:style-name="ce14">
            <text:p><text:s/>RD$735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0</text:p>
          </table:table-cell>
          <table:table-cell office:value-type="string" table:style-name="ce25">
            <text:p>Torunda de algodon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522" table:style-name="ce18">
            <text:p><text:s/>RD$522.00<text:s/></text:p>
          </table:table-cell>
          <table:table-cell office:value-type="float" office:value="1044" table:formula="of:=+[.V799]*[.W799]" table:style-name="ce14">
            <text:p><text:s/>RD$1,044.00<text:s/></text:p>
          </table:table-cell>
          <table:table-cell table:number-columns-repeated="16360"/>
        </table:table-row>
        <table:table-row table:style-name="ro1">
          <table:table-cell table:number-columns-repeated="8"/>
          <table:table-cell table:number-columns-repeated="3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1</text:p>
          </table:table-cell>
          <table:table-cell office:value-type="string" table:style-name="ce25">
            <text:p>FRESAS DE PULIDO DE RESINA<text:s/>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37">
            <text:p>20</text:p>
          </table:table-cell>
          <table:table-cell office:value-type="float" office:value="27" table:style-name="ce18">
            <text:p><text:s/>RD$27.00<text:s/></text:p>
          </table:table-cell>
          <table:table-cell office:value-type="float" office:value="540" table:formula="of:=+[.V800]*[.W800]" table:style-name="ce14">
            <text:p><text:s/>RD$540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1</text:p>
          </table:table-cell>
          <table:table-cell office:value-type="string" table:style-name="ce25">
            <text:p>PINZAS KELLY HEMOSTATICA RECTA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2676" table:style-name="ce18">
            <text:p><text:s/>RD$2,676.00<text:s/></text:p>
          </table:table-cell>
          <table:table-cell office:value-type="float" office:value="10704" table:formula="of:=+[.V801]*[.W801]" table:style-name="ce14">
            <text:p><text:s/>RD$10,704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4</text:p>
          </table:table-cell>
          <table:table-cell office:value-type="string" table:style-name="ce25">
            <text:p>PINZAS KELLY HEMOSTATICA CURVA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2716" table:style-name="ce18">
            <text:p><text:s/>RD$2,716.00<text:s/></text:p>
          </table:table-cell>
          <table:table-cell office:value-type="float" office:value="10864" table:formula="of:=+[.V802]*[.W802]" table:style-name="ce14">
            <text:p><text:s/>RD$10,864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5</text:p>
          </table:table-cell>
          <table:table-cell office:value-type="string" table:style-name="ce25">
            <text:p>TIJERAS DE MAYO DE 5/2 RECTA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2496" table:style-name="ce18">
            <text:p><text:s/>RD$2,496.00<text:s/></text:p>
          </table:table-cell>
          <table:table-cell office:value-type="float" office:value="9984" table:formula="of:=+[.V803]*[.W803]" table:style-name="ce14">
            <text:p><text:s/>RD$9,984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6</text:p>
          </table:table-cell>
          <table:table-cell office:value-type="string" table:style-name="ce25">
            <text:p>PORTA AGUJA DE MAYO 5.5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3128" table:style-name="ce18">
            <text:p><text:s/>RD$3,128.00<text:s/></text:p>
          </table:table-cell>
          <table:table-cell office:value-type="float" office:value="12512" table:formula="of:=+[.V804]*[.W804]" table:style-name="ce14">
            <text:p><text:s/>RD$12,512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7</text:p>
          </table:table-cell>
          <table:table-cell office:value-type="string" table:style-name="ce25">
            <text:p>PINZA DISECCION SIN DIENTES 14.5 CM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1185.5999999999999" table:style-name="ce18">
            <text:p><text:s/>RD$1,185.60<text:s/></text:p>
          </table:table-cell>
          <table:table-cell office:value-type="float" office:value="4742.3999999999996" table:formula="of:=+[.V805]*[.W805]" table:style-name="ce14">
            <text:p><text:s/>RD$4,742.4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8</text:p>
          </table:table-cell>
          <table:table-cell office:value-type="string" table:style-name="ce25">
            <text:p>PINZA DISECCION CON DIENTES 14.5 CM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1224.5999999999999" table:style-name="ce18">
            <text:p><text:s/>RD$1,224.60<text:s/></text:p>
          </table:table-cell>
          <table:table-cell office:value-type="float" office:value="4898.3999999999996" table:formula="of:=+[.V806]*[.W806]" table:style-name="ce14">
            <text:p><text:s/>RD$4,898.4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29</text:p>
          </table:table-cell>
          <table:table-cell office:value-type="string" table:style-name="ce25">
            <text:p>BANDEJA DE INSTRUMENTOS CON TAPA</text:p>
          </table:table-cell>
          <table:table-cell office:value-type="string" table:style-name="ce17">
            <text:p>ALMACEN DE FARMACIA</text:p>
          </table:table-cell>
          <table:table-cell office:value-type="float" office:value="4" table:style-name="ce37">
            <text:p>4</text:p>
          </table:table-cell>
          <table:table-cell office:value-type="float" office:value="4000" table:style-name="ce18">
            <text:p><text:s/>RD$4,000.00<text:s/></text:p>
          </table:table-cell>
          <table:table-cell office:value-type="float" office:value="16000" table:formula="of:=+[.V807]*[.W807]" table:style-name="ce14">
            <text:p><text:s/>RD$16,000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0</text:p>
          </table:table-cell>
          <table:table-cell office:value-type="string" table:style-name="ce25">
            <text:p>jacket posterior - daddy d<text:s/>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88.98" table:style-name="ce18">
            <text:p><text:s/>RD$88.98<text:s/></text:p>
          </table:table-cell>
          <table:table-cell office:value-type="float" office:value="889.80000000000007" table:formula="of:=+[.V808]*[.W808]" table:style-name="ce14">
            <text:p><text:s/>RD$889.8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831</text:p>
          </table:table-cell>
          <table:table-cell office:value-type="string" table:style-name="ce25">
            <text:p>jacket anterior - daddy d<text:s/>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88.98" table:style-name="ce18">
            <text:p><text:s/>RD$88.98<text:s/></text:p>
          </table:table-cell>
          <table:table-cell office:value-type="float" office:value="889.80000000000007" table:formula="of:=+[.V809]*[.W809]" table:style-name="ce14">
            <text:p><text:s/>RD$889.8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0047</text:p>
          </table:table-cell>
          <table:table-cell office:value-type="string" table:style-name="ce52">
            <text:p>elevador recto plano fino - daddy d</text:p>
          </table:table-cell>
          <table:table-cell office:value-type="string" table:style-name="ce17">
            <text:p>ALMACEN DE FARMACIA</text:p>
          </table:table-cell>
          <table:table-cell office:value-type="float" office:value="6" table:style-name="ce37">
            <text:p>6</text:p>
          </table:table-cell>
          <table:table-cell office:value-type="float" office:value="220.34" table:style-name="ce18">
            <text:p><text:s/>RD$220.34<text:s/></text:p>
          </table:table-cell>
          <table:table-cell office:value-type="float" office:value="1322.04" table:formula="of:=+[.V810]*[.W810]" table:style-name="ce14">
            <text:p><text:s/>RD$1,322.04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9</text:p>
          </table:table-cell>
          <table:table-cell office:value-type="string" table:style-name="ce25">
            <text:p>Tubo Endotraqueal 6.5 Con Balon (PROMESE)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37">
            <text:p>20</text:p>
          </table:table-cell>
          <table:table-cell office:value-type="float" office:value="54" table:style-name="ce18">
            <text:p><text:s/>RD$54.00<text:s/></text:p>
          </table:table-cell>
          <table:table-cell office:value-type="float" office:value="1080" table:formula="of:=+[.V811]*[.W811]" table:style-name="ce14">
            <text:p><text:s/>RD$1,080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60</text:p>
          </table:table-cell>
          <table:table-cell office:value-type="string" table:style-name="ce25">
            <text:p>Tubo Endotraqueal 7.0 Con BALON (PROMESE)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37">
            <text:p>20</text:p>
          </table:table-cell>
          <table:table-cell office:value-type="float" office:value="54" table:style-name="ce18">
            <text:p><text:s/>RD$54.00<text:s/></text:p>
          </table:table-cell>
          <table:table-cell office:value-type="float" office:value="1080" table:formula="of:=+[.V812]*[.W812]" table:style-name="ce14">
            <text:p><text:s/>RD$1,080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4</text:p>
          </table:table-cell>
          <table:table-cell office:value-type="string" table:style-name="ce25">
            <text:p>Tubo Endotraqueal 4.5 CON BALON (PROMESE)</text:p>
          </table:table-cell>
          <table:table-cell office:value-type="string" table:style-name="ce17">
            <text:p>ALMACEN DE FARMACIA</text:p>
          </table:table-cell>
          <table:table-cell office:value-type="float" office:value="20" table:style-name="ce37">
            <text:p>20</text:p>
          </table:table-cell>
          <table:table-cell office:value-type="float" office:value="54" table:style-name="ce18">
            <text:p><text:s/>RD$54.00<text:s/></text:p>
          </table:table-cell>
          <table:table-cell office:value-type="float" office:value="1080" table:formula="of:=+[.V813]*[.W813]" table:style-name="ce14">
            <text:p><text:s/>RD$1,080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757</text:p>
          </table:table-cell>
          <table:table-cell office:value-type="string" table:style-name="ce25">
            <text:p>Tubo Endotraqueal 5.5 Con Balon (PROMESE)</text:p>
          </table:table-cell>
          <table:table-cell office:value-type="string" table:style-name="ce17">
            <text:p>ALMACEN DE FARMACIA</text:p>
          </table:table-cell>
          <table:table-cell office:value-type="float" office:value="40" table:style-name="ce37">
            <text:p>40</text:p>
          </table:table-cell>
          <table:table-cell office:value-type="float" office:value="57.6" table:style-name="ce18">
            <text:p><text:s/>RD$57.60<text:s/></text:p>
          </table:table-cell>
          <table:table-cell office:value-type="float" office:value="2304" table:formula="of:=+[.V814]*[.W814]" table:style-name="ce14">
            <text:p><text:s/>RD$2,304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1</text:p>
          </table:table-cell>
          <table:table-cell office:value-type="string" table:style-name="ce25">
            <text:p>Adrenalina 1MG/1ML AMP (calle)</text:p>
          </table:table-cell>
          <table:table-cell office:value-type="string" table:style-name="ce17">
            <text:p>ALMACEN DE FARMACIA</text:p>
          </table:table-cell>
          <table:table-cell office:value-type="float" office:value="600" table:style-name="ce37">
            <text:p>600</text:p>
          </table:table-cell>
          <table:table-cell office:value-type="float" office:value="11.5" table:style-name="ce18">
            <text:p><text:s/>RD$11.50<text:s/></text:p>
          </table:table-cell>
          <table:table-cell office:value-type="float" office:value="6900" table:formula="of:=+[.V815]*[.W815]" table:style-name="ce14">
            <text:p><text:s/>RD$6,900.00<text:s/></text:p>
          </table:table-cell>
          <table:table-cell table:number-columns-repeated="16360"/>
        </table:table-row>
        <table:table-row table:style-name="ro1">
          <table:table-cell table:number-columns-repeated="16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21</text:p>
          </table:table-cell>
          <table:table-cell office:value-type="string" table:style-name="ce25">
            <text:p>Imipinem + Cilastatina sodica 500mg<text:s/>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152.88" table:style-name="ce18">
            <text:p><text:s/>RD$152.88<text:s/></text:p>
          </table:table-cell>
          <table:table-cell office:value-type="float" office:value="1528.8" table:formula="of:=+[.V816]*[.W816]" table:style-name="ce14">
            <text:p><text:s/>RD$1,528.8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1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318</text:p>
          </table:table-cell>
          <table:table-cell office:value-type="string" table:style-name="ce25">
            <text:p>Fosforo 170ml BS (laboratorio)</text:p>
          </table:table-cell>
          <table:table-cell office:value-type="string" table:style-name="ce17">
            <text:p>ALMACEN DE FARMACIA</text:p>
          </table:table-cell>
          <table:table-cell office:value-type="float" office:value="24" table:style-name="ce37">
            <text:p>24</text:p>
          </table:table-cell>
          <table:table-cell office:value-type="float" office:value="982.83" table:style-name="ce18">
            <text:p><text:s/>RD$982.83<text:s/></text:p>
          </table:table-cell>
          <table:table-cell office:value-type="float" office:value="23587.920000000002" table:formula="of:=+[.V817]*[.W817]" table:style-name="ce14">
            <text:p><text:s/>RD$23,587.92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53">
            <text:p>MM-520</text:p>
          </table:table-cell>
          <table:table-cell office:value-type="string" table:style-name="ce25">
            <text:p>Clorexidina oral 500ml enjuague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1330.3" table:style-name="ce18">
            <text:p><text:s/>RD$1,330.30<text:s/></text:p>
          </table:table-cell>
          <table:table-cell office:value-type="float" office:value="13303" table:formula="of:=+[.V818]*[.W818]" table:style-name="ce14">
            <text:p><text:s/>RD$13,303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0051</text:p>
          </table:table-cell>
          <table:table-cell office:value-type="string" table:style-name="ce25">
            <text:p>Esteroscopios pediatrico</text:p>
          </table:table-cell>
          <table:table-cell office:value-type="string" table:style-name="ce17">
            <text:p>ALMACEN DE FARMACIA</text:p>
          </table:table-cell>
          <table:table-cell office:value-type="float" office:value="2" table:style-name="ce37">
            <text:p>2</text:p>
          </table:table-cell>
          <table:table-cell office:value-type="float" office:value="12090" table:style-name="ce18">
            <text:p><text:s/>RD$12,090.00<text:s/></text:p>
          </table:table-cell>
          <table:table-cell office:value-type="float" office:value="24180" table:formula="of:=+[.V819]*[.W819]" table:style-name="ce14">
            <text:p><text:s/>RD$24,18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0052</text:p>
          </table:table-cell>
          <table:table-cell office:value-type="string" table:style-name="ce25">
            <text:p>Click Hemolock Verde 5mm</text:p>
          </table:table-cell>
          <table:table-cell office:value-type="string" table:style-name="ce17">
            <text:p>ALMACEN DE FARMACIA</text:p>
          </table:table-cell>
          <table:table-cell office:value-type="float" office:value="10" table:style-name="ce37">
            <text:p>10</text:p>
          </table:table-cell>
          <table:table-cell office:value-type="float" office:value="3000" table:style-name="ce18">
            <text:p><text:s/>RD$3,000.00<text:s/></text:p>
          </table:table-cell>
          <table:table-cell office:value-type="float" office:value="30000" table:formula="of:=+[.V820]*[.W820]" table:style-name="ce14">
            <text:p><text:s/>RD$30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0053</text:p>
          </table:table-cell>
          <table:table-cell office:value-type="string" table:style-name="ce25">
            <text:p>Click Hemolock Morado 10mm</text:p>
          </table:table-cell>
          <table:table-cell office:value-type="string" table:style-name="ce17">
            <text:p>ALMACEN DE FARMACIA</text:p>
          </table:table-cell>
          <table:table-cell office:value-type="float" office:value="8" table:style-name="ce37">
            <text:p>8</text:p>
          </table:table-cell>
          <table:table-cell office:value-type="float" office:value="3000" table:style-name="ce18">
            <text:p><text:s/>RD$3,000.00<text:s/></text:p>
          </table:table-cell>
          <table:table-cell office:value-type="float" office:value="24000" table:formula="of:=+[.V821]*[.W821]" table:style-name="ce14">
            <text:p><text:s/>RD$24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0054</text:p>
          </table:table-cell>
          <table:table-cell office:value-type="string" table:style-name="ce25">
            <text:p>Manometro de oxigeno</text:p>
          </table:table-cell>
          <table:table-cell office:value-type="string" table:style-name="ce17">
            <text:p>ALMACEN DE FARMACIA</text:p>
          </table:table-cell>
          <table:table-cell office:value-type="float" office:value="30" table:style-name="ce37">
            <text:p>30</text:p>
          </table:table-cell>
          <table:table-cell office:value-type="float" office:value="5000" table:style-name="ce18">
            <text:p><text:s/>RD$5,000.00<text:s/></text:p>
          </table:table-cell>
          <table:table-cell office:value-type="float" office:value="150000" table:formula="of:=+[.V822]*[.W822]" table:style-name="ce14">
            <text:p><text:s/>RD$150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DD-00012</text:p>
          </table:table-cell>
          <table:table-cell office:value-type="string" table:style-name="ce25">
            <text:p>F10 Experto latas</text:p>
          </table:table-cell>
          <table:table-cell office:value-type="string" table:style-name="ce17">
            <text:p>ALMACEN DE FARMACIA</text:p>
          </table:table-cell>
          <table:table-cell office:value-type="float" office:value="130" table:style-name="ce37">
            <text:p>130</text:p>
          </table:table-cell>
          <table:table-cell office:value-type="float" office:value="900" table:style-name="ce18">
            <text:p><text:s/>RD$900.00<text:s/></text:p>
          </table:table-cell>
          <table:table-cell office:value-type="float" office:value="117000" table:formula="of:=+[.V823]*[.W823]" table:style-name="ce14">
            <text:p><text:s/>RD$117,0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DD-00013</text:p>
          </table:table-cell>
          <table:table-cell office:value-type="string" table:style-name="ce25">
            <text:p>F5 Experto sobre de 15 g</text:p>
          </table:table-cell>
          <table:table-cell office:value-type="string" table:style-name="ce17">
            <text:p>ALMACEN DE FARMACIA</text:p>
          </table:table-cell>
          <table:table-cell office:value-type="float" office:value="1378" table:style-name="ce37">
            <text:p>1378</text:p>
          </table:table-cell>
          <table:table-cell office:value-type="float" office:value="180" table:style-name="ce18">
            <text:p><text:s/>RD$180.00<text:s/></text:p>
          </table:table-cell>
          <table:table-cell office:value-type="float" office:value="248040" table:formula="of:=+[.V824]*[.W824]" table:style-name="ce14">
            <text:p><text:s/>RD$248,04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901</text:p>
          </table:table-cell>
          <table:table-cell office:value-type="string" table:style-name="ce25">
            <text:p>Hoja de Bisturi con Mango #21 (Calle)</text:p>
          </table:table-cell>
          <table:table-cell office:value-type="string" table:style-name="ce17">
            <text:p>ALMACEN DE FARMACIA</text:p>
          </table:table-cell>
          <table:table-cell office:value-type="float" office:value="1010" table:style-name="ce37">
            <text:p>1010</text:p>
          </table:table-cell>
          <table:table-cell office:value-type="float" office:value="21" table:style-name="ce18">
            <text:p><text:s/>RD$21.00<text:s/></text:p>
          </table:table-cell>
          <table:table-cell office:value-type="float" office:value="21210" table:formula="of:=+[.V825]*[.W825]" table:style-name="ce14">
            <text:p><text:s/>RD$21,21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PMM-091</text:p>
          </table:table-cell>
          <table:table-cell office:value-type="string" table:style-name="ce25">
            <text:p>Guante nitrilo Large (Calle)</text:p>
          </table:table-cell>
          <table:table-cell office:value-type="string" table:style-name="ce17">
            <text:p>ALMACEN DE FARMACIA</text:p>
          </table:table-cell>
          <table:table-cell office:value-type="float" office:value="400" table:style-name="ce37">
            <text:p>400</text:p>
          </table:table-cell>
          <table:table-cell office:value-type="float" office:value="15.21" table:style-name="ce18">
            <text:p><text:s/>RD$15.21<text:s/></text:p>
          </table:table-cell>
          <table:table-cell office:value-type="float" office:value="6084" table:formula="of:=+[.V826]*[.W826]" table:style-name="ce14">
            <text:p><text:s/>RD$6,084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00456</text:p>
          </table:table-cell>
          <table:table-cell office:value-type="string" table:style-name="ce25">
            <text:p>Guante Latex Sin Polvo M (Calle)</text:p>
          </table:table-cell>
          <table:table-cell office:value-type="string" table:style-name="ce17">
            <text:p>ALMACEN DE FARMACIA</text:p>
          </table:table-cell>
          <table:table-cell office:value-type="float" office:value="6000" table:style-name="ce37">
            <text:p>6000</text:p>
          </table:table-cell>
          <table:table-cell office:value-type="float" office:value="2.5499999999999998" table:style-name="ce18">
            <text:p><text:s/>RD$2.55<text:s/></text:p>
          </table:table-cell>
          <table:table-cell office:value-type="float" office:value="15299.999999999998" table:formula="of:=+[.V827]*[.W827]" table:style-name="ce14">
            <text:p><text:s/>RD$15,3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DD-00002</text:p>
          </table:table-cell>
          <table:table-cell office:value-type="string" table:style-name="ce25">
            <text:p>Cefalexina Suspension oral (Donado)</text:p>
          </table:table-cell>
          <table:table-cell office:value-type="string" table:style-name="ce17">
            <text:p>ALMACEN DE FARMACIA</text:p>
          </table:table-cell>
          <table:table-cell office:value-type="float" office:value="238" table:style-name="ce37">
            <text:p>238</text:p>
          </table:table-cell>
          <table:table-cell office:value-type="float" office:value="150" table:style-name="ce18">
            <text:p><text:s/>RD$150.00<text:s/></text:p>
          </table:table-cell>
          <table:table-cell office:value-type="float" office:value="35700" table:formula="of:=+[.V828]*[.W828]" table:style-name="ce14">
            <text:p><text:s/>RD$35,70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15">
            <text:p>1/6/2026</text:p>
          </table:table-cell>
          <table:table-cell office:value-type="date" office:date-value="2026-06-30T00:00:00" table:style-name="ce13">
            <text:p>30/6/2026</text:p>
          </table:table-cell>
          <table:table-cell office:value-type="string" table:style-name="ce25">
            <text:p>MM-500</text:p>
          </table:table-cell>
          <table:table-cell office:value-type="string" table:style-name="ce25">
            <text:p>Mascarilla Oxigeno con Reservorio Pediatrica (Calle)</text:p>
          </table:table-cell>
          <table:table-cell office:value-type="string" table:style-name="ce17">
            <text:p>ALMACEN DE FARMACIA</text:p>
          </table:table-cell>
          <table:table-cell office:value-type="float" office:value="281" table:style-name="ce37">
            <text:p>281</text:p>
          </table:table-cell>
          <table:table-cell office:value-type="float" office:value="69.77" table:style-name="ce18">
            <text:p><text:s/>RD$69.77<text:s/></text:p>
          </table:table-cell>
          <table:table-cell office:value-type="float" office:value="19605.37" table:formula="of:=+[.V829]*[.W829]" table:style-name="ce14">
            <text:p><text:s/>RD$19,605.37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date" office:date-value="2026-06-01T00:00:00" table:style-name="ce54">
            <text:p>1/6/2026</text:p>
          </table:table-cell>
          <table:table-cell office:value-type="date" office:date-value="2026-06-30T00:00:00" table:style-name="ce38">
            <text:p>30/6/2026</text:p>
          </table:table-cell>
          <table:table-cell office:value-type="string" table:style-name="ce39">
            <text:p>PM-00030</text:p>
          </table:table-cell>
          <table:table-cell office:value-type="string" table:style-name="ce39">
            <text:p>Cera <text:s/>Para Huesos (CH-2.5) (Promese)</text:p>
          </table:table-cell>
          <table:table-cell office:value-type="string" table:style-name="ce17">
            <text:p>ALMACEN DE FARMACIA</text:p>
          </table:table-cell>
          <table:table-cell office:value-type="float" office:value="60" table:style-name="ce37">
            <text:p>60</text:p>
          </table:table-cell>
          <table:table-cell office:value-type="float" office:value="9" table:style-name="ce18">
            <text:p><text:s/>RD$9.00<text:s/></text:p>
          </table:table-cell>
          <table:table-cell office:value-type="float" office:value="540" table:formula="of:=+[.V830]*[.W830]" table:style-name="ce18">
            <text:p><text:s/>RD$540.00<text:s/></text:p>
          </table:table-cell>
          <table:table-cell table:number-columns-repeated="16360"/>
        </table:table-row>
        <table:table-row table:style-name="ro1">
          <table:table-cell table:number-columns-repeated="2"/>
          <table:table-cell table:style-name="ce3"/>
          <table:table-cell table:number-columns-repeated="2" table:style-name="ce4"/>
          <table:table-cell table:style-name="ce10"/>
          <table:table-cell table:number-columns-repeated="5" table:style-name="ce3"/>
          <table:table-cell table:number-columns-repeated="4" table:style-name="ce4"/>
          <table:table-cell table:style-name="ce3"/>
          <table:table-cell office:value-type="string" table:style-name="ce59">
            <text:p>TOTAL</text:p>
          </table:table-cell>
          <table:table-cell table:number-columns-repeated="6" table:style-name="ce55"/>
          <table:table-cell office:value-type="float" office:value="39188952.96912995" table:formula="of:=SUM([.X10:.X830])" table:style-name="ce60">
            <text:p><text:s/>39,188,952.97<text:s/></text:p>
          </table:table-cell>
          <table:table-cell table:number-columns-repeated="16360"/>
        </table:table-row>
        <table:table-row table:number-rows-repeated="104774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Roboto" svg:font-family="Roboto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RD$</number:text>
      <number:number number:decimal-places="2" number:min-integer-digits="1" number:grouping="true"/>
      <number:text> </number:text>
    </number:number-style>
    <number:number-style style:name="N36P1">
      <number:text> RD$(</number:text>
      <number:number number:decimal-places="2" number:min-integer-digits="1" number:grouping="true"/>
      <number:text>)</number:text>
    </number:number-style>
    <number:number-style style:name="N36P2">
      <number:text> RD$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AR">
      <number:text> </number:text>
      <number:currency-symbol number:language="es" number:country="AR">$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es" number:country="AR">
      <number:text>-</number:text>
      <number:currency-symbol number:language="es" number:country="AR">$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es" number:country="AR">
      <number:text> </number:text>
      <number:currency-symbol number:language="es" number:country="AR">$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Bueno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Incorrecto" style:family="table-cell" style:data-style-name="N0">
      <style:table-cell-properties fo:background-color="#FFC7CE"/>
      <style:text-properties fo:color="#9C0006"/>
    </style:style>
    <style:style style:name="Millares" style:family="table-cell" style:data-style-name="N35"/>
    <style:style style:name="Millares_32_2" style:display-name="Millares 2" style:family="table-cell" style:data-style-name="N35"/>
    <style:style style:name="Moneda" style:family="table-cell" style:data-style-name="N36"/>
    <style:style style:name="Neutral_32_2" style:display-name="Neutral 2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4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Eyleen Sanchez</meta:initial-creator>
    <dc:creator>Tatiana Victoria</dc:creator>
    <meta:creation-date>2023-04-10T18:36:37Z</meta:creation-date>
    <dc:date>2026-07-20T19:28:36Z</dc:date>
    <meta:print-date>2026-07-20T11:57:42Z</meta:print-date>
  </office:meta>
</office:document-meta>
</file>